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1C5000001B6882BF0C8.jpg"/>
  <manifest:file-entry manifest:media-type="image/png" manifest:full-path="Pictures/10000000000004FD000003C3E1486F95.png"/>
  <manifest:file-entry manifest:media-type="image/png" manifest:full-path="Pictures/10000000000002FE00000246AC71D57A.png"/>
  <manifest:file-entry manifest:media-type="image/png" manifest:full-path="Pictures/10000000000004000000024092AE9CD6.png"/>
  <manifest:file-entry manifest:media-type="image/jpeg" manifest:full-path="Pictures/1000000000000400000002408DDF61D6.jpg"/>
  <manifest:file-entry manifest:media-type="image/png" manifest:full-path="Pictures/100000000000001D0000001E81D6E783.png"/>
  <manifest:file-entry manifest:media-type="image/jpeg" manifest:full-path="Pictures/1000000000000218000001541B13C883.jpg"/>
  <manifest:file-entry manifest:media-type="image/jpeg" manifest:full-path="Pictures/1000000000000099000001939939FD9A.jpg"/>
  <manifest:file-entry manifest:media-type="image/jpeg" manifest:full-path="Pictures/1000000000000218000001548B5C37F4.jpg"/>
  <manifest:file-entry manifest:media-type="image/png" manifest:full-path="Pictures/10000201000001300000002532554A4D.png"/>
  <manifest:file-entry manifest:media-type="image/jpeg" manifest:full-path="Pictures/10000000000000DB000001C5D677004D.jpg"/>
  <manifest:file-entry manifest:media-type="image/png" manifest:full-path="Pictures/100000000000001D0000001E60C8850E.png"/>
  <manifest:file-entry manifest:media-type="image/jpeg" manifest:full-path="Pictures/10000000000000E3000000F0E8B4AA2A.jpg"/>
  <manifest:file-entry manifest:media-type="image/jpeg" manifest:full-path="Pictures/1000000000000400000002405BCA9F7C.jpg"/>
  <manifest:file-entry manifest:media-type="image/jpeg" manifest:full-path="Pictures/100000000000010D000000DB06AEBB4E.jpg"/>
  <manifest:file-entry manifest:media-type="image/png" manifest:full-path="Pictures/100000000000002F0000001E59891A5D.png"/>
  <manifest:file-entry manifest:media-type="image/jpeg" manifest:full-path="Pictures/10000000000002E90000024054BC40B2.jpg"/>
  <manifest:file-entry manifest:media-type="image/jpeg" manifest:full-path="Pictures/1000000000000218000001545AA934C0.jpg"/>
  <manifest:file-entry manifest:media-type="image/jpeg" manifest:full-path="Pictures/10000000000004000000024005974F6C.jpg"/>
  <manifest:file-entry manifest:media-type="image/jpeg" manifest:full-path="Pictures/100000000000040000000240E7A3B3D9.jpg"/>
  <manifest:file-entry manifest:media-type="image/jpeg" manifest:full-path="Pictures/1000000000000400000002403768E1D3.jpg"/>
  <manifest:file-entry manifest:media-type="image/jpeg" manifest:full-path="Pictures/10000000000004200000025CBC2B2090.jpg"/>
  <manifest:file-entry manifest:media-type="image/jpeg" manifest:full-path="Pictures/1000000000000400000002406BC35701.jpg"/>
  <manifest:file-entry manifest:media-type="image/jpeg" manifest:full-path="Pictures/1000000000000236000001E51AEDC75F.jpg"/>
  <manifest:file-entry manifest:media-type="image/jpeg" manifest:full-path="Pictures/10000000000002DE000001883CCC8378.jpg"/>
  <manifest:file-entry manifest:media-type="image/jpeg" manifest:full-path="Pictures/1000000000000218000001547987B874.jpg"/>
  <manifest:file-entry manifest:media-type="image/png" manifest:full-path="Pictures/100000000000001E0000001EB2CEE024.png"/>
  <manifest:file-entry manifest:media-type="image/jpeg" manifest:full-path="Pictures/10000000000002DE000001874D19227B.jpg"/>
  <manifest:file-entry manifest:media-type="image/jpeg" manifest:full-path="Pictures/1000000000000269000001EC3B5D22DE.jpg"/>
  <manifest:file-entry manifest:media-type="image/png" manifest:full-path="Pictures/10000000000004FE000003C085E70909.png"/>
  <manifest:file-entry manifest:media-type="image/jpeg" manifest:full-path="Pictures/10000000000000AD0000016C490402C5.jpg"/>
  <manifest:file-entry manifest:media-type="image/jpeg" manifest:full-path="Pictures/1000000000000400000002405C9C960A.jpg"/>
  <manifest:file-entry manifest:media-type="image/png" manifest:full-path="Pictures/1000000000000301000002441501CA40.png"/>
  <manifest:file-entry manifest:media-type="image/jpeg" manifest:full-path="Pictures/100000000000021800000154BAEFF339.jpg"/>
  <manifest:file-entry manifest:media-type="image/gif" manifest:full-path="Pictures/1000000000000500000003E26DEA4A35.gif"/>
  <manifest:file-entry manifest:media-type="image/png" manifest:full-path="Pictures/1000000000000017000000184145348A.png"/>
  <manifest:file-entry manifest:media-type="image/png" manifest:full-path="Pictures/1000000000000305000002457BD90163.png"/>
  <manifest:file-entry manifest:media-type="image/jpeg" manifest:full-path="Pictures/1000000000000400000002408FD23D74.jpg"/>
  <manifest:file-entry manifest:media-type="image/jpeg" manifest:full-path="Pictures/100000000000040000000240DB684FEA.jpg"/>
  <manifest:file-entry manifest:media-type="image/png" manifest:full-path="Pictures/100000000000001D0000001EA3D6C61D.png"/>
  <manifest:file-entry manifest:media-type="image/jpeg" manifest:full-path="Pictures/10000000000002110000018DC3B35F37.jpg"/>
  <manifest:file-entry manifest:media-type="image/jpeg" manifest:full-path="Pictures/1000000000000218000001540439BB32.jpg"/>
  <manifest:file-entry manifest:media-type="image/jpeg" manifest:full-path="Pictures/1000000000000236000001E534A6BAD3.jpg"/>
  <manifest:file-entry manifest:media-type="image/jpeg" manifest:full-path="Pictures/100000000000040000000240BBF270AC.jpg"/>
  <manifest:file-entry manifest:media-type="image/jpeg" manifest:full-path="Pictures/100000000000040000000240C1E8A735.jpg"/>
  <manifest:file-entry manifest:media-type="image/jpeg" manifest:full-path="Pictures/10000000000004000000024090095C6D.jpg"/>
  <manifest:file-entry manifest:media-type="image/jpeg" manifest:full-path="Pictures/10000000000000E80000021DB0757BDC.jpg"/>
  <manifest:file-entry manifest:media-type="image/jpeg" manifest:full-path="Pictures/1000000000000400000002408E6E7FBC.jpg"/>
  <manifest:file-entry manifest:media-type="image/png" manifest:full-path="Pictures/100000000000030100000242F1CE8095.png"/>
  <manifest:file-entry manifest:media-type="image/jpeg" manifest:full-path="Pictures/100000000000018C0000011CCF75C29D.jpg"/>
  <manifest:file-entry manifest:media-type="image/jpeg" manifest:full-path="Pictures/10000000000001870000012873BC7341.jpg"/>
  <manifest:file-entry manifest:media-type="image/jpeg" manifest:full-path="Pictures/10000000000002DE0000018629FF0DE2.jpg"/>
  <manifest:file-entry manifest:media-type="image/jpeg" manifest:full-path="Pictures/100000000000031F000001A7FE92F9DF.jpg"/>
  <manifest:file-entry manifest:media-type="image/jpeg" manifest:full-path="Pictures/100000000000040000000240FC5B904D.jpg"/>
  <manifest:file-entry manifest:media-type="image/jpeg" manifest:full-path="Pictures/10000000000000E80000021D7354314C.jp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xmlns:formx="urn:openoffice:names:experimental:ooxml-odf-interop:xmlns:form:1.0" office:version="1.2">
  <office:scripts/>
  <office:font-face-decls>
    <style:font-face style:name="StarSymbol" svg:font-family="StarSymbol" style:font-charset="x-symbol"/>
    <style:font-face style:name="Symbol1" svg:font-family="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FreeSans2" svg:font-family="FreeSans, sans-serif"/>
    <style:font-face style:name="OpenSymbol1" svg:font-family="OpenSymbol"/>
    <style:font-face style:name="OpenSymbol2" svg:font-family="OpenSymbol, 'Arial Unicode MS'"/>
    <style:font-face style:name="Tahoma2" svg:font-family="Tahoma"/>
    <style:font-face style:name="Courier New" svg:font-family="'Courier New'" style:font-family-generic="modern"/>
    <style:font-face style:name="Times new roman" svg:font-family="'Times new roman'" style:font-family-generic="roman"/>
    <style:font-face style:name="Courier New1" svg:font-family="'Courier New'" style:font-family-generic="modern" style:font-pitch="fixed"/>
    <style:font-face style:name="Arial Black1" svg:font-family="'Arial Black'" style:font-pitch="variable"/>
    <style:font-face style:name="Lucida Sans Unicode" svg:font-family="'Lucida Sans Unicode'" style:font-pitch="variable"/>
    <style:font-face style:name="OpenSymbol" svg:font-family="OpenSymbol" style:font-pitch="variable"/>
    <style:font-face style:name="Tahoma1" svg:font-family="Tahoma" style:font-pitch="variable"/>
    <style:font-face style:name="Cambria" svg:font-family="Cambria" style:font-family-generic="roman" style:font-pitch="variable"/>
    <style:font-face style:name="Times New Roman" svg:font-family="'Times New Roman'" style:font-family-generic="roman" style:font-pitch="variable"/>
    <style:font-face style:name="Times New Roman1" svg:font-family="'Times New Roman'" style:font-adornments="Normál" style:font-family-generic="roman" style:font-pitch="variable"/>
    <style:font-face style:name="Times New Roman2" svg:font-family="'Times New Roman', 'Times New Roman'" style:font-family-generic="roman" style:font-pitch="variable"/>
    <style:font-face style:name="Arial" svg:font-family="Arial" style:font-family-generic="swiss" style:font-pitch="variable"/>
    <style:font-face style:name="Arial Black" svg:font-family="'Arial Black'" style:font-adornments="Normál" style:font-family-generic="swiss" style:font-pitch="variable"/>
    <style:font-face style:name="Arial Narrow" svg:font-family="'Arial Narrow'" style:font-family-generic="swiss" style:font-pitch="variable"/>
    <style:font-face style:name="Arial Narrow1" svg:font-family="'Arial Narrow'" style:font-adornments="Normál" style:font-family-generic="swiss" style:font-pitch="variable"/>
    <style:font-face style:name="Arial Unicode MS" svg:font-family="'Arial Unicode MS'" style:font-family-generic="swiss" style:font-pitch="variable"/>
    <style:font-face style:name="Arial1" svg:font-family="Arial, Arial" style:font-family-generic="swiss" style:font-pitch="variable"/>
    <style:font-face style:name="DejaVu Sans" svg:font-family="'DejaVu Sans'" style:font-adornments="Book" style:font-family-generic="swiss" style:font-pitch="variable"/>
    <style:font-face style:name="DejaVu Sans1" svg:font-family="'DejaVu Sans'" style:font-adornments="ExtraLight" style:font-family-generic="swiss" style:font-pitch="variable"/>
    <style:font-face style:name="DejaVu Sans Condensed" svg:font-family="'DejaVu Sans Condensed'" style:font-adornments="Book" style:font-family-generic="swiss" style:font-pitch="variable"/>
    <style:font-face style:name="FreeSans3" svg:font-family="FreeSans" style:font-family-generic="swiss" style:font-pitch="variable"/>
    <style:font-face style:name="FreeSans" svg:font-family="FreeSans" style:font-adornments="Félkövér" style:font-family-generic="swiss" style:font-pitch="variable"/>
    <style:font-face style:name="FreeSans1" svg:font-family="FreeSans" style:font-adornments="Általános" style:font-family-generic="swiss" style:font-pitch="variable"/>
    <style:font-face style:name="Tahoma" svg:font-family="Tahoma" style:font-family-generic="swiss" style:font-pitch="variable"/>
  </office:font-face-decls>
  <office:automatic-styles>
    <style:style style:name="P1" style:family="paragraph" style:parent-style-name="npsh_3a__3a_Header">
      <style:text-properties fo:letter-spacing="normal" fo:language="hu" fo:country="HU" style:font-name-asian="Times New Roman2" style:font-name-complex="Times New Roman2" style:language-complex="ar" style:country-complex="SA"/>
    </style:style>
    <style:style style:name="P2" style:family="paragraph" style:parent-style-name="npsh_3a__3a_Header">
      <style:text-properties fo:letter-spacing="normal" fo:language="hu" fo:country="HU" style:font-name-asian="Times New Roman2" style:font-size-asian="12pt" style:font-name-complex="Times New Roman2" style:font-size-complex="12pt" style:language-complex="ar" style:country-complex="SA"/>
    </style:style>
    <style:style style:name="P3" style:family="paragraph" style:parent-style-name="Footer">
      <style:paragraph-properties fo:text-align="center" style:justify-single-word="false"/>
      <style:text-properties fo:color="#555753" fo:font-size="7pt" style:font-size-asian="7pt" style:font-size-complex="7pt"/>
    </style:style>
    <style:style style:name="P4" style:family="paragraph" style:parent-style-name="Contents_20_3">
      <style:paragraph-properties fo:break-before="page">
        <style:tab-stops>
          <style:tab-stop style:position="24.504cm" style:type="right"/>
          <style:tab-stop style:position="31.974cm" style:type="right" style:leader-style="dotted" style:leader-text="."/>
        </style:tab-stops>
      </style:paragraph-properties>
    </style:style>
    <style:style style:name="P5" style:family="paragraph" style:parent-style-name="npsh_3a__3a_BodyText">
      <style:paragraph-properties fo:break-before="page"/>
    </style:style>
    <style:style style:name="P6" style:family="paragraph" style:parent-style-name="Contents_20_3">
      <style:paragraph-properties>
        <style:tab-stops>
          <style:tab-stop style:position="24.504cm" style:type="right"/>
          <style:tab-stop style:position="31.974cm" style:type="right" style:leader-style="dotted" style:leader-text="."/>
        </style:tab-stops>
      </style:paragraph-properties>
    </style:style>
    <style:style style:name="P7" style:family="paragraph" style:parent-style-name="Contents_20_3">
      <style:paragraph-properties>
        <style:tab-stops>
          <style:tab-stop style:position="15.921cm" style:type="right" style:leader-style="dotted" style:leader-text="."/>
        </style:tab-stops>
      </style:paragraph-properties>
    </style:style>
    <style:style style:name="P8" style:family="paragraph" style:parent-style-name="Text_20_body">
      <style:paragraph-properties fo:margin-top="0cm" fo:margin-bottom="0cm" fo:text-align="start" style:justify-single-word="false" fo:orphans="2" fo:widows="2" fo:break-before="page">
        <style:tab-stops>
          <style:tab-stop style:position="20.003cm"/>
        </style:tab-stops>
      </style:paragraph-properties>
      <style:text-properties style:font-name="FreeSans3" fo:font-size="9pt" style:font-size-asian="9pt" style:font-size-complex="9pt"/>
    </style:style>
    <style:style style:name="P9" style:family="paragraph" style:parent-style-name="Text_20_body">
      <style:paragraph-properties fo:margin-top="0cm" fo:margin-bottom="0cm" fo:text-align="start" style:justify-single-word="false" fo:orphans="2" fo:widows="2">
        <style:tab-stops>
          <style:tab-stop style:position="20.003cm"/>
        </style:tab-stops>
      </style:paragraph-properties>
      <style:text-properties style:font-name="FreeSans3" fo:font-size="9pt" style:font-size-asian="9pt" style:font-size-complex="9pt"/>
    </style:style>
    <style:style style:name="P10" style:family="paragraph" style:parent-style-name="Text_20_body">
      <style:paragraph-properties fo:margin-top="0cm" fo:margin-bottom="0cm" fo:text-align="start" style:justify-single-word="false" fo:orphans="2" fo:widows="2">
        <style:tab-stops>
          <style:tab-stop style:position="15.875cm" style:type="right"/>
          <style:tab-stop style:position="20.003cm"/>
        </style:tab-stops>
      </style:paragraph-properties>
      <style:text-properties style:font-name="FreeSans3" fo:font-size="9pt" style:font-size-asian="9pt" style:font-size-complex="9pt"/>
    </style:style>
    <style:style style:name="P11" style:family="paragraph" style:parent-style-name="Text_20_body">
      <style:paragraph-properties fo:margin-top="0cm" fo:margin-bottom="0cm" fo:text-align="end" style:justify-single-word="false" fo:orphans="2" fo:widows="2">
        <style:tab-stops>
          <style:tab-stop style:position="15.875cm" style:type="right"/>
          <style:tab-stop style:position="20.003cm"/>
        </style:tab-stops>
      </style:paragraph-properties>
      <style:text-properties style:font-name="FreeSans3" fo:font-size="9pt" style:font-size-asian="9pt" style:font-size-complex="9pt"/>
    </style:style>
    <style:style style:name="P12" style:family="paragraph" style:parent-style-name="Text_20_body">
      <style:paragraph-properties fo:margin-top="0cm" fo:margin-bottom="0cm" fo:text-align="end" style:justify-single-word="false" fo:orphans="2" fo:widows="2">
        <style:tab-stops>
          <style:tab-stop style:position="15.743cm" style:type="right"/>
        </style:tab-stops>
      </style:paragraph-properties>
      <style:text-properties style:font-name="FreeSans3" fo:font-size="10pt" style:font-size-asian="10pt" style:font-size-complex="10pt"/>
    </style:style>
    <style:style style:name="P13" style:family="paragraph" style:parent-style-name="Text_20_body">
      <style:paragraph-properties fo:margin-top="0cm" fo:margin-bottom="0cm" fo:text-align="end" style:justify-single-word="false">
        <style:tab-stops>
          <style:tab-stop style:position="15.743cm" style:type="right"/>
        </style:tab-stops>
      </style:paragraph-properties>
      <style:text-properties style:font-name="FreeSans3" fo:font-size="10pt" style:font-size-asian="10pt" style:font-size-complex="10pt"/>
    </style:style>
    <style:style style:name="P14" style:family="paragraph" style:parent-style-name="Text_20_body">
      <style:paragraph-properties fo:margin-top="0cm" fo:margin-bottom="0cm" fo:text-align="end" style:justify-single-word="false">
        <style:tab-stops>
          <style:tab-stop style:position="15.743cm" style:type="right"/>
        </style:tab-stops>
      </style:paragraph-properties>
      <style:text-properties fo:font-variant="normal" fo:text-transform="none" style:use-window-font-color="true" style:text-line-through-style="none" style:font-name="FreeSans2" fo:font-size="10pt" fo:font-style="normal" style:text-underline-style="none" fo:font-weight="normal" style:text-blinking="false" style:font-size-asian="10pt" style:font-size-complex="10pt"/>
    </style:style>
    <style:style style:name="P15" style:family="paragraph" style:parent-style-name="Text_20_body" style:master-page-name="">
      <style:paragraph-properties fo:margin-top="0cm" fo:margin-bottom="0cm" fo:text-align="end" style:justify-single-word="false" style:page-number="auto">
        <style:tab-stops>
          <style:tab-stop style:position="15.743cm" style:type="right"/>
        </style:tab-stops>
      </style:paragraph-properties>
    </style:style>
    <style:style style:name="P16" style:family="paragraph" style:parent-style-name="Text_20_body" style:master-page-name="">
      <style:paragraph-properties fo:margin-top="0cm" fo:margin-bottom="0cm" fo:text-align="end" style:justify-single-word="false" style:page-number="auto">
        <style:tab-stops>
          <style:tab-stop style:position="15.743cm" style:type="right"/>
        </style:tab-stops>
      </style:paragraph-properties>
      <style:text-properties fo:font-variant="normal" fo:text-transform="none" style:use-window-font-color="true" style:text-line-through-style="none" style:font-name="FreeSans2" fo:font-size="10pt" fo:font-style="normal" style:text-underline-style="none" fo:font-weight="normal" style:text-blinking="false" style:font-size-asian="10pt" style:font-size-complex="10pt"/>
    </style:style>
    <style:style style:name="P17" style:family="paragraph" style:parent-style-name="npsh_3a__3a_Figyelem">
      <style:paragraph-properties fo:text-align="justify" style:justify-single-word="false"/>
    </style:style>
    <style:style style:name="P18" style:family="paragraph" style:parent-style-name="openSKM_5f_GYAKORLÁS">
      <style:paragraph-properties fo:margin-top="0.101cm" fo:margin-bottom="0.101cm" fo:orphans="2" fo:widows="2"/>
    </style:style>
    <style:style style:name="P19" style:family="paragraph" style:parent-style-name="openSKM_5f_GYAKORLÁS">
      <style:paragraph-properties fo:margin-left="1.499cm" fo:margin-right="0cm" fo:text-indent="0cm" style:auto-text-indent="false" fo:padding="0.4cm" fo:border="0.088cm solid #004586" style:shadow="none"/>
    </style:style>
    <style:style style:name="P20" style:family="paragraph" style:parent-style-name="openSKM_5f_GYAKORLÁS">
      <style:paragraph-properties fo:margin-left="1.499cm" fo:margin-right="0cm" fo:text-indent="0cm" style:auto-text-indent="false" fo:padding="0.4cm" fo:border="0.088cm solid #004586" style:shadow="none"/>
      <style:text-properties style:font-name="Times New Roman" fo:font-style="italic" style:font-style-asian="italic" style:font-name-complex="Tahoma" style:font-style-complex="italic"/>
    </style:style>
    <style:style style:name="P21" style:family="paragraph" style:parent-style-name="openSKM_5f_GYAKORLÁS">
      <style:paragraph-properties fo:margin-left="1.499cm" fo:margin-right="0cm" fo:orphans="2" fo:widows="2" fo:text-indent="0cm" style:auto-text-indent="false" style:shadow="none"/>
      <style:text-properties style:font-name-complex="Tahoma"/>
    </style:style>
    <style:style style:name="P22" style:family="paragraph" style:parent-style-name="openSKM_5f_GYAKORLÁS">
      <style:text-properties style:font-name-complex="Tahoma"/>
    </style:style>
    <style:style style:name="P23" style:family="paragraph" style:parent-style-name="openSKM_5f_GYAKORLÁS">
      <style:paragraph-properties fo:orphans="2" fo:widows="2"/>
      <style:text-properties style:font-name-complex="Tahoma"/>
    </style:style>
    <style:style style:name="P24" style:family="paragraph" style:parent-style-name="openSKM_5f_GYAKORLÁS">
      <style:text-properties style:use-window-font-color="true"/>
    </style:style>
    <style:style style:name="P25" style:family="paragraph" style:parent-style-name="npsh_3a__3a_BodyText">
      <style:text-properties fo:font-size="13pt" style:font-size-asian="13pt" style:font-size-complex="13pt"/>
    </style:style>
    <style:style style:name="P26" style:family="paragraph" style:parent-style-name="npsh_3a__3a_BodyText">
      <style:text-properties style:text-underline-style="solid" style:text-underline-width="auto" style:text-underline-color="font-color"/>
    </style:style>
    <style:style style:name="P27" style:family="paragraph" style:parent-style-name="npsh_3a__3a_BodyText">
      <style:text-properties fo:font-size="10pt" style:font-size-asian="10pt" style:font-size-complex="10pt"/>
    </style:style>
    <style:style style:name="P28" style:family="paragraph" style:parent-style-name="npsh_3a__3a_BodyText">
      <style:text-properties fo:font-size="11.5pt" fo:font-style="italic" style:font-size-asian="11.5pt" style:font-style-asian="italic"/>
    </style:style>
    <style:style style:name="P29" style:family="paragraph" style:parent-style-name="npsh_3a__3a_BodyText">
      <style:paragraph-properties fo:line-height="110%" fo:text-align="justify" style:justify-single-word="false" fo:keep-together="auto" fo:orphans="2" fo:widows="2" fo:hyphenation-ladder-count="2">
        <style:tab-stops/>
      </style:paragraph-properties>
      <style:text-properties style:font-name-asian="Times New Roman" fo:hyphenate="true" fo:hyphenation-remain-char-count="5" fo:hyphenation-push-char-count="5"/>
    </style:style>
    <style:style style:name="P30" style:family="paragraph" style:parent-style-name="Illustration">
      <style:paragraph-properties fo:text-align="center" style:justify-single-word="false"/>
    </style:style>
    <style:style style:name="P31" style:family="paragraph" style:parent-style-name="Contents_20_2">
      <style:paragraph-properties>
        <style:tab-stops>
          <style:tab-stop style:position="15.921cm" style:type="right" style:leader-style="dotted" style:leader-text="."/>
        </style:tab-stops>
      </style:paragraph-properties>
    </style:style>
    <style:style style:name="P32" style:family="paragraph" style:parent-style-name="Contents_20_4">
      <style:paragraph-properties>
        <style:tab-stops>
          <style:tab-stop style:position="15.921cm" style:type="right" style:leader-style="dotted" style:leader-text="."/>
        </style:tab-stops>
      </style:paragraph-properties>
    </style:style>
    <style:style style:name="P33" style:family="paragraph" style:parent-style-name="Contents_20_1">
      <style:paragraph-properties>
        <style:tab-stops>
          <style:tab-stop style:position="15.921cm" style:type="right" style:leader-style="dotted" style:leader-text="."/>
        </style:tab-stops>
      </style:paragraph-properties>
    </style:style>
    <style:style style:name="P34" style:family="paragraph" style:parent-style-name="Illustration_20_Index_20_1">
      <style:paragraph-properties>
        <style:tab-stops>
          <style:tab-stop style:position="15.921cm" style:type="right" style:leader-style="dotted" style:leader-text="."/>
        </style:tab-stops>
      </style:paragraph-properties>
    </style:style>
    <style:style style:name="P35" style:family="paragraph" style:parent-style-name="npsh_3a__3a_BodyText" style:list-style-name="WW8Num1"/>
    <style:style style:name="P36" style:family="paragraph" style:parent-style-name="npsh_3a__3a_BodyText" style:list-style-name="WW8Num2"/>
    <style:style style:name="P37" style:family="paragraph" style:parent-style-name="npsh_3a__3a_BodyText" style:list-style-name="WW8Num3"/>
    <style:style style:name="P38" style:family="paragraph" style:parent-style-name="npsh_3a__3a_BodyText" style:list-style-name="L1"/>
    <style:style style:name="P39" style:family="paragraph" style:parent-style-name="npsh_3a__3a_BodyText" style:list-style-name="WW8Num1">
      <style:paragraph-properties fo:break-before="page"/>
    </style:style>
    <style:style style:name="P40" style:family="paragraph" style:parent-style-name="npsh_3a__3a_Head3" style:list-style-name="">
      <style:paragraph-properties fo:text-align="start" style:justify-single-word="false" fo:orphans="0" fo:widows="0">
        <style:tab-stops/>
      </style:paragraph-properties>
    </style:style>
    <style:style style:name="P41" style:family="paragraph" style:parent-style-name="npsh_3a__3a_Head3">
      <style:paragraph-properties fo:break-before="page"/>
    </style:style>
    <style:style style:name="P42" style:family="paragraph" style:parent-style-name="npsh_3a__3a_Head3">
      <style:paragraph-properties fo:break-before="page"/>
      <style:text-properties style:font-name="Arial Black1" fo:font-size="11pt" fo:font-weight="bold" style:font-size-asian="11pt" style:font-weight-asian="bold" style:font-size-complex="11pt" style:font-weight-complex="bold"/>
    </style:style>
    <style:style style:name="P43" style:family="paragraph" style:parent-style-name="npsh_3a__3a_Head1">
      <style:paragraph-properties fo:break-before="page"/>
    </style:style>
    <style:style style:name="P44" style:family="paragraph" style:parent-style-name="npsh_3a__3a_Title" style:master-page-name="Fedlap">
      <style:paragraph-properties fo:margin-top="7.999cm" fo:margin-bottom="2cm" fo:line-height="100%" fo:text-align="start" style:justify-single-word="false" fo:keep-together="auto" fo:orphans="2" fo:widows="2" fo:hyphenation-ladder-count="2" style:page-number="auto" fo:background-color="#c3dfe0" fo:padding="0.75cm" fo:border="0.176cm solid #c3dfe0" style:shadow="none">
        <style:tab-stops/>
        <style:background-image/>
      </style:paragraph-properties>
      <style:text-properties fo:hyphenate="false" fo:hyphenation-remain-char-count="5" fo:hyphenation-push-char-count="5"/>
    </style:style>
    <style:style style:name="P45" style:family="paragraph" style:parent-style-name="npsh_3a__3a_Head2" style:list-style-name="">
      <style:paragraph-properties fo:text-align="start" style:justify-single-word="false" fo:orphans="0" fo:widows="0">
        <style:tab-stops/>
      </style:paragraph-properties>
    </style:style>
    <style:style style:name="P46" style:family="paragraph" style:parent-style-name="npsh_3a__3a_Head2" style:list-style-name="">
      <style:paragraph-properties fo:text-align="start" style:justify-single-word="false" fo:orphans="0" fo:widows="0">
        <style:tab-stops/>
      </style:paragraph-properties>
      <style:text-properties style:language-complex="zxx" style:country-complex="none"/>
    </style:style>
    <style:style style:name="P47" style:family="paragraph" style:parent-style-name="npsh_3a__3a_Head2">
      <style:paragraph-properties fo:break-before="page"/>
    </style:style>
    <style:style style:name="P48" style:family="paragraph" style:parent-style-name="Text_20_body" style:list-style-name="WW8Num1">
      <style:paragraph-properties fo:margin-top="0cm" fo:margin-bottom="0cm" fo:text-align="start" style:justify-single-word="false" fo:orphans="2" fo:widows="2">
        <style:tab-stops>
          <style:tab-stop style:position="20.003cm"/>
        </style:tab-stops>
      </style:paragraph-properties>
      <style:text-properties style:font-name="FreeSans3" fo:font-size="9pt" style:font-size-asian="9pt" style:font-size-complex="9pt"/>
    </style:style>
    <style:style style:name="P49" style:family="paragraph" style:parent-style-name="Text_20_body" style:list-style-name="WW8Num1" style:master-page-name="Standard">
      <style:paragraph-properties fo:margin-top="0cm" fo:margin-bottom="0cm" fo:text-align="start" style:justify-single-word="false" fo:orphans="2" fo:widows="2" style:page-number="auto">
        <style:tab-stops>
          <style:tab-stop style:position="20.003cm"/>
        </style:tab-stops>
      </style:paragraph-properties>
    </style:style>
    <style:style style:name="T1" style:family="text">
      <style:text-properties fo:language="zxx" fo:country="none" style:language-asian="zxx" style:country-asian="none"/>
    </style:style>
    <style:style style:name="T2" style:family="text">
      <style:text-properties style:text-position="sub 58%"/>
    </style:style>
    <style:style style:name="T3" style:family="text">
      <style:text-properties style:text-position="sub 58%" fo:language="hu" fo:country="HU" style:letter-kerning="true" style:font-name-asian="Arial Unicode MS" style:language-asian="zxx" style:country-asian="none" style:font-name-complex="Tahoma1" style:language-complex="zxx" style:country-complex="none"/>
    </style:style>
    <style:style style:name="T4" style:family="text">
      <style:text-properties style:text-underline-style="solid" style:text-underline-width="auto" style:text-underline-color="font-color"/>
    </style:style>
    <style:style style:name="T5" style:family="text">
      <style:text-properties fo:language="hu" fo:country="HU"/>
    </style:style>
    <style:style style:name="T6" style:family="text">
      <style:text-properties fo:language="hu" fo:country="HU" style:language-complex="ar" style:country-complex="SA"/>
    </style:style>
    <style:style style:name="T7" style:family="text">
      <style:text-properties fo:language="hu" fo:country="HU" style:language-asian="zxx" style:country-asian="none" style:language-complex="zxx" style:country-complex="none"/>
    </style:style>
    <style:style style:name="T8" style:family="text">
      <style:text-properties fo:language="hu" fo:country="HU" style:language-asian="zxx" style:country-asian="none" style:language-complex="ar" style:country-complex="SA"/>
    </style:style>
    <style:style style:name="T9" style:family="text">
      <style:text-properties fo:language="hu" fo:country="HU" fo:font-weight="bold" style:letter-kerning="true" style:font-name-asian="Arial Unicode MS" style:language-asian="zxx" style:country-asian="none" style:font-weight-asian="bold" style:font-name-complex="Tahoma1" style:language-complex="zxx" style:country-complex="none" style:font-weight-complex="bold"/>
    </style:style>
    <style:style style:name="T10" style:family="text">
      <style:text-properties fo:language="hu" fo:country="HU" style:text-underline-style="none" style:language-complex="ar" style:country-complex="SA"/>
    </style:style>
    <style:style style:name="T11" style:family="text">
      <style:text-properties style:text-underline-style="none"/>
    </style:style>
    <style:style style:name="T12" style:family="text">
      <style:text-properties style:font-name="Arial Narrow" fo:language="zxx" fo:country="none" style:language-asian="zxx" style:country-asian="none"/>
    </style:style>
    <style:style style:name="T13" style:family="text">
      <style:text-properties style:font-name="Arial Narrow" fo:font-size="12pt" fo:language="zxx" fo:country="none" style:font-size-asian="12pt" style:language-asian="zxx" style:country-asian="none" style:font-size-complex="12pt"/>
    </style:style>
    <style:style style:name="T14" style:family="text">
      <style:text-properties fo:font-size="11.5pt" fo:font-style="italic" style:font-size-asian="11.5pt" style:font-style-asian="italic"/>
    </style:style>
    <style:style style:name="T15" style:family="text">
      <style:text-properties fo:background-color="#bfbfbf"/>
    </style:style>
    <style:style style:name="T16" style:family="text">
      <style:text-properties style:font-name-complex="Tahoma" style:language-complex="zxx" style:country-complex="none" style:font-style-complex="italic"/>
    </style:style>
    <style:style style:name="T17" style:family="text">
      <style:text-properties style:language-complex="zxx" style:country-complex="none"/>
    </style:style>
    <style:style style:name="T18" style:family="text">
      <style:text-properties style:font-name="Wingdings" fo:font-style="normal" style:font-style-asian="normal" style:language-complex="zxx" style:country-complex="none" style:font-style-complex="italic"/>
    </style:style>
    <style:style style:name="T19" style:family="text">
      <style:text-properties style:font-name="Wingdings" style:font-name-asian="Wingdings" style:font-name-complex="Wingdings"/>
    </style:style>
    <style:style style:name="T20" style:family="text">
      <style:text-properties fo:font-weight="bold" style:font-weight-asian="bold" style:font-weight-complex="bold"/>
    </style:style>
    <style:style style:name="T21" style:family="text">
      <style:text-properties style:font-name-asian="Times New Roman"/>
    </style:style>
    <style:style style:name="T22" style:family="text">
      <style:text-properties style:font-name-complex="Arial"/>
    </style:style>
    <style:style style:name="T23" style:family="text">
      <style:text-properties fo:font-variant="small-caps" style:font-relief="embossed"/>
    </style:style>
    <style:style style:name="T24" style:family="text">
      <style:text-properties fo:font-variant="small-caps" fo:language="hu" fo:country="HU" style:letter-kerning="true" style:font-name-asian="Arial Unicode MS" style:language-asian="zxx" style:country-asian="none" style:font-name-complex="Tahoma1" style:language-complex="zxx" style:country-complex="none" style:font-relief="embossed"/>
    </style:style>
    <style:style style:name="T25" style:family="text">
      <style:text-properties style:text-position="super 58%"/>
    </style:style>
    <style:style style:name="T26" style:family="text">
      <style:text-properties style:text-position="super 58%" fo:language="hu" fo:country="HU" style:letter-kerning="true" style:font-name-asian="Arial Unicode MS" style:language-asian="zxx" style:country-asian="none" style:font-name-complex="Tahoma1" style:language-complex="zxx" style:country-complex="none"/>
    </style:style>
    <style:style style:name="T27" style:family="text">
      <style:text-properties style:font-name-asian="Arial Narrow" style:font-name-complex="Arial Narrow"/>
    </style:style>
    <style:style style:name="T28" style:family="text">
      <style:text-properties style:use-window-font-color="true"/>
    </style:style>
    <style:style style:name="T29" style:family="text">
      <style:text-properties style:use-window-font-color="true" style:font-name="Times New Roman" fo:font-size="10pt" fo:language="hu" fo:country="HU" fo:font-weight="bold" style:letter-kerning="true" style:font-name-asian="Arial Unicode MS" style:font-size-asian="10pt" style:language-asian="zxx" style:country-asian="none" style:font-weight-asian="bold" style:font-name-complex="Tahoma1" style:font-size-complex="10pt" style:language-complex="zxx" style:country-complex="none" style:font-weight-complex="bold"/>
    </style:style>
    <style:style style:name="T30" style:family="text">
      <style:text-properties style:use-window-font-color="true" style:font-name="Times New Roman" fo:font-size="10pt" fo:language="hu" fo:country="HU" fo:font-weight="normal" style:letter-kerning="true" style:font-name-asian="Arial Unicode MS" style:font-size-asian="10pt" style:language-asian="zxx" style:country-asian="none" style:font-weight-asian="normal" style:font-name-complex="Tahoma1" style:font-size-complex="10pt" style:language-complex="zxx" style:country-complex="none" style:font-weight-complex="normal"/>
    </style:style>
    <style:style style:name="T31" style:family="text">
      <style:text-properties style:use-window-font-color="true" style:text-underline-style="none"/>
    </style:style>
    <style:style style:name="T32" style:family="text">
      <style:text-properties style:use-window-font-color="true" fo:language="hu" fo:country="HU" style:text-underline-style="none" style:language-complex="ar" style:country-complex="SA"/>
    </style:style>
    <style:style style:name="T33" style:family="text">
      <style:text-properties style:font-name="FreeSans3" fo:font-size="9pt" style:font-size-asian="9pt" style:font-size-complex="9pt"/>
    </style:style>
    <style:style style:name="T34" style:family="text">
      <style:text-properties style:font-name="FreeSans3" fo:font-size="12pt" fo:font-weight="normal" style:font-size-asian="12pt" style:font-weight-asian="normal" style:font-size-complex="12pt" style:font-weight-complex="normal"/>
    </style:style>
    <style:style style:name="T35" style:family="text">
      <style:text-properties fo:background-color="#cccccc"/>
    </style:style>
    <style:style style:name="T36" style:family="text">
      <style:text-properties style:language-asian="zxx" style:country-asian="none"/>
    </style:style>
    <style:style style:name="T37" style:family="text">
      <style:text-properties style:font-name="Times New Roman" fo:font-size="10pt" style:font-size-asian="10pt" style:font-size-complex="10pt"/>
    </style:style>
    <style:style style:name="T38" style:family="text">
      <style:text-properties style:font-name="Times New Roman" fo:font-size="10pt" fo:font-weight="bold" style:font-size-asian="10pt" style:font-weight-asian="bold" style:font-size-complex="10pt" style:font-weight-complex="bold"/>
    </style:style>
    <style:style style:name="T39" style:family="text">
      <style:text-properties style:font-name="Times New Roman" fo:language="hu" fo:country="HU" fo:font-style="italic" style:font-style-asian="italic" style:font-style-complex="italic"/>
    </style:style>
    <style:style style:name="T40" style:family="text">
      <style:text-properties style:font-name="Times New Roman" fo:font-style="italic" style:font-style-asian="italic" style:font-name-complex="Tahoma" style:font-style-complex="italic"/>
    </style:style>
    <style:style style:name="T41" style:family="text">
      <style:text-properties style:font-name="Times New Roman" fo:font-style="italic" style:font-style-asian="italic" style:font-style-complex="italic"/>
    </style:style>
    <style:style style:name="T42" style:family="text">
      <style:text-properties fo:color="#0000ff" style:font-name="Times New Roman" fo:font-size="10pt" fo:language="hu" fo:country="HU" fo:font-weight="normal" style:letter-kerning="true" fo:background-color="transparent" style:font-name-asian="Arial Unicode MS" style:font-size-asian="10pt" style:language-asian="zxx" style:country-asian="none" style:font-weight-asian="normal" style:font-name-complex="Tahoma1" style:font-size-complex="10pt" style:language-complex="zxx" style:country-complex="none" style:font-weight-complex="normal"/>
    </style:style>
    <style:style style:name="T43" style:family="text">
      <style:text-properties fo:font-size="10pt" style:font-size-asian="10pt" style:font-size-complex="10pt"/>
    </style:style>
    <style:style style:name="T44" style:family="text">
      <style:text-properties fo:color="#007fb2" style:font-name="DejaVu Sans1" fo:font-size="28pt" fo:letter-spacing="normal" fo:language="hu" fo:country="HU" fo:font-style="normal" style:text-underline-style="none" fo:font-weight="normal" style:font-name-asian="Times New Roman2" style:font-size-asian="12pt" style:font-style-asian="normal" style:font-weight-asian="normal" style:font-name-complex="Times New Roman2" style:font-size-complex="12pt" style:language-complex="ar" style:country-complex="SA" style:font-style-complex="normal" style:font-weight-complex="normal"/>
    </style:style>
    <style:style style:name="T45" style:family="text">
      <style:text-properties fo:font-variant="normal" fo:text-transform="none" style:use-window-font-color="true" style:text-line-through-style="none" style:font-name="FreeSans2" fo:font-size="10pt" fo:font-style="normal" style:text-underline-style="none" fo:font-weight="normal" style:text-blinking="false" style:font-size-asian="10pt" style:font-size-complex="10pt"/>
    </style:style>
    <style:style style:name="T46" style:family="text">
      <style:text-properties fo:font-style="italic" style:font-style-asian="italic" style:font-style-complex="italic"/>
    </style:style>
    <style:style style:name="T47" style:family="text">
      <style:text-properties fo:font-style="italic" style:text-underline-style="none" style:font-style-asian="italic" style:font-style-complex="italic"/>
    </style:style>
    <style:style style:name="fr1" style:family="graphic" style:parent-style-name="Frame">
      <style:graphic-properties style:run-through="foreground" style:wrap="none" style:vertical-pos="top" style:vertical-rel="paragraph" style:horizontal-pos="center" style:horizontal-rel="paragraph"/>
    </style:style>
    <style:style style:name="fr2" style:family="graphic" style:parent-style-name="Frame">
      <style:graphic-properties fo:margin-left="0cm" fo:margin-right="0cm" fo:margin-top="0cm" fo:margin-bottom="0cm" style:wrap="dynamic" style:number-wrapped-paragraphs="no-limit" style:vertical-pos="from-top" style:vertical-rel="paragraph" style:horizontal-pos="from-left" style:horizontal-rel="paragraph" fo:background-color="transparent" style:background-transparency="100%" fo:padding="0cm" fo:border="none" style:shadow="none">
        <style:background-image/>
      </style:graphic-properties>
    </style:style>
    <style:style style:name="fr3" style:family="graphic" style:parent-style-name="Frame">
      <style:graphic-properties fo:margin-left="0cm" fo:margin-right="0cm" fo:margin-top="0cm" fo:margin-bottom="0cm" style:wrap="dynamic" style:number-wrapped-paragraphs="no-limit" style:vertical-pos="top" style:vertical-rel="paragraph" style:horizontal-pos="center" style:horizontal-rel="paragraph" fo:background-color="transparent" style:background-transparency="100%" fo:padding="0cm" fo:border="none" style:shadow="none">
        <style:background-image/>
      </style:graphic-properties>
    </style:style>
    <style:style style:name="fr4" style:family="graphic" style:parent-style-name="Frame">
      <style:graphic-properties style:run-through="foreground" style:wrap="none" style:vertical-pos="top" style:vertical-rel="paragraph" style:horizontal-pos="from-left" style:horizontal-rel="paragraph"/>
    </style:style>
    <style:style style:name="fr5" style:family="graphic" style:parent-style-name="Frame">
      <style:graphic-properties style:run-through="foreground" style:wrap="none" style:vertical-pos="from-top" style:vertical-rel="paragraph" style:horizontal-pos="center" style:horizontal-rel="paragraph"/>
    </style:style>
    <style:style style:name="fr6" style:family="graphic" style:parent-style-name="Frame">
      <style:graphic-properties fo:margin-left="0cm" fo:margin-right="0cm" fo:margin-top="0cm" fo:margin-bottom="0cm" style:wrap="dynamic" style:number-wrapped-paragraphs="no-limit" style:vertical-pos="from-top" style:vertical-rel="paragraph" style:horizontal-pos="center" style:horizontal-rel="paragraph" fo:background-color="transparent" style:background-transparency="100%" fo:padding="0cm" fo:border="none" style:shadow="none">
        <style:background-image/>
      </style:graphic-properties>
    </style:style>
    <style:style style:name="fr7" style:family="graphic" style:parent-style-name="Frame">
      <style:graphic-properties fo:margin-left="0cm" fo:margin-right="0cm" fo:margin-top="0cm" fo:margin-bottom="0cm" style:run-through="foreground" style:wrap="dynamic" style:number-wrapped-paragraphs="no-limit" style:vertical-pos="top" style:vertical-rel="paragraph" style:horizontal-pos="center" style:horizontal-rel="paragraph" fo:background-color="transparent" style:background-transparency="100%" fo:padding="0cm" fo:border="none" style:shadow="none">
        <style:background-image/>
      </style:graphic-properties>
    </style:style>
    <style:style style:name="fr8" style:family="graphic" style:parent-style-name="Frame">
      <style:graphic-properties style:wrap="dynamic" style:number-wrapped-paragraphs="no-limit" style:vertical-pos="top" style:vertical-rel="paragraph" style:horizontal-pos="from-left" style:horizontal-rel="paragraph"/>
    </style:style>
    <style:style style:name="fr9" style:family="graphic" style:parent-style-name="Frame">
      <style:graphic-properties fo:margin-left="0cm" fo:margin-right="0cm" fo:margin-top="0cm" fo:margin-bottom="0cm" style:run-through="foreground" style:wrap="none" style:vertical-pos="from-top" style:vertical-rel="paragraph" style:horizontal-pos="center" style:horizontal-rel="paragraph" fo:background-color="transparent" style:background-transparency="100%" fo:padding="0cm" fo:border="none" style:shadow="none">
        <style:background-image/>
      </style:graphic-properties>
    </style:style>
    <style:style style:name="fr10" style:family="graphic" style:parent-style-name="Frame">
      <style:graphic-properties style:run-through="foreground" style:wrap="none" style:vertical-pos="from-top" style:vertical-rel="paragraph" style:horizontal-pos="from-left" style:horizontal-rel="paragraph"/>
    </style:style>
    <style:style style:name="fr11" style:family="graphic" style:parent-style-name="Frame">
      <style:graphic-properties style:wrap="dynamic" style:number-wrapped-paragraphs="no-limit" style:vertical-pos="top" style:vertical-rel="paragraph" style:horizontal-pos="from-left" style:horizontal-rel="paragraph"/>
    </style:style>
    <style:style style:name="fr12" style:family="graphic" style:parent-style-name="Frame">
      <style:graphic-properties style:run-through="foreground" style:wrap="none" style:vertical-pos="from-top" style:vertical-rel="paragraph" style:horizontal-pos="from-left" style:horizontal-rel="paragraph"/>
    </style:style>
    <style:style style:name="fr13"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14"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cm" fo:border="none" style:shadow="none" style:mirror="none" fo:clip="rect(0cm, 0cm, 0cm, 0cm)" draw:luminance="0%" draw:contrast="0%" draw:red="0%" draw:green="0%" draw:blue="0%" draw:gamma="100%" draw:color-inversion="false" draw:image-opacity="100%" draw:color-mode="standard"/>
    </style:style>
    <style:style style:name="fr15"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16"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cm" fo:border="none" style:shadow="none" style:mirror="none" fo:clip="rect(0cm, 0cm, 1.02cm, 0cm)" draw:luminance="0%" draw:contrast="0%" draw:red="0%" draw:green="0%" draw:blue="0%" draw:gamma="100%" draw:color-inversion="false" draw:image-opacity="100%" draw:color-mode="standard"/>
    </style:style>
    <style:style style:name="fr17"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18"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background-color="transparent" style:background-transparency="100%" fo:padding="0cm" fo:border="none" style:shadow="none" style:mirror="none" fo:clip="rect(0cm, 0cm, 1.02cm, 0cm)" draw:luminance="0%" draw:contrast="0%" draw:red="0%" draw:green="0%" draw:blue="0%" draw:gamma="100%" draw:color-inversion="false" draw:image-opacity="100%" draw:color-mode="standard">
        <style:background-image/>
      </style:graphic-properties>
    </style:style>
    <style:style style:name="fr19" style:family="graphic" style:parent-style-name="Graphics">
      <style:graphic-properties fo:margin-left="0cm" fo:margin-right="0cm" fo:margin-top="0cm" fo:margin-bottom="0cm" style:run-through="foreground" style:wrap="none" style:vertical-pos="from-top" style:vertical-rel="paragraph-content" style:horizontal-pos="center" style:horizontal-rel="paragraph-content" fo:padding="0cm" fo:border="none" style:shadow="none" style:mirror="none" fo:clip="rect(0cm, 0cm, 0cm, 0cm)" draw:luminance="0%" draw:contrast="0%" draw:red="0%" draw:green="0%" draw:blue="0%" draw:gamma="100%" draw:color-inversion="false" draw:image-opacity="100%" draw:color-mode="standard"/>
    </style:style>
    <style:style style:name="fr20" style:family="graphic" style:parent-style-name="Graphics">
      <style:graphic-properties style:mirror="none" fo:clip="rect(0cm, 0cm, 1.071cm, 0cm)" draw:luminance="0%" draw:contrast="0%" draw:red="0%" draw:green="0%" draw:blue="0%" draw:gamma="100%" draw:color-inversion="false" draw:image-opacity="100%" draw:color-mode="standard"/>
    </style:style>
    <style:style style:name="fr21"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cm" fo:border="none" style:shadow="none" style:mirror="none" fo:clip="rect(0cm, 0cm, 0cm, 2.699cm)" draw:luminance="0%" draw:contrast="0%" draw:red="0%" draw:green="0%" draw:blue="0%" draw:gamma="100%" draw:color-inversion="false" draw:image-opacity="100%" draw:color-mode="standard"/>
    </style:style>
    <style:style style:name="fr22" style:family="graphic" style:parent-style-name="Graphics">
      <style:graphic-properties fo:margin-left="0cm" fo:margin-right="0cm" style:vertical-pos="top" style:vertical-rel="baseline" style:mirror="none" fo:clip="rect(0cm, 0cm, 0cm, 0cm)" draw:luminance="0%" draw:contrast="0%" draw:red="0%" draw:green="0%" draw:blue="0%" draw:gamma="100%" draw:color-inversion="false" draw:image-opacity="100%" draw:color-mode="standard"/>
    </style:style>
    <style:style style:name="fr23"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4"><text:span text:style-name="T44">Biztonságosan</text:span> és magabiztosan III.<text:line-break/><text:span text:style-name="T34">Az OpenOffice.org Impress bemutatókészítő </text:span></text:p>
      <text:list xml:id="list32263161" text:style-name="WW8Num1">
        <text:list-item>
          <text:p text:style-name="P48"/>
        </text:list-item>
      </text:list>
      <text:p text:style-name="P8"/>
      <text:table-of-content text:style-name="Sect1" text:protected="true" text:name="Tartalomjegyzék2">
        <text:table-of-content-source text:outline-level="10">
          <text:index-title-template text:style-name="Contents_20_Heading">Tartalomjegyzék</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rtalomjegyzék2_Head">
            <text:p text:style-name="Contents_20_Heading">Tartalomjegyzék</text:p>
          </text:index-title>
          <text:p text:style-name="P33">Az OpenOffice.org <text:s/>Impress <text:s/>bemutatókészítő biztonságos és magabiztos használata<text:tab/>5</text:p>
          <text:p text:style-name="P33">Bemutatókészítés az OpenOffice.org <text:s/>Impress <text:s/>programmal <text:tab/>6</text:p>
          <text:p text:style-name="P31">B1. lecke. Mire jó a bemutatókészítővel létrehozott diasorozat?<text:tab/>6</text:p>
          <text:p text:style-name="P31">B2M. lecke. Mit gyakoroljunk és mit ne? ≈ <text:s/>O17 ≈ <text:s/>B2 ≈ <text:s/>SZ2<text:tab/>7</text:p>
          <text:p text:style-name="P31">B3. lecke. Az első bemutatónk létrehozása<text:tab/>8</text:p>
          <text:p text:style-name="P31">B4. lecke. Indulás bemutató-sablonnal <text:tab/>10</text:p>
          <text:p text:style-name="P32">A sablon kiválasztása<text:tab/>10</text:p>
          <text:p text:style-name="P7">A látványterv és a kimeneti médium kiválasztása<text:tab/>10</text:p>
          <text:p text:style-name="P7">A diaátmenet és a bemutató-típus kiválasztása<text:tab/>12</text:p>
          <text:p text:style-name="P7">„Vázolja elképzeléseit nagy vonalakban”<text:tab/>13</text:p>
          <text:p text:style-name="P7">Az oldalak kiválasztása <text:tab/>14</text:p>
          <text:p text:style-name="P7">Bemutató létrehozása sablon használata nélkül<text:tab/>15</text:p>
          <text:p text:style-name="P7">És ha meggondoltuk magunkat?<text:tab/>16</text:p>
          <text:p text:style-name="P31">B5M. lecke. Indul a gyakorlati tanulás<text:tab/>17</text:p>
          <text:p text:style-name="P31">B6. lecke. A család bemutatói (és dokumentumai és táblázatai) – az ajánlott gyakorlófeladat ≈ <text:s/>SZ5 ≈ <text:s/>T4 <text:tab/>19</text:p>
          <text:p text:style-name="P31">B7. lecke. A kéznél lévő gépi segítség ≈ <text:s/>SZ7 ≈ <text:s/>T6 <text:tab/>20</text:p>
          <text:p text:style-name="P31">B8. lecke. Létrehozunk egy diaképet <text:tab/>22</text:p>
          <text:p text:style-name="P31">B9. lecke. Képernyő, kezelőfelület ≈ <text:s/>SZ8 ≈ <text:s/>T7<text:tab/>24</text:p>
          <text:p text:style-name="P31">B10. lecke. Új munkaterületek létrehozása<text:tab/>26</text:p>
          <text:p text:style-name="P31">B11. lecke. A diakép-készítés alapműveletei<text:tab/>29</text:p>
          <text:p text:style-name="P31">B12M. Lecke. Vége az alapozásnak ≈ <text:s/>SZ11 ≈ <text:s/>T21<text:tab/>30</text:p>
          <text:p text:style-name="P31">B13. lecke. Hogyan őrizzük meg, amit létrehoztunk? <text:s/>≈ <text:s/>SZ12 ≈ <text:s/>T22<text:tab/>31</text:p>
          <text:p text:style-name="P7">Mentés és másként mentés<text:tab/>31</text:p>
          <text:p text:style-name="P32">Új anyagunk legegyszerűbb első mentése<text:tab/>31</text:p>
          <text:p text:style-name="P32">Melyik háttértárolóra, melyik mappába?<text:tab/>32</text:p>
          <text:p text:style-name="P32">Újabb mentés<text:tab/>33</text:p>
          <text:p text:style-name="P32">Mentés a program bezárásakor<text:tab/>33</text:p>
          <text:p text:style-name="P7">Megnyitás<text:tab/>33</text:p>
          <text:p text:style-name="P7">Legutóbb mentett fájlok<text:tab/>34</text:p>
          <text:p text:style-name="P7">Mentés és megnyitás jelszóval<text:tab/>35</text:p>
          <text:p text:style-name="P7">Kiterjesztések és beállításuk <text:tab/>36</text:p>
          <text:p text:style-name="P32">Miért lehet értelme a fájltípus módosításának?<text:tab/>36</text:p>
          <text:p text:style-name="P32">Hogyan állíthatjuk át a fájltípus alapértelmezését?<text:tab/>36</text:p>
          <text:p text:style-name="P7">Automatikus biztonsági másolat és helyreállítás<text:tab/>37</text:p>
          <text:p text:style-name="P7">Mentés sablonként<text:tab/>38</text:p>
          <text:p text:style-name="P31">B14. lecke. Exportálás ≈ <text:s/>SZ13 ≈ <text:s/>T23<text:tab/>39</text:p>
          <text:p text:style-name="P31">B15. lecke. Oldal-beállítás; nyomtatási lehetőségek<text:tab/>41</text:p>
          <text:p text:style-name="P7">Prezentáció (diaképek), vázlat, jegyzetoldal nyomtatása<text:tab/>41</text:p>
          <text:p text:style-name="P7">Élőfej / fejléc, élőláb / lábléc, oldalszámozás, dátum<text:tab/>41</text:p>
          <text:p text:style-name="P7"><text:soft-page-break/>Lapméret, margó, laptájolás<text:tab/>42</text:p>
          <text:p text:style-name="P31">B16. lecke. A karakterformázás alapműveletei ≈ <text:s/>SZ15<text:tab/>43</text:p>
          <text:p text:style-name="P31">B17. lecke. Szövegformázás<text:tab/>45</text:p>
          <text:p text:style-name="P31">B18. lecke. Átrendezés ≈ <text:s/>SZ17 ≈ <text:s/>T26<text:tab/>48</text:p>
          <text:p text:style-name="P31">B19. lecke. A karakterformázás haladó műveletei ≈ <text:s/>SZ18<text:tab/>50</text:p>
          <text:p text:style-name="P31">B20. lecke. A bekezdés-formázás haladó műveletei<text:tab/>51</text:p>
          <text:p text:style-name="P7">A tabulátor<text:tab/>51</text:p>
          <text:p text:style-name="P7">Tabulátor a táblázatban<text:tab/>51</text:p>
          <text:p text:style-name="P7">A tabulátor beállításai<text:tab/>51</text:p>
          <text:p text:style-name="P7">Felsorolás: alapértelmezés<text:tab/>51</text:p>
          <text:p text:style-name="P7">Felsorolás, számozás<text:tab/>52</text:p>
          <text:p text:style-name="P7">Felsorolás, számozás pozíciója, beállításai<text:tab/>53</text:p>
          <text:p text:style-name="P31">B21. lecke. Különleges műveletek ≈ <text:s/>SZ20<text:tab/>54</text:p>
          <text:p text:style-name="P7">Formázás stílussal<text:tab/>54</text:p>
          <text:p text:style-name="P7">Nagyítás, kicsinyítés<text:tab/>54</text:p>
          <text:p text:style-name="P7">Kép beillesztése, kezelése<text:tab/>55</text:p>
          <text:p text:style-name="P7">Calc-diagram beillesztése<text:tab/>56</text:p>
          <text:p text:style-name="P7">Calc-táblázat beillesztése<text:tab/>56</text:p>
          <text:p text:style-name="P31">B22. lecke. Helyesírás, elválasztás ≈ <text:s/>SZ21 ≈ <text:s/>T29<text:tab/>57</text:p>
          <text:p text:style-name="P7">Kivételszótár<text:tab/>57</text:p>
          <text:p text:style-name="P7">Automatikus elválasztás<text:tab/>58</text:p>
          <text:p text:style-name="P31">B23. lecke. Beállítások ≈ <text:s/>SZ22 ≈ <text:s/>T30<text:tab/>59</text:p>
          <text:p text:style-name="P7">Felhasználónév<text:tab/>59</text:p>
          <text:p text:style-name="P7">Alapértelmezett mappa<text:tab/>60</text:p>
          <text:p text:style-name="P7">Eszköztárak kezelése<text:tab/>60</text:p>
          <text:p text:style-name="P7">Váltás ablakok között<text:tab/>61</text:p>
          <text:p text:style-name="P31">B24. lecke. A diaképek kiegészítései<text:tab/>62</text:p>
          <text:p text:style-name="P7">Bemutató, saját háttérrel<text:tab/>62</text:p>
          <text:p text:style-name="P7">Diaelemek animálása<text:tab/>64</text:p>
          <text:p text:style-name="P7">Áttűnés a diák között<text:tab/>66</text:p>
          <text:p text:style-name="P7">Felkészülés a bemutatóra<text:tab/>68</text:p>
          <text:p text:style-name="P7">B25. lecke. A diaképek felhasználása<text:tab/>73</text:p>
        </text:index-body>
      </text:table-of-content>
      <text:list xml:id="list32579478" text:continue-numbering="true" text:style-name="WW8Num1">
        <text:list-item>
          <text:p text:style-name="P35"/>
        </text:list-item>
        <text:list-item>
          <text:p text:style-name="P49"><text:span text:style-name="T33">Ez a Mű a Creative Commons Nevezd meg!-Így add tovább! 2.5 Magyarország Licenc feltételeinek megfelelően szabadon felhasználható. További információk: </text:span><text:a xlink:type="simple" xlink:href="http://creativecommons.org/licenses/by-nc-sa/2.5/hu/"><text:span text:style-name="T33">http://creativecommons.org/licenses/by-nc-sa/2.5/hu/</text:span></text:a><text:span text:style-name="T33"> </text:span></text:p>
        </text:list-item>
      </text:list>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10"><text:tab/></text:p>
      <text:p text:style-name="P10"/>
      <text:p text:style-name="P10"/>
      <text:p text:style-name="P10"><text:tab/></text:p>
      <text:p text:style-name="P10"/>
      <text:p text:style-name="P10"/>
      <text:p text:style-name="P10"/>
      <text:p text:style-name="P15"><text:tab/><text:span text:style-name="T45">Szerzők: Gerő Péter, Seres György</text:span></text:p>
      <text:p text:style-name="P11"/>
      <text:p text:style-name="P14">Alkotó munkatársak: Endersz Péter, Fazekas Péter, Huszerl József, Kujbus Gábor, <text:line-break/>dr. Magyar Miklós, Mazán Márk, Pálity Krisztina, Schneider Tamás</text:p>
      <text:p text:style-name="P13"/>
      <text:p text:style-name="P12">A Biztonságosan és magabiztosan sorozat az élethelyzethez igazított<text:line-break/>tanulás módszertana alapján készült: <text:a xlink:type="simple" xlink:href="http://www.l-t-learning.com/">http://www.l-t-learning.com</text:a> </text:p>
      <text:p text:style-name="P11"/>
      <text:p text:style-name="P15"><text:tab/><text:span text:style-name="T45">2009. szeptember</text:span></text:p>
      <text:p text:style-name="P16"/>
      <text:list xml:id="list32263149" text:style-name="Outline">
        <text:list-item>
          <text:h text:style-name="npsh_3a__3a_Head1" text:outline-level="1"><text:soft-page-break/>Az OpenOffice.org Impress <text:s/>bemutatókészítő biztonságos és magabiztos használata</text:h>
        </text:list-item>
      </text:list>
      <text:p text:style-name="npsh_3a__3a_BodyText">Ez a tananyag annak szól, aki ingyenes és legális, könnyen használható, sokoldalú, megbízható bemutatókészítő programot akar használni a számítógépén. Ehhez a szintén megbízható, legális és ingyenes operációs rendszerek egyikének használatát is megtanulhatja ebből a tananyagból.</text:p>
      <text:p text:style-name="npsh_3a__3a_Figyelem">A tudnivalókhoz dőlt betűkkel írt magyarázatok is tartoznak: ezek annak az Olvasónak szólnak, aki a kezelési műveletek megtanulásán felül bővebb magyarázatokra is kíváncsi.</text:p>
      <text:p text:style-name="npsh_3a__3a_BodyText">Aki nem akar vizsgára készülni, nyugodtan válogasson a tananyagban érdeklődése szerint. Azt tanulja meg, amire szüksége van!</text:p>
      <text:p text:style-name="npsh_3a__3a_Figyelem">(Egy megjegyzés a számítástechnikában jártas Olvasónak: ez a tananyag azoknak készült, akik nem számítástechnikai szakemberek és nem is akarnak azzá válni, mint ahogyan nem akarunk elektroműszerésszé válni ahhoz, hogy programot tudjunk váltani a TV-készüléken. Azt lehet megtanulni belőle, ami a biztonságos és magabiztos felhasználáshoz kell, a fentebb felsorolt követelményrendszerek szintjén. Aki ennél mélyebb ismereteket akar szerezni, annak sokféle leírás áll rendelkezésére.)</text:p>
      <text:p text:style-name="npsh_3a__3a_BodyText">A tananyag egyéni tanulással, önállóan is elsajátítható. Érdemes mégis arra gondolni, hogy az élsportolóknak is vannak edzőik, a sztár-operaénekeseknek is vannak korrepetitoraik, a legnagyobb színészeket is rendezők instruálják. Aki nem csupán érdeklődésből olvasgatja a tananyagot, hanem tényleges, működtethető kompetenciát akar elérni, annak számára lehet, hogy nem lesz elegendő, hogy egyénileg tanuljon és kísérletezzen. Ha Ön nem valamilyen képzés résztvevője, nem valamilyen segítői közösség tagja, akkor célszerű lehet utánanéznie a weboldalon, hogy miként kaphat segítséget, visszajelzéseket az előrehaladásához.</text:p>
      <text:p text:style-name="npsh_3a__3a_BodyText"/>
      <text:p text:style-name="npsh_3a__3a_BodyText">Jó munkát, eredményes és szórakoztató tanulást kívánunk!</text:p>
      <text:list xml:id="list32565335" text:continue-numbering="true" text:style-name="Outline">
        <text:list-item>
          <text:h text:style-name="P43" text:outline-level="1">Bemutatókészítés az OpenOffice.org Impress programmal </text:h>
          <text:list>
            <text:list-item>
              <text:h text:style-name="npsh_3a__3a_Head2" text:outline-level="2"><text:bookmark-start text:name="B1"/>B1. lecke. Mire jó a bemutatókészítővel létrehozott diasorozat?<text:bookmark-end text:name="B1"/></text:h>
            </text:list-item>
          </text:list>
        </text:list-item>
      </text:list>
      <text:p text:style-name="npsh_3a__3a_BodyText">Az irodai alkalmazások megismerését érdemes a bemutatókészítéssel kezdeni.</text:p>
      <text:p text:style-name="npsh_3a__3a_Figyelem">Nagyon jól tudjuk, hogy egy-egy ötlet megvalósulása, egy-egy kezdeményezés sikere nemcsak a tartalmán múlik, hanem azon is, hogy milyen benyomást kelt. Különösen igaz ez abban a világban, ahol közlések sokasága verseng az emberek figyelméért. Nem könnyű feladat informatív és meggyőző módon bemutatni a terveinket és az eredményeinket, a javaslatainkat és a szempontjainkat. A bemutatókészítő ehhez ad könnyen használható eszközöket.</text:p>
      <text:p text:style-name="npsh_3a__3a_BodyText">A bemutatókészítés során diaképeket és ezekből álló bemutatókat hozunk létre.</text:p>
      <text:p text:style-name="npsh_3a__3a_Figyelem">A bemutatókészítő kezelésének elsajátítása még egy előnnyel jár: viszonylag egyszerű módon tapasztalhatunk ki számos műveletet, amelyeket aztán a többi irodai alkalmazásban is jól használhatunk.</text:p>
      <text:h text:style-name="P45" text:outline-level="2"/>
      <text:list xml:id="list32554301" text:continue-numbering="true" text:style-name="Outline">
        <text:list-item>
          <text:list>
            <text:list-item>
              <text:h text:style-name="P47" text:outline-level="2"><text:bookmark-start text:name="B2"/>B<text:bookmark-end text:name="B2"/>2<text:span text:style-name="T2">M</text:span>. lecke. Mit gyakoroljunk és mit ne? <text:span text:style-name="T22">≈ </text:span><text:span text:style-name="T22"><draw:frame draw:style-name="fr13" draw:name="Kép4" text:anchor-type="as-char" svg:width="1.244cm" svg:height="0.794cm" draw:z-index="163"><draw:image xlink:href="Pictures/100000000000002F0000001E59891A5D.png" xlink:type="simple" xlink:show="embed" xlink:actuate="onLoad"/></draw:frame></text:span><text:span text:style-name="T22"> O17</text:span> <text:span text:style-name="T22">≈ </text:span><text:span text:style-name="T22"><draw:frame draw:style-name="fr13" draw:name="Kép5" text:anchor-type="as-char" svg:width="0.76cm" svg:height="0.803cm" draw:z-index="164"><draw:image xlink:href="Pictures/100000000000001D0000001EA3D6C61D.png" xlink:type="simple" xlink:show="embed" xlink:actuate="onLoad"/></draw:frame></text:span><text:span text:style-name="T22"> B2 ≈</text:span> <draw:frame draw:style-name="fr13" draw:name="Kép6" text:anchor-type="as-char" svg:width="0.794cm" svg:height="0.794cm" draw:z-index="165"><draw:image xlink:href="Pictures/100000000000001E0000001EB2CEE024.png" xlink:type="simple" xlink:show="embed" xlink:actuate="onLoad"/></draw:frame> SZ2</text:h>
            </text:list-item>
          </text:list>
        </text:list-item>
      </text:list>
      <text:p text:style-name="npsh_3a__3a_BodyText">Az a legokosabb, ha mindent, amit a tananyagban lát, rögtön kipróbál – amíg nem tudja könnyedén, és biztonságosan használni.</text:p>
      <text:p text:style-name="npsh_3a__3a_Figyelem">Ne feledje el: minden lecke arra a feltételezésre épül, hogy Ön a korábbi leckék anyagát már elsajátította: a gyakorlatban alkalmazni tudja (ebbe beleértve azt is, hogy felismeri, hogy melyik gyakorlati ismeretét kell alkalmaznia).</text:p>
      <text:p text:style-name="npsh_3a__3a_BodyText">Amit viszont nem érdemes gyakorolnia: az elnevezések, szakkifejezések használata. Elég, ha felismeri, mi mire való és érti, amikor valakitől tanácsot kap vagy megnézi a segítő szakirodalmat.</text:p>
      <text:p text:style-name="npsh_3a__3a_Figyelem">Kivétel ez alól, természetesen, ha Ön olyan vizsgára készül, ahol az elnevezéseket és a többi hasonló tudnivalót is „vissza kell mondani”; de ez a tananyag nem vizsgafelkészülésre, hanem a biztonságos és magabiztos felhasználás elsajátítására való. </text:p>
      <text:list xml:id="list32554330" text:continue-numbering="true" text:style-name="Outline">
        <text:list-item>
          <text:list>
            <text:list-item>
              <text:h text:style-name="P47" text:outline-level="2">B<text:bookmark-start text:name="B3"/><text:bookmark-start text:name="_B3.:_Az_első"/>3. lecke. Az első bemutatónk létrehozása<text:bookmark-end text:name="B3"/><text:bookmark-end text:name="_B3.:_Az_első"/></text:h>
            </text:list-item>
          </text:list>
        </text:list-item>
      </text:list>
      <text:p text:style-name="npsh_3a__3a_BodyText">A kezdő ismeretek füzetének <text:span text:style-name="Internet_20_link"><text:span text:style-name="T10"><text:s/>K11</text:span></text:span><text:span text:style-name="MODULHIVATKOZÁS"><text:span text:style-name="T11">. Az irodai alkalmazások elindítása leckében eljutottunk az OpenOffice.org Impress bemutatókészítő elindításáig.</text:span></text:span></text:p>
      <text:p text:style-name="npsh_3a__3a_Figyelem">Csak emlékeztetésül: a <text:span text:style-name="npsh_3a__3a_kepernyogomb">Számítógép</text:span> gombra, majd a megjelenő párbeszédablak alján a <text:span text:style-name="npsh_3a__3a_kepernyogomb">További alkalmazások</text:span> gombra kattintva az elindítható programok csoportosított felsorolását látjuk, ahol az <text:span text:style-name="npsh_3a__3a_kepernyogomb">Irodai alkalmazások</text:span> között ott van az</text:p>
      <text:p text:style-name="P17"><text:span text:style-name="T12"><draw:frame draw:style-name="fr13" draw:name="Kép 7" text:anchor-type="as-char" svg:width="0.76cm" svg:height="0.803cm" draw:z-index="166"><draw:image xlink:href="Pictures/100000000000001D0000001EA3D6C61D.png" xlink:type="simple" xlink:show="embed" xlink:actuate="onLoad"/></draw:frame></text:span><text:span text:style-name="npsh_3a__3a_kepernyogomb">OpenOffice.org Impress Bemutatókészítő </text:span></text:p>
      <text:p text:style-name="npsh_3a__3a_Figyelem">és az</text:p>
      <text:p text:style-name="npsh_3a__3a_Figyelem"><text:span text:style-name="T13"><draw:frame draw:style-name="fr13" draw:name="Kép 8" text:anchor-type="as-char" svg:width="0.76cm" svg:height="0.803cm" draw:z-index="167"><draw:image xlink:href="Pictures/100000000000001D0000001E81D6E783.png" xlink:type="simple" xlink:show="embed" xlink:actuate="onLoad"/></draw:frame></text:span><text:span text:style-name="npsh_3a__3a_kepernyogomb">OpenOffice.org Irodai csomag</text:span></text:p>
      <text:p text:style-name="npsh_3a__3a_Figyelem">is: az előbbire kattintva rögtön a bemutatókészítő indul el; az utóbbi esetében újabb párbeszédablakot kapunk, ahol a <text:span text:style-name="npsh_3a__3a_kepernyogomb">Bemutató</text:span> ikonra kell kattintanunk:</text:p>
      <text:p text:style-name="npsh_3a__3a_BodyText"><draw:frame draw:style-name="fr1" draw:name="Keret1" text:anchor-type="paragraph" svg:width="14.436cm" draw:z-index="5"><draw:text-box fo:min-height="12cm"><text:p text:style-name="Illustration"/><text:p text:style-name="Illustration"><draw:frame draw:style-name="fr2" draw:name="Keret50" text:anchor-type="paragraph" svg:x="1.233cm" svg:y="0.231cm" svg:width="11.465cm" draw:z-index="64"><draw:text-box fo:min-height="9.142cm"><text:p text:style-name="P30"><draw:frame draw:style-name="fr14" draw:name="kép1" text:anchor-type="paragraph" svg:x="0.004cm" svg:y="0.002cm" svg:width="11.465cm" style:rel-width="100%" svg:height="9.142cm" style:rel-height="scale" draw:z-index="65"><draw:image xlink:href="Pictures/1000000000000269000001EC3B5D22DE.jpg" xlink:type="simple" xlink:show="embed" xlink:actuate="onLoad"/></draw:frame><text:sequence text:ref-name="refIllustration0" text:name="Illustration" text:formula="ooow:Illustration+1" style:num-format="1">1</text:sequence>. ábra: OpenOffice.org </text:p></draw:text-box></draw:frame></text:p></draw:text-box></draw:frame></text:p>
      <text:p text:style-name="npsh_3a__3a_BodyText">Akár így, akár úgy: a bemutatókészítő mindenképpen a következő párbeszédablakkal indul:</text:p>
      <text:p text:style-name="npsh_3a__3a_BodyText"><draw:frame draw:style-name="fr1" draw:name="Keret2" text:anchor-type="paragraph" svg:width="14.649cm" draw:z-index="9"><draw:text-box fo:min-height="9.174cm"><text:p text:style-name="Illustration"/><text:p text:style-name="Illustration"><draw:frame draw:style-name="fr2" draw:name="Keret51" text:anchor-type="paragraph" svg:x="1.318cm" svg:y="0.213cm" svg:width="11.508cm" draw:z-index="66"><draw:text-box fo:min-height="6.488cm"><text:p text:style-name="P30"><draw:frame draw:style-name="fr15" draw:name="kép7" text:anchor-type="paragraph" svg:width="11.508cm" svg:height="7.299cm" draw:z-index="149"><draw:image xlink:href="Pictures/1000000000000218000001548B5C37F4.jpg" xlink:type="simple" xlink:show="embed" xlink:actuate="onLoad"/></draw:frame><text:sequence text:ref-name="refIllustration1" text:name="Illustration" text:formula="ooow:Illustration+1" style:num-format="1">2</text:sequence>. ábra: Bemutatótündér 1. </text:p><text:p text:style-name="P30"/></draw:text-box></draw:frame></text:p></draw:text-box></draw:frame><text:soft-page-break/>Ebben a párbeszédablakban a <text:a xlink:type="simple" xlink:href="../../szotar.pdf"><text:span text:style-name="Internet_20_link"><text:span text:style-name="T31">rádiógombok</text:span></text:span></text:a><text:a xlink:type="simple" xlink:href="../../szotar.pdf"><text:span text:style-name="Internet_20_link"> </text:span></text:a><text:s/>közül az <text:span text:style-name="npsh_3a__3a_kepernyogomb">Üres bemutató létrehozása</text:span> van bejelölve: ne változtasson rajta, sőt ne is a <text:span text:style-name="npsh_3a__3a_kepernyogomb_5f_vonal">T</text:span><text:span text:style-name="npsh_3a__3a_kepernyogomb">ovább&gt;&gt;</text:span> gombra kattintson, hanem rögtön a <text:span text:style-name="npsh_3a__3a_kepernyogomb_5f_vonal">L</text:span><text:span text:style-name="npsh_3a__3a_kepernyogomb">étrehozás</text:span>-ra!</text:p>
      <text:p text:style-name="npsh_3a__3a_BodyText">Máris itt az első bemutatónk – persze egyelőre se címe nincs, se diakép nincs benne: mint amikor egy üres füzetet teszünk magunk elé. </text:p>
      <text:p text:style-name="npsh_3a__3a_BodyText"><draw:frame draw:style-name="fr1" draw:name="Keret3" text:anchor-type="paragraph" svg:width="15.854cm" draw:z-index="146"><draw:text-box fo:min-height="9.885cm"><text:p text:style-name="Illustration"/><text:p text:style-name="Illustration"><draw:frame draw:style-name="fr3" draw:name="Keret98" text:anchor-type="paragraph" svg:width="13cm" draw:z-index="147"><draw:text-box fo:min-height="7.583cm"><text:p text:style-name="P30"><draw:frame draw:style-name="fr16" draw:name="kép2" text:anchor-type="paragraph" svg:x="0.004cm" svg:y="0.002cm" svg:width="13cm" svg:height="7.14cm" draw:z-index="148"><draw:image xlink:href="Pictures/1000000000000400000002405C9C960A.jpg" xlink:type="simple" xlink:show="embed" xlink:actuate="onLoad"/></draw:frame><text:sequence text:ref-name="refIllustration2" text:name="Illustration" text:formula="ooow:Illustration+1" style:num-format="1">3</text:sequence>. ábra: Üres bemutató </text:p></draw:text-box></draw:frame></text:p></draw:text-box></draw:frame></text:p>
      <text:p text:style-name="npsh_3a__3a_BodyText"/>
      <text:list xml:id="list32562543" text:continue-numbering="true" text:style-name="Outline">
        <text:list-item>
          <text:list>
            <text:list-item>
              <text:h text:style-name="npsh_3a__3a_Head2" text:outline-level="2"><text:bookmark-start text:name="B6"/><text:bookmark text:name="B4"/><text:soft-page-break/>B4. lecke. Indulás bemutató-sablonnal <text:bookmark-end text:name="B6"/></text:h>
            </text:list-item>
          </text:list>
        </text:list-item>
      </text:list>
      <text:p text:style-name="npsh_3a__3a_BodyText">Az OpenOffice.org – mint sok más hasonló szoftver – néhány előkészített műveletsorozatot tartalmaz, amelyeket <text:span text:style-name="Internet_20_link"><text:span text:style-name="T32">tündéreknek </text:span></text:span><text:s/>nevez. Ha ilyent használunk, akkor szinte egyebet sem kell tennünk, mint választani az előre összeállított lehetőségek közül. A bemutatókészítő elindításakor egy tündérrel találkozunk, de ha már van egy üres bemutatónk, akkor a <text:span text:style-name="npsh_3a__3a_kepernyogomb">Fájl</text:span> menü <text:span text:style-name="npsh_3a__3a_kepernyogomb">Tündérek</text:span> pontjából is elérhetjük. Mivel egy üres bemutatót már létrehoztunk, most a szövegek melletti rádiógombokkal vagy az aláhúzott betű begépelésével válasszuk a <text:span text:style-name="npsh_3a__3a_kepernyogomb_5f_vonal">B</text:span><text:span text:style-name="npsh_3a__3a_kepernyogomb">emutató készítése sablon alapján</text:span> változatot.</text:p>
      <text:list xml:id="list32573734" text:continue-numbering="true" text:style-name="Outline">
        <text:list-item>
          <text:list>
            <text:list-item>
              <text:list>
                <text:list-item>
                  <text:list>
                    <text:list-item>
                      <text:h text:style-name="npsh_3a__3a_Head4" text:outline-level="4">A sablon kiválasztása</text:h>
                    </text:list-item>
                  </text:list>
                </text:list-item>
              </text:list>
            </text:list-item>
          </text:list>
        </text:list-item>
      </text:list>
      <text:p text:style-name="npsh_3a__3a_BodyText">A bemutató-sablonok több diaképből álló sorozatok, amelyek előre elkészített címeket és vázlatpontokat tartalmaznak. </text:p>
      <text:p text:style-name="npsh_3a__3a_BodyText"><draw:frame draw:style-name="fr1" draw:name="Keret4" text:anchor-type="paragraph" svg:width="14.34cm" draw:z-index="10"><draw:text-box fo:min-height="8.821cm"><text:p text:style-name="Illustration"/><text:p text:style-name="Illustration"><draw:frame draw:style-name="fr3" draw:name="Keret52" text:anchor-type="paragraph" svg:width="11.508cm" draw:z-index="67"><draw:text-box fo:min-height="6.488cm"><text:p text:style-name="P30"><draw:frame draw:style-name="fr17" draw:name="kép4" text:anchor-type="paragraph" svg:y="0cm" svg:width="11.508cm" svg:height="7.299cm" draw:z-index="150"><draw:image xlink:href="Pictures/1000000000000218000001545AA934C0.jpg" xlink:type="simple" xlink:show="embed" xlink:actuate="onLoad"/></draw:frame><text:sequence text:ref-name="refIllustration3" text:name="Illustration" text:formula="ooow:Illustration+1" style:num-format="1">4</text:sequence>. ábra: Bemutatótündér - sablonok </text:p><text:p text:style-name="P30"/></draw:text-box></draw:frame></text:p></draw:text-box></draw:frame>Ha a sablon jó nekünk így, ahogyan van, akkor rögtön a <text:span text:style-name="npsh_3a__3a_kepernyogomb">Létrehozás</text:span> gombra kattinthatunk. A <text:span text:style-name="npsh_3a__3a_kepernyogomb">Mégse</text:span> hatására kilépünk a Bemutatótündérből. A <text:span text:style-name="npsh_3a__3a_kepernyogomb">Súgó</text:span> gomb megnyomására bőséges, külön megnyíló ablakban, jó segítséget kapunk, amelyet elolvasás után bezárhatunk: mögötte megmaradt a korábbi képernyőnk. A <text:span text:style-name="npsh_3a__3a_kepernyogomb_5f_vonal">T</text:span><text:span text:style-name="npsh_3a__3a_kepernyogomb">ovább</text:span> gombbal a Bemutatótündér következő képernyőjére léphetünk (ez a gomb a sorozat utolsó képernyőjén természetesen nem működik), a <text:span text:style-name="npsh_3a__3a_kepernyogomb_5f_vonal">V</text:span><text:span text:style-name="npsh_3a__3a_kepernyogomb">issza</text:span> gombbal pedig visszatérhetünk az előző lépéshez és módosíthatjuk a korábbi döntésünket (ez a gomb pedig a sorozat első képernyőjén nem működik). Kattintás helyett az aláhúzott betűk begépelésével (a <text:span text:style-name="npsh_3a__3a_kepernyogomb">Mégse</text:span> esetében az <text:span text:style-name="GOMB">Esc</text:span> gombbal) is választhatunk a lehetőségek között.</text:p>
      <text:list xml:id="list32563604" text:continue-numbering="true" text:style-name="Outline">
        <text:list-item>
          <text:list>
            <text:list-item>
              <text:list>
                <text:list-item>
                  <text:h text:style-name="npsh_3a__3a_Head3" text:outline-level="3">A látványterv és a kimeneti médium kiválasztása</text:h>
                </text:list-item>
              </text:list>
            </text:list-item>
          </text:list>
        </text:list-item>
      </text:list>
      <text:p text:style-name="npsh_3a__3a_BodyText">Ha a <text:span text:style-name="npsh_3a__3a_kepernyogomb">Tovább</text:span> lehetőséget választottuk, akkor válogathatunk</text:p>
      <text:list xml:id="list32268544" text:style-name="WW8Num2">
        <text:list-item>
          <text:p text:style-name="P36">a <text:span text:style-name="npsh_3a__3a_kepernyogomb">Bemutatóhátterek</text:span> közül (ebből nagyon sok van – megéri, hogy egyszer végignézze és kiválassza azt a néhányat, amelyik különösen megnyerte a tetszését); </text:p>
        </text:list-item>
        <text:list-item>
          <text:p text:style-name="P36">a <text:span text:style-name="npsh_3a__3a_kepernyogomb">Kimeneti médiumok</text:span> közül azt válasszuk ki, amelyen a célközönség fogja látni a bemutatónkat.</text:p>
        </text:list-item>
      </text:list>
      <text:list xml:id="list32574676" text:continue-list="list32563604" text:style-name="Outline">
        <text:list-item>
          <text:list>
            <text:list-item>
              <text:list>
                <text:list-item>
                  <text:h text:style-name="P41" text:outline-level="3"><draw:frame draw:style-name="fr1" draw:name="Keret5" text:anchor-type="paragraph" svg:width="14.466cm" draw:z-index="11"><draw:text-box fo:min-height="8.692cm"><text:p text:style-name="Illustration"/><text:p text:style-name="Illustration"><draw:frame draw:style-name="fr3" draw:name="Keret53" text:anchor-type="paragraph" svg:width="11.508cm" draw:z-index="68"><draw:text-box fo:min-height="6.488cm"><text:p text:style-name="P30"><draw:frame draw:style-name="fr15" draw:name="kép8" text:anchor-type="paragraph" svg:width="11.508cm" svg:height="7.299cm" draw:z-index="151"><draw:image xlink:href="Pictures/1000000000000218000001540439BB32.jpg" xlink:type="simple" xlink:show="embed" xlink:actuate="onLoad"/></draw:frame><text:sequence text:ref-name="refIllustration4" text:name="Illustration" text:formula="ooow:Illustration+1" style:num-format="1">5</text:sequence>. ábra: Bemutatótündér 2. </text:p><text:p text:style-name="P30"/></draw:text-box></draw:frame></text:p></draw:text-box></draw:frame>A diaátmenet és a bemutató-típus kiválasztása</text:h>
                </text:list-item>
              </text:list>
            </text:list-item>
          </text:list>
        </text:list-item>
      </text:list>
      <text:p text:style-name="npsh_3a__3a_BodyText">Továbblépve kiválaszthatjuk a diaátmenetek <text:span text:style-name="npsh_3a__3a_kepernyogomb_5f_vonal">H</text:span><text:span text:style-name="npsh_3a__3a_kepernyogomb">atását</text:span> és <text:span text:style-name="npsh_3a__3a_kepernyogomb">Se</text:span><text:span text:style-name="npsh_3a__3a_kepernyogomb_5f_vonal">b</text:span><text:span text:style-name="npsh_3a__3a_kepernyogomb">esség</text:span>ét: hatásból is igen sokféle van (képváltáskor a következő dia valamilyen irányból beúszik, forog, kinyílik… ezt is érdemes végigpróbálgatni), sebességből lassú, gyors és közepes. </text:p>
      <text:p text:style-name="npsh_3a__3a_BodyText"><draw:frame draw:style-name="fr1" draw:name="Keret6" text:anchor-type="paragraph" svg:width="14.34cm" draw:z-index="13"><draw:text-box fo:min-height="8.65cm"><text:p text:style-name="Illustration"/><text:p text:style-name="Illustration"><draw:frame draw:style-name="fr3" draw:name="Keret54" text:anchor-type="paragraph" svg:width="11.508cm" draw:z-index="69"><draw:text-box fo:min-height="6.488cm"><text:p text:style-name="P30"><draw:frame draw:style-name="fr15" draw:name="kép9" text:anchor-type="paragraph" svg:width="11.508cm" svg:height="7.299cm" draw:z-index="152"><draw:image xlink:href="Pictures/1000000000000218000001541B13C883.jpg" xlink:type="simple" xlink:show="embed" xlink:actuate="onLoad"/></draw:frame><text:sequence text:ref-name="refIllustration5" text:name="Illustration" text:formula="ooow:Illustration+1" style:num-format="1">6</text:sequence>. ábra: Bemutatótündér 3. </text:p></draw:text-box></draw:frame></text:p></draw:text-box></draw:frame>A bemutató típusa vagy <text:span text:style-name="npsh_3a__3a_kepernyogomb_5f_vonal">A</text:span><text:span text:style-name="npsh_3a__3a_kepernyogomb">lapértelmezett</text:span>, vagy <text:span text:style-name="npsh_3a__3a_kepernyogomb_5f_vonal">A</text:span><text:span text:style-name="npsh_3a__3a_kepernyogomb">utomatikus</text:span>. (Igen, mindkettőben az A van aláhúzva… Így aztán ha a billentyűzeten az <text:span text:style-name="GOMB">A</text:span>-t lenyomjuk, akkor a kiválasztás <text:span text:style-name="npsh_3a__3a_kepernyogomb">Alapértelmezett</text:span>-ről <text:span text:style-name="npsh_3a__3a_kepernyogomb">Automatikus</text:span>-ra ugrik, az újabb gombnyomásra meg vissza és így tovább.) Az <text:span text:style-name="npsh_3a__3a_kepernyogomb">Alapértelmezett</text:span> azt jelenti, hogy amikor majd bemutatjuk a diasorozatot, akkor magunk irányíthatjuk, hogy mikor lépjen tovább; az <text:span text:style-name="npsh_3a__3a_kepernyogomb_5f_vonal">A</text:span><text:span text:style-name="npsh_3a__3a_kepernyogomb">utomatikus</text:span> esetben beírhatjuk <text:soft-page-break/>óra:perc:másodperc formában, hogy egy-egy diakép mennyi ideig látsszon; alatta pedig a szünet hosszát: mennyi idő teljen el az utolsó diakép bemutatása után, mielőtt a bemutató újraindul (az alatta lévő négyzet kipipálása azt jelenti, hogy a szünetben az OpenOffice.org emblémája látszik).</text:p>
      <text:p text:style-name="npsh_3a__3a_Figyelem">Két jótanács: a néző (valószínűleg) először látja a bemutatót, amikor Ön, aki készítette, nagyon sokadszor: ami Önnek már-már unalmas, az neki újdonság; ami Önnek már kívülről ismert szöveg, azt neki el kell olvasnia; amelyik képen Ön már pontosan tudja, hogy melyik részletet kell megfigyelni, azt neki át kell tekintenie. Ne legyen türelmetlen: hagyjon elegendő időt egy-egy dia megnézésére, akár alapértelmezett, akár automatikus vezérlést választott. A másik tanács: az automatikus vezérlés jól jöhet egy kiállítási standon, ahol magától „pörög” a bemutató, de ha Önnek mondanivalója is van a diaképekről (ha előadást tart, miközben megy a bemutató), akkor <text:span text:style-name="T20">soha</text:span> ne válasszon automatikus dia-továbbítást! Murphy törvénye értelmében bármi közbejöhet: egy pillanatra elfelejti a szövegét, ismételnie kell valami külső zaj miatt, valaki közbekérdez – és Ön ott mondja a harmadik diaképhez tartozó szöveget, miközben már az ötödik dia van a képernyőn… és Ön sem lassítani, sem gyorsítani nem tudja a váltakozást… kínos.</text:p>
      <text:list xml:id="list32561466" text:continue-numbering="true" text:style-name="Outline">
        <text:list-item>
          <text:list>
            <text:list-item>
              <text:list>
                <text:list-item>
                  <text:h text:style-name="npsh_3a__3a_Head3" text:outline-level="3">„Vázolja elképzeléseit nagy vonalakban”</text:h>
                </text:list-item>
              </text:list>
            </text:list-item>
          </text:list>
        </text:list-item>
      </text:list>
      <text:p text:style-name="npsh_3a__3a_BodyText"><draw:frame draw:style-name="fr1" draw:name="Keret7" text:anchor-type="paragraph" svg:width="14.397cm" draw:z-index="15"><draw:text-box fo:min-height="9.051cm"><text:p text:style-name="Illustration"/><text:p text:style-name="Illustration"><draw:frame draw:style-name="fr3" draw:name="Keret55" text:anchor-type="paragraph" svg:width="11.508cm" draw:z-index="70"><draw:text-box fo:min-height="6.488cm"><text:p text:style-name="P30"><draw:frame draw:style-name="fr15" draw:name="kép10" text:anchor-type="paragraph" svg:width="11.508cm" svg:height="7.299cm" draw:z-index="153"><draw:image xlink:href="Pictures/1000000000000218000001547987B874.jpg" xlink:type="simple" xlink:show="embed" xlink:actuate="onLoad"/></draw:frame><text:sequence text:ref-name="refIllustration6" text:name="Illustration" text:formula="ooow:Illustration+1" style:num-format="1">7</text:sequence>. ábra: Bemutatótündér 4. </text:p></draw:text-box></draw:frame></text:p></draw:text-box></draw:frame>Továbblépés után olyan kitöltendő mezőket látunk, amelyeknek a címe nem igényel magyarázatot. </text:p>
      <text:p text:style-name="npsh_3a__3a_Figyelem"><text:soft-page-break/>Az ember hajlamos azt hinni, hogy a Bemutatótündér negyedik párbeszédablaka csak a bürokratikus nagyvállalatok munkatársaira vonatkozik. Még hogy írja be a bemutató tárgyát, írjon javaslatokat a megjelenítésre? Ezeket a mezőket nem is kötelező kitölteni – de nagyon is célszerű. Most még meg tudja jegyezni, hogy melyik a „Javaslat a vezérigazgató számára” tárgyú bemutató, ahol nem szabad elfelejteni, hogy a címlap kivetítésekor köszönetet mondjon a kollégáknak a javaslat kidolgozásáért és csak kivetítve használható, mert képernyő-méretben nem lehet elolvasni a táblázat adatait; és melyik a „Bömbike harmadik születésnapja” című családi fénykép-gyűjtemény, amelyiknek az utolsó diaképét nem célszerű megmutatni a sértődős nagynéninek, mert azon a képen Bömbike éppen a tőle kapott ajándékot dobja a WC-be… de vajon amikor kétszáz bemutatója lesz, akkor is mindegyikre emlékezni fog? Murphy soha nincs szabadságon: ha Ön nem készít feljegyzéseket (amelyek mindig együtt vannak a bemutatóval), akkor a legrosszabb pillanatokban felejtődhetnek el a legkényesebb tudnivalók. Utolsó tanács ezzel kapcsolatban: ide olyasmit írjon (és olyan szavakkal), hogy ne okozzon kellemetlenséget, ha a bemutatót elküldi egy kollégának, rokonnak, barátnak, és a leírást esetleg ő is elolvassa…</text:p>
      <text:list xml:id="list32573597" text:continue-numbering="true" text:style-name="Outline">
        <text:list-item>
          <text:list>
            <text:list-item>
              <text:list>
                <text:list-item>
                  <text:h text:style-name="npsh_3a__3a_Head3" text:outline-level="3">Az oldalak kiválasztása </text:h>
                </text:list-item>
              </text:list>
            </text:list-item>
          </text:list>
        </text:list-item>
      </text:list>
      <text:p text:style-name="npsh_3a__3a_BodyText">A Bemutatótündér utolsó párbeszédablakában felsorolást látunk a sablon szerinti diaképekről.</text:p>
      <text:p text:style-name="npsh_3a__3a_BodyText"><draw:frame draw:style-name="fr1" draw:name="Keret8" text:anchor-type="paragraph" svg:width="14.466cm" draw:z-index="16"><draw:text-box fo:min-height="9.082cm"><text:p text:style-name="Illustration"/><text:p text:style-name="Illustration"><draw:frame draw:style-name="fr3" draw:name="Keret56" text:anchor-type="paragraph" svg:width="11.508cm" draw:z-index="71"><draw:text-box fo:min-height="6.488cm"><text:p text:style-name="P30"><draw:frame draw:style-name="fr15" draw:name="kép11" text:anchor-type="paragraph" svg:width="11.508cm" svg:height="7.299cm" draw:z-index="154"><draw:image xlink:href="Pictures/100000000000021800000154BAEFF339.jpg" xlink:type="simple" xlink:show="embed" xlink:actuate="onLoad"/></draw:frame><text:sequence text:ref-name="refIllustration7" text:name="Illustration" text:formula="ooow:Illustration+1" style:num-format="1">8</text:sequence>. ábra: Bemutatótündér 5. </text:p><text:p text:style-name="P30"/></draw:text-box></draw:frame></text:p></draw:text-box></draw:frame>A pipa kitörlésével az adott diaképet kihagyhatjuk. Bármelyik dia-címre kattintva az adott dia előképét nézhetjük meg. A dia címe előtti pluszjel, ha rákattintunk, mínuszra változik, és ekkor az adott diakép belső szövege (a benne lévő felsorolás) is megjelenik az előnézetnél olvashatóbb formában; újabb kattintásra a felsorolás megint „összecsukódik” és visszatér a kis négyzetbe a pluszjel.</text:p>
      <text:p text:style-name="npsh_3a__3a_BodyText">Továbblépésre már nincs lehetőségünk: a <text:span text:style-name="npsh_3a__3a_kepernyogomb">Létrehozás</text:span>-t választva megjelenik a sablon és a beállításaink szerinti bemutató: </text:p>
      <text:p text:style-name="npsh_3a__3a_BodyText"><draw:frame draw:style-name="fr4" draw:name="Keret9" text:anchor-type="paragraph" svg:x="0.111cm" svg:width="15.85cm" draw:z-index="17"><draw:text-box fo:min-height="9.975cm"><text:p text:style-name="Illustration"/><text:p text:style-name="Illustration"><draw:frame draw:style-name="fr3" draw:name="Keret57" text:anchor-type="paragraph" svg:width="12.875cm" draw:z-index="72"><draw:text-box fo:min-height="7.362cm"><text:p text:style-name="P30"><draw:frame draw:style-name="fr16" draw:name="kép12" text:anchor-type="paragraph" svg:x="0.004cm" svg:y="0.002cm" svg:width="12.875cm" svg:height="6.95cm" draw:z-index="73"><draw:image xlink:href="Pictures/1000000000000400000002408DDF61D6.jpg" xlink:type="simple" xlink:show="embed" xlink:actuate="onLoad"/></draw:frame><text:sequence text:ref-name="refIllustration8" text:name="Illustration" text:formula="ooow:Illustration+1" style:num-format="1">9</text:sequence>. ábra: Sablonnal indulva </text:p></draw:text-box></draw:frame></text:p></draw:text-box></draw:frame><text:soft-page-break/></text:p>
      <text:p text:style-name="npsh_3a__3a_BodyText"><text:span text:style-name="T28">Ha a Bemutatótündér utolsó párbeszédablakán bejelöltük az </text:span><text:span text:style-name="npsh_3a__3a_kepernyogomb">Összegzés készítése</text:span><text:span text:style-name="T28"> négyzetet, akkor egy nyolcadik diakép is létrejön: ez felsorolásként tartalmazza az előző hétnek a címét (kivéve azoknak a képeknek a címeit, amelyeket kihagytunk).</text:span></text:p>
      <text:p text:style-name="npsh_3a__3a_Figyelem">Most végignéztük az egyik sablont – de ez egyáltalán nem jelenti azt, hogy célszerű használni! Előregyártott sablon alapján bemutatót tartani olyan, mint előre megkötött gumis nyakkendőben megjelenni az elegáns fogadáson és ott bicskával enni a lazacos-kaviáros szendvicset: amatőr és kicsinyes megoldás. Márpedig a Bemutatótündér „gyári” sablonjairól még az is látja, hogy sablonok, aki korábban nem ismerte.</text:p>
      <text:p text:style-name="npsh_3a__3a_Figyelem">Ezzel szemben: Ön nyilván érti a dolog lényegét – egy-egy jó bemutató-szerkezetből, szép elrendezésből, ügyesen megválasztott háttérből Ön is elkészítheti a saját, gondosan kidolgozott, hatásos sablonjait, amelyekkel például a vállalkozása bemutatóanyagai egyénileg, mégis közös arculattal készíthetőek el.</text:p>
      <text:list xml:id="list32572030" text:continue-numbering="true" text:style-name="Outline">
        <text:list-item>
          <text:list>
            <text:list-item>
              <text:list>
                <text:list-item>
                  <text:h text:style-name="npsh_3a__3a_Head3" text:outline-level="3">Bemutató létrehozása sablon használata nélkül</text:h>
                </text:list-item>
              </text:list>
            </text:list-item>
          </text:list>
        </text:list-item>
      </text:list>
      <text:p text:style-name="npsh_3a__3a_BodyText">Ha a Bemutatótündér első képernyőjén az <text:span text:style-name="npsh_3a__3a_kepernyogomb">Ü</text:span><text:span text:style-name="npsh_3a__3a_kepernyogomb_5f_vonal">r</text:span><text:span text:style-name="npsh_3a__3a_kepernyogomb">es bemutató létrehozása</text:span> pontot választjuk, akkor az első három képernyője ugyanolyan, mint sablon használatakor: ugyanúgy választhatjuk ki, állíthatjuk be a látványtervet, a kimeneti médiumot, a diaátmenetet és a bemutató-típust. Ezután viszont már nincs tündéri segítség: a harmadik párbeszédablakban csak a <text:span text:style-name="npsh_3a__3a_kepernyogomb"><text:span text:style-name="T4">L</text:span></text:span><text:span text:style-name="npsh_3a__3a_kepernyogomb">étrehozás</text:span>-t választhatjuk. Ekkor egyetlen, üres diaképből álló bemutató jön létre: mindent magunknak kell kitöltenünk. </text:p>
      <text:p text:style-name="npsh_3a__3a_BodyText"><draw:frame draw:style-name="fr4" draw:name="Keret10" text:anchor-type="paragraph" svg:x="0.034cm" svg:width="15.875cm" draw:z-index="18"><draw:text-box fo:min-height="9.975cm"><text:p text:style-name="Illustration"/><text:p text:style-name="Illustration"><draw:frame draw:style-name="fr3" draw:name="Keret58" text:anchor-type="paragraph" svg:width="12.658cm" draw:z-index="74"><draw:text-box fo:min-height="7.119cm"><text:p text:style-name="P30"><draw:frame draw:style-name="fr16" draw:name="kép13" text:anchor-type="paragraph" svg:x="0.004cm" svg:y="0.002cm" svg:width="12.658cm" svg:height="6.75cm" draw:z-index="75"><draw:image xlink:href="Pictures/10000000000004000000024090095C6D.jpg" xlink:type="simple" xlink:show="embed" xlink:actuate="onLoad"/></draw:frame><text:sequence text:ref-name="refIllustration9" text:name="Illustration" text:formula="ooow:Illustration+1" style:num-format="1">10</text:sequence>. ábra: Sablon nélkül indulva </text:p></draw:text-box></draw:frame></text:p></draw:text-box></draw:frame><text:soft-page-break/></text:p>
      <text:p text:style-name="npsh_3a__3a_Figyelem">Fogja ezt fel lehetőségként: „mindent magunknak kell kitöltenünk” helyett „mindent magunk tölthetünk ki”.</text:p>
      <text:list xml:id="list32567220" text:continue-numbering="true" text:style-name="Outline">
        <text:list-item>
          <text:list>
            <text:list-item>
              <text:list>
                <text:list-item>
                  <text:h text:style-name="npsh_3a__3a_Head3" text:outline-level="3">És ha meggondoltuk magunkat?</text:h>
                </text:list-item>
              </text:list>
            </text:list-item>
          </text:list>
        </text:list-item>
      </text:list>
      <text:p text:style-name="npsh_3a__3a_BodyText">Bármi, amit a Bemutatótündérrel, vagy anélkül beállítottunk, és bármi, ami a diaképekre került vagy nem került, módosítható, kiegészíthető, törölhető, átírható. Minden bemutatóból többféle változatot is készíthetünk, többféle beállítást is kipróbálhatunk. Kísérletezzen bátran!</text:p>
      <text:h text:style-name="P45" text:outline-level="2"/>
      <text:list xml:id="list32572186" text:continue-numbering="true" text:style-name="Outline">
        <text:list-item>
          <text:list>
            <text:list-item>
              <text:h text:style-name="P47" text:outline-level="2"><text:bookmark-start text:name="B7"/>B<text:bookmark-end text:name="B7"/>5<text:span text:style-name="T2">M</text:span>. lecke. Indul a gyakorlati tanulás</text:h>
            </text:list-item>
          </text:list>
        </text:list-item>
      </text:list>
      <text:p text:style-name="npsh_3a__3a_BodyText">A tanulás során azért igaz a „minden kezdet nehéz”, mert eleinte sok, önmagában alig használható részletet kell megtanulni. Az ember szinte észre sem veszi, amikor eljut arra a szintre, hogy a tudását már valóban használni tudja. Érdemes egy pillanatra visszatekinteni, hogy most meddig jutottunk el:</text:p>
      <text:p text:style-name="npsh_3a__3a_BodyText">Tudunk szövegeket írni a munkaterületre, akár több sornyit, akár több oldalnyit; és tudunk tetszőleges helyen sort váltani (új bekezdést kezdeni). Amit beírtunk, törölni is, módosítani is tudjuk. Tudunk szövegrészeket kijelölni – és sejthetjük, hogy ezekkel még sokféle műveletet végezhetünk. (Ha máshol nem: az operációs rendszerek füzetében az O15. leckétől kezdődően a szövegszerkesztés legegyszerűbb műveletei közt ezeket megtanultuk.)</text:p>
      <text:p text:style-name="npsh_3a__3a_BodyText">Ez azonban a bemutató-készítés szempontjából nem több mint a rajz-vázlatfüzetünk elektronikus változata. Önmagában nem indokolná, hogy számítógépet használjunk és bemutatóprogram-használatot tanuljunk. A következőkben azonban olyan műveletekkel ismerkedünk meg, amelyekre a rajz-vázlatfüzet esetében nem is gondolhattunk.</text:p>
      <text:p text:style-name="npsh_3a__3a_Figyelem">Az alábbiakban a tanulás egy lehetséges módját olvashatja. Kipróbálni mindenképp érdemes – de úgy tanuljon, ahogyan az Önnek a leginkább kényelmes és eredményes!</text:p>
      <text:p text:style-name="npsh_3a__3a_BodyText">Legyen Ön előtt bekapcsolt számítógép.</text:p>
      <text:p text:style-name="npsh_3a__3a_BodyText">Legyen Ön előtt nyitva a tananyag (akár papíron, akár elektronikusan).</text:p>
      <text:p text:style-name="npsh_3a__3a_Figyelem">Ezek akkor zavarják egymást legkevésbé, ha külön asztalra teszi őket. Ugye emlékszik még az operációs rendszer füzetéből (Asztali effektek az O8. leckéből), hogy a <text:span text:style-name="GOMB">Ctrl</text:span> és <text:span text:style-name="GOMB">Alt</text:span> lenyomva tartása mellett a jobbra-balra kurzormozgató gombokkal váltogathatja az Ön előtt lévő asztalokat?</text:p>
      <text:p text:style-name="npsh_3a__3a_BodyText">Haladjon leckéről leckére. Mindent, amit tanul, rögtön próbáljon is ki. Valamennyi lecke feladattal ér véget: <text:span text:style-name="T20">mindegyiket</text:span> csinálja végig, esetleg többször is, amíg gördülékenyen nem megy – mert a következő lecke már úgy indul, hogy a korábbiak ismeretét feltételezi.</text:p>
      <text:p text:style-name="npsh_3a__3a_Figyelem">Az iskolai tanulásban az a legrosszabb, hogy az időzítéshez, tanmenethez, ütemhez ragaszkodik, nem pedig az eredményhez. Mi történik az iskolában, ha a diák egy-egy tananyagrészt nem tanul meg elég alaposan, mert beteg volt, mert nehezebben értett meg valamit, vagy mert (melyikünkkel ne történt volna meg?) a magyarázat idején elkalandozott a figyelme? Kap egy gyengébb osztályzatot – és az osztály továbblép az anyagban. Vagyis: attól a diáktól, aki (bármi okból) valamelyik anyagrészben lemaradt, az iskola azt várja el, hogy most ugyanazt az anyagrészt bepótolja, <text:span text:style-name="T20">miközben</text:span> továbbhalad abban a tananyagban, amelyben már építenie kellene arra a tudásra, amelyet még meg sem szerzett: a következő órán már használnia kellene azt a képletet, nyelvtani szabályt, előismeretet, amelynek a megtanulásában hiányosságai voltak! Ez minden tantárgyban nehéz; a matematikában és a természettudományokban pedig szinte megoldhatatlan. Amit a múlt órán nem értettem a tanári magyarázatból, azt most magam pótoljam be, miközben már az arra épülő új magyarázatot hallgatom? Néhány ilyen zökkenő, és a hátrány behozhatatlan lesz; aztán pedig a diák lassan önmagáról is elhiszi, hogy neki ehhez a tantárgyhoz „nincs érzéke”…</text:p>
      <text:p text:style-name="npsh_3a__3a_Figyelem">Ebben a tanulási folyamatban nem vár el Öntől senki semmit, és – ha önállóan tanul – nincs határidős teljesítési kényszer. Ezért a lényeg: hogy egyetlen leckéről se lépjen tovább, amíg annak a záró feladatát magabiztosan meg nem oldotta. Időveszteség, hogy esetleg többször is nekifusson? Igen? Mihez képest? A tanulást abbahagyni, a tanfolyamról lemorzsolódni sokkal nagyobb időveszteség volna!</text:p>
      <text:p text:style-name="npsh_3a__3a_Figyelem"><text:soft-page-break/>Ha bizonytalan a megoldásban: próbálgassa ki valamennyi ötletét! Mi történhet? Legfeljebb megismeri, hogy a számítógép időnként milyen furcsa hibaüzeneteket ad (már ezért is érdemes néha szándékosan is kipróbálni a rossz megoldásokat). Kezelési hibákkal a számítógép nem rontható el. Legfeljebb vissza kell lapoznia a kezdő füzet K<text:span text:style-name="Internet_20_link"><text:span text:style-name="T47">10</text:span></text:span><text:span text:style-name="MODULHIVATKOZÁS"><text:span text:style-name="T47">.</text:span></text:span><text:span text:style-name="MODULHIVATKOZÁS"><text:span text:style-name="T11"> Az operációs rendszer vész-leállítása</text:span></text:span> című leckéjére… Figyelje csak meg: előbb-utóbb minden tanulási folyamatban lezajlik az az „ülepedési”, „érlelődési” folyamat, amelyet a biciklizni-tanuláskor mindannyian átéltünk: amikor jó néhány elesés után egyszer csak azon veszi észre magát az ember, hogy már nem szorítja a kormányt: ami korábban megoldhatatlannak tűnt, az most könnyedén megy és már csak azt nem értjük, hogy korábban hogyan lehetett, hogy ezt nem tudtuk.</text:p>
      <text:p text:style-name="npsh_3a__3a_Figyelem">Ez a társalgásunk most egyoldalú: Ön olvassa, amit leírtam, de én nem értesülhetek az Ön válaszairól (ha meg nem tisztel azzal, hogy levelet vagy fórum-bejegyzést ír a számomra). Kérem, higgye el, hogy ezzel együtt most is – igen, most, miközben ezeket a szavakat olvassa – őszintén drukkolok az Ön tanulási sikeréért!</text:p>
      <text:h text:style-name="P45" text:outline-level="2"/>
      <text:list xml:id="list32586213" text:continue-numbering="true" text:style-name="Outline">
        <text:list-item>
          <text:list>
            <text:list-item>
              <text:h text:style-name="P47" text:outline-level="2">B6. lecke. A család bemutatói (és dokumentumai és táblázatai) – az ajánlott gyakorlófeladat <text:span text:style-name="T22">≈</text:span> <draw:frame draw:style-name="fr13" draw:name="Kép11" text:anchor-type="as-char" svg:width="0.794cm" svg:height="0.794cm" draw:z-index="168"><draw:image xlink:href="Pictures/100000000000001E0000001EB2CEE024.png" xlink:type="simple" xlink:show="embed" xlink:actuate="onLoad"/></draw:frame> SZ5 <text:span text:style-name="T22">≈ </text:span><text:span text:style-name="T22"><draw:frame draw:style-name="fr13" draw:name="Kép14" text:anchor-type="as-char" svg:width="0.767cm" svg:height="0.794cm" draw:z-index="169"><draw:image xlink:href="Pictures/100000000000001D0000001E60C8850E.png" xlink:type="simple" xlink:show="embed" xlink:actuate="onLoad"/></draw:frame></text:span><text:span text:style-name="T22"> T4 </text:span></text:h>
            </text:list-item>
          </text:list>
        </text:list-item>
      </text:list>
      <text:p text:style-name="npsh_3a__3a_BodyText">Azt javasoljuk, hogy a bemutatókészítő (és az összes többi alkalmazás) kezelésének elsajátítását egy-egy gyakorló feladat-sorra „felfűzve” végezze el.</text:p>
      <text:p text:style-name="npsh_3a__3a_BodyText">A tananyag ajánlott gyakorlófeladatai mindenki számára (hírből vagy gyakorlatból, személyes vagy családi, ismerősi tapasztalatból) ismert eseményekre vonatkoznak: a család „nevezetes eseményein” fogunk gondolatban végigmenni. Családi költségvetést készítünk a táblázatkezelővel, esküvői meghívót a szövegszerkesztővel, utazást bemutató fényképsorozatot a bemutató-készítővel… és közben kipróbáljuk ezeknek a programoknak a különféle szolgáltatásait, lehetőségeit.</text:p>
      <text:p text:style-name="npsh_3a__3a_BodyText">A továbbiakban tehát ilyen gyakorlófeladatokat és ilyen lecke-záró feladatokat talál a tananyagban.</text:p>
      <text:p text:style-name="npsh_3a__3a_Figyelem">Nyugodtan gondoljon a saját esküvőjére, a saját családja költségvetésére, a saját gyermeke születésére… vagy rokonára, ismerősére… vagy akár egy képzeletbeli ismerősre… vagy ha ezek a témák nem tudják felkelteni az érdeklődését, akkor találjon ki saját témákat: szervezzen képzeletbeli turnét a kedvenc sportcsapata vagy zenei együttese számára, társasutazást, külföldi munkavállalást vagy akár zarándoklatot az ismerőseivel, és erről készítsen költségvetést, a sajtónak szóló értesítő leveleket és ismertető előadást – az a fontos, hogy amilyen példákat, gyakorlatokat a tananyagban talál, ugyanazokat a műveleteket sorra kipróbálja és begyakorolja. </text:p>
      <text:h text:style-name="P45" text:outline-level="2"/>
      <text:list xml:id="list32570956" text:continue-numbering="true" text:style-name="Outline">
        <text:list-item>
          <text:list>
            <text:list-item>
              <text:h text:style-name="P47" text:outline-level="2">B7. lecke. A kéznél lévő gépi segítség<text:span text:style-name="T22"> ≈</text:span> <draw:frame draw:style-name="fr13" draw:name="Kép12" text:anchor-type="as-char" svg:width="0.794cm" svg:height="0.794cm" draw:z-index="170"><draw:image xlink:href="Pictures/100000000000001E0000001EB2CEE024.png" xlink:type="simple" xlink:show="embed" xlink:actuate="onLoad"/></draw:frame> SZ7 <text:span text:style-name="T22">≈ </text:span><text:span text:style-name="T22"><draw:frame draw:style-name="fr13" draw:name="Kép13" text:anchor-type="as-char" svg:width="0.767cm" svg:height="0.794cm" draw:z-index="171"><draw:image xlink:href="Pictures/100000000000001D0000001E60C8850E.png" xlink:type="simple" xlink:show="embed" xlink:actuate="onLoad"/></draw:frame></text:span><text:span text:style-name="T22"> T6 </text:span></text:h>
            </text:list-item>
          </text:list>
        </text:list-item>
      </text:list>
      <text:p text:style-name="npsh_3a__3a_BodyText">Mielőtt bármibe belekezdünk, érdemes tudni, hogy az OpenOffice.org irodai szoftvernek nagyon jól használható „súgója” van: ez a szoftverrel együtt a számítógépre kerül, és interneten keresztül is elérhető. </text:p>
      <text:p text:style-name="npsh_3a__3a_BodyText"><draw:frame draw:style-name="fr1" draw:name="Keret11" text:anchor-type="paragraph" svg:width="14.517cm" draw:z-index="19"><draw:text-box fo:min-height="11.178cm"><text:p text:style-name="Illustration"/><text:p text:style-name="Illustration"><draw:frame draw:style-name="fr3" draw:name="Keret59" text:anchor-type="paragraph" svg:width="11.52cm" draw:z-index="76"><draw:text-box fo:min-height="8.906cm"><text:p text:style-name="P30"><draw:frame draw:style-name="fr16" draw:name="kép14" text:anchor-type="paragraph" svg:x="0.004cm" svg:y="0.002cm" svg:width="11.52cm" svg:height="8.49cm" draw:z-index="77"><draw:image xlink:href="Pictures/10000000000002E90000024054BC40B2.jpg" xlink:type="simple" xlink:show="embed" xlink:actuate="onLoad"/></draw:frame><text:sequence text:ref-name="refIllustration10" text:name="Illustration" text:formula="ooow:Illustration+1" style:num-format="1">11</text:sequence>. ábra: OpenOffice.org Súgó </text:p></draw:text-box></draw:frame></text:p></draw:text-box></draw:frame>A <text:span text:style-name="npsh_3a__3a_kepernyogomb">Súgó</text:span> menü használata egyszerű: a fülek (<text:span text:style-name="npsh_3a__3a_kepernyogomb">Tartalom</text:span>, <text:span text:style-name="npsh_3a__3a_kepernyogomb">Tárgymutató</text:span>, <text:span text:style-name="npsh_3a__3a_kepernyogomb">Keresés</text:span>) útbaigazítanak. De a legegyszerűbben úgy használhatjuk, ha lenyomjuk az <text:span text:style-name="GOMB">F1</text:span> gombot.</text:p>
      <text:p text:style-name="npsh_3a__3a_Figyelem"><text:span text:style-name="T14">Különlegesség a súgó a Súgóhoz: ha megjelent a Súgó ablak és még egyszer megnyomjuk az </text:span><text:span text:style-name="gomb2_20_Char"><text:span text:style-name="T15">F1</text:span></text:span><text:span text:style-name="T14"> gombot, a képernyő jobboldalán a Súgó kezelési</text:span> <text:span text:style-name="T14">leírása jelenik meg.</text:span></text:p>
      <text:p text:style-name="P28"/>
      <text:h text:style-name="P45" text:outline-level="2"><draw:frame draw:style-name="fr1" draw:name="Keret12" text:anchor-type="paragraph" svg:width="14.459cm" draw:z-index="20"><draw:text-box fo:min-height="8.657cm"><text:p text:style-name="Illustration"/><text:p text:style-name="Illustration"><draw:frame draw:style-name="fr3" draw:name="Keret60" text:anchor-type="paragraph" svg:width="11.435cm" draw:z-index="78"><draw:text-box fo:min-height="6.054cm"><text:p text:style-name="P30"><draw:frame draw:style-name="fr14" draw:name="kép5" text:anchor-type="paragraph" svg:x="0.004cm" svg:y="0.002cm" svg:width="11.435cm" style:rel-width="100%" svg:height="6.054cm" style:rel-height="scale" draw:z-index="79"><draw:image xlink:href="Pictures/100000000000031F000001A7FE92F9DF.jpg" xlink:type="simple" xlink:show="embed" xlink:actuate="onLoad"/></draw:frame><text:sequence text:ref-name="refIllustration11" text:name="Illustration" text:formula="ooow:Illustration+1" style:num-format="1">12</text:sequence>. ábra: Súgó - kezelési leírás </text:p></draw:text-box></draw:frame></text:p></draw:text-box></draw:frame><text:soft-page-break/></text:h>
      <text:list xml:id="list32572410" text:continue-numbering="true" text:style-name="Outline">
        <text:list-item>
          <text:list>
            <text:list-item>
              <text:h text:style-name="P47" text:outline-level="2">B8<text:bookmark-start text:name="B8"/><text:bookmark-start text:name="B9"/>. lecke. Létrehozunk egy diaképet<text:bookmark-end text:name="B8"/><text:bookmark-end text:name="B9"/> </text:h>
            </text:list-item>
          </text:list>
        </text:list-item>
      </text:list>
      <text:p text:style-name="npsh_3a__3a_BodyText">Az ablak jobboldalán a bemutatókészítő által felajánlott <text:span text:style-name="npsh_3a__3a_kepernyogomb">Elrendezések</text:span>et látjuk: legfelül egy teljesen üres diakép-keretet, mellette egy címet és alcímet tartalmazó diaképet. </text:p>
      <text:p text:style-name="npsh_3a__3a_BodyText"><draw:frame draw:style-name="fr4" draw:name="Keret13" text:anchor-type="paragraph" svg:x="-0.041cm" svg:width="15.993cm" draw:z-index="25"><draw:text-box fo:min-height="9.975cm"><text:p text:style-name="Illustration"/><text:p text:style-name="Illustration"><draw:frame draw:style-name="fr2" draw:name="Keret61" text:anchor-type="paragraph" svg:x="1.416cm" svg:y="0.323cm" svg:width="12.656cm" draw:z-index="80"><draw:text-box fo:min-height="7.117cm"><text:p text:style-name="P30"><draw:frame draw:style-name="fr18" draw:name="kép6" text:anchor-type="paragraph" svg:x="0.004cm" svg:y="0.002cm" svg:width="12.656cm" svg:height="6.75cm" draw:z-index="81"><draw:image xlink:href="Pictures/100000000000040000000240DB684FEA.jpg" xlink:type="simple" xlink:show="embed" xlink:actuate="onLoad"/></draw:frame><text:sequence text:ref-name="refIllustration12" text:name="Illustration" text:formula="ooow:Illustration+1" style:num-format="1">13</text:sequence>. ábra: Elrendezések 1. </text:p></draw:text-box></draw:frame></text:p></draw:text-box></draw:frame></text:p>
      <text:p text:style-name="npsh_3a__3a_BodyText"><draw:frame draw:style-name="fr5" draw:name="Keret14" text:anchor-type="paragraph" svg:y="0.201cm" svg:width="6.405cm" draw:z-index="26"><draw:text-box fo:min-height="6.221cm"><text:p text:style-name="Illustration"/><text:p text:style-name="Illustration"><draw:frame draw:style-name="fr2" draw:name="Keret62" text:anchor-type="paragraph" svg:x="1.178cm" svg:y="-0.028cm" svg:width="3.544cm" draw:z-index="82"><draw:text-box fo:min-height="3.747cm"><text:p text:style-name="P30"><draw:frame draw:style-name="fr19" draw:name="kép17" text:anchor-type="paragraph" svg:y="0.002cm" svg:width="3.544cm" style:rel-width="100%" svg:height="3.747cm" style:rel-height="scale" draw:z-index="83"><draw:image xlink:href="Pictures/10000000000000E3000000F0E8B4AA2A.jpg" xlink:type="simple" xlink:show="embed" xlink:actuate="onLoad"/></draw:frame><text:sequence text:ref-name="refIllustration13" text:name="Illustration" text:formula="ooow:Illustration+1" style:num-format="1">14</text:sequence>. ábra: Elrendezések 2. </text:p></draw:text-box></draw:frame></text:p></draw:text-box></draw:frame></text:p>
      <text:p text:style-name="npsh_3a__3a_BodyText">A képernyő baloldalán a diasorozatunk képeit látjuk megszámozva: most még csak egy van belőlük. Középen pedig az az egy diakép van, amelyiken éppen dolgozunk.</text:p>
      <text:p text:style-name="npsh_3a__3a_BodyText">Attól függően, hogy milyen elrendezést választottunk, előkészített keretek vannak.</text:p>
      <text:p text:style-name="npsh_3a__3a_BodyText">Kattintson a cím-mezőbe: a kerete megvastagodik és középen egy villogó vonal jelenik meg. Ez a villogó vonal a <text:span text:style-name="Internet_20_link"><text:span text:style-name="T10">kurzor</text:span></text:span>.</text:p>
      <text:p text:style-name="npsh_3a__3a_BodyText">Legyen az első diaképünk a sorozat címe és alcíme!</text:p>
      <text:p text:style-name="openSKM_5f_GYAKORLÁS"><text:soft-page-break/>Az egyszerűség kedvéért: mutassa be önmagát vagy az Önhöz legközelebb álló embereket: legyen a cím a neve, az alcím pedig: Bemutatkozás.</text:p>
      <text:p text:style-name="openSKM_5f_GYAKORLÁS">Ehhez válassza ki (egyetlen kattintással) a címet és alcímet tartalmazó elrendezést: A címmezőbe írja be a saját nevét, a szövegmezőbe pedig azt, amit bemutatkozásként kíván elmondani!</text:p>
      <text:p text:style-name="P22">Itt az idő, hogy kitalálja (ha képzésben vesz részt: a képzésvezetőjével, tutorával megbeszélje), hogy pontosan miről fog szólni az Ön bemutatója: hozzátartozóiról, gyermekéről, saját gyermekkoráról vagy egy nyári élményéről… Fogalmazza meg és hozza létre a cím-diát címmel és alcímmel!</text:p>
      <text:p text:style-name="npsh_3a__3a_BodyText"/>
      <text:p text:style-name="npsh_3a__3a_Figyelem">Ha Ön lát, olvas egy bemutatót, mit szeretne megtudni belőle? Kezelje így a saját készítésű bemutatók tartalmát és képanyagát. De persze csak azt közölje, ami Ön szerint is nyilvánosságra hozható. </text:p>
      <text:h text:style-name="P45" text:outline-level="2"/>
      <text:list xml:id="list32576625" text:continue-numbering="true" text:style-name="Outline">
        <text:list-item>
          <text:list>
            <text:list-item>
              <text:h text:style-name="P47" text:outline-level="2"><text:bookmark-start text:name="B5"/>B9. lecke. Képernyő, kezelőfelület<text:bookmark-end text:name="B5"/> <text:span text:style-name="T22">≈</text:span> <draw:frame draw:style-name="fr13" draw:name="Kép15" text:anchor-type="as-char" svg:width="0.794cm" svg:height="0.794cm" draw:z-index="172"><draw:image xlink:href="Pictures/100000000000001E0000001EB2CEE024.png" xlink:type="simple" xlink:show="embed" xlink:actuate="onLoad"/></draw:frame> SZ8 <text:span text:style-name="T22">≈ </text:span><text:span text:style-name="T22"><draw:frame draw:style-name="fr13" draw:name="Kép16" text:anchor-type="as-char" svg:width="0.767cm" svg:height="0.794cm" draw:z-index="173"><draw:image xlink:href="Pictures/100000000000001D0000001E60C8850E.png" xlink:type="simple" xlink:show="embed" xlink:actuate="onLoad"/></draw:frame></text:span><text:span text:style-name="T22"> T7</text:span></text:h>
            </text:list-item>
          </text:list>
        </text:list-item>
      </text:list>
      <text:p text:style-name="npsh_3a__3a_BodyText">Mielőtt hozzákezdünk az első dia elkészítéséhez, ismerkedjünk meg a bemutató-készítő „kezelőszerveivel”: </text:p>
      <text:p text:style-name="npsh_3a__3a_BodyText"><draw:frame draw:style-name="fr1" draw:name="Keret15" text:anchor-type="paragraph" svg:width="15.905cm" draw:z-index="27"><draw:text-box fo:min-height="10.37cm"><text:p text:style-name="Illustration"/><text:p text:style-name="Illustration"><draw:frame draw:style-name="fr6" draw:name="Keret63" text:anchor-type="paragraph" svg:y="0.325cm" svg:width="12.815cm" draw:z-index="155"><draw:text-box fo:min-height="7.816cm"><text:p text:style-name="P30"><draw:frame draw:style-name="fr20" draw:name="kép16" text:anchor-type="paragraph" svg:width="12.815cm" svg:height="6.879cm" draw:z-index="156"><draw:image xlink:href="Pictures/10000000000004200000025CBC2B2090.jpg" xlink:type="simple" xlink:show="embed" xlink:actuate="onLoad"/></draw:frame><text:sequence text:ref-name="refIllustration14" text:name="Illustration" text:formula="ooow:Illustration+1" style:num-format="1">15</text:sequence>. ábra: A bemutatókészítő kezelőfelülete </text:p></draw:text-box></draw:frame></text:p></draw:text-box></draw:frame><text:bookmark-start text:name="B10_1"/>Az ablak <text:bookmark-end text:name="B10_1"/>felső részén, a Címsorban találjuk a bemutató címét. Mivel a most elkezdett bemutatónkat még nem mentettük el, ezért a program „Névtelen 1” néven tartja számon.</text:p>
      <text:p text:style-name="npsh_3a__3a_BodyText">Alatta, a Menüsor egyes elemeire kattintva, a legördülő menüpontok közül kiválaszthatjuk a végrehajtatni kívánt műveleteket.</text:p>
      <text:p text:style-name="npsh_3a__3a_BodyText">Az Eszköztárak – alaphelyzetben – két sor nyomógombot tartalmaznak, amelyekkel a leggyakoribb műveleteket egy-egy gombnyomással hajtathatjuk végre, illetve a legördülő listákból választhatjuk ki az alkalmazni kívánt formátumot, betűtípust, betűszínt stb. Az alsó nyomógombsorban különféle Rajzeszközöket választhatunk ki. Ha egy gomb vagy egy lista felett megállunk a kurzorral, elolvashatjuk, mi a funkciója.</text:p>
      <text:p text:style-name="npsh_3a__3a_BodyText">Az ablak közepén elhelyezkedő Munkaterületen történik a dia szerkesztése, és a felette található Rendezősorban választhatjuk ki, hogy a szerkesztést milyen nézetben kívánjuk végezni.</text:p>
      <text:p text:style-name="npsh_3a__3a_BodyText">A baloldali Diasorban kerülnek egymás alá a szerkesztendő diák, a jobboldali oszlopban pedig kiválaszthatjuk a bemutatónknak megfelelő Diamintákat, és válogathatunk a különböző mintaoldalak és szerkesztési eljárások között.</text:p>
      <text:p text:style-name="npsh_3a__3a_BodyText">Az ablak jobb alsó sarkában egy Méretszabályozó „csúszkát” találunk, amelynek mozgatásával folyamatosan változtathatjuk – zoomolhatjuk – a dia méretét, az alsó és a jobboldali Tológombokkal pedig az ablak közepére mozgathatjuk a kinagyított, vagy lekicsinyített munkaterületet.</text:p>
      <text:p text:style-name="P22">Itt az idő, hogy kipróbálja, mit, mire lehet használni. Nézzen meg minden menüpontot, nyomjon meg minden gombot, és készítsen egy piszkozati diát.</text:p>
      <text:p text:style-name="P20"><text:soft-page-break/>Először írjon szöveget, és próbálja ki a betűk és a szöveg formázását, szúrjon be képet, változtassa a méretét és a helyét, rajzoljon valamilyen alakzatot, stb.</text:p>
      <text:p text:style-name="P20">Ha tetszik amit csinált, tartsa meg, ha nem, vonja vissza, vagy törölje.</text:p>
      <text:p text:style-name="P19"><text:span text:style-name="T40">Bátran próbáljon ki mindent, ami érdekli – legfeljebb újra kell indítani a programot (</text:span><text:a xlink:type="simple" xlink:href="#_B3.:_Az_első"><text:span text:style-name="Internet_20_link"><text:span text:style-name="T41">B</text:span></text:span></text:a><text:a xlink:type="simple" xlink:href="#_B3.:_Az_első"><text:span text:style-name="Internet_20_link"><text:span text:style-name="T39">3</text:span></text:span></text:a><text:span text:style-name="T40">).</text:span></text:p>
      <text:p text:style-name="npsh_3a__3a_BodyText">A legutóbb végrehajtott művelet (az esetek döntő többségében) visszavonható a <text:span text:style-name="npsh_3a__3a_kepernyogomb">Szerkesztés</text:span> menü <text:span text:style-name="npsh_3a__3a_kepernyogomb">Visszavonás</text:span> menüpontjával, ahol tömör felirat jelzi is, hogy melyik műveletről van szó. Ha egy lépést véletlenül vontunk vissza, vagy utóbb meggondoltuk magunkat: a <text:span text:style-name="npsh_3a__3a_kepernyogomb">Szerkesztés</text:span> menü második menüpontja ilyenkor az <text:span text:style-name="npsh_3a__3a_kepernyogomb">Ismét</text:span> szöveget mutatja és egyben azt a műveletet is jelzi, amelyik „a visszavonás visszavonása”. Ugyanennek a menünek a harmadik menüpontja pedig az <text:span text:style-name="npsh_3a__3a_kepernyogomb">Ismétlés</text:span>: ha ezt választjuk, akkor az adott alkalmazásban használt legutóbbi művelet újból végrehajtódik. Próbálgassa ki: egymás után több művelet is visszavonható, lépésről lépésre; több visszavonást is visszavonhatunk… könnyebb, egyszerűbb a saját tapasztalataink alapján „ráérezni”, mint a szabályok bonyolult táblázatát betanulni.</text:p>
      <text:p text:style-name="npsh_3a__3a_Figyelem"><text:span text:style-name="T7">Akik kedvelik a könnyebben megvalósítható műveleteket és hajlandóak ennek a kedvéért többet megjegyezni, azok figyelmébe ajánlható a </text:span><text:span text:style-name="GOMB">Ctrl</text:span>-<text:span text:style-name="GOMB">z</text:span> billentyű-kombináció és az eszköztár <text:span text:style-name="T18"></text:span> ikonja: ezek a <text:span text:style-name="npsh_3a__3a_kepernyogomb">Visszavonás </text:span>menüponttal egyenértékűek. A visszavonás visszavonása a <text:span text:style-name="GOMB">Ctrl</text:span>-<text:span text:style-name="GOMB">y</text:span> billentyű-kombinációval és az eszköztár <text:span text:style-name="T18"></text:span> gombjával érhető el, a legutóbbi műveletet pedig a <text:span text:style-name="GOMB">Ctrl</text:span>-<text:span text:style-name="GOMB">Shift</text:span>-<text:span text:style-name="GOMB">y</text:span> billentyű-kombinációval is megismételhetjük.</text:p>
      <text:p text:style-name="npsh_3a__3a_BodyText"><text:span text:style-name="T16">Az </text:span><text:span text:style-name="npsh_3a__3a_kepernyogomb">Eszközök</text:span><text:span text:style-name="T16"> menüvel bánjon óvatosan, mert itt olyan beállításokat is meg tud változtatni, amelyek a későbbi használat során kellemetlen meglepetéseket okozhatnak! </text:span></text:p>
      <text:h text:style-name="P45" text:outline-level="2"/>
      <text:list xml:id="list32568483" text:continue-numbering="true" text:style-name="Outline">
        <text:list-item>
          <text:list>
            <text:list-item>
              <text:h text:style-name="P47" text:outline-level="2"><text:bookmark-start text:name="B10"/>B10. lecke. Új munkaterületek létrehozása<text:bookmark-end text:name="B10"/></text:h>
            </text:list-item>
          </text:list>
        </text:list-item>
      </text:list>
      <text:list xml:id="list32572247" text:continue-list="list32579478" text:style-name="WW8Num1">
        <text:list-item>
          <text:p text:style-name="P35"><text:span text:style-name="T21">Ha már „teleírtuk” az egyetlen diánkat, és folytatni akarjuk a bemutatkozást, akkor létre kell hoznunk egy új munkaterületet. Ehhez válasszuk a </text:span><text:span text:style-name="npsh_3a__3a_kepernyogomb">Beszúrás</text:span><text:span text:style-name="T21"> menü </text:span><text:span text:style-name="npsh_3a__3a_kepernyogomb">Dia</text:span><text:span text:style-name="T21"> pontját, </text:span></text:p>
        </text:list-item>
      </text:list>
      <text:p text:style-name="P29"><draw:frame draw:style-name="fr1" draw:name="Keret16" text:anchor-type="paragraph" svg:width="6.556cm" draw:z-index="28"><draw:text-box fo:min-height="9.999cm"><text:p text:style-name="Illustration"/><text:p text:style-name="Illustration"><draw:frame draw:style-name="fr3" draw:name="Keret64" text:anchor-type="paragraph" svg:width="3.496cm" draw:z-index="84"><draw:text-box fo:min-height="7.398cm"><text:p text:style-name="P30"><draw:frame draw:style-name="fr15" draw:name="kép27" text:anchor-type="paragraph" svg:width="3.496cm" svg:height="9.208cm" draw:z-index="157"><draw:image xlink:href="Pictures/1000000000000099000001939939FD9A.jpg" xlink:type="simple" xlink:show="embed" xlink:actuate="onLoad"/></draw:frame><text:sequence text:ref-name="refIllustration15" text:name="Illustration" text:formula="ooow:Illustration+1" style:num-format="1">16</text:sequence>. ábra: Beszúrás menü </text:p></draw:text-box></draw:frame></text:p></draw:text-box></draw:frame></text:p>
      <text:list xml:id="list32563748" text:continue-numbering="true" text:style-name="WW8Num1">
        <text:list-item>
          <text:p text:style-name="P39"><text:span text:style-name="T21">vagy kattintsunk a jobb egérgombbal valahová a baloldali diasorban, és a megjelenő </text:span><text:span text:style-name="npsh_3a__3a_kepernyogomb">Új dia</text:span><text:span text:style-name="T21"> gomb megnyomásával egy új, üres dia-ikon jelenik meg. </text:span></text:p>
        </text:list-item>
        <text:list-item>
          <text:p text:style-name="P35"><draw:frame draw:style-name="fr4" draw:name="Keret17" text:anchor-type="paragraph" svg:x="-0.041cm" svg:width="15.933cm" draw:z-index="29"><draw:text-box fo:min-height="10.015cm"><text:p text:style-name="Illustration"/><text:p text:style-name="Illustration"><draw:frame draw:style-name="fr3" draw:name="Keret65" text:anchor-type="paragraph" svg:width="12.712cm" draw:z-index="85"><draw:text-box fo:min-height="7.149cm"><text:p text:style-name="P30"><draw:frame draw:style-name="fr16" draw:name="kép20" text:anchor-type="paragraph" svg:x="0.004cm" svg:y="0.002cm" svg:width="12.712cm" svg:height="6.75cm" draw:z-index="86"><draw:image xlink:href="Pictures/10000000000004000000024005974F6C.jpg" xlink:type="simple" xlink:show="embed" xlink:actuate="onLoad"/></draw:frame><text:sequence text:ref-name="refIllustration16" text:name="Illustration" text:formula="ooow:Illustration+1" style:num-format="1">17</text:sequence>. ábra: Új dia beszúrása </text:p></draw:text-box></draw:frame></text:p></draw:text-box></draw:frame><text:span text:style-name="T21">Ennek elrendezését és egyéb tulajdonságait a jobboldali </text:span><text:span text:style-name="npsh_3a__3a_kepernyogomb">Feladatok</text:span><text:span text:style-name="T21"> közül választhatjuk ki.</text:span></text:p>
        </text:list-item>
        <text:list-item>
          <text:p text:style-name="P35"/>
        </text:list-item>
      </text:list>
      <text:p text:style-name="P22">Ha már kitalálta (vagy ha képzésben vesz részt: a képzésvezetőjével, tutorával megbeszélte), hogy pontosan miről fog szólni az Ön bemutatója – például egy nyári élményéről – tervezze meg, és hozzon létre annyi diát, ahány szükséges, olyan elrendezésben, amelyek mondanivalójának a legjobban megfelelnek!</text:p>
      <text:p text:style-name="npsh_3a__3a_BodyText"/>
      <text:p text:style-name="npsh_3a__3a_Figyelem">Például, ha fényképekkel illusztrált szöveget szeretne bemutatni, akkor választhatja a <text:span text:style-name="npsh_3a__3a_kepernyogomb">Cím, kép, szöveg</text:span> elrendezést: </text:p>
      <text:p text:style-name="npsh_3a__3a_BodyText"><draw:frame draw:style-name="fr1" draw:name="Keret19" text:anchor-type="paragraph" svg:width="7.331cm" draw:z-index="31"><draw:text-box fo:min-height="4.978cm"><text:p text:style-name="Illustration"/><text:p text:style-name="Illustration"><draw:frame draw:style-name="fr7" draw:name="Keret67" text:anchor-type="paragraph" svg:width="4.51cm" draw:z-index="87"><draw:text-box fo:min-height="2.512cm"><text:p text:style-name="P30"><draw:frame draw:style-name="fr15" draw:name="kép19" text:anchor-type="paragraph" svg:width="4.51cm" svg:height="3.671cm" draw:z-index="158"><draw:image xlink:href="Pictures/100000000000010D000000DB06AEBB4E.jpg" xlink:type="simple" xlink:show="embed" xlink:actuate="onLoad"/></draw:frame><text:sequence text:ref-name="refIllustration17" text:name="Illustration" text:formula="ooow:Illustration+1" style:num-format="1">18</text:sequence>. ábra: Cím, kép, szöveg </text:p></draw:text-box></draw:frame></text:p></draw:text-box></draw:frame><draw:frame draw:style-name="fr5" draw:name="Keret18" text:anchor-type="paragraph" svg:y="6.588cm" svg:width="15.905cm" draw:z-index="30"><draw:text-box fo:min-height="11.792cm"><text:p text:style-name="Illustration"/><text:p text:style-name="Illustration"><draw:frame draw:style-name="fr3" draw:name="Keret66" text:anchor-type="paragraph" svg:width="12.744cm" draw:z-index="88"><draw:text-box fo:min-height="9.597cm"><text:p text:style-name="Illustration"/><text:p text:style-name="Illustration"><draw:frame draw:style-name="fr3" draw:name="Keret68" text:anchor-type="paragraph" svg:width="12.744cm" draw:z-index="89"><draw:text-box fo:min-height="9.597cm"><text:p text:style-name="P30"><draw:frame draw:style-name="fr15" draw:name="kép22" text:anchor-type="paragraph" svg:width="12.744cm" svg:height="9.647cm" draw:z-index="159"><draw:image xlink:href="Pictures/10000000000001870000012873BC7341.jpg" xlink:type="simple" xlink:show="embed" xlink:actuate="onLoad"/></draw:frame><text:sequence text:ref-name="refIllustration18" text:name="Illustration" text:formula="ooow:Illustration+1" style:num-format="1">19</text:sequence>. ábra: 'Cím, kép, szöveg' elrendezés </text:p></draw:text-box></draw:frame></text:p></draw:text-box></draw:frame></text:p></draw:text-box></draw:frame><text:soft-page-break/></text:p>
      <text:p text:style-name="npsh_3a__3a_BodyText">A bemutatónkban tehát mindig van „szabad hely” új diaképek számára.</text:p>
      <text:p text:style-name="npsh_3a__3a_BodyText">Ha új bemutatót akarunk létrehozni, válasszuk a Fájl menü Új… menüpontját.</text:p>
      <text:p text:style-name="npsh_3a__3a_Figyelem">Mivel az OpenOffice.org integrált irodai szoftver, ezért az Fájl menü Új menüpontja alatt új bemutatót, dokumentumot, munkafüzetet és mást is létrehozhatunk.</text:p>
      <text:list xml:id="list32578951" text:continue-list="list32568483" text:style-name="Outline">
        <text:list-item>
          <text:list>
            <text:list-item>
              <text:h text:style-name="P47" text:outline-level="2"><text:bookmark-start text:name="B11"/>B11. lecke. A diakép-készítés alapműveletei<text:bookmark-end text:name="B11"/></text:h>
            </text:list-item>
          </text:list>
        </text:list-item>
      </text:list>
      <text:p text:style-name="npsh_3a__3a_BodyText">A cím és a szöveg beírását már ismerjük, a kép beillesztéséhez pedig kétszer kell a kijelölt mezőbe kattintani, és a megjelenő párbeszédablakban kijelölni a kiválasztott fényképet.</text:p>
      <text:p text:style-name="npsh_3a__3a_BodyText">Ha a szövegben speciális karaktereket akarunk használni – például: @, $, ×, \, €, &amp;, {, },[,] – akkor a válasszuk a Beszúrás menü Különleges karakterek pontját. Ezek közül sok elérhető a legtöbb klaviatúra AltGr billentyűjének, és annak a billentyűnek az egyidejű lenyomásával, amelynek a jobb alsó sarkában a kiválasztott karakter látható.</text:p>
      <text:p text:style-name="npsh_3a__3a_Figyelem">Csak hogy azonos szavakat használjunk: a számítástechnikában karakternek hívnak mindent, ami a billentyű-leütéseink hatására a képernyőn vagy a papírom megjelenik. Karakter a betű (a ß vagy az ě is), a számjegy, a speciális jelek (az írásjelek, zárójelek, $, @, &amp; és a többi), karakter a szóköz is.</text:p>
      <text:p text:style-name="npsh_3a__3a_Figyelem">Bekezdés: ami <text:span text:style-name="GOMB">Enter</text:span>-től <text:span text:style-name="GOMB">Enter</text:span>-ig (vagy a szöveg elejétől az első <text:span text:style-name="GOMB">Enter</text:span>-ig) tart. Ha az <text:span text:style-name="GOMB">Enter</text:span>-t kétszer nyomjuk le egymásután, akkor üres bekezdés jön létre.</text:p>
      <text:p text:style-name="npsh_3a__3a_BodyText">De rajzolhatunk is a diára az alsó Rajzeszközök gombsorban kiválasztott eszközök segítségével. A jobb egérgombbal előhívható helyi menüből módosíthatjuk az egyes rajzelemek körvonalait, színét, stb. </text:p>
      <text:p text:style-name="npsh_3a__3a_BodyText"><draw:frame draw:style-name="fr4" draw:name="Keret20" text:anchor-type="paragraph" svg:x="0.018cm" svg:width="16.021cm" draw:z-index="33"><draw:text-box fo:min-height="11.968cm"><text:p text:style-name="Illustration"/><text:p text:style-name="Illustration"><draw:frame draw:style-name="fr3" draw:name="Keret69" text:anchor-type="paragraph" svg:width="12.783cm" draw:z-index="90"><draw:text-box fo:min-height="9.641cm"><text:p text:style-name="P30"><draw:frame draw:style-name="fr14" draw:name="kép21" text:anchor-type="paragraph" svg:x="0.004cm" svg:y="0.002cm" svg:width="12.783cm" style:rel-width="100%" svg:height="9.641cm" style:rel-height="scale" draw:z-index="91"><draw:image xlink:href="Pictures/1000000000000301000002441501CA40.png" xlink:type="simple" xlink:show="embed" xlink:actuate="onLoad"/></draw:frame><text:sequence text:ref-name="refIllustration19" text:name="Illustration" text:formula="ooow:Illustration+1" style:num-format="1">20</text:sequence>. ábra: Rajz 1. </text:p></draw:text-box></draw:frame></text:p></draw:text-box></draw:frame>Ha már előkészítette az Ön bemutatójának diáit, akkor az üres diákon próbálja ki a különböző rajzelemek létrehozását, és amelyik beleillik az elképzelésébe, azt hagyja benne a bemutatóban, ami nem tetszik, azt rákattintással jelölje ki, és a Delete billentyűvel törölje. </text:p>
      <text:h text:style-name="P45" text:outline-level="2"/>
      <text:list xml:id="list32554133" text:continue-numbering="true" text:style-name="Outline">
        <text:list-item>
          <text:list>
            <text:list-item>
              <text:h text:style-name="P47" text:outline-level="2">B12M. Lecke. Vége az alapozásnak ≈ <draw:frame draw:style-name="fr13" draw:name="Kép10" text:anchor-type="as-char" svg:width="0.794cm" svg:height="0.794cm" draw:z-index="0"><draw:image xlink:href="Pictures/100000000000001E0000001EB2CEE024.png" xlink:type="simple" xlink:show="embed" xlink:actuate="onLoad"/></draw:frame> SZ11 ≈ <draw:frame draw:style-name="fr13" draw:name="Kép29" text:anchor-type="as-char" svg:width="0.767cm" svg:height="0.794cm" draw:z-index="1"><draw:image xlink:href="Pictures/100000000000001D0000001E60C8850E.png" xlink:type="simple" xlink:show="embed" xlink:actuate="onLoad"/></draw:frame> T21</text:h>
            </text:list-item>
          </text:list>
        </text:list-item>
      </text:list>
      <text:p text:style-name="npsh_3a__3a_BodyText"><text:span text:style-name="T7">Ezzel v</text:span>ége az alapozásnak: Ön most már mindent tud ahhoz, hogy önállóan dönthesse el, mire van még szüksége.</text:p>
      <text:p text:style-name="npsh_3a__3a_BodyText">Amit a további leckék közti lapozással választhat: mentések, megnyitások, exportálás; oldal-beállítás és nyomtatás; karakterformázás; szövegformázás; átrendezés; a karakterformázás haladó műveletei; a bekezdés-formázás haladó műveletei; különleges műveletek; helyesírás, elválasztás; beállítások; a diakép kiegészítései; a diaképek felhasználása.</text:p>
      <text:h text:style-name="P45" text:outline-level="2"/>
      <text:list xml:id="list32581367" text:continue-numbering="true" text:style-name="Outline">
        <text:list-item>
          <text:list>
            <text:list-item>
              <text:h text:style-name="P47" text:outline-level="2"><text:bookmark text:name="B12"/>B13. lecke. Hogyan őrizzük meg, amit létrehoztunk? <text:span text:style-name="T22">≈ </text:span><text:span text:style-name="T22"><draw:frame draw:style-name="fr13" draw:name="kép24" text:anchor-type="as-char" svg:width="0.794cm" svg:height="0.794cm" draw:z-index="2"><draw:image xlink:href="Pictures/100000000000001E0000001EB2CEE024.png" xlink:type="simple" xlink:show="embed" xlink:actuate="onLoad"/></draw:frame></text:span><text:span text:style-name="T22"> SZ12 ≈ </text:span><text:span text:style-name="T22"><draw:frame draw:style-name="fr13" draw:name="kép25" text:anchor-type="as-char" svg:width="0.767cm" svg:height="0.794cm" draw:z-index="3"><draw:image xlink:href="Pictures/100000000000001D0000001E60C8850E.png" xlink:type="simple" xlink:show="embed" xlink:actuate="onLoad"/></draw:frame></text:span><text:span text:style-name="T22"> T22</text:span></text:h>
            </text:list-item>
          </text:list>
        </text:list-item>
      </text:list>
      <text:p text:style-name="npsh_3a__3a_BodyText">Amit korábbi leckékből már tudunk:</text:p>
      <text:list xml:id="list32260598" text:style-name="WW8Num3">
        <text:list-item>
          <text:p text:style-name="P37">a számítógép memóriájában lévő adatok a gép kikapcsolásakor (akaratlan kikapcsoláskor, tehát például áramkimaradáskor, géphiba miatti leálláskor is) elvesznek,</text:p>
        </text:list-item>
        <text:list-item>
          <text:p text:style-name="P37">a háttértárolón (például: merevlemezen, pendrive-on) lévő adatok megmaradnak;</text:p>
        </text:list-item>
      </text:list>
      <text:p text:style-name="npsh_3a__3a_BodyText">ugyanakkor</text:p>
      <text:list xml:id="list32580749" text:continue-numbering="true" text:style-name="WW8Num3">
        <text:list-item>
          <text:p text:style-name="P37">a memóriában a legutóbbi műveletünk eredménye is megvan,</text:p>
        </text:list-item>
        <text:list-item>
          <text:p text:style-name="P37">a háttértárolón pedig csak az, amit (külön művelettel) „mentettünk”.</text:p>
        </text:list-item>
      </text:list>
      <text:p text:style-name="npsh_3a__3a_BodyText">Ez a fejezet arról szól, hogy hogyan mentsük az anyagainkat háttértárolóra és hogyan olvassuk vissza őket.</text:p>
      <text:list xml:id="list32570580" text:continue-list="list32581367" text:style-name="Outline">
        <text:list-item>
          <text:list>
            <text:list-item>
              <text:list>
                <text:list-item>
                  <text:h text:style-name="npsh_3a__3a_Head3" text:outline-level="3">Mentés és másként mentés</text:h>
                </text:list-item>
              </text:list>
            </text:list-item>
          </text:list>
        </text:list-item>
      </text:list>
      <text:p text:style-name="npsh_3a__3a_BodyText">Az anyagaink fájlokban vannak a háttértárolón.</text:p>
      <text:p text:style-name="npsh_3a__3a_Figyelem">A fájlokról, azonosítóikról, a mappákról az operációs rendszerről szóló füzetünk <text:s/><text:span text:style-name="Internet_20_link"><text:span text:style-name="T10">O5,</text:span></text:span> és <text:span text:style-name="Internet_20_link"><text:span text:style-name="T10">O6.</text:span></text:span> leckéiben tudhatunk meg többet.</text:p>
      <text:list xml:id="list32582487" text:continue-numbering="true" text:style-name="Outline">
        <text:list-item>
          <text:list>
            <text:list-item>
              <text:list>
                <text:list-item>
                  <text:list>
                    <text:list-item>
                      <text:h text:style-name="npsh_3a__3a_Head4" text:outline-level="4">Új anyagunk legegyszerűbb első mentése</text:h>
                    </text:list-item>
                  </text:list>
                </text:list-item>
              </text:list>
            </text:list-item>
          </text:list>
        </text:list-item>
      </text:list>
      <text:p text:style-name="npsh_3a__3a_BodyText">Ha az anyagunkat még nem mentettük, akkor kis csillag jelzi a képernyő alján, hogy a memóriában lévő anyagunk eltér attól, ami a háttértárolón van.</text:p>
      <text:p text:style-name="npsh_3a__3a_BodyText">Az újonnan készült anyagnak még nincs neve.</text:p>
      <text:p text:style-name="npsh_3a__3a_Figyelem">Pontosabban: nincs használható neve – mert a <text:span text:style-name="npsh_3a__3a_kepernyogomb">Névtelen 1</text:span>, <text:span text:style-name="npsh_3a__3a_kepernyogomb">Névtelen 2</text:span> és a többi hasonló elnevezés csak addig használható, ameddig Önnek csak egy vagy két bemutatója, dokumentuma vagy táblázata van. Illetve: még akkor sem igazán. Képzelje magát abba a helyzetbe, amikor hazatelefonál a házastársának és ahelyett, hogy azt mondaná, hogy „kérlek, nyisd meg a számítógépen lévő telefonkönyvet és nézd meg nekem benne Józsi munkahelyi telefonszámát”, ehelyett ezt mondja: „kérlek, nyisd meg a Névtelen 17-et, de lehet, hogy 18… mi van benne? Nem telefonszámok? Akkor lehet, hogy mégiscsak 28…”</text:p>
      <text:p text:style-name="npsh_3a__3a_BodyText">Az első mentés tehát alapvetően különbözik a többitől: most kell megmondanunk, hogy az anyag milyen azonosítóval kerüljön a háttértárolóra és melyik háttértárolóra, annak melyik részére: melyik mappába.</text:p>
      <text:p text:style-name="npsh_3a__3a_BodyText">A Fájl menünek akár a <text:span text:style-name="npsh_3a__3a_kepernyogomb">Mentés</text:span>, akár a <text:span text:style-name="npsh_3a__3a_kepernyogomb">Mentés másként…</text:span> menüpontjára kattintunk, akár a <text:span text:style-name="GOMB">Ctrl</text:span>-<text:span text:style-name="GOMB">s</text:span> billentyű-kombinációt nyomjuk le, ugyanaz történik: a <text:span text:style-name="npsh_3a__3a_kepernyogomb">Mentés</text:span> párbeszédablak valamelyik változata jelenik meg<text:span text:style-name="Lábjegyzet-hivatkozás"><text:note text:id="ftn1" text:note-class="footnote"><text:note-citation>1</text:note-citation><text:note-body><text:p text:style-name="Footnote">Megint meg kell jegyeznünk, hogy ez a tananyag az OpenOffice.org integrált irodai szoftvernek az openSUSE operációs rendszer alatti működéséről szól. Más operációs rendszer alatt a lehetőségek szinte kivétel nélkül ugyanezek, de néhány részlet (például a párbeszédablak felépítése) eltérő lehet.</text:p></text:note-body></text:note></text:span>. </text:p>
      <text:p text:style-name="npsh_3a__3a_BodyText"><draw:frame draw:style-name="fr8" draw:name="Keret21" text:anchor-type="paragraph" svg:x="-0.012cm" svg:width="15.905cm" draw:z-index="34"><draw:text-box fo:min-height="9.657cm"><text:p text:style-name="Illustration"/><text:p text:style-name="Illustration"><draw:frame draw:style-name="fr3" draw:name="Keret70" text:anchor-type="paragraph" svg:width="12.813cm" draw:z-index="92"><draw:text-box fo:min-height="7.207cm"><text:p text:style-name="P30"><draw:frame draw:style-name="fr16" draw:name="kép23" text:anchor-type="paragraph" svg:x="0.004cm" svg:y="0.002cm" svg:width="12.813cm" svg:height="6.75cm" draw:z-index="93"><draw:image xlink:href="Pictures/1000000000000400000002403768E1D3.jpg" xlink:type="simple" xlink:show="embed" xlink:actuate="onLoad"/></draw:frame><text:sequence text:ref-name="refIllustration20" text:name="Illustration" text:formula="ooow:Illustration+1" style:num-format="1">21</text:sequence>. ábra: Mentés </text:p></draw:text-box></draw:frame></text:p></draw:text-box></draw:frame><text:soft-page-break/></text:p>
      <text:p text:style-name="npsh_3a__3a_Figyelem">A párbeszédablaknak többféle kezelési lehetősége van. Ebben a tananyagban azt tanuljuk meg, amelyik talán nem a legegyszerűbb, de mindig, minden helyzetben működik.</text:p>
      <text:p text:style-name="npsh_3a__3a_BodyText">A <text:span text:style-name="npsh_3a__3a_kepernyogomb_5f_vonal">N</text:span><text:span text:style-name="npsh_3a__3a_kepernyogomb">év</text:span> helye üres: írjon be egy elnevezést a fájlnevekre vonatkozó, korábban, az operációs rendszer füzetének <text:a xlink:type="simple" xlink:href="../../operacios_seres_fekvo.pdf#O5"><text:span text:style-name="Internet_20_link"><text:s/></text:span></text:a><text:span text:style-name="Internet_20_link"><text:span text:style-name="T11">O5.</text:span></text:span> leckéjében megismert szabályok szerint.</text:p>
      <text:p text:style-name="npsh_3a__3a_Figyelem">Soha ne sajnálja az időt arra, hogy anyagainak olyan elnevezést találjon ki, amelyről később is felismeri őket!</text:p>
      <text:p text:style-name="npsh_3a__3a_BodyText">A <text:span text:style-name="npsh_3a__3a_kepernyogomb">M</text:span><text:span text:style-name="npsh_3a__3a_kepernyogomb_5f_vonal">e</text:span><text:span text:style-name="npsh_3a__3a_kepernyogomb">ntés</text:span> gombbal indítható el a háttértárolóra írás. A képernyő alján végigfutó csík jelzi a mentés megtörténtét.</text:p>
      <text:list xml:id="list32586378" text:continue-numbering="true" text:style-name="Outline">
        <text:list-item>
          <text:list>
            <text:list-item>
              <text:list>
                <text:list-item>
                  <text:list>
                    <text:list-item>
                      <text:h text:style-name="npsh_3a__3a_Head4" text:outline-level="4">Melyik háttértárolóra, melyik mappába?</text:h>
                    </text:list-item>
                  </text:list>
                </text:list-item>
              </text:list>
            </text:list-item>
          </text:list>
        </text:list-item>
      </text:list>
      <text:p text:style-name="npsh_3a__3a_BodyText">Ha a fenti ábrának csak a tetejét látja az <text:span text:style-name="npsh_3a__3a_kepernyogomb">Egyéb mappák </text:span><text:span text:style-name="npsh_3a__3a_kepernyogomb_5f_vonal">b</text:span><text:span text:style-name="npsh_3a__3a_kepernyogomb">öngészése</text:span> feliratig, akkor kattintson a felirattól balra lévő kis háromszögre.</text:p>
      <text:p text:style-name="npsh_3a__3a_BodyText">A felirat alatt kibomló felület az aktuális mappa és az ahhoz vezető útvonal szemléltetésével kezdődik: az ábrán például a Documents mappáig jutottunk el.</text:p>
      <text:p text:style-name="npsh_3a__3a_BodyText">A baloldali, gördíthető ablakban az elérhető helyeket láthatja: többek között a számítógépéhez csatlakozó valamennyi háttértárolót is. A tőle jobbra lévő gördíthető ablak pedig az aktuális mappában lévő fájlokat sorolja fel (ha vannak) és az aktuális mappából nyíló további mappákat sorolja fel (ha vannak).</text:p>
      <text:p text:style-name="npsh_3a__3a_BodyText">Válogathatunk ezek között, sőt a Mappa létrehozása gombbal az aktuális mappán belül új mappát is létrehozhatunk: ekkor meg kell adnunk az új mappa nevét (a mappa-nevekre vonatkozó szabályok szerint: <text:span text:style-name="Internet_20_link"><text:span text:style-name="T10"><text:s/>O5</text:span></text:span>.</text:p>
      <text:p text:style-name="npsh_3a__3a_BodyText">A párbeszédablak tetején, ahol az épp aktuális mappánk és a hozzá vezető útvonal (a gyökértől az aktuális mappáig terjedő mappák sorozata) látható, bármelyik mappa nevére rákattinthatunk és ezzel rögtön át is váltottunk az adott mappára.</text:p>
      <text:p text:style-name="npsh_3a__3a_BodyText"><text:soft-page-break/>Ha elérkezett ahhoz a háttértárolóhoz és azon belül ahhoz a mappához, amelyikbe az új anyagot menteni akarja: a <text:span text:style-name="npsh_3a__3a_kepernyogomb">M</text:span><text:span text:style-name="npsh_3a__3a_kepernyogomb_5f_vonal">e</text:span><text:span text:style-name="npsh_3a__3a_kepernyogomb">ntés</text:span> gombbal már meg is teheti. A képernyő alján végigfutó csík jelzi a mentés megtörténtét.</text:p>
      <text:list xml:id="list32586538" text:continue-numbering="true" text:style-name="Outline">
        <text:list-item>
          <text:list>
            <text:list-item>
              <text:list>
                <text:list-item>
                  <text:list>
                    <text:list-item>
                      <text:h text:style-name="npsh_3a__3a_Head4" text:outline-level="4">Újabb mentés</text:h>
                    </text:list-item>
                  </text:list>
                </text:list-item>
              </text:list>
            </text:list-item>
          </text:list>
        </text:list-item>
      </text:list>
      <text:p text:style-name="npsh_3a__3a_BodyText">Ha az anyagunkat valamikor már mentettük (akár most hoztuk létre, akár már háttértárolóról olvastuk vissza), akkor a <text:span text:style-name="npsh_3a__3a_kepernyogomb">Fájl</text:span> menü <text:span text:style-name="npsh_3a__3a_kepernyogomb">Mentés</text:span> menüpontjával vagy a <text:span text:style-name="GOMB">Ctrl</text:span>-<text:span text:style-name="GOMB">s</text:span> billentyű-kombinációval menthetjük ismét: a mentés ugyanazon a néven és ugyanoda történik, ahová legutóbb mentettünk (vagy ahonnan az anyagunkat visszaolvastuk). Az anyag korábbi változata visszahozhatatlanul elvész.</text:p>
      <text:p text:style-name="npsh_3a__3a_Figyelem">A legjobb jótanács: szokjon rá a <text:span text:style-name="GOMB">Ctrl</text:span>-<text:span text:style-name="GOMB">s</text:span> gyakori használatára: amint leírt egy bekezdést, egy hosszabb mondatot, egy bonyolultabb szót, egy képletet, egy hosszabb adatot, akár percenként nyomja le ezt a billentyűkombinációt. Ne feledje el: egy géphiba vagy áramkimaradás miatti hirtelen leálláskor, amikor nincs módja már mentést végrehajtani, a memóriatartalom elvész; az marad meg, ami a legutóbbi mentéskor a háttértárolóra került.</text:p>
      <text:p text:style-name="npsh_3a__3a_BodyText">Ha más néven vagy máshová akarjuk menteni, akkor válasszuk a <text:span text:style-name="npsh_3a__3a_kepernyogomb">Fájl</text:span> menü <text:span text:style-name="npsh_3a__3a_kepernyogomb">Mentés másként…</text:span> menüpontját: ekkor ugyanazt a folyamatot járhatjuk végig, mintha az adott anyagot most mentenénk első ízben.</text:p>
      <text:p text:style-name="npsh_3a__3a_Figyelem">A más néven illetve máshová történő mentéskor az eredeti mentés természetesen megmarad.</text:p>
      <text:p text:style-name="npsh_3a__3a_Figyelem">Ha olyan néven akarjuk menteni az anyagunkat, amilyen név (ugyanolyan kiterjesztéssel) már van az adott mappában, akkor a program rákérdez: akarjuk-e a meglévőt felülírni vagy sem. Ha igen: akkor az, ami korábban ugyanazon a néven és kiterjesztéssel ugyanabban a mappában volt, visszahozhatatlanul elvész.</text:p>
      <text:list xml:id="list32568713" text:continue-numbering="true" text:style-name="Outline">
        <text:list-item>
          <text:list>
            <text:list-item>
              <text:list>
                <text:list-item>
                  <text:list>
                    <text:list-item>
                      <text:h text:style-name="npsh_3a__3a_Head4" text:outline-level="4">Mentés a program bezárásakor</text:h>
                    </text:list-item>
                  </text:list>
                </text:list-item>
              </text:list>
            </text:list-item>
          </text:list>
        </text:list-item>
      </text:list>
      <text:p text:style-name="npsh_3a__3a_BodyText">Amikor az irodai szoftvert bezárjuk (vagy amikor a számítógépet kikapcsoljuk és ennek kapcsán valamennyi program bezáródik), akkor az operációs rendszer ellenőrzi, hogy van-e olyan anyagunk, amelyet megváltoztattunk a legutóbbi mentés óta (vagy még nem is mentettük). Ha van, akkor rákérdez, hogy kívánjuk-e menteni vagy sem.</text:p>
      <text:p text:style-name="npsh_3a__3a_BodyText">Ha menteni akarjuk (ha a <text:span text:style-name="npsh_3a__3a_kepernyogomb">Mentés</text:span> gombot választjuk), ugyanaz történik, mintha a <text:span text:style-name="npsh_3a__3a_kepernyogomb">Fájl</text:span> menüben a <text:span text:style-name="npsh_3a__3a_kepernyogomb">Mentés</text:span> menüpontot vagy mintha a <text:span text:style-name="GOMB">Ctrl</text:span>-<text:span text:style-name="GOMB">s</text:span> billentyű-kombinációt használtuk volna.</text:p>
      <text:p text:style-name="npsh_3a__3a_BodyText">Ha nem akarjuk menteni (ha az <text:span text:style-name="npsh_3a__3a_kepernyogomb">Elvetés</text:span> gombot választjuk), akkor a memóriában lévő változat visszavonhatatlanul elvész: az marad meg, ami a legutóbbi mentéskor a háttértárolóra került (ha volt ilyen).</text:p>
      <text:p text:style-name="npsh_3a__3a_BodyText">A <text:span text:style-name="npsh_3a__3a_kepernyogomb">Mégsem</text:span> gomb hatására a program-bezárás illetve a számítógép-leállítás megszakad.</text:p>
      <text:list xml:id="list32571176" text:continue-numbering="true" text:style-name="Outline">
        <text:list-item>
          <text:list>
            <text:list-item>
              <text:list>
                <text:list-item>
                  <text:h text:style-name="npsh_3a__3a_Head3" text:outline-level="3">Megnyitás</text:h>
                </text:list-item>
              </text:list>
            </text:list-item>
          </text:list>
        </text:list-item>
      </text:list>
      <text:p text:style-name="npsh_3a__3a_BodyText">Amikor az OpenOffice.org integrált irodai szoftvert elindítjuk, a munkát valamelyik korábbi anyagunk megnyitásával is kezdhetjük. Az elinduló szoftver kezelőfelületen már ott a lehetőség: a <text:span text:style-name="npsh_3a__3a_kepernyogomb">Dokumentum megnyitása…</text:span> gomb (<text:a xlink:type="simple" xlink:href="#B3"><text:span text:style-name="Internet_20_link"><text:span text:style-name="T6">B3</text:span></text:span></text:a>.) Bármelyik alkalmazásban (a bemutató-készítőben, a szövegszerkesztőben és a táblázatkezelőben is) a <text:span text:style-name="npsh_3a__3a_kepernyogomb">Fájl</text:span> menü második pontja rögtön a <text:span text:style-name="npsh_3a__3a_kepernyogomb">Megnyitás…</text:span> menüpont.</text:p>
      <text:p text:style-name="npsh_3a__3a_BodyText">Bármelyiket választjuk: ugyanahhoz a párbeszédablakhoz jutunk. Ez nagyon hasonlít a mentés párbeszédablakához: </text:p>
      <text:p text:style-name="npsh_3a__3a_BodyText"><draw:frame draw:style-name="fr4" draw:name="Keret22" text:anchor-type="paragraph" svg:x="-0.012cm" svg:width="15.933cm" draw:z-index="35"><draw:text-box fo:min-height="9.712cm"><text:p text:style-name="Illustration"/><text:p text:style-name="Illustration"><draw:frame draw:style-name="fr2" draw:name="Keret71" text:anchor-type="paragraph" svg:x="1.307cm" svg:y="0.265cm" svg:width="12.813cm" draw:z-index="94"><draw:text-box fo:min-height="7.207cm"><text:p text:style-name="P30"><draw:frame draw:style-name="fr16" draw:name="kép30" text:anchor-type="paragraph" svg:x="0.004cm" svg:y="0.002cm" svg:width="12.813cm" svg:height="6.75cm" draw:z-index="95"><draw:image xlink:href="Pictures/10000000000004000000024092AE9CD6.png" xlink:type="simple" xlink:show="embed" xlink:actuate="onLoad"/></draw:frame><text:sequence text:ref-name="refIllustration21" text:name="Illustration" text:formula="ooow:Illustration+1" style:num-format="1">22</text:sequence>. ábra: Megnyitás </text:p></draw:text-box></draw:frame></text:p></draw:text-box></draw:frame><text:soft-page-break/>A kezelése is ugyanaz – annyi eltéréssel, hogy itt nem hozhatunk létre új mappát és nem írhatunk be új fájl-nevet: a meglévők között válogathatunk.</text:p>
      <text:p text:style-name="npsh_3a__3a_BodyText">A fájl beolvasása a <text:span text:style-name="npsh_3a__3a_kepernyogomb">Megnyitás</text:span> gombbal indítható el. A képernyő alján végigfutó csík jelzi, hogy hol tart a megnyitási folyamat.</text:p>
      <text:p text:style-name="npsh_3a__3a_Figyelem">Az OpenOffice.org integrált irodai szoftver, amelynek a bemutatókészítő, a szövegszerkesztő, a táblázatkezelő és még több más alkalmazás is csak egy-egy része. Ez többek között azzal az előnnyel jár, hogy ha bármelyik alkalmazást elindítottuk, a többi is „készenlétben áll”: ha például a bemutatókészítő alkalmazásban dokumentumot vagy munkafüzetet jelölünk ki és a <text:span text:style-name="npsh_3a__3a_kepernyogomb">Megnyitás</text:span> gombra kattintunk, akkor az OpenOffice.org azonnal átvált a megfelelő alkalmazásra: a szövegszerkesztőre illetve a táblázatkezelőre (ha eddig nem indítottuk el, akkor elindítja és átvált rá), úgyhogy minden rendben lesz: a bemutatók a bemutatókészítő alkalmazásban, a dokumentumok a szövegszerkesztőben, a munkafüzetek a táblázatkezelőben nyílnak meg.</text:p>
      <text:p text:style-name="npsh_3a__3a_Figyelem">Egy megjegyzés haladóknak: a fájl „belül” is tartalmaz adatokat arra nézve, hogy mit tartalmaz: például bemutatót, dokumentumot vagy táblázatot. Az OpenOffice.org régebbi változatai ezt vizsgálták. Az új változatok azonban azzal is megtakarítanak némi időt, hogy csak a kiterjesztést nézik. Ennek hátránya viszont az, hogy ha mondjuk egy munkafüzet-fájlnak bemutató-kiterjesztést adunk, akkor az OpenOffice.org a bemutatókészítővel próbálja megnyitni. Újabb ok arra, hogy ne csereberéljük önkényesen a kiterjesztéseket.</text:p>
      <text:p text:style-name="npsh_3a__3a_BodyText">A fájlok úgy nyílnak meg, ahogyan legutóbb mentettük őket: a bemutató első diaképe jelenik meg.</text:p>
      <text:list xml:id="list32583649" text:continue-numbering="true" text:style-name="Outline">
        <text:list-item>
          <text:list>
            <text:list-item>
              <text:list>
                <text:list-item>
                  <text:h text:style-name="npsh_3a__3a_Head3" text:outline-level="3">Legutóbb mentett fájlok</text:h>
                </text:list-item>
              </text:list>
            </text:list-item>
          </text:list>
        </text:list-item>
      </text:list>
      <text:p text:style-name="npsh_3a__3a_BodyText">A <text:span text:style-name="npsh_3a__3a_kepernyogomb_5f_vonal">F</text:span><text:span text:style-name="npsh_3a__3a_kepernyogomb">ájl</text:span> menü harmadik menüpontja a <text:span text:style-name="npsh_3a__3a_kepernyogomb">Le</text:span><text:span text:style-name="npsh_3a__3a_kepernyogomb_5f_vonal">g</text:span><text:span text:style-name="npsh_3a__3a_kepernyogomb">utóbbi dokumentumok</text:span>. Ha ezt választjuk, a legutóbb mentett fájljaink felsorolása jelenik meg: választhatunk közülük anélkül, hogy elnavigálnánk a háttértárolóig, mappáig.</text:p>
      <text:p text:style-name="npsh_3a__3a_Figyelem"><text:soft-page-break/>Természetesen itt is igaz, hogy más fájl azonosítójára is rákattinthatunk, mint amilyent az adott alkalmazás kezelni tud. Ha a kiválasztott fájlnak megfelelő alkalmazást már elindítottuk, akkor az OpenOffice.org átvált rá; ha nem, akkor elindítja. Minden fájl a neki megfelelő alkalmazásban fog megnyílni (ha a kiterjesztések átírásával nem keltettünk zavart).</text:p>
      <text:p text:style-name="npsh_3a__3a_Figyelem">Ebben a felsorolásban azok a fájlok is megjelennek, amelyeket azóta töröltünk, áthelyeztünk, átneveztünk. Ha ilyen fájl azonosítójára kattintunk, akkor a megnyitás természetesen nem sikerül.</text:p>
      <text:p text:style-name="npsh_3a__3a_Figyelem">A fájlok felsorolása az útvonalat is tartalmazza (amennyire elfér a megjelenítésére szolgáló rovatban). Vigyázzunk: ha egy fájlt hordozható háttértárolóra (például pendrive-ra) mentettünk legutóbb, akkor az az útvonal fog megjelenni; és ha ezúttal az a háttértároló nem áll rendelkezésre (például a pendrive-ot azóta kihúztuk a számítógépből), akkor a megnyitás természetesen ugyanúgy nem sikerül, mintha az adott fájl már nem létezne.</text:p>
      <text:list xml:id="list32575063" text:continue-numbering="true" text:style-name="Outline">
        <text:list-item>
          <text:list>
            <text:list-item>
              <text:list>
                <text:list-item>
                  <text:h text:style-name="npsh_3a__3a_Head3" text:outline-level="3">Mentés és megnyitás jelszóval</text:h>
                </text:list-item>
              </text:list>
            </text:list-item>
          </text:list>
        </text:list-item>
      </text:list>
      <text:p text:style-name="npsh_3a__3a_BodyText">Ha a párbeszédablakon lévő <text:span text:style-name="npsh_3a__3a_kepernyogomb">Mentés jel</text:span><text:span text:style-name="npsh_3a__3a_kepernyogomb_5f_vonal">s</text:span><text:span text:style-name="npsh_3a__3a_kepernyogomb">zóval</text:span> négyzetet bejelöljük, akkor a <text:span text:style-name="npsh_3a__3a_kepernyogomb">M</text:span><text:span text:style-name="npsh_3a__3a_kepernyogomb_5f_vonal">e</text:span><text:span text:style-name="npsh_3a__3a_kepernyogomb">ntés</text:span> gombra kattintás után a program kéri a jelszót, mégpedig kétszer egymás után. </text:p>
      <text:p text:style-name="npsh_3a__3a_BodyText"><draw:frame draw:style-name="fr1" draw:name="Keret23" text:anchor-type="paragraph" svg:width="14.52cm" draw:z-index="36"><draw:text-box fo:min-height="12.525cm"><text:p text:style-name="Illustration"/><text:p text:style-name="Illustration"><draw:frame draw:style-name="fr3" draw:name="Keret72" text:anchor-type="paragraph" svg:width="11.479cm" draw:z-index="96"><draw:text-box fo:min-height="9.835cm"><text:p text:style-name="P30"><draw:frame draw:style-name="fr14" draw:name="kép31" text:anchor-type="paragraph" svg:x="0.004cm" svg:y="0.002cm" svg:width="11.479cm" style:rel-width="100%" svg:height="9.835cm" style:rel-height="scale" draw:z-index="97"><draw:image xlink:href="Pictures/1000000000000236000001E51AEDC75F.jpg" xlink:type="simple" xlink:show="embed" xlink:actuate="onLoad"/></draw:frame><text:sequence text:ref-name="refIllustration22" text:name="Illustration" text:formula="ooow:Illustration+1" style:num-format="1">23</text:sequence>. ábra: Mentés jelszóval </text:p></draw:text-box></draw:frame></text:p></draw:text-box></draw:frame></text:p>
      <text:p text:style-name="npsh_3a__3a_Figyelem"><text:soft-page-break/>Amikor jelszót gépelünk be, a képernyőn csak csillagok látszanak. Ezért ha esetleg elrontjuk a gépelést, nem vesszük észre. Ezt a kellemetlen esetet előzi meg, hogy a jelszót kétszer kell begépelni: annak, hogy kétszer egyformán rontjuk el, kicsi a valószínűsége.</text:p>
      <text:p text:style-name="npsh_3a__3a_BodyText">A jelszóval mentett fájl beolvasásakor az OpenOffice.org kéri a jelszót. Ha hibásan adjuk meg, akkor <text:span text:style-name="npsh_3a__3a_kepernyogomb">Olvasási hiba</text:span> üzenet érkezik, majd amikor ennek a pici kezelőfelületnek az <text:span text:style-name="npsh_3a__3a_kepernyogomb">OK</text:span> gombjára kattintottunk, megint megjelenik a jelszó-kérő párbeszédablak – és ez így megy, amíg a helyes jelszót meg nem adjuk vagy amíg a jelszókérésnél a <text:span text:style-name="npsh_3a__3a_kepernyogomb">Mégse</text:span> gombra kattintva le nem mondunk a fájl megnyitásáról.</text:p>
      <text:p text:style-name="npsh_3a__3a_BodyText">Vigyázat: a jelszóban az is számít, hogy mit írtunk nagybetűvel és mit kicsivel!</text:p>
      <text:list xml:id="list32560878" text:continue-numbering="true" text:style-name="Outline">
        <text:list-item>
          <text:list>
            <text:list-item>
              <text:list>
                <text:list-item>
                  <text:h text:style-name="npsh_3a__3a_Head3" text:outline-level="3">Kiterjesztések és beállításuk </text:h>
                </text:list-item>
              </text:list>
            </text:list-item>
          </text:list>
        </text:list-item>
      </text:list>
      <text:p text:style-name="npsh_3a__3a_Figyelem">A párbeszédablakban jobboldalt alul „elő van készítve” a kiterjesztés: a bemutatók esetében alapértelmezésként odp (ODF-bemutató).</text:p>
      <text:p text:style-name="npsh_3a__3a_BodyText">Az „előkészített” kiterjesztés melletti nyílhegyekre vagy a <text:span text:style-name="npsh_3a__3a_kepernyogomb">Fájl</text:span><text:span text:style-name="npsh_3a__3a_kepernyogomb_5f_vonal">t</text:span><text:span text:style-name="npsh_3a__3a_kepernyogomb">ípus</text:span> feliratra kattintva megkapjuk a használható fájltípusok teljes felsorolását és választhatunk.</text:p>
      <text:p text:style-name="npsh_3a__3a_Figyelem">Ha az alapértelmezéstől eltérő fájltípust választunk, ennek számos hátránya lehet: egyes formázások eltűnhetnek; némelyik fájltípusban nem lehet jelszóval menteni és így tovább. A bonyolultabb műveletek (például makrók) egyáltalán nem biztos, hogy más típusban is ugyanúgy működnek, vagy, hogy működnek egyáltalán.</text:p>
      <text:list xml:id="list32567796" text:continue-numbering="true" text:style-name="Outline">
        <text:list-item>
          <text:list>
            <text:list-item>
              <text:list>
                <text:list-item>
                  <text:list>
                    <text:list-item>
                      <text:h text:style-name="npsh_3a__3a_Head4" text:outline-level="4">Miért lehet értelme a fájltípus módosításának?</text:h>
                    </text:list-item>
                  </text:list>
                </text:list-item>
              </text:list>
            </text:list-item>
          </text:list>
        </text:list-item>
      </text:list>
      <text:p text:style-name="npsh_3a__3a_BodyText">Az OpenOffice.org nagyon sokféle fájltípust ismer. Lehet viszont, hogy olyasvalakinek adunk át anyagokat, aki más irodai szoftvereket használ, és azok nem mindegyik fájltípust tudják értelmezni. Ez az az eset, amikor kénytelenek vagyunk más fájltípusban menteni az anyagainkat.</text:p>
      <text:p text:style-name="npsh_3a__3a_Figyelem">Ha ugyanazt az anyagot többféle irodai szoftverrel használjuk, ha hol egyikkel, hol másikkal módosítjuk, és oda-vissza küldözgetjük, akkor egyes formázások „elromolhatnak”: az oldaltörés, az élőfej-élőláb nem feltétlenül egyformán jelenik meg. A tartalom viszont változatlan, sérülésmentes marad.</text:p>
      <text:list xml:id="list32579996" text:continue-numbering="true" text:style-name="Outline">
        <text:list-item>
          <text:list>
            <text:list-item>
              <text:list>
                <text:list-item>
                  <text:list>
                    <text:list-item>
                      <text:h text:style-name="npsh_3a__3a_Head4" text:outline-level="4">Hogyan állíthatjuk át a fájltípus alapértelmezését?</text:h>
                    </text:list-item>
                  </text:list>
                </text:list-item>
              </text:list>
            </text:list-item>
          </text:list>
        </text:list-item>
      </text:list>
      <text:p text:style-name="npsh_3a__3a_BodyText">Ha túlnyomórészt úgy tevékenykedünk, hogy az anyagainkat más irodai szoftvert használóknak kell átadnunk, és nagyon unjuk az állandó átállítgatást (vagy tartunk tőle, hogy néha el fogjuk felejteni), akkor beállíthatjuk, hogy mentéskor eleve valamelyik másik fájltípus legyen az, amelyiket az OpenOffice.org felajánl.</text:p>
      <text:p text:style-name="npsh_3a__3a_Figyelem">Ekkor persze minden mentésünk és visszaolvasásunk oda-vissza átalakítással jár.</text:p>
      <text:p text:style-name="npsh_3a__3a_BodyText"><draw:frame draw:style-name="fr8" draw:name="Keret24" text:anchor-type="paragraph" svg:x="0.018cm" svg:width="15.854cm" draw:z-index="37"><draw:text-box fo:min-height="9.583cm"><text:p text:style-name="Illustration"/><text:p text:style-name="Illustration"><draw:frame draw:style-name="fr3" draw:name="Keret73" text:anchor-type="paragraph" svg:width="12.815cm" draw:z-index="98"><draw:text-box fo:min-height="7.089cm"><text:p text:style-name="P30"><draw:frame draw:style-name="fr15" draw:name="kép36" text:anchor-type="paragraph" svg:width="12.815cm" svg:height="6.842cm" draw:z-index="160"><draw:image xlink:href="Pictures/10000000000002DE000001883CCC8378.jpg" xlink:type="simple" xlink:show="embed" xlink:actuate="onLoad"/></draw:frame><text:sequence text:ref-name="refIllustration23" text:name="Illustration" text:formula="ooow:Illustration+1" style:num-format="1">24</text:sequence>. ábra: Alapértelmezett formátum beállítása </text:p></draw:text-box></draw:frame></text:p></draw:text-box></draw:frame><text:soft-page-break/><text:span text:style-name="T28">Az </text:span><text:span text:style-name="npsh_3a__3a_kepernyogomb_5f_vonal">E</text:span><text:span text:style-name="npsh_3a__3a_kepernyogomb">szközök</text:span><text:span text:style-name="T28"> menü </text:span><text:span text:style-name="npsh_3a__3a_kepernyogomb_5f_vonal">B</text:span><text:span text:style-name="npsh_3a__3a_kepernyogomb">eállítások</text:span><text:span text:style-name="T28"> pontjában megnyíló párbeszédablak </text:span><text:span text:style-name="npsh_3a__3a_kepernyogomb">Megnyitás és mentés</text:span><text:span text:style-name="T28"> almenüje </text:span><text:span text:style-name="npsh_3a__3a_kepernyogomb">Általános</text:span><text:span text:style-name="T28"> pontja új párbeszédablakot nyit meg.</text:span></text:p>
      <text:p text:style-name="npsh_3a__3a_BodyText"><text:span text:style-name="T28">Ennek az alján, </text:span><text:span text:style-name="npsh_3a__3a_kepernyogomb">Dokumentum </text:span><text:span text:style-name="npsh_3a__3a_kepernyogomb_5f_vonal">t</text:span><text:span text:style-name="npsh_3a__3a_kepernyogomb">ípusa</text:span><text:span text:style-name="T28"> néven két, egymás melletti gördíthető mező van: egyikben azt állíthatjuk be, hogy milyen anyagra vonatkozzon az átállítás (például </text:span><text:span text:style-name="npsh_3a__3a_kepernyogomb">Szöveges dokumentum</text:span><text:span text:style-name="T28">, </text:span><text:span text:style-name="npsh_3a__3a_kepernyogomb">Munkafüzet</text:span><text:span text:style-name="T28"> vagy </text:span><text:span text:style-name="npsh_3a__3a_kepernyogomb">Bemutató</text:span><text:span text:style-name="T28">), a mellette lévő ablakban pedig azt választhatjuk meg, hogy melyik legyen az OpenOffice.org által alapértelmezésként felajánlott formátum: erről azt érdemes megkérdeznünk, akivel az anyagainkat csereberélni akarjuk.</text:span></text:p>
      <text:list xml:id="list32584829" text:continue-numbering="true" text:style-name="Outline">
        <text:list-item>
          <text:list>
            <text:list-item>
              <text:list>
                <text:list-item>
                  <text:h text:style-name="npsh_3a__3a_Head3" text:outline-level="3">Automatikus biztonsági másolat és helyreállítás</text:h>
                </text:list-item>
              </text:list>
            </text:list-item>
          </text:list>
        </text:list-item>
      </text:list>
      <text:p text:style-name="npsh_3a__3a_BodyText">Az OpenOffice.org időnként (alapértelmezésben: negyedóránként) biztonsági mentést készít az anyagainkról. Ezeket a mentéseket nem tudjuk közvetlenül megnyitni.</text:p>
      <text:p text:style-name="npsh_3a__3a_BodyText">Ha azonban az OpenOffice.org használata rendellenes módon fejeződik be (például a program bezárása nélkül valamilyen vész-leállítással kikapcsoljuk a számítógépet, vagy esetleg hiba, áramkimaradás stb. miatt maradnak ki a „szabályos leállás” műveletei), akkor az OpenOffice.org a legközelebbi elindításakor felajánlja mindazon anyagok helyreállítását, amelyek a rendellenes kikapcsoláskor meg voltak nyitva (függetlenül attól, hogy mentettük-e őket).</text:p>
      <text:p text:style-name="npsh_3a__3a_BodyText">Érdemes a helyreállítást engedélyezni.</text:p>
      <text:p text:style-name="npsh_3a__3a_Figyelem">A szerző tapasztalata: a helyreállítás kicsit lassan zajlik le, de nagyon-nagyon ritka kivételtől eltekintve sikeres és kifogástalan. Amikor nem, akkor a képernyőn látványos zavart látunk: ilyenkor az adott fájlt mentés nélkül be kell csukni és a legutóbbi mentést kell megnyitni. Újabb ok, ami miatt érdemes nagyon gyakran menteni…</text:p>
      <text:list xml:id="list32565979" text:continue-numbering="true" text:style-name="Outline">
        <text:list-item>
          <text:list>
            <text:list-item>
              <text:list>
                <text:list-item>
                  <text:h text:style-name="npsh_3a__3a_Head3" text:outline-level="3"><text:soft-page-break/>Mentés sablonként</text:h>
                </text:list-item>
              </text:list>
            </text:list-item>
          </text:list>
        </text:list-item>
      </text:list>
      <text:p text:style-name="npsh_3a__3a_Figyelem">A sablonként való mentés egyike azoknak a lehetőségeknek, amelyeket nagyon kevesen ismernek – ilyen a számítógépek előtti irodai munkában nem létezhetett.</text:p>
      <text:p text:style-name="npsh_3a__3a_BodyText">A <text:span text:style-name="npsh_3a__3a_kepernyogomb">Fájl</text:span> menü <text:span text:style-name="npsh_3a__3a_kepernyogomb">Sablonok</text:span> menüpontjában megtehetjük, hogy egy jól sikerült anyagunkat sablonként mentjük el. Ugyanebben a menüpontban szerkeszthetjük is a sablonjainkat: különféle formázásokat, stílusokat adhatunk hozzájuk vagy módosíthatunk.</text:p>
      <text:p text:style-name="npsh_3a__3a_BodyText">Magyarázat ehhez nem sok kell: aki végignézte, kitapasztalta a sablon alapján történő bemutató-létrehozást (<text:a xlink:type="simple" xlink:href="#B4"><text:span text:style-name="Internet_20_link"><text:span text:style-name="T6">B4</text:span></text:span></text:a>.), tudja, miről van szó. Ha eddig nem nézte meg: még nem késő!</text:p>
      <text:p text:style-name="P22">Ez hosszú menet volt, de ha az előző lecke végén javasolt feladatokat elvégezte, akkor már van egy félkész bemutatója. Ideje ezt elmenteni a fentiek szerint, hogy ne kelljen elölről kezdeni. Legközelebb már csak rá kell kattintani a nevére, és ott folytathatja, ahol abbahagyta.</text:p>
      <text:p text:style-name="P22">Ha nagyon tetszik, amit eddig létrehozott, akkor akár saját sablonként is elmentheti, hogy a belefektetett szellemi tőkét újrahasznosíthassa a következő bemutatók készítése alkalmával. </text:p>
      <text:h text:style-name="P45" text:outline-level="2"/>
      <text:list xml:id="list32554664" text:continue-numbering="true" text:style-name="Outline">
        <text:list-item>
          <text:list>
            <text:list-item>
              <text:h text:style-name="P47" text:outline-level="2">B14. lecke. <text:bookmark-start text:name="B14_export"/>Exportálás<text:bookmark-end text:name="B14_export"/> <text:span text:style-name="T22">≈</text:span> <draw:frame draw:style-name="fr13" draw:name="Kép18" text:anchor-type="as-char" svg:width="0.794cm" svg:height="0.794cm" draw:z-index="6"><draw:image xlink:href="Pictures/100000000000001E0000001EB2CEE024.png" xlink:type="simple" xlink:show="embed" xlink:actuate="onLoad"/></draw:frame> SZ13 <text:span text:style-name="T22">≈ </text:span><text:span text:style-name="T22"><draw:frame draw:style-name="fr13" draw:name="Kép19" text:anchor-type="as-char" svg:width="0.767cm" svg:height="0.794cm" draw:z-index="7"><draw:image xlink:href="Pictures/100000000000001D0000001E60C8850E.png" xlink:type="simple" xlink:show="embed" xlink:actuate="onLoad"/></draw:frame></text:span><text:span text:style-name="T22"> T23</text:span></text:h>
            </text:list-item>
          </text:list>
        </text:list-item>
      </text:list>
      <text:p text:style-name="npsh_3a__3a_BodyText">Az OpenOffice alkalmazásaival készített dokumentumok nem csak a saját, .odf (szöveg: .odt; bemutató: .odp; táblázat: .odc) formátumában menthetők el, hanem nagyon sok más alkalmazás formátumában is. Például, az Impress alatt készített bemutatók más formátumban való elmentéséhez felajánlott lehetőségek: </text:p>
      <text:p text:style-name="npsh_3a__3a_BodyText"><draw:frame draw:style-name="fr1" draw:name="Keret25" text:anchor-type="paragraph" svg:width="14.455cm" draw:z-index="38"><draw:text-box fo:min-height="12.04cm"><text:p text:style-name="Illustration"/><text:p text:style-name="Illustration"><draw:frame draw:style-name="fr3" draw:name="Keret74" text:anchor-type="paragraph" svg:width="11.476cm" draw:z-index="99"><draw:text-box fo:min-height="9.832cm"><text:p text:style-name="P30"><draw:frame draw:style-name="fr14" draw:name="kép37" text:anchor-type="paragraph" svg:x="0.004cm" svg:y="0.002cm" svg:width="11.476cm" style:rel-width="100%" svg:height="9.832cm" style:rel-height="scale" draw:z-index="100"><draw:image xlink:href="Pictures/1000000000000236000001E534A6BAD3.jpg" xlink:type="simple" xlink:show="embed" xlink:actuate="onLoad"/></draw:frame><text:sequence text:ref-name="refIllustration24" text:name="Illustration" text:formula="ooow:Illustration+1" style:num-format="1">25</text:sequence>. ábra: Mentés másként </text:p></draw:text-box></draw:frame></text:p></draw:text-box></draw:frame>Ezek között a formátumok között a legelterjedtebb a Microsoft Office PowerPoint különböző verzióinak formátuma, a ppt és a pptx.</text:p>
      <text:p text:style-name="npsh_3a__3a_BodyText">De exportálhatjuk bemutatónkat – a közvetlenül az Internetre feltölthető – html, xhtml, pdf és swf formátumba, és válogathatunk az egyes képformátumok közül is a bemutatónk diaképei számára:</text:p>
      <text:p text:style-name="npsh_3a__3a_BodyText"><draw:frame draw:style-name="fr4" draw:name="Keret26" text:anchor-type="paragraph" svg:x="-0.042cm" svg:width="15.958cm" draw:z-index="41"><draw:text-box fo:min-height="11.165cm"><text:p text:style-name="Illustration"/><text:p text:style-name="Illustration"><draw:frame draw:style-name="fr2" draw:name="Keret75" text:anchor-type="paragraph" svg:x="1.238cm" svg:y="0.168cm" svg:width="12.737cm" draw:z-index="101"><draw:text-box fo:min-height="8.908cm"><text:p text:style-name="P30"><draw:frame draw:style-name="fr16" draw:name="kép34" text:anchor-type="paragraph" svg:x="0.004cm" svg:y="0.002cm" svg:width="12.737cm" svg:height="8.49cm" draw:z-index="102"><draw:image xlink:href="Pictures/100000000000040000000240E7A3B3D9.jpg" xlink:type="simple" xlink:show="embed" xlink:actuate="onLoad"/></draw:frame><text:sequence text:ref-name="refIllustration25" text:name="Illustration" text:formula="ooow:Illustration+1" style:num-format="1">26</text:sequence>. ábra: Mentés Internetre feltölthető formátumban </text:p></draw:text-box></draw:frame></text:p></draw:text-box></draw:frame><text:soft-page-break/></text:p>
      <text:p text:style-name="P23">Mentse el legutóbbi bemutatóját hordozható adattárolóra – pendrive-ra, vagy, ha még van a számítógépében floppy-meghajtó mágneslemezre – más (például MS PowerPoint ppt, vagy Acrobat pdf) formátumban, és próbálja megnyitni hivatala, vagy barátja számítógépén, amelyen a megfelelő program telepítve van. </text:p>
      <text:h text:style-name="P45" text:outline-level="2"/>
      <text:list xml:id="list32560241" text:continue-numbering="true" text:style-name="Outline">
        <text:list-item>
          <text:list>
            <text:list-item>
              <text:h text:style-name="P47" text:outline-level="2"><text:bookmark-start text:name="B14"/>B15. lecke. Oldal-beállítás; nyomtatási lehetőségek<text:bookmark-end text:name="B14"/></text:h>
              <text:list>
                <text:list-item>
                  <text:h text:style-name="npsh_3a__3a_Head3" text:outline-level="3">Prezentáció (diaképek), vázlat, jegyzetoldal nyomtatása</text:h>
                </text:list-item>
              </text:list>
            </text:list-item>
          </text:list>
        </text:list-item>
      </text:list>
      <text:p text:style-name="npsh_3a__3a_BodyText">Ha bemutatónkat írásvetítővel, fóliáról fogjuk tartani, vagy monitor nélkül is szeretnénk nézegetni a bemutatóra való felkészülés során, lehetőségünk van a prezentációnk egyes részeinek a nyomtatására. A <text:span text:style-name="npsh_3a__3a_kepernyogomb">Fájl</text:span> menün belül a <text:span text:style-name="npsh_3a__3a_kepernyogomb">Nyomtatás</text:span> menüpont kiválasztása után felugró menü jelenik meg: ebben kiválaszthatjuk (a <text:span text:style-name="npsh_3a__3a_kepernyogomb">Tartalom</text:span> legördülő menü segítségével), hogy mit szeretnénk kinyomtatni. Többféle lehetőségünk van: a <text:span text:style-name="npsh_3a__3a_kepernyogomb">Diák</text:span> nyomtatása azt jelenti, hogy a diaképek jelennek meg (oldalanként egyesével), az <text:span text:style-name="npsh_3a__3a_kepernyogomb">Emlékeztető</text:span> kiválasztásával 2, 3, 4, 6 vagy 9 dia is lehet egy-egy oldalon. A <text:span text:style-name="npsh_3a__3a_kepernyogomb">Jegyzetek</text:span> a diaképekhez fűzött megjegyzéseinket is megjelenteti, a <text:span text:style-name="npsh_3a__3a_kepernyogomb">Vázlat</text:span> viszont csak a diaképek szövegeit. Válasszuk ki a megfelelő menüpontot, majd kattintsunk az <text:span text:style-name="npsh_3a__3a_kepernyogomb">OK</text:span> gombra a nyomtatás elindításához.</text:p>
      <text:list xml:id="list32554813" text:continue-numbering="true" text:style-name="Outline">
        <text:list-item>
          <text:list>
            <text:list-item>
              <text:list>
                <text:list-item>
                  <text:h text:style-name="npsh_3a__3a_Head3" text:outline-level="3">Élőfej / fejléc, élőláb / lábléc, oldalszámozás, dátum</text:h>
                </text:list-item>
              </text:list>
            </text:list-item>
          </text:list>
        </text:list-item>
      </text:list>
      <text:p text:style-name="npsh_3a__3a_BodyText">Az élőfej (a szakirodalomban helyenként: fejléc) és az élőláb (a szakirodalomban helyenként: lábléc) az oldalak tetején illetve alján megjelenő azonos tartalom (például cégnév, fejezetcím) vagy értelemszerűen változó tartalom (például oldalszámozás, dátum).</text:p>
      <text:p text:style-name="npsh_3a__3a_BodyText">Az élőfej szerkesztését a <text:span text:style-name="npsh_3a__3a_kepernyogomb">Nézet</text:span> menü <text:span text:style-name="npsh_3a__3a_kepernyogomb">Élőfej és Élőláb… </text:span>menüpontja segítségével érheti el. A felugró ablakon lehet látni, hogy az egyes diákra csak élőlábat tehetünk, de ha a <text:span text:style-name="npsh_3a__3a_kepernyogomb">Megjegyzések és emlékeztetők</text:span> fülre kattintunk, ott elhelyezhetünk élőfejet és élőlábat is.</text:p>
      <text:p text:style-name="npsh_3a__3a_BodyText">Egyelőre maradjunk a <text:span text:style-name="npsh_3a__3a_kepernyogomb">Dia</text:span> fülön. Ha kipipáljuk a <text:span text:style-name="npsh_3a__3a_kepernyogomb">Dátum és Idő</text:span> melletti négyzetet, akkor beállíthatunk <text:span text:style-name="npsh_3a__3a_kepernyogomb">Változó</text:span> illetve <text:span text:style-name="npsh_3a__3a_kepernyogomb">Rögzített</text:span> dátumozást. Rögzített dátumozás esetén beírhatjuk a dátumot: minden élőlábban változatlanul ez jelenik meg. Ha a változó dátumozást választjuk, akkor mindig az aktuális dátum jelenik meg, amikor megnyitjuk a dokumentumot. Itt lehetőségünk van a dátumformátum és a nyelv kiválasztására is.</text:p>
      <text:p text:style-name="npsh_3a__3a_Figyelem">A nyelv megfelelő beállítása a hónapok és napok elnevezése miatt lehet fontos.</text:p>
      <text:p text:style-name="npsh_3a__3a_BodyText">A következő mezőben tetszőleges, rögzített élőlábat is létrehozhatunk. Ha kipipáljuk az <text:span text:style-name="npsh_3a__3a_kepernyogomb">Élőláb</text:span> melletti négyzetet, akkor a kis fehér csíkba kattintás után begépelhetjük a kívánt szöveget. Végül bekapcsolhatjuk a <text:span text:style-name="npsh_3a__3a_kepernyogomb">Dia száma</text:span> kipipálásával a dia/oldal számozást. Bejelölhetjük azt is, hogy az első dián (amely feltehetően a „címoldal”) ne jelenjen meg számozás.</text:p>
      <text:p text:style-name="npsh_3a__3a_BodyText">A <text:span text:style-name="npsh_3a__3a_kepernyogomb">Dia</text:span> fülön egy <text:span text:style-name="npsh_3a__3a_kepernyogomb">Alkalmaz</text:span> feliratú gombot is látunk. Ha ezt használjuk, akkor csak az aktuálisan kijelölt diára hatnak a beállítások.</text:p>
      <text:p text:style-name="npsh_3a__3a_BodyText">A <text:span text:style-name="npsh_3a__3a_kepernyogomb">Megjegyzések és emlékeztetők</text:span> fülre kattintva láthatjuk, hogy az előzőektől való eltérés csupán annyi, hogy itt megadhatunk élőfejet is, viszont nem lehet kikapcsolni az első oldal számozását. Ezen kívül még egy fontos különbség van. Ezen a fülön, mint láthatjuk, csak az <text:span text:style-name="npsh_3a__3a_kepernyogomb">Alkalmazás az összesre</text:span> gomb áll rendelkezésünkre, vagyis amit itt beállítunk, az mindegyik megjegyzésen és emlékeztetőn egyformán ott lesz.</text:p>
      <text:p text:style-name="npsh_3a__3a_BodyText">Dátumot, időpontot és oldalszámot nemcsak az élőfejbe és élőlábba, hanem más helyekre is beszúrhatunk, mégpedig a <text:span text:style-name="npsh_3a__3a_kepernyogomb">Beszúrás</text:span> menü <text:span text:style-name="npsh_3a__3a_kepernyogomb">Mezők</text:span> menüpontjának a segítségével.</text:p>
      <text:p text:style-name="npsh_3a__3a_Figyelem">Fontos azonban megjegyezni, hogy a számozás mindig az első diától indul és folytonos; mi csak azt tudjuk beállítani, hogy látható legyen-e vagy sem.</text:p>
      <text:list xml:id="list32579230" text:continue-numbering="true" text:style-name="Outline">
        <text:list-item>
          <text:list>
            <text:list-item>
              <text:list>
                <text:list-item>
                  <text:h text:style-name="npsh_3a__3a_Head3" text:outline-level="3">Lapméret, margó, laptájolás</text:h>
                </text:list-item>
              </text:list>
            </text:list-item>
          </text:list>
        </text:list-item>
      </text:list>
      <text:p text:style-name="npsh_3a__3a_BodyText">A különféle lapméretek, a margó és a laptájolás beállításához a <text:span text:style-name="npsh_3a__3a_kepernyogomb">Formátum</text:span> menü <text:span text:style-name="npsh_3a__3a_kepernyogomb">Oldal…</text:span> menüpontját használhatjuk. A párbeszéd-ablakban lehet beállítani a papír szélességét és magasságát. Ezeket konkrét számadatokkal <text:soft-page-break/>is megadhatjuk, de egyszerűbb az előre meghatározott méretsablonok közül választani (például <text:span text:style-name="npsh_3a__3a_kepernyogomb">Képernyő</text:span>, <text:span text:style-name="npsh_3a__3a_kepernyogomb">Dia</text:span>, stb.). </text:p>
      <text:h text:style-name="P45" text:outline-level="2"/>
      <text:list xml:id="list32569257" text:continue-numbering="true" text:style-name="Outline">
        <text:list-item>
          <text:list>
            <text:list-item>
              <text:h text:style-name="P47" text:outline-level="2"><text:bookmark-start text:name="B15"/>B16. lecke. A karakterformázás alapműveletei<text:bookmark-end text:name="B15"/> <text:span text:style-name="T22">≈</text:span> <draw:frame draw:style-name="fr13" draw:name="Kép24" text:anchor-type="as-char" svg:width="0.794cm" svg:height="0.794cm" draw:z-index="8"><draw:image xlink:href="Pictures/100000000000001E0000001EB2CEE024.png" xlink:type="simple" xlink:show="embed" xlink:actuate="onLoad"/></draw:frame> SZ15</text:h>
            </text:list-item>
          </text:list>
        </text:list-item>
      </text:list>
      <text:p text:style-name="npsh_3a__3a_Figyelem">Ahogyan erről már szó volt: a számítástechnikában karakternek hívnak mindent, ami a billentyű-leütéseink hatására a képernyőn vagy a papírom megjelenik. Karakter a betű (a ß vagy az ě is), a számjegy, a speciális jelek (az írásjelek, zárójelek, $, @, &amp; és a többi), karakter a szóköz is.</text:p>
      <text:p text:style-name="npsh_3a__3a_BodyText">Mielőtt a konkrét karakterformázásokról szó esne: ha a szöveg egy részét kijelöljük, akkor a karakterformázási parancs a kijelölt szövegrészletre vonatkozik; ha nincs kijelölt szövegrészlet, akkor pedig arra a szövegre, amelyet ezután (a kurzor arrébb mozgatása nélkül) gépelni kezdünk.</text:p>
      <text:p text:style-name="npsh_3a__3a_BodyText">Az OpenOffice.org sokféle betűtípust ismer (és mivel integrált szoftver: mindegyik alkalmazás ugyanazokat ismeri), amelyek közül válogatva szinte nyomdai formát adhatunk dokumentumainknak. Jelöljünk ki egy szót – lehetőleg olyant, amelyben hosszú ő vagy ű betű is van, hogy kiderüljön „tud-e magyarul” a választott betűtípus –, nyissuk meg a <text:span text:style-name="npsh_3a__3a_kepernyogomb">Formátum</text:span> menü <text:span text:style-name="npsh_3a__3a_kepernyogomb">Karakterek</text:span> pontját, és a <text:span text:style-name="npsh_3a__3a_kepernyogomb">Betűkészlet</text:span>ből válasszuk ki a megfelelő <text:span text:style-name="npsh_3a__3a_kepernyogomb">Betűtípus</text:span>t, <text:span text:style-name="npsh_3a__3a_kepernyogomb">Betűstílus</text:span>t és <text:span text:style-name="npsh_3a__3a_kepernyogomb"><text:span text:style-name="T36">Méret</text:span></text:span>et.</text:p>
      <text:p text:style-name="npsh_3a__3a_BodyText"><draw:frame draw:style-name="fr8" draw:name="Keret27" text:anchor-type="paragraph" svg:x="0.026cm" svg:width="15.901cm" draw:z-index="42"><draw:text-box fo:min-height="11.871cm"><text:p text:style-name="Illustration"/><text:p text:style-name="Illustration"><draw:frame draw:style-name="fr3" draw:name="Keret76" text:anchor-type="paragraph" svg:width="12.913cm" draw:z-index="103"><draw:text-box fo:min-height="9.691cm"><text:p text:style-name="P30"><draw:frame draw:style-name="fr14" draw:name="kép35" text:anchor-type="paragraph" svg:x="0.004cm" svg:y="0.002cm" svg:width="12.913cm" style:rel-width="100%" svg:height="9.691cm" style:rel-height="scale" draw:z-index="104"><draw:image xlink:href="Pictures/10000000000002110000018DC3B35F37.jpg" xlink:type="simple" xlink:show="embed" xlink:actuate="onLoad"/></draw:frame><text:sequence text:ref-name="refIllustration26" text:name="Illustration" text:formula="ooow:Illustration+1" style:num-format="1">27</text:sequence>. ábra: Karakterek </text:p></draw:text-box></draw:frame></text:p></draw:text-box></draw:frame>Itt állíthatjuk be a kijelölt szöveg egyéb jellemzőit is. </text:p>
      <text:p text:style-name="npsh_3a__3a_BodyText"/>
      <text:p text:style-name="P5">Csak néhány példa a lehetőségekre:</text:p>
      <text:list xml:id="list32266509" text:style-name="L1">
        <text:list-item>
          <text:p text:style-name="P38"><text:span text:style-name="T20">Betűhatások</text:span>: <text:span text:style-name="T23">Kiskapitális, Térhatású Kiemelt</text:span> <text:span text:style-name="T24">szöveg;</text:span></text:p>
        </text:list-item>
        <text:list-item>
          <text:p text:style-name="P38"><text:span text:style-name="T9">Pozíció</text:span>: a<text:span text:style-name="T26">2</text:span>+b<text:span text:style-name="T26">2 </text:span>= c<text:span text:style-name="T25">2</text:span> , vagy y = x<text:span text:style-name="T2">1</text:span>/x<text:span text:style-name="T3">2</text:span> ;</text:p>
        </text:list-item>
        <text:list-item>
          <text:p text:style-name="P38"><text:span text:style-name="T29">Hiperhivatkozás: </text:span><text:span text:style-name="T30">az </text:span><text:a xlink:type="simple" xlink:href="http://hu.openoffice.org/"><text:span text:style-name="T42">Openoffice.org</text:span></text:a><text:span text:style-name="T30"> honlapja;</text:span></text:p>
        </text:list-item>
        <text:list-item>
          <text:p text:style-name="P38"><text:span text:style-name="T9">Háttér</text:span>: <text:span text:style-name="T35">szürke</text:span> </text:p>
        </text:list-item>
      </text:list>
      <text:p text:style-name="npsh_3a__3a_BodyText"><text:span text:style-name="T28">Ha gyorsabban szeretnénk módosítani betűk típusát, méretét és a szöveg néhány más jellemzőjét, használjuk az </text:span><text:a xlink:type="simple" xlink:href="#SZ8_1">Eszköztárak (SZ8)</text:a><text:span text:style-name="T28"> második sorának nyomógombjait, illetve a lenyíló menüpontok kijelölését.</text:span></text:p>
      <text:p text:style-name="P24">Készítsen egy szöveges diaképet, amelyen alkalmazza a legkülönbözőbb formátumú karaktereket. Amelyik beleillik a készülő bemutatójába, azt alkalmazza annak készítésénél is.</text:p>
      <text:h text:style-name="P45" text:outline-level="2"/>
      <text:list xml:id="list32555985" text:continue-list="list32569257" text:style-name="Outline">
        <text:list-item>
          <text:list>
            <text:list-item>
              <text:h text:style-name="P47" text:outline-level="2"><text:bookmark text:name="B16"/>B17. lecke. Szövegformázás</text:h>
            </text:list-item>
          </text:list>
        </text:list-item>
      </text:list>
      <text:p text:style-name="npsh_3a__3a_BodyText">A bemutató-szerkesztő sokféle szövegelrendezési lehetőséget kínál fel. Ha mégis egyedi szövegformázást szeretnénk alkalmazni a diákon, akkor is sokféle lehetőségünk van.</text:p>
      <text:p text:style-name="npsh_3a__3a_Figyelem">Csak emlékeztetésül: a bekezdés az a szöveg-rész, amelyik <text:span text:style-name="GOMB">Enter</text:span>-től <text:span text:style-name="GOMB">Enter</text:span>-ig (vagy a szöveg elejétől az első <text:span text:style-name="GOMB">Enter</text:span>-ig) terjed.</text:p>
      <text:p text:style-name="npsh_3a__3a_Figyelem">Ha a <text:span text:style-name="GOMB">Ctrl</text:span>-<text:span text:style-name="GOMB">Enter</text:span> billentyű-kombinációt nyomjuk le, akkor a sor megtörik, de ettől még a szöveg egyazon bekezdésnek számít: ha a bekezdés-formázások valamelyikét alkalmazzuk, akkor az a sortörés előtt is és utána is érvényes lesz.</text:p>
      <text:p text:style-name="npsh_3a__3a_Figyelem">Szintén emlékeztetésül: a bekezdés kijelöléséhez elég, ha a kurzor (bárhol) a bekezdésben van. Ha egy szövegrészt kijelölünk, akkor ezzel egyben (mind)az a bekezdés is ki van jelölve, amely(ek)ben a kijelölt szövegrész van (akkor is, ha a kijelölés nem fedi le a teljes bekezdést).</text:p>
      <text:p text:style-name="npsh_3a__3a_BodyText">A kijelölt bekezdéseket a <text:span text:style-name="npsh_3a__3a_kepernyogomb">Formátum</text:span> menü <text:span text:style-name="npsh_3a__3a_kepernyogomb">Bekezdés</text:span>, illetve <text:span text:style-name="npsh_3a__3a_kepernyogomb">Felsorolás és számozás</text:span> menüpontjának hatására megnyíló párbeszédablakban az <text:span text:style-name="npsh_3a__3a_kepernyogomb">Igazítás</text:span> fül alatt balra, jobbra vagy középre igazíthatjuk, sorkizárttá tehetjük, vagy számozott, illetve felsorolás-jellegű sorokba rendezhetjük. </text:p>
      <text:p text:style-name="npsh_3a__3a_BodyText"><draw:frame draw:style-name="fr1" draw:name="Keret28" text:anchor-type="paragraph" svg:width="6.907cm" draw:z-index="43"><draw:text-box fo:min-height="10.458cm"><text:p text:style-name="Illustration"/><text:p text:style-name="Illustration"><draw:frame draw:style-name="fr3" draw:name="Keret77" text:anchor-type="paragraph" svg:width="4.002cm" draw:z-index="105"><draw:text-box fo:min-height="8.421cm"><text:p text:style-name="P30"><draw:frame draw:style-name="fr14" draw:name="kép39" text:anchor-type="paragraph" svg:x="0.004cm" svg:y="0.002cm" svg:width="4.002cm" style:rel-width="100%" svg:height="8.421cm" style:rel-height="scale" draw:z-index="106"><draw:image xlink:href="Pictures/10000000000000AD0000016C490402C5.jpg" xlink:type="simple" xlink:show="embed" xlink:actuate="onLoad"/></draw:frame><text:sequence text:ref-name="refIllustration27" text:name="Illustration" text:formula="ooow:Illustration+1" style:num-format="1">28</text:sequence>. ábra: Formátum menü </text:p></draw:text-box></draw:frame></text:p></draw:text-box></draw:frame></text:p>
      <text:p text:style-name="npsh_3a__3a_BodyText"><draw:frame draw:style-name="fr4" draw:name="Keret29" text:anchor-type="paragraph" svg:x="0.026cm" svg:width="15.901cm" draw:z-index="44"><draw:text-box fo:min-height="11.927cm"><text:p text:style-name="Illustration"/><text:p text:style-name="Illustration"><draw:frame draw:style-name="fr3" draw:name="Keret78" text:anchor-type="paragraph" svg:width="12.642cm" draw:z-index="107"><draw:text-box fo:min-height="9.604cm"><text:p text:style-name="P30"><draw:frame draw:style-name="fr14" draw:name="kép38" text:anchor-type="paragraph" svg:x="0.004cm" svg:y="0.002cm" svg:width="12.642cm" style:rel-width="100%" svg:height="9.604cm" style:rel-height="scale" draw:z-index="108"><draw:image xlink:href="Pictures/10000000000002FE00000246AC71D57A.png" xlink:type="simple" xlink:show="embed" xlink:actuate="onLoad"/></draw:frame><text:sequence text:ref-name="refIllustration28" text:name="Illustration" text:formula="ooow:Illustration+1" style:num-format="1">29</text:sequence>. ábra: Igazítás </text:p></draw:text-box></draw:frame></text:p></draw:text-box></draw:frame><text:soft-page-break/></text:p>
      <text:p text:style-name="npsh_3a__3a_BodyText"><draw:frame draw:style-name="fr4" draw:name="Keret30" text:anchor-type="paragraph" svg:x="0.026cm" svg:width="15.875cm" draw:z-index="45"><draw:text-box fo:min-height="11.994cm"><text:p text:style-name="Illustration"/><text:p text:style-name="Illustration"><draw:frame draw:style-name="fr3" draw:name="Keret79" text:anchor-type="paragraph" svg:width="12.764cm" draw:z-index="109"><draw:text-box fo:min-height="9.592cm"><text:p text:style-name="P30"><draw:frame draw:style-name="fr14" draw:name="kép52" text:anchor-type="paragraph" svg:x="0.004cm" svg:y="0.002cm" svg:width="12.764cm" style:rel-width="100%" svg:height="9.592cm" style:rel-height="scale" draw:z-index="110"><draw:image xlink:href="Pictures/1000000000000305000002457BD90163.png" xlink:type="simple" xlink:show="embed" xlink:actuate="onLoad"/></draw:frame><text:sequence text:ref-name="refIllustration29" text:name="Illustration" text:formula="ooow:Illustration+1" style:num-format="1">30</text:sequence>. ábra: Számozás és felsorolás </text:p></draw:text-box></draw:frame></text:p></draw:text-box></draw:frame><text:soft-page-break/></text:p>
      <text:p text:style-name="npsh_3a__3a_BodyText">Használhatjuk erre a célra az eszköztár ikonjait is: szemléletes ábrácska mutatja a hatásukat.</text:p>
      <text:p text:style-name="npsh_3a__3a_BodyText"/>
      <text:p text:style-name="npsh_3a__3a_BodyText"><draw:frame draw:style-name="fr9" draw:name="Keret31" text:anchor-type="paragraph" svg:y="0.002cm" svg:width="3.48cm" style:rel-width="21%" svg:height="0.84cm" style:rel-height="scale-min" draw:z-index="111"><draw:text-box><text:p text:style-name="P30"><draw:frame draw:style-name="fr21" draw:name="kép57" text:anchor-type="paragraph" svg:x="0.004cm" svg:y="0.002cm" svg:width="3.48cm" style:rel-width="100%" svg:height="0.84cm" style:rel-height="scale" draw:z-index="112"><draw:image xlink:href="Pictures/10000201000001300000002532554A4D.png" xlink:type="simple" xlink:show="embed" xlink:actuate="onLoad"/></draw:frame><text:sequence text:ref-name="refIllustration30" text:name="Illustration" text:formula="ooow:Illustration+1" style:num-format="1">31</text:sequence>. ábra: Igazítás ikonok </text:p></draw:text-box></draw:frame></text:p>
      <text:p text:style-name="P21">Készítsen egy szöveges próbadiát, amelyen alkalmazza a legkülönbözőbben formázott bekezdéseket. Amelyik beleillik a készülő bemutatójába, azt alkalmazza annak készítésénél is.</text:p>
      <text:h text:style-name="P45" text:outline-level="2"/>
      <text:list xml:id="list32564194" text:continue-numbering="true" text:style-name="Outline">
        <text:list-item>
          <text:list>
            <text:list-item>
              <text:h text:style-name="P47" text:outline-level="2"><text:bookmark text:name="B17"/>B18. lecke. Átrendezés <text:span text:style-name="T22">≈</text:span> <draw:frame draw:style-name="fr13" draw:name="Kép25" text:anchor-type="as-char" svg:width="0.794cm" svg:height="0.794cm" draw:z-index="32"><draw:image xlink:href="Pictures/100000000000001E0000001EB2CEE024.png" xlink:type="simple" xlink:show="embed" xlink:actuate="onLoad"/></draw:frame> SZ17 <text:span text:style-name="T22">≈ </text:span><text:span text:style-name="T22"><draw:frame draw:style-name="fr13" draw:name="Kép27" text:anchor-type="as-char" svg:width="0.767cm" svg:height="0.794cm" draw:z-index="39"><draw:image xlink:href="Pictures/100000000000001D0000001E60C8850E.png" xlink:type="simple" xlink:show="embed" xlink:actuate="onLoad"/></draw:frame></text:span><text:span text:style-name="T22"> T26</text:span></text:h>
            </text:list-item>
          </text:list>
        </text:list-item>
      </text:list>
      <text:p text:style-name="npsh_3a__3a_BodyText">Készül – vagy már el is készült – az első bemutatónk első változata. Végignéztük az első próbavetítést, és szeretnénk átrendezni néhány dolgot.</text:p>
      <text:p text:style-name="npsh_3a__3a_BodyText">Például, Pompeji nevét mindenhol nagybetűkel írnánk, de sokszor fordul elő a szövegben, és ezért mindegyiket meg kell keresnünk és átírnunk.</text:p>
      <text:p text:style-name="npsh_3a__3a_BodyText">A program ebben is tud segíteni. </text:p>
      <text:p text:style-name="npsh_3a__3a_BodyText">Ha megnyitjuk a <text:span text:style-name="npsh_3a__3a_kepernyogomb"><text:span text:style-name="T5">Szerkesztés</text:span></text:span> menüt és kiválasztjuk a <text:span text:style-name="KÉPERNYŐRŐL"><text:span text:style-name="T6">Keresés és csere</text:span></text:span> menüpontot – vagy megnyomjuk a <text:span text:style-name="GOMB"><text:span text:style-name="T8">Ctrl</text:span></text:span>-<text:span text:style-name="GOMB"><text:span text:style-name="T8">f</text:span></text:span> billentyű-kombinációt – a megjelenő párbeszédablakba beírhatjuk a keresendő szót, és azt, amire ki akarjuk cserélni – esetünkben, természetesen, ki kell pipálni a <text:span text:style-name="KÉPERNYŐRŐL"><text:span text:style-name="T6">Kis és nagybetű különbözik</text:span></text:span> lehetőséget. </text:p>
      <text:p text:style-name="npsh_3a__3a_BodyText"><draw:frame draw:style-name="fr1" draw:name="Keret32" text:anchor-type="paragraph" svg:width="8.419cm" draw:z-index="46"><draw:text-box fo:min-height="13.333cm"><text:p text:style-name="Illustration"/><text:p text:style-name="Illustration"><draw:frame draw:style-name="fr3" draw:name="Keret80" text:anchor-type="paragraph" svg:width="5.338cm" draw:z-index="113"><draw:text-box fo:min-height="11.04cm"><text:p text:style-name="P30"><draw:frame draw:style-name="fr14" draw:name="kép40" text:anchor-type="paragraph" svg:x="0.004cm" svg:y="0.002cm" svg:width="5.338cm" style:rel-width="100%" svg:height="11.04cm" style:rel-height="scale" draw:z-index="114"><draw:image xlink:href="Pictures/10000000000000DB000001C5D677004D.jpg" xlink:type="simple" xlink:show="embed" xlink:actuate="onLoad"/></draw:frame><text:sequence text:ref-name="refIllustration31" text:name="Illustration" text:formula="ooow:Illustration+1" style:num-format="1">32</text:sequence>. ábra: Szerkesztés menü </text:p></draw:text-box></draw:frame></text:p></draw:text-box></draw:frame></text:p>
      <text:p text:style-name="npsh_3a__3a_BodyText"><draw:frame draw:style-name="fr1" draw:name="Keret33" text:anchor-type="paragraph" svg:width="12.596cm" draw:z-index="47"><draw:text-box fo:min-height="9.617cm"><text:p text:style-name="Illustration"/><text:p text:style-name="Illustration"><draw:frame draw:style-name="fr3" draw:name="Keret81" text:anchor-type="paragraph" svg:width="9.555cm" draw:z-index="115"><draw:text-box fo:min-height="6.851cm"><text:p text:style-name="P30"><draw:frame draw:style-name="fr14" draw:name="kép58" text:anchor-type="paragraph" svg:x="0.004cm" svg:y="0.002cm" svg:width="9.555cm" style:rel-width="100%" svg:height="6.851cm" style:rel-height="scale" draw:z-index="116"><draw:image xlink:href="Pictures/100000000000018C0000011CCF75C29D.jpg" xlink:type="simple" xlink:show="embed" xlink:actuate="onLoad"/></draw:frame><text:sequence text:ref-name="refIllustration32" text:name="Illustration" text:formula="ooow:Illustration+1" style:num-format="1">33</text:sequence>. ábra: Keresés és csere </text:p></draw:text-box></draw:frame></text:p></draw:text-box></draw:frame><text:soft-page-break/></text:p>
      <text:p text:style-name="npsh_3a__3a_BodyText">A <text:span text:style-name="npsh_3a__3a_kepernyogomb"><text:span text:style-name="T5">Keresés</text:span></text:span> gombbal a program megkeresi és kijelöli az első előfordulást, a <text:span text:style-name="npsh_3a__3a_kepernyogomb"><text:span text:style-name="T5">Csere</text:span></text:span> gomb megnyomásakor pedig kicseréli azt. Ha biztosak vagyunk abban, hogy minden előfordulást cserélni akarunk, akkor a <text:span text:style-name="npsh_3a__3a_kepernyogomb"><text:span text:style-name="T5">Mindet cserél</text:span></text:span><text:span text:style-name="T6">i</text:span> gombot nyomjuk meg.</text:p>
      <text:p text:style-name="npsh_3a__3a_BodyText">Ha képeket, ábrákat, szövegrészeket és más objektumokat szeretnénk áthelyezni egy dián belül, akkor ennek legegyszerűbb módja az úgynevezett „fogd és vidd” (angol nevén „drag and drop”) módszer. Rákattintással kijelöljük a mozgatni kívánt elemet, majd a bal egérgombot lenyomva tartjuk, és az objektumot az új helyére „vonszoljuk”.</text:p>
      <text:p text:style-name="npsh_3a__3a_BodyText">Ha a kijelölt elemeket másik diára – esetleg másik bemutatóba – akarjuk áthelyezni vagy másolni, akkor a <text:span text:style-name="npsh_3a__3a_kepernyogomb"><text:span text:style-name="T5">Szerkesztés</text:span></text:span> menü <text:span text:style-name="npsh_3a__3a_kepernyogomb"><text:span text:style-name="T5">Másolás</text:span></text:span><text:span text:style-name="T6">, illetve</text:span> <text:span text:style-name="npsh_3a__3a_kepernyogomb"><text:span text:style-name="T5">Kivágás</text:span></text:span> menüpontjának kiválasztásával vagy <text:span text:style-name="GOMB"><text:span text:style-name="T6">Ctrl</text:span></text:span>-<text:span text:style-name="GOMB"><text:span text:style-name="T6">c</text:span></text:span>, illetve <text:span text:style-name="GOMB"><text:span text:style-name="T6">Ctrl</text:span></text:span>-<text:span text:style-name="GOMB"><text:span text:style-name="T6">x</text:span></text:span> billentyűk egyidejű lenyomásával az objektumot a vágólapra helyezzük – az első esetben az eredeti helyén is megmarad, a második esetben onnan el is tűnik. Ezután megkeressük az objektum új helyét, és ott az a <text:span text:style-name="T6">Beillesztés</text:span> menüpont kiválasztásával, vagy a <text:span text:style-name="GOMB"><text:span text:style-name="T6">Ctrl</text:span></text:span>-<text:span text:style-name="GOMB"><text:span text:style-name="T6">v</text:span></text:span><text:span text:style-name="T6"> billentyűk egyidejű lenyomásával a helyére kerül.</text:span></text:p>
      <text:p text:style-name="npsh_3a__3a_BodyText">Ugyanezekkel a módszerekkel mozgathatunk teljes diákat egy bemutatón belül, illetve bemutatók között.</text:p>
      <text:p text:style-name="openSKM_5f_GYAKORLÁS">Nyissa meg a készülő bemutatóját, keressen meg és cseréljen ki teljes szavakat, helyezzen át képeket, rajzobjektumokat és cserélje fel az egyes diák sorrendjét. Ha tetszik a módosítás, tartsa meg, ha nem akkor a már ismert módon – a Szerkesztés menü Visszavonás menüpontjának kiválasztásával, a Ctrl-z billentyűkombinációval, vagy az eszközsor <text:span text:style-name="T19"></text:span> nyomógombjával – állítsa vissza az eredeti állapotot.</text:p>
      <text:h text:style-name="P45" text:outline-level="2"/>
      <text:list xml:id="list32577915" text:continue-numbering="true" text:style-name="Outline">
        <text:list-item>
          <text:list>
            <text:list-item>
              <text:h text:style-name="P47" text:outline-level="2"><text:bookmark text:name="B18"/>B19. lecke. A karakterformázás haladó műveletei <text:span text:style-name="T22">≈</text:span> <draw:frame draw:style-name="fr13" draw:name="Kép26" text:anchor-type="as-char" svg:width="0.794cm" svg:height="0.794cm" draw:z-index="40"><draw:image xlink:href="Pictures/100000000000001E0000001EB2CEE024.png" xlink:type="simple" xlink:show="embed" xlink:actuate="onLoad"/></draw:frame> SZ1<text:span text:style-name="T22">8</text:span></text:h>
            </text:list-item>
          </text:list>
        </text:list-item>
      </text:list>
      <text:p text:style-name="npsh_3a__3a_BodyText">A <text:span text:style-name="npsh_3a__3a_kepernyogomb">Formátum</text:span> menü <text:span text:style-name="npsh_3a__3a_kepernyogomb">Karakter…</text:span> menüpontja olyan párbeszédablakot nyit meg, amelynek az egyes fülei alatt többféle formázási lehetőséget találunk. Ezek közül most néhány gyakran használt lehetőségre hívjuk fel a figyelmet.</text:p>
      <text:p text:style-name="npsh_3a__3a_BodyText">A <text:span text:style-name="npsh_3a__3a_kepernyogomb">Pozíció</text:span> fül alatt állítható be az alsó index (mint a H<text:span text:style-name="T2">2</text:span>O esetében) és a felső index (mint az a<text:span text:style-name="T25">2</text:span> esetében).</text:p>
      <text:p text:style-name="npsh_3a__3a_Figyelem">Az emelés illetve a süllyesztés mértékét valamint az index méretét a program automatikusan beállítja. Változtathatunk rajta – de ezt csak akkor tegyük, ha alapos okunk van rá.</text:p>
      <text:p text:style-name="npsh_3a__3a_BodyText">A <text:span text:style-name="npsh_3a__3a_kepernyogomb">Betűhatások</text:span> fül alatt találjuk a betűszín beállítási lehetőségét.</text:p>
      <text:p text:style-name="npsh_3a__3a_BodyText">Legtöbben nem is tudják, hogy hányféle aláhúzást alkalmazhatunk. Egyszerűbb, ha kipróbálgatja, mint ha száraz táblázatban felsorolnánk.</text:p>
      <text:p text:style-name="npsh_3a__3a_Figyelem">Itt az ideje megemlíteni, hogy miről ismerhetjük meg a kezdő számítógép-felhasználót: arról, hogy – lenyűgözve a sokféle lehetőségtől – formázások sokaságát használja. Legyünk visszafogottak: az az anyag, amelyik háromnál több betűtípust, méretet, színt, aláhúzást stb. használ, zavarosnak, ízléstelennek tűnik. (A sajátos célú szövegek, mint a címsorok, képaláírások stb. nem számítanak bele ebbe a háromba.)</text:p>
      <text:h text:style-name="P45" text:outline-level="2"/>
      <text:list xml:id="list32576033" text:continue-numbering="true" text:style-name="Outline">
        <text:list-item>
          <text:list>
            <text:list-item>
              <text:h text:style-name="P47" text:outline-level="2">B20. lecke. A bekezdés-formázás haladó műveletei</text:h>
              <text:list>
                <text:list-item>
                  <text:h text:style-name="npsh_3a__3a_Head3" text:outline-level="3">A tabulátor</text:h>
                </text:list-item>
              </text:list>
            </text:list-item>
          </text:list>
        </text:list-item>
      </text:list>
      <text:p text:style-name="npsh_3a__3a_BodyText">A tabulátor úgy működik, mintha a sorban helyenként jelzések volnának: a <text:span text:style-name="GOMB">tabulátor</text:span> gomb lenyomására a kurzor a következő jelzéshez ugrik.</text:p>
      <text:p text:style-name="npsh_3a__3a_BodyText">Így érhetjük el például, hogy az egymás alatti sorokon belül egy-egy adott elem valamennyi sorban a másik hasonló sor ugyanilyen eleme alá kerüljön.</text:p>
      <text:p text:style-name="npsh_3a__3a_BodyText">Alapértelmezésként a tabulátor-pozíciók 1,25 centiméterenként vannak: ha tehát mondjuk a sor elején négyszer nyomjuk le a <text:span text:style-name="GOMB">tabulátor</text:span> gombot, akkor 5 centiméterrel beljebb lesz a kurzor.</text:p>
      <text:p text:style-name="npsh_3a__3a_Figyelem">Vigyázat: ez nem azonos a bal behúzással! Amikor a következő sorba átlépünk, az a sor ismét a beállított margónak és behúzásnak megfelelően kezdődik! A tabulátor nem behúzás, hanem olyan, mintha egy „a következő tabulátor-pozícióig tartó széles szóköz” lenne.</text:p>
      <text:p text:style-name="npsh_3a__3a_BodyText">Ha pedig a sor belsejében tesszük ugyanezt, akkor a kurzor „elugrik” az adott pozíciójához képest legközelebbi tabulátor-helyre, majd ahhoz képest további 3,75 centiméterrel lép tovább (akár úgy, hogy áttér a következő sorba).</text:p>
      <text:list xml:id="list32575544" text:continue-numbering="true" text:style-name="Outline">
        <text:list-item>
          <text:list>
            <text:list-item>
              <text:list>
                <text:list-item>
                  <text:h text:style-name="npsh_3a__3a_Head3" text:outline-level="3">Tabulátor a táblázatban</text:h>
                </text:list-item>
              </text:list>
            </text:list-item>
          </text:list>
        </text:list-item>
      </text:list>
      <text:p text:style-name="npsh_3a__3a_BodyText">Táblázat belsejében a <text:span text:style-name="GOMB">tabulátor</text:span> gomb szerepe egészen más: a kurzor a táblázat következő oszlopába lép (míg el nem éri a jobb szélső oszlopot). <text:span text:style-name="GOMB">Shift</text:span> és a <text:span text:style-name="GOMB">tabulátor</text:span> együttes lenyomására a kurzor visszafelé lépdel oszlopról oszlopra (míg el nem éri az első oszlopot).</text:p>
      <text:list xml:id="list32572121" text:continue-numbering="true" text:style-name="Outline">
        <text:list-item>
          <text:list>
            <text:list-item>
              <text:list>
                <text:list-item>
                  <text:h text:style-name="npsh_3a__3a_Head3" text:outline-level="3">A tabulátor beállításai</text:h>
                </text:list-item>
              </text:list>
            </text:list-item>
          </text:list>
        </text:list-item>
      </text:list>
      <text:p text:style-name="npsh_3a__3a_BodyText">A <text:span text:style-name="npsh_3a__3a_kepernyogomb">Formátum</text:span> menü <text:span text:style-name="npsh_3a__3a_kepernyogomb">Bekezdés</text:span> menüpontjának hatására megjelenő párbeszédablak egyik füle a <text:span text:style-name="npsh_3a__3a_kepernyogomb">Tabulátorok</text:span>. Ha ezt választjuk, akkor az automatikusan „odakészített” tabulátor-pozíciók mellé újakat állíthatunk be, korábbiakat törölhetünk.</text:p>
      <text:p text:style-name="npsh_3a__3a_BodyText">Beállíthatjuk, hogy az egyes tabulátor-pozíciókhoz milyen igazítás tartozzon: a szövegek bal széle essen egy vonalba (ez az alapértelmezés), vagy a jobb szélük, a közepük; esetleg a tizedesjelek legyenek egymás alatt.</text:p>
      <text:p text:style-name="npsh_3a__3a_Figyelem">„Tizedesjelnek”, vagyis egymás alá kerülő jelnek bármilyen karaktert beállíthatunk. Ha az adott karakter többször fordul elő a sorozatban, akkor az első előfordulása lesz az, amelyik a tabulátor-pozícióhoz igazodik. Ha tehát mondjuk az x betűt állítjuk be a tizedesjeleket egymás alá igazító tabulátor-pozícióra, akkor a <text:span text:style-name="GOMB">tabulátor</text:span> gomb lenyomására az előforduló első x igazodik a tabulátor-pozícióhoz; ha nincs x a szövegben, akkor a szöveg jobbja igazodik a tabulátor-pozíció előtti betűhelyhez (persze csak amíg nem olyan hosszú a szöveg, hogy már túlnyúlik a tabulátor-pozíción)..</text:p>
      <text:p text:style-name="npsh_3a__3a_BodyText">Alapértelmezés szerint nincs kitöltő karakter – de ebből is többfélét beállíthatunk: még saját kitöltő karaktert is beállíthatunk.</text:p>
      <text:list xml:id="list32585087" text:continue-numbering="true" text:style-name="Outline">
        <text:list-item>
          <text:list>
            <text:list-item>
              <text:list>
                <text:list-item>
                  <text:h text:style-name="npsh_3a__3a_Head3" text:outline-level="3">Felsorolás: alapértelmezés</text:h>
                </text:list-item>
              </text:list>
            </text:list-item>
          </text:list>
        </text:list-item>
      </text:list>
      <text:p text:style-name="npsh_3a__3a_BodyText">A bemutatókhoz tartozó <text:span text:style-name="npsh_3a__3a_kepernyogomb">Elrendezések</text:span> között több is van, amelyik felsorolást is tartalmaz.</text:p>
      <text:p text:style-name="npsh_3a__3a_Figyelem"><text:soft-page-break/>Ha az <text:span text:style-name="GOMB">Enter</text:span> lenyomásával új bekezdést kezdünk, akkor az – a felsorolás szempontjából – ugyanolyan lesz, mint az előző bekezdés: a felsorolás-jel ugyanúgy jelenik meg, a számozás folytatódik, a beállítások megmaradnak.</text:p>
      <text:p text:style-name="npsh_3a__3a_Figyelem">Ha az <text:span text:style-name="GOMB">Enter</text:span>-rel megkezdett új bekezdésben megint Enter-t nyomunk, akkor az adott sor üresen marad (azaz csak a felsorolás-jel marad benne); a felsorolás a következő sorban folytatódik.</text:p>
      <text:p text:style-name="npsh_3a__3a_BodyText">A <text:span text:style-name="GOMB">tabulátor</text:span> hatására egy szinttel „lejjebb” kerülünk, a betűméret egy fokozattal kisebb lesz (de 20 alá nem csökken) és a felsorolás-jel is változhat; <text:span text:style-name="GOMB">Shift</text:span>-<text:span text:style-name="GOMB">tabulátor</text:span> hatására ugyanez a folyamat visszafelé játszódik le.</text:p>
      <text:list xml:id="list32557670" text:continue-numbering="true" text:style-name="Outline">
        <text:list-item>
          <text:list>
            <text:list-item>
              <text:list>
                <text:list-item>
                  <text:h text:style-name="npsh_3a__3a_Head3" text:outline-level="3">Felsorolás, számozás</text:h>
                </text:list-item>
              </text:list>
            </text:list-item>
          </text:list>
        </text:list-item>
      </text:list>
      <text:p text:style-name="npsh_3a__3a_BodyText">A fentiek azonban messze nem merítik ki az összes hasonló lehetőséget.</text:p>
      <text:p text:style-name="npsh_3a__3a_BodyText">Ha a <text:span text:style-name="npsh_3a__3a_kepernyogomb">Formátum</text:span> menü <text:span text:style-name="npsh_3a__3a_kepernyogomb">Felsorolás és számozás</text:span> menüpontját kiválasztjuk, a megjelenő párbeszédablak számos füle alatt különféle felsorolási, számozási és beállítási lehetőségek állnak a rendelkezésünkre.</text:p>
      <text:p text:style-name="npsh_3a__3a_Figyelem">Ha bármelyik felsorolási vagy számozási műveletet kiválasztjuk, akkor az, amit választottunk, a kijelölt bekezdés(ek)re lesz érvényes.</text:p>
      <text:p text:style-name="npsh_3a__3a_Figyelem">(Ne feledjük el: bekezdés kijelöléséhez az is elég, ha a kurzor valahol a bekezdés belsejében van. Ez azt jelenti, hogy valamelyik bekezdés mindig ki van jelölve, hiszen a kurzor mindig van valahol: ha másutt nem, akkor az utolsó megírt bekezdés utáni – egyelőre üres – bekezdésben.)</text:p>
      <text:p text:style-name="npsh_3a__3a_Figyelem">Ha az <text:span text:style-name="GOMB">Enter</text:span> lenyomásával új bekezdést kezdünk, akkor az – a felsorolás és számozás szempontjából – ugyanolyan lesz, mint az előző bekezdés: a felsorolás-jel ugyanúgy jelenik meg, a számozás folytatódik, a beállítások megmaradnak.</text:p>
      <text:p text:style-name="npsh_3a__3a_Figyelem">A <text:span text:style-name="GOMB">Shift</text:span>-<text:span text:style-name="GOMB">Enter</text:span> hatására, emlékszünk, bekezdésen belüli sortörés következik: ez azt jelenti, hogy a szöveg új sorban folytatódik, ugyanúgy elhelyezkedve, mint a megtört bekezdés korábbi sora(i), de előtte természetesen sem új felsorolás-jel, sem új sorszám nem lesz.</text:p>
      <text:p text:style-name="npsh_3a__3a_Figyelem">Ha az <text:span text:style-name="GOMB">Enter</text:span>-rel megkezdett új bekezdésben megint Enter-t nyomunk, akkor a felsorolás illetve számozás eltűnik.</text:p>
      <text:p text:style-name="npsh_3a__3a_BodyText"><text:span text:style-name="T28">A fülek jelentése egyértelmű: a </text:span><text:span text:style-name="npsh_3a__3a_kepernyogomb">Felsorolás</text:span><text:span text:style-name="T28"> fül alatt olyan jeleket választhatunk, amelyek az egyes bekezdések elé kerülhetnek; a </text:span><text:span text:style-name="npsh_3a__3a_kepernyogomb">Számozás típusa</text:span><text:span text:style-name="T28"> pedig különféle, sorbarendezhető lehetőségeket nyújt: arab vagy római számokkal illetve az ábécé betűivel való folyamatos jelölést.</text:span></text:p>
      <text:p text:style-name="npsh_3a__3a_Figyelem">Ha az ábécé betűivel „számozunk”, akkor az ékezet nélküli betűk jelennek meg sorban a felsorolás egyes bekezdései előtt. Ha az ékezet nélküli betűk elfogytak, Z után AA jelenik meg, aztán AB és így tovább.</text:p>
      <text:p text:style-name="npsh_3a__3a_BodyText">A <text:span text:style-name="GOMB">tabulátor</text:span> hatására bal behúzás jön létre; felsorolás esetében a felsorolás-jel változik, számozás esetében pedig 1-től illetve a-tól újrakezdődik; <text:span text:style-name="GOMB">Shift</text:span>-<text:span text:style-name="GOMB">tabulátor</text:span> hatására (ha lehetséges, vagyis ha nem a legmagasabb szinten vagyunk) ugyanez a folyamat visszafelé játszódik le (ha számozással lépdelünk visszafelé, akkor a számsor a függőlegesen éppen felette lévőhöz képest folytatódik).</text:p>
      <text:p text:style-name="npsh_3a__3a_BodyText">Ha a felsorolás illetve a számozás kitölti a keretet, a betűméret egy fokozattal csökken; ha elkezdjük a bekezdéseket törölni, akkor visszaáll.</text:p>
      <text:p text:style-name="npsh_3a__3a_Figyelem">Vigyázzunk: a betűméret csökkenése az olvashatóság rovására mehet.</text:p>
      <text:list xml:id="list32563168" text:continue-numbering="true" text:style-name="Outline">
        <text:list-item>
          <text:list>
            <text:list-item>
              <text:list>
                <text:list-item>
                  <text:h text:style-name="npsh_3a__3a_Head3" text:outline-level="3"><text:soft-page-break/>Felsorolás, számozás pozíciója, beállításai</text:h>
                </text:list-item>
              </text:list>
            </text:list-item>
          </text:list>
        </text:list-item>
      </text:list>
      <text:p text:style-name="npsh_3a__3a_BodyText">A <text:span text:style-name="npsh_3a__3a_kepernyogomb">Pozíció</text:span> fül alatt állíthatjuk be minden egyes szinthez a behúzásokat; a <text:span text:style-name="npsh_3a__3a_kepernyogomb">Beállítások</text:span> fül alatt pedig szintenként átállíthatjuk a felsorolás-jel illetve a számozás előtt-után megjelenő jeleket, az adott szint betűtípusát; és sokféle egyéb felsorolás- és számozás-jelölést is választhatunk (akár saját képet is).</text:p>
      <text:p text:style-name="npsh_3a__3a_Figyelem"><text:span text:style-name="T28">A felsorolásjel illetve a számozás és az azt követő szöveg között tabulátor-jel van. A </text:span><text:span text:style-name="npsh_3a__3a_kepernyogomb"><text:span text:style-name="T46">Pozíció</text:span></text:span><text:span text:style-name="T28"> fül alatt ezt tudjuk módosítani.</text:span></text:p>
      <text:h text:style-name="P45" text:outline-level="2"/>
      <text:list xml:id="list32559846" text:continue-numbering="true" text:style-name="Outline">
        <text:list-item>
          <text:list>
            <text:list-item>
              <text:h text:style-name="P47" text:outline-level="2">B21. lecke. Különleges műveletek <text:span text:style-name="T22">≈</text:span> <draw:frame draw:style-name="fr13" draw:name="Kép28" text:anchor-type="as-char" svg:width="0.794cm" svg:height="0.794cm" draw:z-index="12"><draw:image xlink:href="Pictures/100000000000001E0000001EB2CEE024.png" xlink:type="simple" xlink:show="embed" xlink:actuate="onLoad"/></draw:frame> SZ20</text:h>
              <text:list>
                <text:list-item>
                  <text:h text:style-name="npsh_3a__3a_Head3" text:outline-level="3">Formázás stílussal</text:h>
                </text:list-item>
              </text:list>
            </text:list-item>
          </text:list>
        </text:list-item>
      </text:list>
      <text:p text:style-name="npsh_3a__3a_BodyText">A szövegek megformázásának nagyszerű és kényelmes (bár kevesek által ismert) eszközei a „stílusok”. A stílus a bemutatókészítőben azt jelenti, hogy ha például egyszer megterveztük, hogy egy adott bemutató diaképeinek általános szövege Times New Roman betűtípussal, 13 pont méretben jelenjen meg, bekezdés előtt-után 0,1 cm térközzel, a szövegekhez fűzött magyarázatok 1,25 cm bal behúzással jelenjenek meg, 11,5 pontos dőlt betűkkel, a valahonnan idézett szövegek pedig 12-pontos Arial Narrow betűk legyenek, akkor mindezt elegendő egyszer beállítani: a beállítás-csomagnak nevet adhatunk és attól kezdve elég kijelölni és kattintani: ez legyen alap-szöveg, ez magyarázat, amaz meg az idézet – vagy éppen címsor, hogy az alapértelmezés szerinti stílusok közül is említsünk egyet.</text:p>
      <text:p text:style-name="npsh_3a__3a_BodyText">A <text:span text:style-name="npsh_3a__3a_kepernyogomb">Formátum</text:span> menü <text:span text:style-name="npsh_3a__3a_kepernyogomb">Stílusok és formázás</text:span> menüpontjának segítségével létrehozhat, szerkeszthet, felvehet, eltávolíthat és alkalmazhat stílusokat. A bekezdésekre, karakterekre stb. vonatkozó stílusok közül a felugró menüben a felső ikonok kijelölésével választhat.</text:p>
      <text:p text:style-name="npsh_3a__3a_BodyText">A bekezdés stílusának megváltoztatásához jelölje ki a kívánt bekezdést (ehhez, ugye, elég, ha a kurzor valahol a bekezdésen belül van), majd kattintson duplán a stílusra.</text:p>
      <text:p text:style-name="npsh_3a__3a_BodyText">Karakterstílus esetén jelölje ki a formázni kívánt karakter(eke)t, majd alkalmazza rájuk a kívánt stílust.</text:p>
      <text:p text:style-name="npsh_3a__3a_BodyText">Új stílus létrehozásához válassza a megfelelő ikont, majd a felsorolás területén kattintson a másodlagos egérgombbal és a felugró menüből válassza az <text:span text:style-name="npsh_3a__3a_kepernyogomb">Új…</text:span> menüpontot. Végezze el a kívánt beállításokat, majd kattintson az <text:span text:style-name="npsh_3a__3a_kepernyogomb">OK</text:span> gombra. Meglévő szövegrész alapján is létrehozhat új stílust: válassza ki a megfelelő szövegrészt, majd válassza a jobb felső sarokban az <text:span text:style-name="npsh_3a__3a_kepernyogomb">Új stílus kijelölés alapján</text:span> ikont. </text:p>
      <text:p text:style-name="npsh_3a__3a_BodyText"><draw:frame draw:style-name="fr17" draw:name="Kép32" text:anchor-type="paragraph" svg:y="0.462cm" svg:width="1.005cm" svg:height="0.958cm" draw:z-index="4"><draw:image xlink:href="Pictures/1000000000000017000000184145348A.png" xlink:type="simple" xlink:show="embed" xlink:actuate="onLoad"/></draw:frame></text:p>
      <text:p text:style-name="npsh_3a__3a_BodyText"/>
      <text:p text:style-name="npsh_3a__3a_BodyText"/>
      <text:p text:style-name="npsh_3a__3a_BodyText">Lehetőség van a stílusok módosítására is. Jelölje ki a kívánt stílust, majd kattintson a másodlagos egérgombbal és a felugró menüből válassza a <text:span text:style-name="npsh_3a__3a_kepernyogomb">Módosítás…</text:span> menüpontot, ahol elvégezheti a kívánt változtatásokat.</text:p>
      <text:p text:style-name="npsh_3a__3a_Figyelem">Reméljük, hogy annak az Olvasónak, aki a karakter- és bekezdés-formázást már áttanulmányozta, nincs szüksége ennél bővebb magyarázatra a stílusok létrehozásához és módosításához.</text:p>
      <text:list xml:id="list32575428" text:continue-numbering="true" text:style-name="Outline">
        <text:list-item>
          <text:list>
            <text:list-item>
              <text:list>
                <text:list-item>
                  <text:h text:style-name="npsh_3a__3a_Head3" text:outline-level="3">Nagyítás, kicsinyítés</text:h>
                </text:list-item>
              </text:list>
            </text:list-item>
          </text:list>
        </text:list-item>
      </text:list>
      <text:p text:style-name="npsh_3a__3a_BodyText">A diaképet nagyítva és kicsinyítve is megjelentetheti a képernyőn – ez a diakép tényleges méretét (a nyomtatáskor megjelenő méretet) nem befolyásolja.</text:p>
      <text:p text:style-name="npsh_3a__3a_BodyText">Nagyításra, kicsinyítésre a <text:span text:style-name="npsh_3a__3a_kepernyogomb">Nézet </text:span>menü <text:s/><text:span text:style-name="npsh_3a__3a_kepernyogomb">Nagyítás…</text:span> menüpontjában van lehetősége. Az <text:span text:style-name="npsh_3a__3a_kepernyogomb">Optimális</text:span> átméretezi a képernyőt, hogy a diakép teljes szélességében kiférjen; a <text:span text:style-name="npsh_3a__3a_kepernyogomb">Szélesség és magasság igazítása</text:span> az egész oldalt megjeleníti a képernyőn<text:bookmark text:name="bm_id3148797"/><text:bookmark text:name="bm_id3154140"/>, <text:bookmark text:name="bm_id3156280"/><text:bookmark text:name="bm_id3149766"/><text:bookmark text:name="bm_id3148676"/><text:bookmark text:name="bm_id3153193"/><text:bookmark text:name="hdrt"/><text:bookmark text:name="bm_id3149560"/><text:bookmark text:name="bm_id3159252"/><text:bookmark text:name="bm_id051420080349501"/>az <text:span text:style-name="npsh_3a__3a_kepernyogomb">Oldalszélesség</text:span> teljes szélességében jeleníti meg a képet (előfordulhat, hogy a lap teteje és az alja nem lesz látható), a 100% a képet a valódi méretében mutatja<text:bookmark text:name="bm_id3159199"/><text:bookmark text:name="bm_id3163710"/><text:bookmark text:name="bm_id3150488"/><text:bookmark text:name="bm_id3154319"/><text:bookmark text:name="bm_id3147478"/><text:bookmark text:name="bm_id3151352"/><text:bookmark text:name="bm_id1551561"/><text:bookmark text:name="bm_id2212897"/>. A <text:span text:style-name="npsh_3a__3a_kepernyogomb">Változó</text:span> opció kiválasztása esetén beírhatja a kép megjelenítésének nagyítási/kicsinyítési értékét, százalékban megadva.</text:p>
      <text:p text:style-name="npsh_3a__3a_Figyelem">Fontos ismételten megjegyezni, hogy ez nincs hatással a diakép formázására, azaz a nyomtatott diaképen nem változtat, csakis a képernyőn való megjelenítést állítja, úgy mintha különböző nagyítókon át olvasnánk egy lapot.</text:p>
      <text:list xml:id="list32556800" text:continue-numbering="true" text:style-name="Outline">
        <text:list-item>
          <text:list>
            <text:list-item>
              <text:list>
                <text:list-item>
                  <text:h text:style-name="npsh_3a__3a_Head3" text:outline-level="3"><text:soft-page-break/>Kép beillesztése, kezelése</text:h>
                </text:list-item>
              </text:list>
            </text:list-item>
          </text:list>
        </text:list-item>
      </text:list>
      <text:p text:style-name="npsh_3a__3a_Figyelem">Emlékszünk még a vágólapra: a rajta tárolt tartalmat beilleszthetjük az anyagunkba. Ez a tartalom akár kép is lehet: a (bármely más alkalmazásban, vagy akár a fájlböngészőben) a vágólapra helyezett tartalmat a diaképünkre, dokumentumunkba, táblázatunkba másolhatjuk.</text:p>
      <text:p text:style-name="npsh_3a__3a_BodyText">Lehetőség van arra is, hogy a vágólap használata nélkül illesszük be a képet, ha azt korábban külön fájlban tároltuk. Erre a <text:span text:style-name="npsh_3a__3a_kepernyogomb">Beszúrás</text:span> menü <text:span text:style-name="npsh_3a__3a_kepernyogomb">Kép</text:span> menüpontjának <draw:frame draw:style-name="fr22" draw:name="kép42" text:anchor-type="as-char" svg:width="0.041cm" svg:height="0.041cm" draw:z-index="14"><draw:image xlink:href="vnd.sun.star.pkg://file:%2F%2F%2FC:%2FProgram%2520Files%2FOpenOffice.org%25203%2FBasis%2Fshare%2Fconfig%2Fimages_tango.zip/res/commandimagelist/sc_objectcatalog.png" xlink:type="simple" xlink:show="embed" xlink:actuate="onLoad"/></draw:frame> <text:span text:style-name="npsh_3a__3a_kepernyogomb">Fájlból…</text:span> opciója szolgál. </text:p>
      <text:p text:style-name="npsh_3a__3a_BodyText"><draw:frame draw:style-name="fr1" draw:name="Keret34" text:anchor-type="paragraph" svg:width="13.559cm" draw:z-index="48"><draw:text-box fo:min-height="11.264cm"><text:p text:style-name="Illustration"/><text:p text:style-name="Illustration"><draw:frame draw:style-name="fr3" draw:name="Keret82" text:anchor-type="paragraph" svg:width="12.813cm" draw:z-index="117"><draw:text-box fo:min-height="9.61cm"><text:p text:style-name="P30"><draw:frame draw:style-name="fr23" draw:name="kép54" text:anchor-type="paragraph" svg:width="10.086cm" svg:height="9.2cm" draw:z-index="161"><draw:image xlink:href="Pictures/10000000000001C5000001B6882BF0C8.jpg" xlink:type="simple" xlink:show="embed" xlink:actuate="onLoad"/></draw:frame><text:sequence text:ref-name="refIllustration33" text:name="Illustration" text:formula="ooow:Illustration+1" style:num-format="1">34</text:sequence>. ábra: Beszúrás fájlból </text:p></draw:text-box></draw:frame></text:p></draw:text-box></draw:frame>A felugró ablakban navigáljon a megfelelő képfájlhoz, és kattintson duplán. </text:p>
      <text:p text:style-name="npsh_3a__3a_BodyText">Ha az anyagunkban megjelenő képet kattintással kijelöljük, akkor a kép áthelyezése, méretezése ugyanúgy (a sarokpontok vonszolásával) történik, mint az ablakoké – ezt pedig már megtanultuk.</text:p>
      <text:p text:style-name="npsh_3a__3a_BodyText">Ha a beszúrt kép ki van jelölve, akkor automatikusan megjelenik a kép eszköztár, ahol beállíthatja a kép színét, átlátszóságát, alkalmazhat különböző szűrőket, árnyékot állíthat be, előre vagy hátrahozhatja a képet (ez több kép esetén érdekes), sőt azt is beállíthatja, hogy a kép a háttérbe kerüljön. Ha a másodlagos egérgombbal a beszúrt képre kattint, az előugró menüben számtalan egyéb beállítást is elvégezhet.</text:p>
      <text:p text:style-name="npsh_3a__3a_Figyelem">Ezek az ECDL-szintet meghaladják – de amúgy is minden magyarázatnál többet ér, ha inkább kipróbálgatja. Illesszen be egy képet egy üres dokumentumba és „játsszon vele”. Másolja többször egymás mellé és állítsa be egyik másolatot így, másikat amúgy: érdekes lesz megfigyelni az eltéréseket. Ha pedig nem tetszik a változás: visszavonhatja – vagy törölheti a kevésbé sikerült kép-változatot és kezdheti elölről. </text:p>
      <text:list xml:id="list32573896" text:continue-numbering="true" text:style-name="Outline">
        <text:list-item>
          <text:list>
            <text:list-item>
              <text:list>
                <text:list-item>
                  <text:h text:style-name="npsh_3a__3a_Head3" text:outline-level="3"><text:soft-page-break/>Calc-diagram beillesztése</text:h>
                </text:list-item>
              </text:list>
            </text:list-item>
          </text:list>
        </text:list-item>
      </text:list>
      <text:p text:style-name="npsh_3a__3a_BodyText">Lehetőségünk van arra, a táblázatkezelő alkalmazásban létrehozott diagramot beillesszük a diaképbe. Ugye már ki is találta, hogy hogyan? Természetesen az egyes alkalmazások között (is) kapcsolatot teremtő vágólap segítségével.</text:p>
      <text:p text:style-name="npsh_3a__3a_Figyelem">Az átmásolandó diagramot tartalmazó táblázatban a diagramra kattintunk, ezzel kijelöljük. Ezután a vágólapra másolunk (a <text:span text:style-name="npsh_3a__3a_kepernyogomb">Szerkesztés</text:span> menü <text:span text:style-name="npsh_3a__3a_kepernyogomb">Másolás</text:span> menüpontjával, vagy a <text:span text:style-name="GOMB">Ctrl</text:span>-<text:span text:style-name="GOMB">c</text:span> billentyű-kombinációval). Most már nincs más dolgunk, mint abban az anyagban, ahol a diagramot látni kívánjuk, a diagram leendő helyére visszük a kurzort és bemásoljuk a vágólap tartalmát (a <text:span text:style-name="npsh_3a__3a_kepernyogomb">Szerkesztés</text:span> menü <text:span text:style-name="npsh_3a__3a_kepernyogomb">Beillesztés</text:span> menüpontjával vagy a <text:span text:style-name="GOMB">Ctrl</text:span>-<text:span text:style-name="GOMB">v</text:span> billentyű-kombinációval).</text:p>
      <text:p text:style-name="npsh_3a__3a_BodyText">A diagramot átméretezheti és áthelyezheti a bemutatón belül csakúgy, mint bármely más beszúrt objektumot (például képet). A diagram szerkesztéséhez kattintson duplán a diagramra, ekkor a diagramszerkesztő nézetbe vált a program. A változtatások elvégzése után az <text:span text:style-name="GOMB">Esc</text:span> billentyűvel kiléphet a nézetből.</text:p>
      <text:p text:style-name="npsh_3a__3a_BodyText">Ha a forrásadatokat szeretné megváltoztatni, akkor válassza a <text:span text:style-name="npsh_3a__3a_kepernyogomb">Nézet </text:span>menü <text:span text:style-name="npsh_3a__3a_kepernyogomb">Diagram adattáblázata…</text:span> menüpontját, ahol az adatok változtatásának hatására a diagram magától változik.</text:p>
      <text:list xml:id="list32584503" text:continue-numbering="true" text:style-name="Outline">
        <text:list-item>
          <text:list>
            <text:list-item>
              <text:list>
                <text:list-item>
                  <text:h text:style-name="npsh_3a__3a_Head3" text:outline-level="3">Calc-táblázat beillesztése</text:h>
                </text:list-item>
              </text:list>
            </text:list-item>
          </text:list>
        </text:list-item>
      </text:list>
      <text:p text:style-name="npsh_3a__3a_BodyText">Lehetőségünk van táblázatkezelő programban létrehozott táblázat beszúrására is, mégpedig szintén a vágólap beiktatásával.</text:p>
      <text:p text:style-name="npsh_3a__3a_BodyText">A táblázatot a diaképen belül átméretezheti és áthelyezheti csakúgy, mint bármely más beszúrt objektumot (például képet). A táblázat szerkesztéséhez kattintson duplán a táblázatra és elvégezheti a kívánt változtatásokat, ugyanúgy, mint ahogyan azt a táblázatkezelő Calc programban tenné.</text:p>
      <text:h text:style-name="P46" text:outline-level="2"/>
      <text:list xml:id="list32579882" text:continue-numbering="true" text:style-name="Outline">
        <text:list-item>
          <text:list>
            <text:list-item>
              <text:h text:style-name="P47" text:outline-level="2"><text:span text:style-name="T17">B22</text:span>. lecke. Helyesírás, elválasztás <text:span text:style-name="T22">≈</text:span> <draw:frame draw:style-name="fr13" draw:name="Kép20" text:anchor-type="as-char" svg:width="0.794cm" svg:height="0.794cm" draw:z-index="21"><draw:image xlink:href="Pictures/100000000000001E0000001EB2CEE024.png" xlink:type="simple" xlink:show="embed" xlink:actuate="onLoad"/></draw:frame> SZ21 <text:span text:style-name="T22">≈ </text:span><text:span text:style-name="T22"><draw:frame draw:style-name="fr13" draw:name="Kép21" text:anchor-type="as-char" svg:width="0.767cm" svg:height="0.794cm" draw:z-index="22"><draw:image xlink:href="Pictures/100000000000001D0000001E60C8850E.png" xlink:type="simple" xlink:show="embed" xlink:actuate="onLoad"/></draw:frame></text:span><text:span text:style-name="T22"> T29</text:span></text:h>
            </text:list-item>
          </text:list>
        </text:list-item>
      </text:list>
      <text:p text:style-name="npsh_3a__3a_BodyText"><text:span text:style-name="T17">A helyesírás-ellenőrzés funkciót akkor használhatjuk, ha beállítottuk, hogy melyik nyelv szabályai szerint történjen a szöveg ellenőrzése. Az ablak alján megnézhetjük, hogy melyik az éppen aktuálisan beállított nyelv. A nyelvi beállításokat az </text:span><text:span text:style-name="npsh_3a__3a_kepernyogomb">Eszközök</text:span><text:span text:style-name="T17"> menü </text:span><text:span text:style-name="npsh_3a__3a_kepernyogomb">Nyelv</text:span><text:span text:style-name="T17"> menüpontjában lehet megváltoztatni. </text:span></text:p>
      <text:p text:style-name="npsh_3a__3a_BodyText"><text:span text:style-name="T17">Válasszuk az </text:span><text:span text:style-name="npsh_3a__3a_kepernyogomb">Eszközök</text:span><text:span text:style-name="T17"> menü </text:span><text:span text:style-name="npsh_3a__3a_kepernyogomb">Beállítások…</text:span><text:span text:style-name="T17"> menüpontját, majd a felugró ablakban válasszuk ki a </text:span><text:span text:style-name="npsh_3a__3a_kepernyogomb">Nyelvi beállítások</text:span><text:span text:style-name="T17">on belül a </text:span><text:span text:style-name="npsh_3a__3a_kepernyogomb">Nyelvek</text:span><text:span text:style-name="T17"> lehetőséget. A felugró ablakban, a </text:span><text:span text:style-name="npsh_3a__3a_kepernyogomb">Dokumentum alapértelmezett nyelve</text:span><text:span text:style-name="T17"> területen, a </text:span><text:span text:style-name="npsh_3a__3a_kepernyogomb">Nyugati</text:span><text:span text:style-name="T17"> felirat mellett lévő legördülő menüből válasszuk ki a kívánt nyelvet. </text:span></text:p>
      <text:p text:style-name="npsh_3a__3a_Figyelem">Vigyázat: ha nincs az adott nyelv mellett kis kék pipa, akkor annak a nyelvnek az ellenőrzéséhez szükséges adatcsomag nincs a gépünkre telepítve, ezért hiába állítjuk be: nem tudja a program végrehajtani az ellenőrzést.</text:p>
      <text:p text:style-name="npsh_3a__3a_BodyText"><text:span text:style-name="T17">Bármikor elindíthatjuk az ellenőrzést az </text:span><text:span text:style-name="npsh_3a__3a_kepernyogomb">Eszközök</text:span><text:span text:style-name="T17"> menü </text:span><text:span text:style-name="npsh_3a__3a_kepernyogomb">Helyesírás és nyelvhelyesség…</text:span><text:span text:style-name="T17"> menüpontja segítségével. Ha van kijelölt szövegrész, akkor annak az ellenőrzése történik; ha nincs, akkor a teljes szövegé.</text:span></text:p>
      <text:p text:style-name="npsh_3a__3a_BodyText">A megjelenő ablakban a helyesírás-ellenőrző egyenként megmutatja azokat a helyeket, amelyeket hibásnak talált: eldönthetjük, hogy melyikkel mit tegyünk.</text:p>
      <text:p text:style-name="npsh_3a__3a_BodyText"><text:span text:style-name="T17">A </text:span><text:span text:style-name="npsh_3a__3a_kepernyogomb">Mellőzés egyszer</text:span><text:span text:style-name="T17"> gomb átugorja a megjelölt kifejezést, és folytatódik a helyesírás-ellenőrzés.</text:span></text:p>
      <text:p text:style-name="npsh_3a__3a_Figyelem"><text:span text:style-name="T17">Ha a dokumentumra kattintunk, miközben nyitva hagyjuk a Helyesírás-ellenőrzés párbeszédablakot, akkor a gomb felirata </text:span><text:span text:style-name="npsh_3a__3a_kepernyogomb">Folytatás</text:span><text:span text:style-name="T17"> lesz. Amikor a </text:span><text:span text:style-name="npsh_3a__3a_kepernyogomb">Folytatás</text:span><text:span text:style-name="T17"> gombra kattintunk, a helyesírás-ellenőrzés a dokumentumban lévő kurzor pozíciójától folytatódik.</text:span></text:p>
      <text:p text:style-name="npsh_3a__3a_BodyText">A <text:span text:style-name="npsh_3a__3a_kepernyogomb">Mindent mellőz</text:span> a megjelölt szövegrész összes előfordulását figyelmen kívül hagyja a teljes anyagban, és folytatódik a helyesírás-ellenőrzés.</text:p>
      <text:p text:style-name="npsh_3a__3a_BodyText">A <text:span text:style-name="npsh_3a__3a_kepernyogomb">Hozzáadás</text:span> gomb az ismeretlen szót hozzáadja az egyéni szótárhoz, így az legközelebb nem jelenik meg hibaként. (Ezzel bővíthetjük a szótárunkat.)</text:p>
      <text:p text:style-name="npsh_3a__3a_BodyText">A <text:span text:style-name="npsh_3a__3a_kepernyogomb">Módosítás</text:span> gomb az ismeretlen szót lecseréli az aktuális javaslatra. Ha több javaslat is van akkor előbb a javaslat területen válasszuk ki a megfelelőt. </text:p>
      <text:p text:style-name="npsh_3a__3a_BodyText"><text:bookmark-start text:name="bm_id9187902"/><text:bookmark-start text:name="bm_id3157895"/>A <text:bookmark-end text:name="bm_id9187902"/><text:bookmark-end text:name="bm_id3157895"/><text:span text:style-name="npsh_3a__3a_kepernyogomb">Mindet cseréli</text:span> gomb az ismeretlen szó minden előfordulását lecseréli a kiválasztott javaslatra. Ha ehelyett a gomb helyett a <text:span text:style-name="npsh_3a__3a_kepernyogomb">Magyarázat…</text:span> gomb jelenik meg, akkor erre kattintva a helyesírás-ellenőrző kiírja a vélt hibát.</text:p>
      <text:p text:style-name="npsh_3a__3a_BodyText"><text:bookmark-start text:name="bm_id9617297"/>A <text:bookmark-end text:name="bm_id9617297"/><text:span text:style-name="npsh_3a__3a_kepernyogomb">Visszavonás</text:span> szerepe: ha kézzel javítunk a szövegbe a helyesírás-ablakban, akkor a legutóbbi helyesírás-ellenőrzés módosításának visszavonásához kattintsunk ide. Újbóli kattintással az azt megelőző lépés is visszavonható.</text:p>
      <text:p text:style-name="npsh_3a__3a_BodyText">A <text:span text:style-name="npsh_3a__3a_kepernyogomb">Beállítások</text:span> gomb megnyit egy párbeszédablakot, ahol kiválaszthatjuk az egyéni szótárakat és beállíthatjuk a helyesírás-ellenőrzés szabályait.</text:p>
      <text:p text:style-name="npsh_3a__3a_BodyText">A <text:span text:style-name="npsh_3a__3a_kepernyogomb">Bezárás</text:span> gombbal bármikor kiléphetünk a helyesírás ellenőrzésből.</text:p>
      <text:list xml:id="list32578315" text:continue-numbering="true" text:style-name="Outline">
        <text:list-item>
          <text:list>
            <text:list-item>
              <text:list>
                <text:list-item>
                  <text:h text:style-name="npsh_3a__3a_Head3" text:outline-level="3">Kivételszótár</text:h>
                </text:list-item>
              </text:list>
            </text:list-item>
          </text:list>
        </text:list-item>
      </text:list>
      <text:p text:style-name="npsh_3a__3a_BodyText">Ön saját kivételszótárat is létrehozhat, amelynek segítségével elkerülheti, hogy esetlegesen nyelvileg helyes, de Ön által nem kívánt szavak kerüljenek az anyagba. Ehhez a következőt kell tennie.</text:p>
      <text:p text:style-name="npsh_3a__3a_BodyText">Válassza az <text:span text:style-name="npsh_3a__3a_kepernyogomb">Eszközök</text:span> menü <text:span text:style-name="npsh_3a__3a_kepernyogomb">Beállítások…</text:span> menüpontját, majd a felugró ablakban válassza ki a <text:span text:style-name="npsh_3a__3a_kepernyogomb">Nyelvi beállítások</text:span>on belül, az <text:span text:style-name="npsh_3a__3a_kepernyogomb">Írástámogatás</text:span> lehetőséget. Az <text:span text:style-name="npsh_3a__3a_kepernyogomb">Egyéni szótárak</text:span> terület mellett kattintson az <text:span text:style-name="npsh_3a__3a_kepernyogomb">Új…</text:span> gombra. Itt megadhatja az ön kivételszótárának nevét, és hozzárendelheti ahhoz a nyelvhez, amelynél használni kívánja. <text:soft-page-break/>Ezek után jelölje be a <text:span text:style-name="npsh_3a__3a_kepernyogomb">Kivétel (-)</text:span> jelölőnégyzetet. Most már láthatóvá válik az <text:span text:style-name="npsh_3a__3a_kepernyogomb">Egyéni szótárak</text:span> listájában az ön kivételszótára. Ahhoz hogy aktiválja a szótárat, jelölje be a szótár neve mellett található négyzetet.</text:p>
      <text:p text:style-name="npsh_3a__3a_BodyText">Már csak egy dolga maradt, fel kell tölteni a kívánt szavakkal a kivételszótárát. Ehhez jelölje ki a szótárat és kattintson a <text:span text:style-name="npsh_3a__3a_kepernyogomb">Szerkesztés…</text:span> gombra. A felugró ablakban meg kell adnia az elkerülendő <text:span text:style-name="npsh_3a__3a_kepernyogomb">Szó</text:span>t, majd a <text:span text:style-name="npsh_3a__3a_kepernyogomb">Csere erre</text:span> területen a kívánt helyettesítő szót. Ezek után kattintson az <text:span text:style-name="npsh_3a__3a_kepernyogomb">Új</text:span> gombra. Ezzel máris kibővítette a szótárát. Ide bármikor visszatérhet, ha esetleg újabb szavakat akar felvenni a listába, vagy ha valamelyik szóval kapcsolatban meggondolta magát, és törölni szeretné (ez esetben jelölje ki a szópárt és kattintson a <text:span text:style-name="npsh_3a__3a_kepernyogomb">Törlés</text:span> gombra). Mostantól, amíg aktív ez a szótár, addig jelzi önnek, ha véletlenül leírná a nemkívánatos szót.</text:p>
      <text:list xml:id="list32578303" text:continue-numbering="true" text:style-name="Outline">
        <text:list-item>
          <text:list>
            <text:list-item>
              <text:list>
                <text:list-item>
                  <text:h text:style-name="npsh_3a__3a_Head3" text:outline-level="3">Automatikus elválasztás</text:h>
                </text:list-item>
              </text:list>
            </text:list-item>
          </text:list>
        </text:list-item>
      </text:list>
      <text:p text:style-name="npsh_3a__3a_BodyText">Alapértelmezés szerint az OpenOffice.org a következő sorba helyezi azt a szót, amelyik nem fér ki egy adott sorba. Lehetőség van kézi vagy automatikus elválasztás beállítására is.</text:p>
      <text:p text:style-name="npsh_3a__3a_BodyText">Automatikus elválasztást egy-egy bekezdésre állíthatunk be. Több bekezdés esetén megtehetjük, hogy olyan bekezdésstílust hozunk létre, amelyben engedélyezzük az automatikus elválasztást. Ezek után ezt a stílust alkalmazzuk a kívánt bekezdésekre, vagy az egész oldalra.</text:p>
      <text:p text:style-name="npsh_3a__3a_BodyText">Ha csupán egy bekezdésre kívánjuk alkalmazni az automatikus elválasztást, akkor kattintsunk az elsődleges egérgombbal a kívánt bekezdésre, majd válasszuk a <text:span text:style-name="npsh_3a__3a_kepernyogomb">Formátum</text:span> menü <text:span text:style-name="npsh_3a__3a_kepernyogomb">Bekezdés </text:span>menüpontját és kattintsunk a <text:span text:style-name="npsh_3a__3a_kepernyogomb"><text:span text:style-name="T11">Szövegbeosztás</text:span></text:span> fülre. Az <text:span text:style-name="npsh_3a__3a_kepernyogomb">Elválasztás</text:span> területen jelöljük be az <text:span text:style-name="npsh_3a__3a_kepernyogomb">Automatikus</text:span> jelölőnégyzetet.</text:p>
      <text:p text:style-name="npsh_3a__3a_BodyText">Ha egynél több bekezdésben akarjuk működtetni az automatikus elválasztást, akkor a bekezdésstílust a következő módon állíthatjuk be. Válasszuk ki a <text:span text:style-name="npsh_3a__3a_kepernyogomb">Formátum menü Stílusok és formázás</text:span> menüpontját, majd kattintsunk az <text:span text:style-name="npsh_3a__3a_kepernyogomb">Bekezdésstílusok</text:span> ikonra. Kattintsunk a másodlagos egérgombbal az elválasztani kívánt bekezdésstílusra, majd válasszuk a <text:span text:style-name="npsh_3a__3a_kepernyogomb">Módosítás</text:span> lehetőséget. A megjelenő ablakban kattintsunk a <text:span text:style-name="npsh_3a__3a_kepernyogomb">Szövegbeosztás</text:span> fülre, és az <text:span text:style-name="npsh_3a__3a_kepernyogomb">Elválasztás</text:span> területen jelöljük be az <text:span text:style-name="npsh_3a__3a_kepernyogomb">Automatikus</text:span> jelölőnégyzetet. Ezek után nincs más dolgunk, mint alkalmazni a stílust azokra a bekezdésekre, amelyekben a szavak automatikus elválasztását akarjuk.</text:p>
      <text:p text:style-name="npsh_3a__3a_Figyelem">Vigyázzunk: sem az automatikus helyesírás-ellenőrzés, sem az automatikus elválasztás nem „bombabiztos” – sőt, időnként megmosolyogtató vagy akár kínos hibákhoz is vezethet. A jó helyesírási érzékű ember szemét semmi nem pótolja. </text:p>
      <text:h text:style-name="P45" text:outline-level="2"/>
      <text:list xml:id="list32565363" text:continue-numbering="true" text:style-name="Outline">
        <text:list-item>
          <text:list>
            <text:list-item>
              <text:h text:style-name="P47" text:outline-level="2">B23. lecke. Beállítások <text:span text:style-name="T22">≈</text:span> <draw:frame draw:style-name="fr13" draw:name="Kép22" text:anchor-type="as-char" svg:width="0.794cm" svg:height="0.794cm" draw:z-index="23"><draw:image xlink:href="Pictures/100000000000001E0000001EB2CEE024.png" xlink:type="simple" xlink:show="embed" xlink:actuate="onLoad"/></draw:frame> SZ22 <text:span text:style-name="T22">≈ </text:span><text:span text:style-name="T22"><draw:frame draw:style-name="fr13" draw:name="Kép23" text:anchor-type="as-char" svg:width="0.767cm" svg:height="0.794cm" draw:z-index="24"><draw:image xlink:href="Pictures/100000000000001D0000001E60C8850E.png" xlink:type="simple" xlink:show="embed" xlink:actuate="onLoad"/></draw:frame></text:span><text:span text:style-name="T22"> T30</text:span></text:h>
            </text:list-item>
          </text:list>
        </text:list-item>
      </text:list>
      <text:p text:style-name="npsh_3a__3a_BodyText">Gyakorlott felhasználók bemerészkedhetnek az Eszközök menübe is, ahol a Beállítások menüpontban igazíthatják a programot a saját elképzeléseikhez. A megnyíló párbeszédablak lehetőségei közül kettőre hívnánk fel a figyelmet. </text:p>
      <text:p text:style-name="npsh_3a__3a_BodyText">Az első: a Felhasználói adatok ablakban azokat az adataikat állíthatják be, amelyeket szeretne, hogy a program hozzácsatoljon minden saját bemutatóhoz. </text:p>
      <text:list xml:id="list32577133" text:continue-numbering="true" text:style-name="Outline">
        <text:list-item>
          <text:list>
            <text:list-item>
              <text:list>
                <text:list-item>
                  <text:h text:style-name="npsh_3a__3a_Head3" text:outline-level="3">Felhasználónév</text:h>
                </text:list-item>
              </text:list>
            </text:list-item>
          </text:list>
        </text:list-item>
      </text:list>
      <text:p text:style-name="npsh_3a__3a_BodyText">Az OpenOffice.org programcsomagban lehetőségünk van a felhasználói adataink beállítására. </text:p>
      <text:p text:style-name="npsh_3a__3a_BodyText"><draw:frame draw:style-name="fr1" draw:name="Keret35" text:anchor-type="paragraph" svg:width="14.473cm" draw:z-index="49"><draw:text-box fo:min-height="8.336cm"><text:p text:style-name="Illustration"/><text:p text:style-name="Illustration"><draw:frame draw:style-name="fr3" draw:name="Keret83" text:anchor-type="paragraph" svg:width="11.501cm" draw:z-index="118"><draw:text-box fo:min-height="6.11cm"><text:p text:style-name="P30"><draw:frame draw:style-name="fr14" draw:name="kép56" text:anchor-type="paragraph" svg:x="0.004cm" svg:y="0.002cm" svg:width="11.501cm" style:rel-width="100%" svg:height="6.11cm" style:rel-height="scale" draw:z-index="119"><draw:image xlink:href="Pictures/10000000000002DE0000018629FF0DE2.jpg" xlink:type="simple" xlink:show="embed" xlink:actuate="onLoad"/></draw:frame><text:sequence text:ref-name="refIllustration34" text:name="Illustration" text:formula="ooow:Illustration+1" style:num-format="1">35</text:sequence>. ábra: Felhasználó adatainak megadása </text:p></draw:text-box></draw:frame></text:p></draw:text-box></draw:frame><text:span text:style-name="T27">Ehhez az </text:span><text:span text:style-name="npsh_3a__3a_kepernyogomb">Eszközök</text:span><text:span text:style-name="T27"> menü </text:span><text:span text:style-name="npsh_3a__3a_kepernyogomb">Beállítások</text:span><text:span text:style-name="T27"> menüpontját használhatjuk, ahol az </text:span><text:span text:style-name="npsh_3a__3a_kepernyogomb">OpenOffice.org</text:span><text:span text:style-name="T27"> melletti pluszjelre kattintva a felsorolásból kiválaszthatjuk a </text:span><text:span text:style-name="npsh_3a__3a_kepernyogomb">Felhasználó adatai</text:span><text:span text:style-name="T27"> lehetőséget. Szánjon időt arra, hogy végignézi, milyen adatok beállítására nyílik lehetősége.</text:span></text:p>
      <text:p text:style-name="npsh_3a__3a_BodyText"><text:span text:style-name="T27">Ez a lehetőség hasznosabb, mint első pillanatban gondolnánk. A felhasználó adatait többek között az OpenOffice.org sablonjai és tündérei használják, így például a </text:span><text:span text:style-name="npsh_3a__3a_kepernyogomb">Vezetéknév</text:span><text:span text:style-name="T27"> és az </text:span><text:span text:style-name="npsh_3a__3a_kepernyogomb">Utónév</text:span><text:span text:style-name="T27"> adatmezők alapján automatikusan beillesztik a szerző nevét egy új dokumentumba, amellyel ön értékes időt spórolhat meg. Praktikusan a felhasználói adatok egy része automatikusan beszúrásra kerül egy belső szótárba is, így ezeket a helyesírás-ellenőrző felismeri és esetleges gépelési hiba esetén a program ezeket az adatokat használhatja, amikor helyettesítést javasol.</text:span></text:p>
      <text:p text:style-name="npsh_3a__3a_Figyelem">Ha például az ön vezetékneve vagy a lakcíme nem szerepel a szótárban, akkor azt a helyesírás-ellenőrző minden alkalommal hibás szónak fogja tekinteni, de ha megadja ezeket az adatokat, akkor bekerülnek a szótárba, így nem fog hibát jelezni a program.</text:p>
      <text:p text:style-name="npsh_3a__3a_BodyText">A másik hasznos beállítás: az Útvonalak ablakban a program alapértelmezett munkakönyvtárait hozzáigazíthatja a kialakított saját könyvtári struktúrájához<text:span text:style-name="T17">.</text:span></text:p>
      <text:list xml:id="list32575236" text:continue-numbering="true" text:style-name="Outline">
        <text:list-item>
          <text:list>
            <text:list-item>
              <text:list>
                <text:list-item>
                  <text:h text:style-name="npsh_3a__3a_Head3" text:outline-level="3"><text:soft-page-break/>Alapértelmezett mappa</text:h>
                </text:list-item>
              </text:list>
            </text:list-item>
          </text:list>
        </text:list-item>
      </text:list>
      <text:p text:style-name="npsh_3a__3a_BodyText">A programcsomag alapértelmezésként beállít egy mentési helyet. Ez azt jelenti, hogy ha a <text:span text:style-name="npsh_3a__3a_kepernyogomb_5f_vonal">M</text:span><text:span text:style-name="npsh_3a__3a_kepernyogomb">entés</text:span> gombot megnyomjuk, akkor automatikusan ezt a helyet ajánlja fel; innen természetesen átnavigálhatunk és menthetünk másik helyre.</text:p>
      <text:p text:style-name="npsh_3a__3a_BodyText">Az alapértelmezett beállítást könnyen meg tudjuk változtatni. Ha például Önnek van egy (az alapértelmezettől eltérő) mappája, ahova rendszeresen menti a dokumentumait, akkor sok időt takaríthat meg, ha ezt a mappát teszi alapértelmezetté. Ezt a fentebb már említett <text:span text:style-name="npsh_3a__3a_kepernyogomb">Beállítások</text:span> menüpontban teheti meg. Most azonban (az <text:span text:style-name="npsh_3a__3a_kepernyogomb">OpenOffice.org</text:span><text:span text:style-name="T27"> melletti pluszjelre kattintva) a felsorolásból az </text:span><text:span text:style-name="npsh_3a__3a_kepernyogomb">Útvonalak</text:span><text:span text:style-name="T27"> lehetőséget válassza ki.</text:span></text:p>
      <text:p text:style-name="npsh_3a__3a_BodyText"><text:span text:style-name="npsh_3a__3a_kepernyogomb">Az OpenOffice.org által használt útvonalak</text:span> területen lévő felsorolásból válassza ki a <text:span text:style-name="npsh_3a__3a_kepernyogomb">Dokumentumok</text:span> feliratot. Jobbra tőle láthatja a jelenlegi alapértelmezett mentési helyet. Lejjebb a <text:span text:style-name="npsh_3a__3a_kepernyogomb">Szerkesztés…</text:span> gombra kattintva a felugró ablakban kijelölheti az Önnek megfelelő mappát, majd az <text:span text:style-name="npsh_3a__3a_kepernyogomb">OK</text:span> gombra kattintva látni fogja, hogy megváltozott az útvonal. Az eredetileg alapértelmezett mappát az <text:span text:style-name="npsh_3a__3a_kepernyogomb">Alapértelmezett</text:span> gombbal bármikor visszaállíthatja. </text:p>
      <text:p text:style-name="npsh_3a__3a_BodyText"><draw:frame draw:style-name="fr1" draw:name="Keret36" text:anchor-type="paragraph" svg:width="14.552cm" draw:z-index="50"><draw:text-box fo:min-height="8.703cm"><text:p text:style-name="Illustration"/><text:p text:style-name="Illustration"><draw:frame draw:style-name="fr3" draw:name="Keret84" text:anchor-type="paragraph" svg:width="11.501cm" draw:z-index="120"><draw:text-box fo:min-height="6.523cm"><text:p text:style-name="P30"><draw:frame draw:style-name="fr15" draw:name="kép33" text:anchor-type="paragraph" svg:width="11.501cm" svg:height="6.126cm" draw:z-index="162"><draw:image xlink:href="Pictures/10000000000002DE000001874D19227B.jpg" xlink:type="simple" xlink:show="embed" xlink:actuate="onLoad"/></draw:frame><text:sequence text:ref-name="refIllustration35" text:name="Illustration" text:formula="ooow:Illustration+1" style:num-format="1">36</text:sequence>. ábra: Alapértelmezett mentési hely beállítása </text:p></draw:text-box></draw:frame></text:p></draw:text-box></draw:frame></text:p>
      <text:p text:style-name="npsh_3a__3a_Figyelem">Oktatásvezetőjével szánjon időt a többi alapértelmezett mappa beállításának megtárgyalására.</text:p>
      <text:p text:style-name="npsh_3a__3a_BodyText">A fentebb megváltoztatott adatok csak az OpenOffice.org újraindítása után kezdenek működni. </text:p>
      <text:p text:style-name="P18">Töltse ki a felhasználói adatlapját, és állítsa be a Dokumentumok és a Képek útvonalát úgy, hogy azok az Ön által ezek tárolására szolgáló könyvtárakra mutasson.</text:p>
      <text:list xml:id="list32574906" text:continue-numbering="true" text:style-name="Outline">
        <text:list-item>
          <text:list>
            <text:list-item>
              <text:list>
                <text:list-item>
                  <text:h text:style-name="npsh_3a__3a_Head3" text:outline-level="3">Eszköztárak kezelése</text:h>
                </text:list-item>
              </text:list>
            </text:list-item>
          </text:list>
        </text:list-item>
      </text:list>
      <text:p text:style-name="npsh_3a__3a_BodyText">Az OpenOffice.org programcsalád minden programjában a menüsor alatt található ikonok sorait nevezzük eszköztárnak. </text:p>
      <text:p text:style-name="npsh_3a__3a_BodyText"><draw:frame draw:style-name="fr4" draw:name="Keret37" text:anchor-type="paragraph" svg:x="0.026cm" svg:width="15.901cm" draw:z-index="51"><draw:text-box fo:min-height="9.601cm"><text:p text:style-name="Illustration"/><text:p text:style-name="Illustration"><draw:frame draw:style-name="fr3" draw:name="Keret85" text:anchor-type="paragraph" svg:width="12.815cm" draw:z-index="121"><draw:text-box fo:min-height="7.207cm"><text:p text:style-name="P30"><draw:frame draw:style-name="fr16" draw:name="kép59" text:anchor-type="paragraph" svg:x="0.004cm" svg:y="0.002cm" svg:width="12.815cm" svg:height="6.75cm" draw:z-index="122"><draw:image xlink:href="Pictures/1000000000000400000002406BC35701.jpg" xlink:type="simple" xlink:show="embed" xlink:actuate="onLoad"/></draw:frame><text:sequence text:ref-name="refIllustration36" text:name="Illustration" text:formula="ooow:Illustration+1" style:num-format="1">37</text:sequence>. ábra: Eszköztárak </text:p></draw:text-box></draw:frame></text:p></draw:text-box></draw:frame><text:soft-page-break/>Egyes eszköztárak automatikusan megnyílnak a környezettől függően. Például ha egy szöveges dokumentumba beszúrunk egy képet (vagy a már ott lévő képre kattintunk), akkor a <text:span text:style-name="npsh_3a__3a_kepernyogomb">Kép</text:span> eszköztár jelenik meg; ha egy táblázatba kattintunk, a <text:span text:style-name="npsh_3a__3a_kepernyogomb">Táblázat</text:span> eszköztár nyílik meg. Ha egy számozott felsorolásba kattint, a <text:span text:style-name="npsh_3a__3a_kepernyogomb">Felsorolás és számozás</text:span> eszköztár nyílik meg.</text:p>
      <text:p text:style-name="npsh_3a__3a_BodyText">Ezek az eszköztárak azért hasznosak, mert az adott objektumhoz használt módosító eszközöket azonnal elérhetővé teszik. Ha például gyakran készítünk táblázatokat egy szöveges dokumentumban, akkor érdemes megnyitnunk a <text:span text:style-name="npsh_3a__3a_kepernyogomb">Táblázat</text:span> eszköztárat. Igaz, hogy minden művelet, amely az eszköztárak ikonjaival elvégezhető, az elvégezhető menüsorból is, de a gyakran használt műveletekhez érdemes élni az eszköztárak nyújtotta kényelemmel, amely sok esetben rendkívül meggyorsíthatja a munkát.</text:p>
      <text:p text:style-name="npsh_3a__3a_BodyText">Az egyes eszköztárak kézi ki/be kapcsolásához álljon a <text:span text:style-name="npsh_3a__3a_kepernyogomb">Nézet</text:span> menü <text:span text:style-name="npsh_3a__3a_kepernyogomb">Eszköztárak</text:span> menüpontjára az egérrel, és a megnyíló felsorolásban kiválaszthatja a kívánt eszköztárat. Amelyik elem neve mellett pipát talál, az már nyitva van: kattintással bezárhatja.</text:p>
      <text:p text:style-name="npsh_3a__3a_BodyText">Érdemes megjegyezni, hogy vannak úszó eszköztárak, amelyeket mozgathatunk a képernyőn, és fixek, amelyek a menühöz vannak kötve. Ha a fix eszköztár bal oldalát „megfogjuk” az egér-gombbal, akkor kivonszolhatjuk a pozíciójából és úszóvá válik. Ha egy úszó eszköztárat akarunk fixálni, akkor vonszoljuk a fix menüre és engedjük el.</text:p>
      <text:list xml:id="list32557546" text:continue-numbering="true" text:style-name="Outline">
        <text:list-item>
          <text:list>
            <text:list-item>
              <text:list>
                <text:list-item>
                  <text:h text:style-name="npsh_3a__3a_Head3" text:outline-level="3">Váltás ablakok között</text:h>
                </text:list-item>
              </text:list>
            </text:list-item>
          </text:list>
        </text:list-item>
      </text:list>
      <text:p text:style-name="npsh_3a__3a_BodyText">A megnyitott OpenOffice.org dokumentumok között az <text:span text:style-name="npsh_3a__3a_kepernyogomb">Ablak</text:span> menü segítségével váltogathatunk. A lenyíló menü második szakasza mutatja a jelenleg nyitva levő anyagokat, az éppen aktuálisan használt neve mellett bal oldalt egy kis fekete pontot látunk. Ha másik anyagot kívánunk szerkeszteni, akkor annak a nevére kattintunk a listán. </text:p>
      <text:h text:style-name="P45" text:outline-level="2"/>
      <text:list xml:id="list32561780" text:continue-numbering="true" text:style-name="Outline">
        <text:list-item>
          <text:list>
            <text:list-item>
              <text:h text:style-name="P47" text:outline-level="2">B24. lecke. A diaképek kiegészítései</text:h>
            </text:list-item>
          </text:list>
        </text:list-item>
      </text:list>
      <text:p text:style-name="npsh_3a__3a_BodyText">A bemutató-készítő sok eszközt biztosít annak érdekében, hogy bemutatónkat látványosabbá tegyük. Ezek közül mutatunk be néhányat.</text:p>
      <text:list xml:id="list32559772" text:continue-numbering="true" text:style-name="Outline">
        <text:list-item>
          <text:list>
            <text:list-item>
              <text:list>
                <text:list-item>
                  <text:h text:style-name="npsh_3a__3a_Head3" text:outline-level="3">Bemutató, saját háttérrel</text:h>
                </text:list-item>
              </text:list>
            </text:list-item>
          </text:list>
        </text:list-item>
      </text:list>
      <text:p text:style-name="npsh_3a__3a_BodyText">A bemutató-szerkesztő felkínál ugyan néhány háttérlehetőséget, de ha olyan hátteret szeretnénk használni, amely egyénivé teszi prezentációnkat, akkor nyomjuk meg a <text:span text:style-name="T37">jobb egérgombot a munkaablak közepén. </text:span><text:span text:style-name="T37">A megjel</text:span><text:span text:style-name="T37">enő helyi menüből válasszuk a </text:span><text:span text:style-name="npsh_3a__3a_kepernyogomb">Dia háttérképének beállítása</text:span><text:span text:style-name="T38"> </text:span><text:span text:style-name="T37">pontot, keressünk a témánkhoz illő háttér-képet, és azon helyezzük el a szövegünket és képeinket.</text:span></text:p>
      <text:p text:style-name="npsh_3a__3a_BodyText"><draw:frame draw:style-name="fr8" draw:name="Keret38" text:anchor-type="paragraph" svg:x="0.026cm" svg:width="15.901cm" draw:z-index="52"><draw:text-box fo:min-height="9.714cm"><text:p text:style-name="Illustration"/><text:p text:style-name="Illustration"><draw:frame draw:style-name="fr3" draw:name="Keret86" text:anchor-type="paragraph" svg:width="12.815cm" draw:z-index="123"><draw:text-box fo:min-height="7.207cm"><text:p text:style-name="P30"><draw:frame draw:style-name="fr16" draw:name="kép32" text:anchor-type="paragraph" svg:x="0.004cm" svg:y="0.002cm" svg:width="12.815cm" svg:height="6.75cm" draw:z-index="124"><draw:image xlink:href="Pictures/100000000000040000000240FC5B904D.jpg" xlink:type="simple" xlink:show="embed" xlink:actuate="onLoad"/></draw:frame><text:sequence text:ref-name="refIllustration37" text:name="Illustration" text:formula="ooow:Illustration+1" style:num-format="1">38</text:sequence>. ábra: Dia háttérképének beállítása </text:p></draw:text-box></draw:frame></text:p></draw:text-box></draw:frame></text:p>
      <text:p text:style-name="P5">Például így: </text:p>
      <text:p text:style-name="npsh_3a__3a_BodyText"/>
      <text:h text:style-name="P40" text:outline-level="3"><draw:frame draw:style-name="fr1" draw:name="Keret39" text:anchor-type="paragraph" svg:width="15.901cm" draw:z-index="53"><draw:text-box fo:min-height="9.603cm"><text:p text:style-name="Illustration"/><text:p text:style-name="Illustration"><draw:frame draw:style-name="fr2" draw:name="Keret87" text:anchor-type="paragraph" svg:x="1.529cm" svg:y="0.213cm" svg:width="12.345cm" draw:z-index="125"><draw:text-box fo:min-height="6.943cm"><text:p text:style-name="P30"><draw:frame draw:style-name="fr23" draw:name="kép3" text:anchor-type="paragraph" svg:width="14.235cm" svg:height="11.575cm" draw:z-index="174"><draw:image xlink:href="Pictures/1000000000000500000003E26DEA4A35.gif" xlink:type="simple" xlink:show="embed" xlink:actuate="onLoad"/></draw:frame><text:sequence text:ref-name="refIllustration38" text:name="Illustration" text:formula="ooow:Illustration+1" style:num-format="1">39</text:sequence>. ábra: Nyári képek </text:p></draw:text-box></draw:frame></text:p></draw:text-box></draw:frame></text:h>
      <text:list xml:id="list32555928" text:continue-numbering="true" text:style-name="Outline">
        <text:list-item>
          <text:list>
            <text:list-item>
              <text:list>
                <text:list-item>
                  <text:h text:style-name="P41" text:outline-level="3">Diaelemek animálása</text:h>
                </text:list-item>
              </text:list>
            </text:list-item>
          </text:list>
        </text:list-item>
      </text:list>
      <text:p text:style-name="npsh_3a__3a_BodyText">A munkaterület jobboldali paneljén nemcsak a diák hátterét és stílusát választhatjuk ki, de a Feladatok panelen az Egyéni animáció kiválasztása lehetővé teszi, hogy a dia kijelölt eleméhez különböző megjelenési és eltűnési animációt adjunk hozzá. </text:p>
      <text:p text:style-name="npsh_3a__3a_BodyText"><draw:frame draw:style-name="fr1" draw:name="Keret40" text:anchor-type="paragraph" svg:width="8.414cm" draw:z-index="54"><draw:text-box fo:min-height="15.305cm"><text:p text:style-name="Illustration"/><text:p text:style-name="Illustration"><draw:frame draw:style-name="fr3" draw:name="Keret88" text:anchor-type="paragraph" svg:width="5.495cm" draw:z-index="126"><draw:text-box fo:min-height="12.811cm"><text:p text:style-name="P30"><draw:frame draw:style-name="fr14" draw:name="kép44" text:anchor-type="paragraph" svg:x="0.004cm" svg:y="0.002cm" svg:width="5.495cm" style:rel-width="100%" svg:height="12.811cm" style:rel-height="scale" draw:z-index="127"><draw:image xlink:href="Pictures/10000000000000E80000021D7354314C.jpg" xlink:type="simple" xlink:show="embed" xlink:actuate="onLoad"/></draw:frame><text:sequence text:ref-name="refIllustration39" text:name="Illustration" text:formula="ooow:Illustration+1" style:num-format="1">40</text:sequence>. ábra: Egyéni animáció </text:p></draw:text-box></draw:frame></text:p></draw:text-box></draw:frame></text:p>
      <text:p text:style-name="P5">Az eredmény, például a bemutatónk címlapképének megjelenésekor: </text:p>
      <text:p text:style-name="npsh_3a__3a_BodyText"/>
      <text:h text:style-name="P40" text:outline-level="3"><draw:frame draw:style-name="fr4" draw:name="Keret41" text:anchor-type="paragraph" svg:x="0.026cm" svg:width="15.901cm" draw:z-index="55"><draw:text-box fo:min-height="11.827cm"><text:p text:style-name="Illustration"/><text:p text:style-name="Illustration"><draw:frame draw:style-name="fr3" draw:name="Keret89" text:anchor-type="paragraph" svg:width="12.735cm" draw:z-index="128"><draw:text-box fo:min-height="9.603cm"><text:p text:style-name="P30"><draw:frame draw:style-name="fr14" draw:name="kép47" text:anchor-type="paragraph" svg:x="0.004cm" svg:y="0.002cm" svg:width="12.735cm" style:rel-width="100%" svg:height="9.603cm" style:rel-height="scale" draw:z-index="129"><draw:image xlink:href="Pictures/10000000000004FD000003C3E1486F95.png" xlink:type="simple" xlink:show="embed" xlink:actuate="onLoad"/></draw:frame><text:sequence text:ref-name="refIllustration40" text:name="Illustration" text:formula="ooow:Illustration+1" style:num-format="1">41</text:sequence>. ábra: Pompeji 1. </text:p></draw:text-box></draw:frame></text:p></draw:text-box></draw:frame></text:h>
      <text:list xml:id="list32579800" text:continue-numbering="true" text:style-name="Outline">
        <text:list-item>
          <text:list>
            <text:list-item>
              <text:list>
                <text:list-item>
                  <text:h text:style-name="P41" text:outline-level="3">Áttűnés a diák között</text:h>
                </text:list-item>
              </text:list>
            </text:list-item>
          </text:list>
        </text:list-item>
      </text:list>
      <text:p text:style-name="npsh_3a__3a_BodyText">A <text:span text:style-name="KÉPERNYŐRŐL">Feladatok</text:span> panelen a <text:span text:style-name="KÉPERNYŐRŐL">Diaátmenet</text:span> menüpontban a diaváltásnál alkalmazandó átmenet formáját választhatjuk meg: </text:p>
      <text:p text:style-name="npsh_3a__3a_BodyText"/>
      <text:p text:style-name="npsh_3a__3a_BodyText"><draw:frame draw:style-name="fr1" draw:name="Keret42" text:anchor-type="paragraph" svg:width="7.218cm" draw:z-index="56"><draw:text-box fo:min-height="12.423cm"><text:p text:style-name="Illustration"/><text:p text:style-name="Illustration"><draw:frame draw:style-name="fr6" draw:name="Keret90" text:anchor-type="paragraph" svg:y="0.185cm" svg:width="4.256cm" draw:z-index="130"><draw:text-box fo:min-height="9.924cm"><text:p text:style-name="P30"><draw:frame draw:style-name="fr14" draw:name="kép45" text:anchor-type="paragraph" svg:x="0.004cm" svg:y="0.002cm" svg:width="4.256cm" style:rel-width="100%" svg:height="9.924cm" style:rel-height="scale" draw:z-index="131"><draw:image xlink:href="Pictures/10000000000000E80000021DB0757BDC.jpg" xlink:type="simple" xlink:show="embed" xlink:actuate="onLoad"/></draw:frame><text:sequence text:ref-name="refIllustration41" text:name="Illustration" text:formula="ooow:Illustration+1" style:num-format="1">42</text:sequence>. ábra: Diaátmenet </text:p></draw:text-box></draw:frame></text:p></draw:text-box></draw:frame></text:p>
      <text:p text:style-name="npsh_3a__3a_BodyText"/>
      <text:p text:style-name="P5">Az eredmény látványos diaátmenet lesz: </text:p>
      <text:p text:style-name="npsh_3a__3a_BodyText"/>
      <text:h text:style-name="P40" text:outline-level="3"><draw:frame draw:style-name="fr4" draw:name="Keret43" text:anchor-type="paragraph" svg:x="0cm" svg:width="15.954cm" draw:z-index="57"><draw:text-box fo:min-height="11.829cm"><text:p text:style-name="Illustration"/><text:p text:style-name="Illustration"><draw:frame draw:style-name="fr3" draw:name="Keret91" text:anchor-type="paragraph" svg:width="12.799cm" draw:z-index="132"><draw:text-box fo:min-height="9.613cm"><text:p text:style-name="P30"><draw:frame draw:style-name="fr14" draw:name="kép46" text:anchor-type="paragraph" svg:x="0.004cm" svg:y="0.002cm" svg:width="12.799cm" style:rel-width="100%" svg:height="9.613cm" style:rel-height="scale" draw:z-index="133"><draw:image xlink:href="Pictures/10000000000004FE000003C085E70909.png" xlink:type="simple" xlink:show="embed" xlink:actuate="onLoad"/></draw:frame><text:sequence text:ref-name="refIllustration42" text:name="Illustration" text:formula="ooow:Illustration+1" style:num-format="1">43</text:sequence>. ábra: Pompeji 2. </text:p></draw:text-box></draw:frame></text:p></draw:text-box></draw:frame></text:h>
      <text:list xml:id="list32573003" text:continue-numbering="true" text:style-name="Outline">
        <text:list-item>
          <text:list>
            <text:list-item>
              <text:list>
                <text:list-item>
                  <text:h text:style-name="P41" text:outline-level="3">Felkészülés a bemutatóra</text:h>
                </text:list-item>
              </text:list>
            </text:list-item>
          </text:list>
        </text:list-item>
      </text:list>
      <text:p text:style-name="npsh_3a__3a_BodyText">Ha az eddigieket kipróbáltuk, akkor valószínűleg elkészült az első bemutatónk, ideje, hogy felkészüljünk a prezentációra. Tekintsük át először, milyen lehetőségeket kínál ehhez a szerkesztőnk Rendezősora.</text:p>
      <text:p text:style-name="npsh_3a__3a_BodyText">Normál helyzetben bemutató-szerkesztőnk a Diasort, a Munkaterületet és a Diamintákat mutatja. </text:p>
      <text:p text:style-name="P26"/>
      <text:p text:style-name="npsh_3a__3a_BodyText"><draw:frame draw:style-name="fr1" draw:name="Keret44" text:anchor-type="paragraph" svg:width="15.901cm" draw:z-index="58"><draw:text-box fo:min-height="10.202cm"><text:p text:style-name="Illustration"/><text:p text:style-name="Illustration"><draw:frame draw:style-name="fr3" draw:name="Keret92" text:anchor-type="paragraph" svg:width="12.792cm" draw:z-index="134"><draw:text-box fo:min-height="7.761cm"><text:p text:style-name="P30"><draw:frame draw:style-name="fr16" draw:name="kép48" text:anchor-type="paragraph" svg:x="0.004cm" svg:y="0.002cm" svg:width="12.792cm" svg:height="7.331cm" draw:z-index="135"><draw:image xlink:href="Pictures/1000000000000400000002408FD23D74.jpg" xlink:type="simple" xlink:show="embed" xlink:actuate="onLoad"/></draw:frame><text:sequence text:ref-name="refIllustration43" text:name="Illustration" text:formula="ooow:Illustration+1" style:num-format="1">44</text:sequence>. ábra: Pompeji 3. </text:p></draw:text-box></draw:frame></text:p></draw:text-box></draw:frame></text:p>
      <text:p text:style-name="P5">Ha átkapcsolunk a Vázlat nézetre, akkor láthatjuk, hogy milyen címet adtunk az egyes diáinknak, és milyen szöveget írtunk rá. Ha nem adtunk címet, akkor most adhatunk – ez az esetleges későbbi hivatkozásoknál lehet hasznos. </text:p>
      <text:p text:style-name="npsh_3a__3a_BodyText"/>
      <text:p text:style-name="npsh_3a__3a_BodyText"><text:span text:style-name="npsh_3a__3a_kepernyogomb"/><draw:frame draw:style-name="fr10" draw:name="Keret45" text:anchor-type="char" svg:x="0.026cm" svg:y="0.166cm" svg:width="15.901cm" draw:z-index="62"><draw:text-box fo:min-height="9.978cm"><text:p text:style-name="Illustration"/><text:p text:style-name="Illustration"><draw:frame draw:style-name="fr2" draw:name="Keret93" text:anchor-type="paragraph" svg:x="1.231cm" svg:y="0.238cm" svg:width="12.933cm" draw:z-index="136"><draw:text-box fo:min-height="7.511cm"><text:p text:style-name="P30"><draw:frame draw:style-name="fr16" draw:name="kép55" text:anchor-type="paragraph" svg:x="0.004cm" svg:y="0.002cm" svg:width="12.933cm" svg:height="7.14cm" draw:z-index="137"><draw:image xlink:href="Pictures/1000000000000400000002405BCA9F7C.jpg" xlink:type="simple" xlink:show="embed" xlink:actuate="onLoad"/></draw:frame><text:sequence text:ref-name="refIllustration44" text:name="Illustration" text:formula="ooow:Illustration+1" style:num-format="1">45</text:sequence>. ábra: Pompeji 4. </text:p></draw:text-box></draw:frame></text:p></draw:text-box></draw:frame></text:p>
      <text:p text:style-name="npsh_3a__3a_BodyText"><text:span text:style-name="npsh_3a__3a_kepernyogomb"/></text:p>
      <text:p text:style-name="P5"><text:span text:style-name="npsh_3a__3a_kepernyogomb">Jegyzetek</text:span><text:span text:style-name="T43"> nézetben hozzáfűzhetjük diáinkhoz azokat a megjegyzéseket, amelyeket a prezentáció során el akarunk mondani.</text:span></text:p>
      <text:p text:style-name="P27"/>
      <text:p text:style-name="npsh_3a__3a_BodyText"><draw:frame draw:style-name="fr11" draw:name="Keret46" text:anchor-type="char" svg:x="0cm" svg:width="15.901cm" draw:z-index="63"><draw:text-box fo:min-height="10.395cm"><text:p text:style-name="Illustration"/><text:p text:style-name="Illustration"><draw:frame draw:style-name="fr3" draw:name="Keret94" text:anchor-type="paragraph" svg:width="12.848cm" draw:z-index="138"><draw:text-box fo:min-height="7.821cm"><text:p text:style-name="P30"><draw:frame draw:style-name="fr16" draw:name="kép49" text:anchor-type="paragraph" svg:x="0.004cm" svg:y="0.002cm" svg:width="12.848cm" svg:height="7.331cm" draw:z-index="139"><draw:image xlink:href="Pictures/100000000000040000000240C1E8A735.jpg" xlink:type="simple" xlink:show="embed" xlink:actuate="onLoad"/></draw:frame><text:sequence text:ref-name="refIllustration45" text:name="Illustration" text:formula="ooow:Illustration+1" style:num-format="1">46</text:sequence>. ábra: Pompeji 5. </text:p></draw:text-box></draw:frame></text:p></draw:text-box></draw:frame></text:p>
      <text:p text:style-name="npsh_3a__3a_BodyText"/>
      <text:p text:style-name="P5">Az Emlékeztető nézet a prezentációra való felkészülés során segíti az előadót a memorizálásban – csak akkor jelenik meg az aktuális dia képe, ha rákattintunk az egyes kockák üres helyére: </text:p>
      <text:p text:style-name="npsh_3a__3a_BodyText"/>
      <text:p text:style-name="npsh_3a__3a_BodyText"><draw:frame draw:style-name="fr1" draw:name="Keret47" text:anchor-type="paragraph" svg:width="15.954cm" draw:z-index="59"><draw:text-box fo:min-height="10.045cm"><text:p text:style-name="Illustration"/><text:p text:style-name="Illustration"><draw:frame draw:style-name="fr6" draw:name="Keret95" text:anchor-type="paragraph" svg:y="0.159cm" svg:width="12.788cm" draw:z-index="140"><draw:text-box fo:min-height="7.551cm"><text:p text:style-name="P30"><draw:frame draw:style-name="fr16" draw:name="kép50" text:anchor-type="paragraph" svg:x="0.004cm" svg:y="0.002cm" svg:width="12.788cm" svg:height="7.14cm" draw:z-index="141"><draw:image xlink:href="Pictures/1000000000000400000002408E6E7FBC.jpg" xlink:type="simple" xlink:show="embed" xlink:actuate="onLoad"/></draw:frame><text:sequence text:ref-name="refIllustration46" text:name="Illustration" text:formula="ooow:Illustration+1" style:num-format="1">47</text:sequence>. ábra: Pompeji 6. </text:p></draw:text-box></draw:frame></text:p></draw:text-box></draw:frame></text:p>
      <text:p text:style-name="npsh_3a__3a_BodyText"/>
      <text:p text:style-name="P5">Diarendező nézetben az egérrel mozgatva változtathatjuk meg diáink sorrendjét – ez különösen hosszabb, sok diából álló bemutatók esetében nyújt segítséget a szerkesztésben. </text:p>
      <text:p text:style-name="npsh_3a__3a_BodyText"/>
      <text:p text:style-name="npsh_3a__3a_BodyText"><draw:frame draw:style-name="fr4" draw:name="Keret48" text:anchor-type="paragraph" svg:x="0.026cm" svg:width="15.928cm" draw:z-index="60"><draw:text-box fo:min-height="9.978cm"><text:p text:style-name="Illustration"/><text:p text:style-name="Illustration"><draw:frame draw:style-name="fr3" draw:name="Keret96" text:anchor-type="paragraph" svg:width="12.898cm" draw:z-index="142"><draw:text-box fo:min-height="7.571cm"><text:p text:style-name="P30"><draw:frame draw:style-name="fr14" draw:name="kép51" text:anchor-type="paragraph" svg:x="0.004cm" svg:y="0.002cm" svg:width="12.898cm" style:rel-width="100%" svg:height="7.571cm" style:rel-height="scale" draw:z-index="143"><draw:image xlink:href="Pictures/100000000000040000000240BBF270AC.jpg" xlink:type="simple" xlink:show="embed" xlink:actuate="onLoad"/></draw:frame><text:sequence text:ref-name="refIllustration47" text:name="Illustration" text:formula="ooow:Illustration+1" style:num-format="1">48</text:sequence>. ábra: Pompeji 7. </text:p></draw:text-box></draw:frame></text:p></draw:text-box></draw:frame></text:p>
      <text:h text:style-name="P40" text:outline-level="3"/>
      <text:list xml:id="list32570403" text:continue-numbering="true" text:style-name="Outline">
        <text:list-item>
          <text:list>
            <text:list-item>
              <text:list>
                <text:list-item>
                  <text:h text:style-name="P42" text:outline-level="3">B25. lecke. A diaképek felhasználása</text:h>
                </text:list-item>
              </text:list>
            </text:list-item>
          </text:list>
        </text:list-item>
      </text:list>
      <text:p text:style-name="npsh_3a__3a_BodyText">Amikor bemutatót készítünk, mindig gondoljunk arra, hogy a célközönség milyen médiumon fogja azt látni. </text:p>
      <text:p text:style-name="npsh_3a__3a_BodyText">A bemutatónkat projektorral vagy nyomtatott fólia-vetítéssel kísérhetjük, számítógép vagy mobiltelefon képernyőjén jeleníthetjük meg, nyomtatott tananyagot illusztrálhatunk vele, vagy internetes portálon tehetjük közzé. Mielőtt közreadjuk bemutatónkat, mindig győződjünk meg arról, hogy a háttér, a színek, a betűméretek, a képek és videók kontrasztossága és fényereje, az alkalmazott animációk és diaátmenetek optimálisak-e az adott médiumon. </text:p>
      <text:p text:style-name="npsh_3a__3a_BodyText"/>
      <text:p text:style-name="P25"><draw:frame draw:style-name="fr12" draw:name="Keret49" text:anchor-type="paragraph" svg:x="0cm" svg:y="0.088cm" svg:width="15.875cm" draw:z-index="61"><draw:text-box fo:min-height="12.134cm"><text:p text:style-name="Illustration"/><text:p text:style-name="Illustration"><draw:frame draw:style-name="fr3" draw:name="Keret97" text:anchor-type="paragraph" svg:width="12.929cm" draw:z-index="144"><draw:text-box fo:min-height="9.717cm"><text:p text:style-name="P30"><draw:frame draw:style-name="fr14" draw:name="kép53" text:anchor-type="paragraph" svg:x="0.004cm" svg:y="0.002cm" svg:width="12.929cm" style:rel-width="100%" svg:height="9.717cm" style:rel-height="scale" draw:z-index="145"><draw:image xlink:href="Pictures/100000000000030100000242F1CE8095.png" xlink:type="simple" xlink:show="embed" xlink:actuate="onLoad"/></draw:frame><text:sequence text:ref-name="refIllustration48" text:name="Illustration" text:formula="ooow:Illustration+1" style:num-format="1">49</text:sequence>. ábra: Pompeji 8. </text:p></draw:text-box></draw:frame></text:p></draw:text-box></draw:frame></text:p>
      <text:p text:style-name="openSKM_5f_GYAKORLÁS"><text:span text:style-name="T37">Ha meggyőződtünk arról, hogy a közönség azt, és úgy fogja látni ahogyan elképzeltük, akkor a </text:span><text:a xlink:type="simple" xlink:href="../pompeji.odp"><text:span text:style-name="Internet_20_link"><text:span text:style-name="T37">Diavetítés</text:span></text:span></text:a><text:span text:style-name="T37"> gombbal, vagy az </text:span><text:a xlink:type="simple" xlink:href="../pompeji.odp"><text:span text:style-name="Internet_20_link"><text:span text:style-name="T37">F5</text:span></text:span></text:a><text:span text:style-name="T37"> funkcióbillentyűvel el is indíthatjuk a prezentációnkat.</text:span></text:p>
      <text:p text:style-name="P6"><text:span text:style-name="Internet_20_link"><text:span text:style-name="T1"/></text:span></text:p>
      <text:p text:style-name="P4"><text:span text:style-name="Internet_20_link"><text:span text:style-name="T1"/></text:span></text:p>
      <text:illustration-index text:style-name="Sect1" text:protected="true" text:name="Ábrajegyzék1">
        <text:illustration-index-source text:caption-sequence-name="Illustration" text:caption-sequence-format="text">
          <text:index-title-template text:style-name="Illustration_20_Index_20_Heading">Ábrajegyzék</text:index-title-template>
          <text:illustration-index-entry-template text:style-name="Illustration_20_Index_20_1">
            <text:index-entry-text/>
            <text:index-entry-tab-stop style:type="right" style:leader-char="."/>
            <text:index-entry-page-number/>
          </text:illustration-index-entry-template>
        </text:illustration-index-source>
        <text:index-body>
          <text:index-title text:style-name="Sect1" text:name="Ábrajegyzék1_Head">
            <text:p text:style-name="Illustration_20_Index_20_Heading">Ábrajegyzék</text:p>
          </text:index-title>
          <text:p text:style-name="P34">1. ábra: OpenOffice.org <text:tab/>8</text:p>
          <text:p text:style-name="P34">2. ábra: Bemutatótündér 1. <text:tab/>9</text:p>
          <text:p text:style-name="P34">3. ábra: Üres bemutató <text:tab/>9</text:p>
          <text:p text:style-name="P34">4. ábra: Bemutatótündér - sablonok <text:tab/>10</text:p>
          <text:p text:style-name="P34">5. ábra: Bemutatótündér 2. <text:tab/>12</text:p>
          <text:p text:style-name="P34">6. ábra: Bemutatótündér 3. <text:tab/>12</text:p>
          <text:p text:style-name="P34">7. ábra: Bemutatótündér 4. <text:tab/>13</text:p>
          <text:p text:style-name="P34">8. ábra: Bemutatótündér 5. <text:tab/>14</text:p>
          <text:p text:style-name="P34">9. ábra: Sablonnal indulva <text:tab/>15</text:p>
          <text:p text:style-name="P34">10. ábra: Sablon nélkül indulva <text:tab/>16</text:p>
          <text:p text:style-name="P34">11. ábra: OpenOffice.org Súgó <text:tab/>20</text:p>
          <text:p text:style-name="P34">12. ábra: Súgó - kezelési leírás <text:tab/>21</text:p>
          <text:p text:style-name="P34">13. ábra: Elrendezések 1. <text:tab/>22</text:p>
          <text:p text:style-name="P34">14. ábra: Elrendezések 2. <text:tab/>22</text:p>
          <text:p text:style-name="P34">15. ábra: A bemutatókészítő kezelőfelülete <text:tab/>24</text:p>
          <text:p text:style-name="P34">16. ábra: Beszúrás menü <text:tab/>26</text:p>
          <text:p text:style-name="P34">17. ábra: Új dia beszúrása <text:tab/>27</text:p>
          <text:p text:style-name="P34">18. ábra: Cím, kép, szöveg <text:tab/>28</text:p>
          <text:p text:style-name="P34">19. ábra: 'Cím, kép, szöveg' elrendezés <text:tab/>28</text:p>
          <text:p text:style-name="P34">20. ábra: Rajz 1. <text:tab/>29</text:p>
          <text:p text:style-name="P34">21. ábra: Mentés <text:tab/>32</text:p>
          <text:p text:style-name="P34">22. ábra: Megnyitás <text:tab/>34</text:p>
          <text:p text:style-name="P34">23. ábra: Mentés jelszóval <text:tab/>35</text:p>
          <text:p text:style-name="P34">24. ábra: Alapértelmezett formátum beállítása <text:tab/>37</text:p>
          <text:p text:style-name="P34">25. ábra: Mentés másként <text:tab/>39</text:p>
          <text:p text:style-name="P34">26. ábra: Mentés Internetre feltölthető formátumban <text:tab/>40</text:p>
          <text:p text:style-name="P34">27. ábra: Karakterek <text:tab/>43</text:p>
          <text:p text:style-name="P34">28. ábra: Formátum menü <text:tab/>45</text:p>
          <text:p text:style-name="P34">29. ábra: Igazítás <text:tab/>46</text:p>
          <text:p text:style-name="P34">30. ábra: Számozás és felsorolás <text:tab/>47</text:p>
          <text:p text:style-name="P34">31. ábra: Igazítás ikonok <text:tab/>47</text:p>
          <text:p text:style-name="P34">32. ábra: Szerkesztés menü <text:tab/>48</text:p>
          <text:p text:style-name="P34">33. ábra: Keresés és csere <text:tab/>49</text:p>
          <text:p text:style-name="P34">34. ábra: Beszúrás fájlból <text:tab/>55</text:p>
          <text:p text:style-name="P34">35. ábra: Felhasználó adatainak megadása <text:tab/>59</text:p>
          <text:p text:style-name="P34">36. ábra: Alapértelmezett mentési hely beállítása <text:tab/>60</text:p>
          <text:p text:style-name="P34">37. ábra: Eszköztárak <text:tab/>61</text:p>
          <text:p text:style-name="P34">38. ábra: Dia háttérképének beállítása <text:tab/>62</text:p>
          <text:p text:style-name="P34">39. ábra: Nyári képek <text:tab/>63</text:p>
          <text:p text:style-name="P34">40. ábra: Egyéni animáció <text:tab/>64</text:p>
          <text:p text:style-name="P34">41. ábra: Pompeji 1. <text:tab/>65</text:p>
          <text:p text:style-name="P34">42. ábra: Diaátmenet <text:tab/>66</text:p>
          <text:p text:style-name="P34">43. ábra: Pompeji 2. <text:tab/>67</text:p>
          <text:p text:style-name="P34"><text:soft-page-break/>44. ábra: Pompeji 3. <text:tab/>68</text:p>
          <text:p text:style-name="P34">45. ábra: Pompeji 4. <text:tab/>69</text:p>
          <text:p text:style-name="P34">46. ábra: Pompeji 5. <text:tab/>70</text:p>
          <text:p text:style-name="P34">47. ábra: Pompeji 6. <text:tab/>71</text:p>
          <text:p text:style-name="P34">48. ábra: Pompeji 7. <text:tab/>72</text:p>
          <text:p text:style-name="P34">49. ábra: Pompeji 8. <text:tab/>73</text:p>
        </text:index-body>
      </text:illustration-index>
      <text:p text:style-name="P6"><text:span text:style-name="Internet_20_link"><text:span text:style-name="T1"/></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StarSymbol" svg:font-family="StarSymbol" style:font-charset="x-symbol"/>
    <style:font-face style:name="Symbol1" svg:font-family="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FreeSans2" svg:font-family="FreeSans, sans-serif"/>
    <style:font-face style:name="OpenSymbol1" svg:font-family="OpenSymbol"/>
    <style:font-face style:name="OpenSymbol2" svg:font-family="OpenSymbol, 'Arial Unicode MS'"/>
    <style:font-face style:name="Tahoma2" svg:font-family="Tahoma"/>
    <style:font-face style:name="Courier New" svg:font-family="'Courier New'" style:font-family-generic="modern"/>
    <style:font-face style:name="Times new roman" svg:font-family="'Times new roman'" style:font-family-generic="roman"/>
    <style:font-face style:name="Courier New1" svg:font-family="'Courier New'" style:font-family-generic="modern" style:font-pitch="fixed"/>
    <style:font-face style:name="Arial Black1" svg:font-family="'Arial Black'" style:font-pitch="variable"/>
    <style:font-face style:name="Lucida Sans Unicode" svg:font-family="'Lucida Sans Unicode'" style:font-pitch="variable"/>
    <style:font-face style:name="OpenSymbol" svg:font-family="OpenSymbol" style:font-pitch="variable"/>
    <style:font-face style:name="Tahoma1" svg:font-family="Tahoma" style:font-pitch="variable"/>
    <style:font-face style:name="Cambria" svg:font-family="Cambria" style:font-family-generic="roman" style:font-pitch="variable"/>
    <style:font-face style:name="Times New Roman" svg:font-family="'Times New Roman'" style:font-family-generic="roman" style:font-pitch="variable"/>
    <style:font-face style:name="Times New Roman1" svg:font-family="'Times New Roman'" style:font-adornments="Normál" style:font-family-generic="roman" style:font-pitch="variable"/>
    <style:font-face style:name="Times New Roman2" svg:font-family="'Times New Roman', 'Times New Roman'" style:font-family-generic="roman" style:font-pitch="variable"/>
    <style:font-face style:name="Arial" svg:font-family="Arial" style:font-family-generic="swiss" style:font-pitch="variable"/>
    <style:font-face style:name="Arial Black" svg:font-family="'Arial Black'" style:font-adornments="Normál" style:font-family-generic="swiss" style:font-pitch="variable"/>
    <style:font-face style:name="Arial Narrow" svg:font-family="'Arial Narrow'" style:font-family-generic="swiss" style:font-pitch="variable"/>
    <style:font-face style:name="Arial Narrow1" svg:font-family="'Arial Narrow'" style:font-adornments="Normál" style:font-family-generic="swiss" style:font-pitch="variable"/>
    <style:font-face style:name="Arial Unicode MS" svg:font-family="'Arial Unicode MS'" style:font-family-generic="swiss" style:font-pitch="variable"/>
    <style:font-face style:name="Arial1" svg:font-family="Arial, Arial" style:font-family-generic="swiss" style:font-pitch="variable"/>
    <style:font-face style:name="DejaVu Sans" svg:font-family="'DejaVu Sans'" style:font-adornments="Book" style:font-family-generic="swiss" style:font-pitch="variable"/>
    <style:font-face style:name="DejaVu Sans1" svg:font-family="'DejaVu Sans'" style:font-adornments="ExtraLight" style:font-family-generic="swiss" style:font-pitch="variable"/>
    <style:font-face style:name="DejaVu Sans Condensed" svg:font-family="'DejaVu Sans Condensed'" style:font-adornments="Book" style:font-family-generic="swiss" style:font-pitch="variable"/>
    <style:font-face style:name="FreeSans3" svg:font-family="FreeSans" style:font-family-generic="swiss" style:font-pitch="variable"/>
    <style:font-face style:name="FreeSans" svg:font-family="FreeSans" style:font-adornments="Félkövér" style:font-family-generic="swiss" style:font-pitch="variable"/>
    <style:font-face style:name="FreeSans1" svg:font-family="FreeSans" style:font-adornments="Általános" style:font-family-generic="swiss" style:font-pitch="variable"/>
    <style:font-face style:name="Tahoma" svg:font-family="Tahoma" style:font-family-generic="swiss"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hu" fo:country="HU"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Times New Roman" fo:font-size="12pt" fo:language="hu" fo:country="HU" style:font-name-asian="Lucida Sans Unicode" style:font-size-asian="12pt" style:language-asian="zxx" style:country-asian="none" style:font-name-complex="Tahoma1"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style:page-number="auto"/>
      <style:text-properties style:font-name="DejaVu Sans"/>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2"/>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name-complex="Tahoma2" style:font-size-complex="10pt" style:font-style-complex="italic"/>
    </style:style>
    <style:style style:name="Index" style:family="paragraph" style:parent-style-name="Standard" style:class="index">
      <style:paragraph-properties text:number-lines="false" text:line-number="0"/>
      <style:text-properties style:font-name-complex="Tahoma2"/>
    </style:style>
    <style:style style:name="Heading_20_1" style:display-name="Heading 1" style:family="paragraph" style:parent-style-name="Standard" style:next-style-name="Standard" style:class="text">
      <style:paragraph-properties fo:margin-top="0.423cm" fo:margin-bottom="0.212cm" fo:keep-with-next="always">
        <style:tab-stops>
          <style:tab-stop style:position="0.635cm"/>
          <style:tab-stop style:position="1.27cm"/>
          <style:tab-stop style:position="1.905cm"/>
          <style:tab-stop style:position="2.54cm"/>
          <style:tab-stop style:position="3.175cm"/>
        </style:tab-stops>
      </style:paragraph-properties>
      <style:text-properties style:font-name="Arial1" fo:font-size="20pt" fo:font-weight="bold" style:font-size-asian="20pt" style:font-weight-asian="bold"/>
    </style:style>
    <style:style style:name="Heading_20_2" style:display-name="Heading 2" style:family="paragraph" style:parent-style-name="Standard" style:next-style-name="Standard" style:class="text">
      <style:paragraph-properties fo:margin-top="0.423cm" fo:margin-bottom="0.212cm" fo:keep-with-next="always"/>
      <style:text-properties style:font-name="Arial1" fo:font-size="16pt" fo:font-weight="bold" style:font-size-asian="16pt" style:font-weight-asian="bold"/>
    </style:style>
    <style:style style:name="Heading_20_3" style:display-name="Heading 3" style:family="paragraph" style:parent-style-name="Standard" style:next-style-name="Standard" style:class="text">
      <style:paragraph-properties fo:margin-top="0.423cm" fo:margin-bottom="0.106cm" fo:keep-with-next="always"/>
      <style:text-properties style:font-name="Arial1" fo:font-size="12pt" fo:font-weight="bold" style:font-size-asian="12pt" style:font-weight-asian="bold"/>
    </style:style>
    <style:style style:name="Heading_20_4" style:display-name="Heading 4" style:family="paragraph" style:parent-style-name="Standard" style:next-style-name="Standard" style:class="text">
      <style:paragraph-properties fo:margin-left="0.889cm" fo:margin-right="0cm" fo:margin-top="0.423cm" fo:margin-bottom="0.106cm" fo:text-indent="0cm" style:auto-text-indent="false" fo:keep-with-next="always"/>
      <style:text-properties style:font-name="Arial1" fo:font-size="12pt" fo:font-weight="bold" style:font-size-asian="12pt" style:font-weight-asian="bold"/>
    </style:style>
    <style:style style:name="Heading_20_5" style:display-name="Heading 5" style:family="paragraph" style:parent-style-name="Standard" style:next-style-name="Standard" style:class="text">
      <style:paragraph-properties fo:margin-left="1.27cm" fo:margin-right="0cm" fo:text-indent="0cm" style:auto-text-indent="false" fo:keep-with-next="always"/>
      <style:text-properties style:font-name="Arial1"/>
    </style:style>
    <style:style style:name="Table_20_Contents" style:display-name="Table Contents" style:family="paragraph" style:parent-style-name="Standard" style:class="extra">
      <style:paragraph-properties text:number-lines="false" text:line-number="0"/>
    </style:style>
    <style:style style:name="dőlt" style:family="paragraph" style:parent-style-name="Standard">
      <style:text-properties fo:font-size="11pt" fo:font-style="italic" style:font-name-asian="Arial Unicode MS" style:font-size-asian="11pt" style:font-style-asian="italic" style:font-style-complex="italic"/>
    </style:style>
    <style:style style:name="Footer" style:family="paragraph" style:parent-style-name="Standard" style:class="extra">
      <style:paragraph-properties fo:padding="0.101cm" fo:border-left="none" fo:border-right="none" fo:border-top="0.018cm solid #555753" fo:border-bottom="none" style:shadow="none" text:number-lines="false" text:line-number="0">
        <style:tab-stops>
          <style:tab-stop style:position="8.498cm" style:type="center"/>
          <style:tab-stop style:position="16.999cm" style:type="right"/>
        </style:tab-stops>
      </style:paragraph-properties>
      <style:text-properties fo:font-size="8pt"/>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ext_20_body_20_indent" style:display-name="Text body indent" style:family="paragraph" style:parent-style-name="Standard" style:class="text">
      <style:paragraph-properties fo:margin-left="0.635cm" fo:margin-right="0cm" fo:text-indent="0cm" style:auto-text-indent="false"/>
    </style:style>
    <style:style style:name="openSKM_5f_SZÖVEG" style:display-name="openSKM_SZÖVEG" style:family="paragraph" style:parent-style-name="Text_20_body">
      <style:paragraph-properties fo:margin-left="0cm" fo:margin-right="0cm" fo:margin-top="0.199cm" fo:margin-bottom="0.199cm" fo:line-height="110%" fo:text-align="justify" style:justify-single-word="false" fo:orphans="2" fo:widows="2" fo:text-indent="0cm" style:auto-text-indent="false"/>
      <style:text-properties style:use-window-font-color="true" style:font-name="Times new roman" fo:font-size="10pt" style:font-size-asian="10pt" style:font-size-complex="10pt"/>
    </style:style>
    <style:style style:name="openSKM_5f_MAGYARÁZAT" style:display-name="openSKM_MAGYARÁZAT" style:family="paragraph" style:parent-style-name="Text_20_body" style:master-page-name="">
      <style:paragraph-properties fo:margin-left="1.499cm" fo:margin-right="0cm" fo:margin-top="0.4cm" fo:margin-bottom="0.4cm" fo:text-align="justify" style:justify-single-word="false" fo:orphans="2" fo:widows="2" fo:text-indent="0cm" style:auto-text-indent="false" style:page-number="auto" fo:background-color="#d8e9e8" fo:padding="0.25cm" fo:border-left="0.141cm solid #007fb2" fo:border-right="none" fo:border-top="none" fo:border-bottom="none" style:join-border="false">
        <style:background-image/>
      </style:paragraph-properties>
      <style:text-properties style:use-window-font-color="true" fo:font-size="12pt" fo:font-style="italic" style:font-size-asian="12pt" style:font-style-asian="italic" style:font-size-complex="12pt"/>
    </style:style>
    <style:style style:name="Contents_20_Heading" style:display-name="Contents Heading" style:family="paragraph" style:parent-style-name="npsh_3a__3a_Head1" style:next-style-name="Standard" style:default-outline-level="" style:list-style-name="" style:class="index" style:master-page-name="">
      <style:paragraph-properties fo:margin-top="0cm" fo:margin-bottom="1cm" style:page-number="auto" fo:break-before="auto" fo:break-after="auto" fo:background-color="transparent" fo:padding="0cm" fo:border="none" style:shadow="none" text:number-lines="false" text:line-number="0">
        <style:tab-stops/>
        <style:background-image/>
      </style:paragraph-properties>
    </style:style>
    <style:style style:name="Contents_20_2" style:display-name="Contents 2" style:family="paragraph" style:parent-style-name="Contents_20_1" style:class="index">
      <style:paragraph-properties fo:margin-left="1.251cm" fo:margin-right="0cm" fo:margin-top="0.071cm" fo:margin-bottom="0cm" fo:line-height="0.423cm" fo:orphans="2" fo:widows="2" fo:text-indent="0cm" style:auto-text-indent="false" fo:background-color="transparent">
        <style:tab-stops>
          <style:tab-stop style:position="1cm" style:leader-style="dotted" style:leader-text="."/>
          <style:tab-stop style:position="14.751cm" style:type="right" style:leader-style="dotted" style:leader-text="."/>
        </style:tab-stops>
        <style:background-image/>
      </style:paragraph-properties>
      <style:text-properties fo:font-variant="normal" fo:text-transform="none" fo:color="#2e3436" fo:font-size="8pt"/>
    </style:style>
    <style:style style:name="Contents_20_3" style:display-name="Contents 3" style:family="paragraph" style:parent-style-name="Contents_20_2" style:next-style-name="Contents_20_4" style:class="index" style:master-page-name="">
      <style:paragraph-properties fo:margin-left="2cm" fo:margin-right="0cm" fo:orphans="0" fo:widows="0" fo:text-indent="0cm" style:auto-text-indent="false" style:page-number="auto" style:shadow="none">
        <style:tab-stops>
          <style:tab-stop style:position="1cm" style:leader-style="dotted" style:leader-text="."/>
          <style:tab-stop style:position="13.751cm" style:type="right" style:leader-style="dotted" style:leader-text="."/>
        </style:tab-stops>
      </style:paragraph-properties>
      <style:text-properties fo:font-size="7pt"/>
    </style:style>
    <style:style style:name="Footnote" style:family="paragraph" style:parent-style-name="npsh_3a__3a_BodyText" style:class="extra" style:master-page-name="">
      <style:paragraph-properties style:page-number="auto"/>
      <style:text-properties fo:font-size="8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openSKM_5f_GYAKORLÁS" style:display-name="openSKM_GYAKORLÁS" style:family="paragraph" style:parent-style-name="openSKM_5f_SZÖVEG">
      <style:paragraph-properties fo:margin-left="1.499cm" fo:margin-right="0cm" fo:margin-top="0.101cm" fo:margin-bottom="0.101cm" fo:text-align="justify" style:justify-single-word="false" fo:orphans="2" fo:widows="2" fo:text-indent="0cm" style:auto-text-indent="false" fo:background-color="#99ccff" fo:padding="0.4cm" fo:border="0.088cm solid #004586" style:shadow="none">
        <style:background-image/>
      </style:paragraph-properties>
      <style:text-properties style:use-window-font-color="true" style:font-name="Times New Roman" fo:font-style="italic" style:font-name-asian="Arial Unicode MS" style:font-style-asian="italic" style:font-name-complex="Tahoma" style:font-style-complex="italic"/>
    </style:style>
    <style:style style:name="openSKM_5f_szöveg" style:display-name="openSKM_szöveg" style:family="paragraph" style:parent-style-name="Text_20_body">
      <style:paragraph-properties fo:margin-top="0.101cm" fo:margin-bottom="0.101cm" fo:orphans="2" fo:widows="2"/>
      <style:text-properties fo:font-size="13pt" style:font-size-asian="13pt"/>
    </style:style>
    <style:style style:name="openSKM_5f_nyomógomb" style:display-name="openSKM_nyomógomb" style:family="paragraph" style:parent-style-name="Standard">
      <style:paragraph-properties fo:margin-top="0.101cm" fo:margin-bottom="0.101cm" fo:orphans="2" fo:widows="2"/>
    </style:style>
    <style:style style:name="Contents_20_4" style:display-name="Contents 4" style:family="paragraph" style:parent-style-name="Contents_20_3" style:next-style-name="Standard" style:class="index">
      <style:paragraph-properties fo:margin-left="2.6cm" fo:margin-right="0cm" fo:orphans="2" fo:widows="2" fo:text-indent="0cm" style:auto-text-indent="false" style:shadow="none">
        <style:tab-stops>
          <style:tab-stop style:position="0cm" style:leader-style="dotted" style:leader-text="."/>
          <style:tab-stop style:position="12.751cm" style:type="right" style:leader-style="dotted" style:leader-text="."/>
        </style:tab-stops>
      </style:paragraph-properties>
    </style:style>
    <style:style style:name="openSKM_5f_programnév" style:display-name="openSKM_programnév" style:family="paragraph" style:parent-style-name="openSKM_5f_SZÖVEG">
      <style:text-properties fo:font-weight="bold" style:font-weight-asian="bold" style:font-weight-complex="bold"/>
    </style:style>
    <style:style style:name="Buborékszöveg" style:family="paragraph" style:parent-style-name="Standard">
      <style:text-properties style:font-name="Tahoma" fo:font-size="8pt" style:font-size-asian="8pt" style:font-name-complex="Tahoma" style:font-size-complex="8pt"/>
    </style:style>
    <style:style style:name="Normál_20__28_Web_29_" style:display-name="Normál (Web)" style:family="paragraph" style:parent-style-name="Standard">
      <style:paragraph-properties fo:margin-top="0.494cm" fo:margin-bottom="0.494cm" fo:orphans="2" fo:widows="2" fo:hyphenation-ladder-count="no-limit"/>
      <style:text-properties style:letter-kerning="true" style:font-name-asian="Times New Roman" fo:hyphenate="true" fo:hyphenation-remain-char-count="2" fo:hyphenation-push-char-count="2"/>
    </style:style>
    <style:style style:name="Tartalomjegyzék_20_címsora" style:display-name="Tartalomjegyzék címsora" style:family="paragraph" style:parent-style-name="Heading_20_1" style:next-style-name="Standard" style:list-style-name="">
      <style:paragraph-properties fo:margin-left="0cm" fo:margin-right="0cm" fo:margin-top="0.847cm" fo:margin-bottom="0cm" fo:line-height="115%" fo:keep-together="always" fo:orphans="2" fo:widows="2" fo:hyphenation-ladder-count="no-limit" fo:text-indent="0cm" style:auto-text-indent="false"/>
      <style:text-properties fo:color="#365f91" style:font-name="Cambria" fo:font-size="14pt" style:letter-kerning="true" style:font-name-asian="Times New Roman" style:font-size-asian="14pt" style:font-name-complex="Times New Roman" style:font-size-complex="14pt" fo:hyphenate="true" fo:hyphenation-remain-char-count="2" fo:hyphenation-push-char-count="2"/>
    </style:style>
    <style:style style:name="Contents_20_1" style:display-name="Contents 1" style:family="paragraph" style:parent-style-name="Standard" style:class="index" style:master-page-name="">
      <style:paragraph-properties fo:margin-left="0.501cm" fo:margin-right="0cm" fo:margin-top="0.212cm" fo:margin-bottom="0.106cm" fo:line-height="0.423cm" fo:orphans="2" fo:widows="2" fo:text-indent="0cm" style:auto-text-indent="false" style:page-number="auto" fo:background-color="transparent" style:shadow="none">
        <style:tab-stops>
          <style:tab-stop style:position="0.75cm" style:leader-style="dotted" style:leader-text="."/>
          <style:tab-stop style:position="15.501cm" style:type="right" style:leader-style="dotted" style:leader-text="."/>
        </style:tab-stops>
        <style:background-image/>
      </style:paragraph-properties>
      <style:text-properties fo:text-transform="uppercase" fo:color="#007fb2" style:font-name="FreeSans" fo:font-size="9pt" fo:language="hu" fo:country="HU" fo:font-weight="bold" style:font-name-asian="Times New Roman2" style:font-size-asian="10pt" style:language-asian="zxx" style:country-asian="none" style:font-weight-asian="bold" style:font-name-complex="Times New Roman2" style:font-size-complex="10pt" style:language-complex="ar" style:country-complex="SA"/>
    </style:style>
    <style:style style:name="Contents_20_5" style:display-name="Contents 5" style:family="paragraph" style:parent-style-name="Contents_20_4" style:class="index">
      <style:paragraph-properties fo:margin-left="3cm" fo:margin-right="0cm" fo:text-indent="0cm" style:auto-text-indent="false">
        <style:tab-stops>
          <style:tab-stop style:position="14.801cm" style:type="right" style:leader-style="dotted" style:leader-text="."/>
        </style:tab-stops>
      </style:paragraph-properties>
      <style:text-properties fo:font-size="7pt"/>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302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3.802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303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2.804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305cm" style:type="right" style:leader-style="dotted" style:leader-text="."/>
        </style:tab-stops>
      </style:paragraph-properties>
    </style:style>
    <style:style style:name="Illustration" style:family="paragraph" style:parent-style-name="Caption" style:class="extra">
      <style:text-properties fo:font-variant="normal" fo:text-transform="none" fo:color="#2e3436" style:font-name="FreeSans1" fo:font-size="8pt" fo:font-style="normal"/>
    </style:style>
    <style:style style:name="Illustration_20_Index_20_Heading" style:display-name="Illustration Index Heading" style:family="paragraph" style:parent-style-name="Contents_20_Heading" style:class="index" style:master-page-name="">
      <style:paragraph-properties style:page-number="auto" fo:background-color="transparent" fo:padding="0cm" fo:border="none" style:shadow="none" text:number-lines="false" text:line-number="0">
        <style:background-image/>
      </style:paragraph-properties>
    </style:style>
    <style:style style:name="Illustration_20_Index_20_1" style:display-name="Illustration Index 1" style:family="paragraph" style:parent-style-name="Contents_20_2" style:class="index">
      <style:paragraph-properties fo:margin-left="0cm" fo:margin-right="0cm" fo:text-indent="0cm" style:auto-text-indent="false">
        <style:tab-stops>
          <style:tab-stop style:position="15.921cm" style:type="right" style:leader-style="dotted" style:leader-text="."/>
        </style:tab-stops>
      </style:paragraph-properties>
    </style:style>
    <style:style style:name="Frame_20_contents" style:display-name="Frame contents" style:family="paragraph" style:parent-style-name="Text_20_body" style:class="extra"/>
    <style:style style:name="Heading_20_6" style:display-name="Heading 6" style:family="paragraph" style:parent-style-name="Standard" style:next-style-name="Standard" style:class="text">
      <style:paragraph-properties fo:margin-left="1.27cm" fo:margin-right="0cm" fo:text-indent="0cm" style:auto-text-indent="false" fo:keep-with-next="always"/>
      <style:text-properties style:font-name="Arial1" fo:font-style="italic" style:font-style-asian="italic"/>
    </style:style>
    <style:style style:name="Heading_20_7" style:display-name="Heading 7" style:family="paragraph" style:parent-style-name="Standard" style:next-style-name="Standard" style:class="text">
      <style:paragraph-properties fo:margin-left="2.54cm" fo:margin-right="0cm" fo:text-indent="0cm" style:auto-text-indent="false" fo:keep-with-next="always"/>
      <style:text-properties style:font-name="Arial1" fo:font-size="9pt" fo:font-weight="bold" style:font-size-asian="9pt" style:font-weight-asian="bold"/>
    </style:style>
    <style:style style:name="Heading_20_8" style:display-name="Heading 8" style:family="paragraph" style:parent-style-name="Standard" style:next-style-name="Standard" style:class="text">
      <style:paragraph-properties fo:margin-left="2.54cm" fo:margin-right="0cm" fo:text-indent="0cm" style:auto-text-indent="false" fo:keep-with-next="always"/>
      <style:text-properties style:font-name="Arial1" fo:font-size="9pt" style:text-underline-style="solid" style:text-underline-width="auto" style:text-underline-color="font-color" fo:font-weight="bold" style:font-size-asian="9pt" style:font-weight-asian="bold"/>
    </style:style>
    <style:style style:name="Heading_20_9" style:display-name="Heading 9" style:family="paragraph" style:parent-style-name="Standard" style:next-style-name="Standard" style:class="text">
      <style:paragraph-properties fo:margin-left="5.08cm" fo:margin-right="0cm" fo:margin-top="0.423cm" fo:margin-bottom="0.106cm" fo:text-indent="0cm" style:auto-text-indent="false"/>
      <style:text-properties style:font-name="Arial1" fo:font-size="8pt" fo:font-style="italic" style:text-underline-style="solid" style:text-underline-width="auto" style:text-underline-color="font-color" style:font-size-asian="8pt" style:font-style-asian="italic"/>
    </style:style>
    <style:style style:name="Heading_20_10" style:display-name="Heading 10" style:family="paragraph" style:parent-style-name="Heading" style:next-style-name="Text_20_body" style:class="text">
      <style:text-properties fo:font-size="75%" fo:font-weight="bold" style:font-size-asian="75%" style:font-weight-asian="bold" style:font-size-complex="75%" style:font-weight-complex="bold"/>
    </style:style>
    <style:style style:name="Text" style:family="paragraph" style:parent-style-name="Caption" style:class="extra"/>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npsh_3a__3a_BodyText" style:display-name="npsh::BodyText" style:family="paragraph" style:master-page-name="">
      <style:paragraph-properties fo:margin-left="0cm" fo:margin-right="0cm" fo:margin-top="0.199cm" fo:margin-bottom="0.199cm" fo:line-height="110%" fo:text-align="justify" style:justify-single-word="false" fo:keep-together="auto" fo:orphans="2" fo:widows="2" fo:hyphenation-ladder-count="2" fo:text-indent="0cm" style:auto-text-indent="false" style:page-number="auto" fo:background-color="transparent" style:shadow="none">
        <style:tab-stops/>
        <style:background-image/>
      </style:paragraph-properties>
      <style:text-properties fo:color="#2e3436" style:font-name="Times New Roman1" fo:font-size="10pt" fo:letter-spacing="normal" fo:language="hu" fo:country="HU" fo:font-style="normal" style:text-underline-style="none" fo:font-weight="normal" style:font-name-asian="Times New Roman2" style:font-size-asian="12pt" style:font-style-asian="normal" style:font-weight-asian="normal" style:font-name-complex="Times New Roman2" style:font-size-complex="12pt" style:language-complex="ar" style:country-complex="SA" style:font-style-complex="normal" style:font-weight-complex="normal" fo:hyphenate="true" fo:hyphenation-remain-char-count="5" fo:hyphenation-push-char-count="5"/>
    </style:style>
    <style:style style:name="npsh_3a__3a_BulletList" style:display-name="npsh::BulletList" style:family="paragraph" style:parent-style-name="npsh_3a__3a_BodyText" style:list-style-name="List_20_1">
      <style:paragraph-properties fo:margin-left="1cm" fo:margin-right="0.101cm" fo:margin-top="0.141cm" fo:margin-bottom="0cm" fo:text-align="justify" style:justify-single-word="false" fo:keep-together="always" fo:orphans="0" fo:widows="0" fo:text-indent="0cm" style:auto-text-indent="true">
        <style:tab-stops/>
      </style:paragraph-properties>
    </style:style>
    <style:style style:name="npsh_3a__3a_Head1" style:display-name="npsh::Head1" style:family="paragraph" style:parent-style-name="Standard" style:next-style-name="npsh_3a__3a_BodyText" style:default-outline-level="1" style:list-style-name="Outline" style:master-page-name="">
      <style:paragraph-properties fo:margin-top="3cm" fo:margin-bottom="1cm" fo:text-align="start" style:justify-single-word="false" fo:orphans="0" fo:widows="0" style:page-number="auto" fo:break-before="auto" fo:break-after="auto" fo:background-color="transparent" style:shadow="none" fo:keep-with-next="always" text:number-lines="false" text:line-number="0">
        <style:tab-stops/>
        <style:background-image/>
      </style:paragraph-properties>
      <style:text-properties fo:color="#007fb2" style:font-name="DejaVu Sans" fo:font-size="24pt" fo:letter-spacing="normal" fo:language="hu" fo:country="HU" fo:font-weight="normal" style:font-name-asian="Times New Roman2" style:font-size-asian="26pt" style:font-weight-asian="bold" style:font-name-complex="Times New Roman2" style:font-size-complex="10pt" style:language-complex="ar" style:country-complex="SA"/>
    </style:style>
    <style:style style:name="npsh_3a__3a_Head2" style:display-name="npsh::Head2" style:family="paragraph" style:parent-style-name="npsh_3a__3a_Head1" style:next-style-name="npsh_3a__3a_BodyText" style:default-outline-level="2" style:list-style-name="Outline" style:master-page-name="">
      <style:paragraph-properties fo:margin-top="0.3cm" fo:margin-bottom="0cm" fo:orphans="0" fo:widows="0" style:page-number="auto" fo:break-before="auto" fo:break-after="auto" fo:background-color="transparent" fo:padding="0cm" fo:border="none" style:shadow="none" fo:keep-with-next="always">
        <style:tab-stops/>
        <style:background-image/>
      </style:paragraph-properties>
      <style:text-properties fo:text-transform="uppercase" style:font-name="Arial Black" fo:font-size="11pt" fo:font-weight="900"/>
    </style:style>
    <style:style style:name="npsh_3a__3a_Head3" style:display-name="npsh::Head3" style:family="paragraph" style:parent-style-name="npsh_3a__3a_Head2" style:next-style-name="npsh_3a__3a_BodyText" style:default-outline-level="3" style:list-style-name="Outline" style:master-page-name="">
      <style:paragraph-properties fo:margin-top="0.7cm" fo:margin-bottom="0cm" fo:orphans="0" fo:widows="0" style:page-number="auto" fo:break-before="auto" fo:break-after="auto" fo:background-color="transparent" fo:padding="0cm" fo:border="none" style:shadow="none" fo:keep-with-next="always">
        <style:tab-stops/>
        <style:background-image/>
      </style:paragraph-properties>
      <style:text-properties fo:font-variant="normal" fo:text-transform="none" style:font-name="DejaVu Sans Condensed" fo:font-size="12pt" fo:font-weight="normal"/>
    </style:style>
    <style:style style:name="npsh_3a__3a_Head4" style:display-name="npsh::Head4" style:family="paragraph" style:parent-style-name="npsh_3a__3a_Head3" style:next-style-name="npsh_3a__3a_BodyText" style:default-outline-level="4" style:list-style-name="Outline" style:master-page-name="">
      <style:paragraph-properties fo:margin-left="0.4cm" fo:margin-right="0cm" fo:margin-top="0.4cm" fo:margin-bottom="0cm" fo:text-indent="0cm" style:auto-text-indent="false" style:page-number="auto"/>
      <style:text-properties fo:font-size="10.5pt"/>
    </style:style>
    <style:style style:name="npsh_3a__3a_TableBodyText" style:display-name="npsh::TableBodyText" style:family="paragraph">
      <style:paragraph-properties fo:margin-left="0.101cm" fo:margin-right="0.101cm" fo:margin-top="0cm" fo:margin-bottom="0cm" fo:orphans="0" fo:widows="0" fo:text-indent="0cm" style:auto-text-indent="false" style:vertical-align="middle"/>
      <style:text-properties fo:color="#555753" style:font-name="DejaVu Sans1" fo:font-size="8pt" fo:language="hu" fo:country="HU" fo:font-weight="normal" style:font-name-asian="Times New Roman2" style:font-size-asian="8pt" style:font-name-complex="Times New Roman2" style:font-size-complex="10pt" style:language-complex="ar" style:country-complex="SA"/>
    </style:style>
    <style:style style:name="npsh_3a__3a_TableBulletList" style:display-name="npsh::TableBulletList" style:family="paragraph" style:parent-style-name="npsh_3a__3a_TableBodyText">
      <style:paragraph-properties fo:margin-left="0.101cm" fo:margin-right="0cm" fo:margin-top="0.139cm" fo:margin-bottom="0cm" fo:orphans="0" fo:widows="0" fo:text-indent="0cm" style:auto-text-indent="false" fo:background-color="transparent">
        <style:tab-stops/>
        <style:background-image/>
      </style:paragraph-properties>
      <style:text-properties fo:color="#555753" style:font-name="DejaVu Sans" fo:font-size="8pt" fo:language="hu" fo:country="HU" style:font-name-asian="Times New Roman2" style:font-size-asian="8pt" style:font-name-complex="Times New Roman2" style:font-size-complex="10pt" style:language-complex="ar" style:country-complex="SA"/>
    </style:style>
    <style:style style:name="npsh_3a__3a_TableHead" style:display-name="npsh::TableHead" style:family="paragraph" style:parent-style-name="npsh_3a__3a_BodyText" style:next-style-name="npsh_3a__3a_BodyText" style:master-page-name="">
      <style:paragraph-properties fo:margin-left="0.101cm" fo:margin-right="0cm" fo:margin-top="0cm" fo:margin-bottom="0cm" fo:text-align="start" style:justify-single-word="false" fo:orphans="0" fo:widows="0" fo:text-indent="0cm" style:auto-text-indent="false" style:page-number="auto" fo:background-color="transparent" fo:padding="0cm" fo:border="none" style:shadow="none">
        <style:tab-stops/>
        <style:drop-cap/>
        <style:background-image/>
      </style:paragraph-properties>
      <style:text-properties fo:text-transform="lowercase" fo:color="#e00000" fo:font-size="8pt" fo:font-weight="bold"/>
    </style:style>
    <style:style style:name="npsh_3a__3a_BodyTextIndented" style:display-name="npsh::BodyTextIndented" style:family="paragraph" style:parent-style-name="npsh_3a__3a_BodyText" style:master-page-name="">
      <style:paragraph-properties fo:margin-left="3.175cm" fo:margin-right="0cm" fo:margin-top="0.071cm" fo:margin-bottom="0.212cm" fo:text-align="justify" style:justify-single-word="false" fo:keep-together="always" fo:orphans="0" fo:widows="0" fo:text-indent="0cm" style:auto-text-indent="false" style:page-number="auto"/>
      <style:text-properties fo:color="#555753" style:font-name="DejaVu Sans" fo:font-size="8pt" fo:language="hu" fo:country="HU" style:font-name-asian="Times New Roman2" style:font-size-asian="10pt" style:font-name-complex="Times New Roman2" style:font-size-complex="10pt" style:language-complex="ar" style:country-complex="SA"/>
    </style:style>
    <style:style style:name="npsh_3a__3a_CommandLine" style:display-name="npsh::CommandLine" style:family="paragraph" style:next-style-name="npsh_3a__3a_BodyText">
      <style:paragraph-properties fo:margin-left="3.17cm" fo:margin-right="0cm" fo:margin-top="0.035cm" fo:margin-bottom="0.035cm" fo:line-height="0.353cm" fo:keep-together="always" fo:orphans="0" fo:widows="0" fo:text-indent="0cm" style:auto-text-indent="false"/>
      <style:text-properties fo:color="#2e3436" style:font-name="Courier New" fo:font-size="9pt" fo:language="hu" fo:country="HU" style:font-name-asian="Times New Roman2" style:font-size-asian="9pt" style:font-name-complex="Times New Roman2" style:font-size-complex="10pt" style:language-complex="ar" style:country-complex="SA"/>
    </style:style>
    <style:style style:name="npsh_3a__3a_Lista" style:display-name="npsh::Lista" style:family="paragraph" style:parent-style-name="Standard">
      <style:paragraph-properties fo:margin-left="2.499cm" fo:margin-right="0cm" fo:margin-top="0.035cm" fo:margin-bottom="0.035cm" fo:line-height="0.423cm" fo:text-align="justify" style:justify-single-word="false" fo:text-indent="-0.6cm" style:auto-text-indent="false"/>
      <style:text-properties fo:color="#555753" fo:font-size="8pt"/>
    </style:style>
    <style:style style:name="npsh_3a__3a_Lista2" style:display-name="npsh::Lista2" style:family="paragraph" style:parent-style-name="npsh_3a__3a_Lista">
      <style:paragraph-properties fo:margin-left="3.101cm" fo:margin-right="0cm" fo:text-indent="-0.6cm" style:auto-text-indent="false"/>
    </style:style>
    <style:style style:name="npsh_3a__3a_BulletListIndented" style:display-name="npsh::BulletListIndented" style:family="paragraph" style:parent-style-name="npsh_3a__3a_BulletList">
      <style:paragraph-properties fo:margin-left="3.81cm" fo:margin-right="0cm" fo:text-indent="-0.635cm" style:auto-text-indent="false"/>
    </style:style>
    <style:style style:name="npsh_3a__3a_Figyelem" style:display-name="npsh::Figyelem" style:family="paragraph" style:parent-style-name="Standard" style:master-page-name="">
      <style:paragraph-properties fo:margin-left="1.499cm" fo:margin-right="0cm" fo:margin-top="0.101cm" fo:margin-bottom="0.101cm" fo:line-height="110%" fo:text-align="justify" style:justify-single-word="false" fo:keep-together="always" fo:orphans="0" fo:widows="0" fo:text-indent="0cm" style:auto-text-indent="false" style:page-number="auto" fo:background-color="#eeeeec" fo:padding="0.4cm" fo:border-left="0.141cm solid #007fb2" fo:border-right="0.002cm solid #eeeeec" fo:border-top="0.002cm solid #eeeeec" fo:border-bottom="0.002cm solid #eeeeec" style:shadow="none">
        <style:tab-stops/>
        <style:background-image/>
      </style:paragraph-properties>
      <style:text-properties fo:color="#2e3436" style:font-name="Times New Roman1" fo:font-size="10pt" fo:font-style="italic" fo:font-weight="normal"/>
    </style:style>
    <style:style style:name="npsh_3a__3a_Lista4" style:display-name="npsh::Lista4" style:family="paragraph" style:parent-style-name="Standard">
      <style:paragraph-properties fo:margin-left="4.2cm" fo:margin-right="0cm" fo:margin-top="0.035cm" fo:margin-bottom="0.035cm" fo:line-height="0.423cm" fo:text-align="justify" style:justify-single-word="false" fo:text-indent="-0.6cm" style:auto-text-indent="false"/>
      <style:text-properties fo:color="#000000"/>
    </style:style>
    <style:style style:name="npsh_3a__3a_Lista3" style:display-name="npsh::Lista3" style:family="paragraph" style:parent-style-name="Standard">
      <style:paragraph-properties fo:margin-left="3.6cm" fo:margin-right="0cm" fo:margin-top="0.035cm" fo:margin-bottom="0.035cm" fo:line-height="0.423cm" fo:text-align="justify" style:justify-single-word="false" fo:text-indent="-0.6cm" style:auto-text-indent="false">
        <style:tab-stops>
          <style:tab-stop style:position="1.956cm"/>
        </style:tab-stops>
      </style:paragraph-properties>
      <style:text-properties fo:color="#555753" fo:font-size="8pt"/>
    </style:style>
    <style:style style:name="Table_20_Contents_20__28_user_29_" style:display-name="Table Contents (user)" style:family="paragraph" style:parent-style-name="Text_20_body">
      <style:paragraph-properties fo:margin-top="0.106cm" fo:margin-bottom="0.106cm" fo:text-align="start" style:justify-single-word="false" fo:orphans="0" fo:widows="0"/>
      <style:text-properties fo:color="#555753" style:font-name="DejaVu Sans1" fo:font-size="9pt" fo:font-weight="150" style:font-size-asian="9pt" style:font-name-complex="Times New Roman" style:font-weight-complex="normal"/>
    </style:style>
    <style:style style:name="npsh_3a__3a_Title" style:display-name="npsh::Title" style:family="paragraph" style:parent-style-name="npsh_3a__3a_BodyText" style:auto-update="true" style:master-page-name="">
      <style:paragraph-properties fo:margin-left="4.674cm" fo:margin-right="0.011cm" fo:margin-top="7.999cm" fo:margin-bottom="2cm" fo:line-height="100%" fo:text-align="start" style:justify-single-word="false" fo:hyphenation-ladder-count="2" fo:text-indent="0cm" style:auto-text-indent="false" style:page-number="auto" fo:background-color="#c3dfe0" fo:padding="0.75cm" fo:border="0.176cm solid #c3dfe0" style:shadow="none">
        <style:tab-stops/>
        <style:background-image/>
      </style:paragraph-properties>
      <style:text-properties fo:color="#007fb2" style:font-name="DejaVu Sans1" fo:font-size="28pt" fo:font-style="normal" style:text-underline-style="none" fo:font-weight="normal" style:font-style-asian="normal" style:font-weight-asian="normal" style:font-style-complex="normal" style:font-weight-complex="normal" fo:hyphenate="false" fo:hyphenation-remain-char-count="5" fo:hyphenation-push-char-count="5"/>
    </style:style>
    <style:style style:name="npsh_3a__3a_SubTitle" style:display-name="npsh::SubTitle" style:family="paragraph" style:parent-style-name="npsh_3a__3a_Title" style:master-page-name="">
      <style:paragraph-properties fo:margin-left="0cm" fo:margin-right="0cm" fo:margin-top="5.001cm" fo:margin-bottom="2cm" fo:text-align="end" style:justify-single-word="false" fo:text-indent="0cm" style:auto-text-indent="false" style:page-number="auto" fo:background-color="#c3dfe0">
        <style:tab-stops/>
        <style:background-image/>
      </style:paragraph-properties>
      <style:text-properties fo:color="#555753" fo:font-size="18pt"/>
    </style:style>
    <style:style style:name="Header_20_left" style:display-name="Header left" style:family="paragraph" style:parent-style-name="Standard" style:class="extra">
      <style:paragraph-properties text:number-lines="false" text:line-number="0">
        <style:tab-stops>
          <style:tab-stop style:position="7.96cm" style:type="center"/>
          <style:tab-stop style:position="15.921cm" style:type="right"/>
        </style:tab-stops>
      </style:paragraph-properties>
    </style:style>
    <style:style style:name="npsh_3a__3a_SubHeader" style:display-name="npsh::SubHeader" style:family="paragraph" style:parent-style-name="npsh_3a__3a_BodyText" style:master-page-name="">
      <style:paragraph-properties fo:line-height="100%" style:page-number="auto" fo:background-color="transparent" style:shadow="none">
        <style:tab-stops/>
        <style:background-image/>
      </style:paragraph-properties>
      <style:text-properties fo:color="#555753" fo:font-size="6pt" fo:letter-spacing="normal" fo:font-weight="bold" style:letter-kerning="true"/>
    </style:style>
    <style:style style:name="npsh_3a__3a_Picture" style:display-name="npsh::Picture" style:family="paragraph" style:parent-style-name="npsh_3a__3a_BodyText" style:next-style-name="npsh_3a__3a_PictureTitle" style:master-page-name="">
      <style:paragraph-properties fo:line-height="100%" fo:text-align="center" style:justify-single-word="false" fo:orphans="0" fo:widows="0" fo:hyphenation-ladder-count="2" style:page-number="auto" fo:background-color="#d3d7cf" fo:padding-left="0.25cm" fo:padding-right="0.25cm" fo:padding-top="0.951cm" fo:padding-bottom="0.25cm" fo:border="0.002cm solid #d3d7cf" style:shadow="none" fo:keep-with-next="always">
        <style:tab-stops/>
        <style:background-image/>
      </style:paragraph-properties>
      <style:text-properties fo:hyphenate="false" fo:hyphenation-remain-char-count="5" fo:hyphenation-push-char-count="5"/>
    </style:style>
    <style:style style:name="npsh_3a__3a_BodyTestSmall" style:display-name="npsh::BodyTestSmall" style:family="paragraph" style:parent-style-name="npsh_3a__3a_BodyText" style:next-style-name="npsh_3a__3a_BodyText" style:master-page-name="">
      <style:paragraph-properties fo:line-height="100%" style:page-number="auto" style:shadow="none"/>
      <style:text-properties fo:font-size="7pt"/>
    </style:style>
    <style:style style:name="Table_20_index_20_1" style:display-name="Table index 1" style:family="paragraph" style:parent-style-name="Contents_20_2" style:class="index">
      <style:paragraph-properties fo:margin-left="0cm" fo:margin-right="0cm" fo:text-indent="0cm" style:auto-text-indent="false">
        <style:tab-stops>
          <style:tab-stop style:position="15.921cm" style:type="right" style:leader-style="dotted" style:leader-text="."/>
        </style:tab-stops>
      </style:paragraph-properties>
    </style:style>
    <style:style style:name="npsh_3a__3a_PictureTitle" style:display-name="npsh::PictureTitle" style:family="paragraph" style:parent-style-name="npsh_3a__3a_Picture" style:master-page-name="">
      <style:paragraph-properties fo:keep-together="always" style:page-number="auto" fo:background-color="#d3d7cf" fo:keep-with-next="auto">
        <style:background-image/>
      </style:paragraph-properties>
      <style:text-properties style:font-name="FreeSans1" fo:font-size="8pt"/>
    </style:style>
    <style:style style:name="npsh_3a__3a_Head5" style:display-name="npsh::Head5" style:family="paragraph" style:parent-style-name="npsh_3a__3a_Head4" style:next-style-name="npsh_3a__3a_BodyText" style:default-outline-level="5" style:list-style-name="Outline" style:master-page-name="">
      <style:paragraph-properties style:page-number="auto" fo:background-color="transparent" style:shadow="none">
        <style:tab-stops/>
        <style:background-image/>
      </style:paragraph-properties>
      <style:text-properties fo:font-size="9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Contents_20_Heading" style:class="index" style:master-page-name="">
      <style:paragraph-properties fo:margin-left="0cm" fo:margin-right="0cm" fo:text-indent="0cm" style:auto-text-indent="false" style:page-number="auto" text:number-lines="false" text:line-number="0"/>
    </style:style>
    <style:style style:name="npsh_3a__3a_TableTitle" style:display-name="npsh::TableTitle" style:family="paragraph" style:parent-style-name="npsh_3a__3a_PictureTitle" style:master-page-name="">
      <style:paragraph-properties fo:margin-left="0cm" fo:margin-right="0.101cm" fo:text-align="end" style:justify-single-word="false" fo:keep-together="always" fo:text-indent="0cm" style:auto-text-indent="false" style:page-number="auto" fo:keep-with-next="auto"/>
    </style:style>
    <style:style style:name="npsh_3a__3a_Header" style:display-name="npsh::Header" style:family="paragraph" style:parent-style-name="npsh_3a__3a_BodyText" style:master-page-name="">
      <style:paragraph-properties fo:margin-top="0cm" fo:margin-bottom="0cm" style:page-number="auto" fo:background-color="transparent" fo:padding="0cm" fo:border="none" style:shadow="none">
        <style:tab-stops/>
        <style:background-image/>
      </style:paragraph-properties>
      <style:text-properties fo:color="#555753"/>
    </style:style>
    <style:style style:name="npsh_3a__3a_BodyTextLeft" style:display-name="npsh::BodyTextLeft" style:family="paragraph" style:parent-style-name="npsh_3a__3a_BodyText">
      <style:paragraph-properties fo:text-align="start" style:justify-single-word="false"/>
    </style:style>
    <style:style style:name="WW8Num2z0" style:family="text">
      <style:text-properties style:font-name="Symbol" style:font-name-complex="OpenSymbol"/>
    </style:style>
    <style:style style:name="WW8Num3z0" style:family="text">
      <style:text-properties style:font-name="Symbol1" style:font-name-complex="OpenSymbol2"/>
    </style:style>
    <style:style style:name="WW8Num4z0" style:family="text">
      <style:text-properties style:font-name="Symbol1" style:font-name-complex="OpenSymbol2"/>
    </style:style>
    <style:style style:name="WW8Num4z1" style:family="text">
      <style:text-properties style:font-name="OpenSymbol" style:font-name-complex="OpenSymbol"/>
    </style:style>
    <style:style style:name="Bekezdés_20_alapbetűtípusa" style:display-name="Bekezdés alapbetűtípusa" style:family="text"/>
    <style:style style:name="Absatz-Standardschriftart" style:family="text"/>
    <style:style style:name="WW-Absatz-Standardschriftart" style:family="text"/>
    <style:style style:name="Bekezdés_20_alapbetűtípusa1" style:display-name="Bekezdés alapbetűtípusa1"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Absatz-Standardschriftart1111111" style:family="text"/>
    <style:style style:name="WW-Absatz-Standardschriftart11111111" style:family="text"/>
    <style:style style:name="WW-Absatz-Standardschriftart111111111" style:family="text"/>
    <style:style style:name="WW-Absatz-Standardschriftart1111111111" style:family="text"/>
    <style:style style:name="WW-Absatz-Standardschriftart11111111111" style:family="text"/>
    <style:style style:name="WW-Absatz-Standardschriftart111111111111" style:family="text"/>
    <style:style style:name="WW-Absatz-Standardschriftart1111111111111" style:family="text"/>
    <style:style style:name="WW-Absatz-Standardschriftart11111111111111" style:family="text"/>
    <style:style style:name="WW-Absatz-Standardschriftart111111111111111" style:family="text"/>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80" style:text-underline-style="solid" style:text-underline-width="auto" style:text-underline-color="font-color"/>
    </style:style>
    <style:style style:name="KÉPERNYŐRŐL" style:family="text">
      <style:text-properties style:font-name="Arial Narrow"/>
    </style:style>
    <style:style style:name="Névtelen1" style:family="text"/>
    <style:style style:name="Footnote_20_Symbol" style:display-name="Footnote Symbol" style:family="text">
      <style:text-properties style:text-position="super 58%"/>
    </style:style>
    <style:style style:name="Lábjegyzet-hivatkozás1" style:family="text">
      <style:text-properties style:text-position="super 58%"/>
    </style:style>
    <style:style style:name="Endnote_20_Symbol" style:display-name="Endnote Symbol" style:family="text">
      <style:text-properties style:text-position="super 58%"/>
    </style:style>
    <style:style style:name="WW-Végjegyzet-karakterek" style:family="text"/>
    <style:style style:name="GOMB" style:family="text">
      <style:text-properties fo:background-color="#b3b3b3"/>
    </style:style>
    <style:style style:name="Végjegyzet-hivatkozás1" style:family="text">
      <style:text-properties style:text-position="super 58%"/>
    </style:style>
    <style:style style:name="Numbering_20_Symbols" style:display-name="Numbering Symbols" style:family="text"/>
    <style:style style:name="SZÓTÁR" style:family="text">
      <style:text-properties style:text-underline-style="solid" style:text-underline-type="double" style:text-underline-width="auto" style:text-underline-color="font-color"/>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MODULHIVATKOZÁS" style:family="text">
      <style:text-properties style:text-underline-style="solid" style:text-underline-width="bold" style:text-underline-color="font-color" fo:background-color="transparent"/>
    </style:style>
    <style:style style:name="TÁRGYMUTATÓ-HIVATKOZÁS" style:family="text">
      <style:text-properties style:text-underline-style="dotted" style:text-underline-width="bold" style:text-underline-color="font-color"/>
    </style:style>
    <style:style style:name="Lábjegyzet-hivatkozás" style:family="text">
      <style:text-properties style:text-position="super 58%"/>
    </style:style>
    <style:style style:name="MÁS_20_FÜZET" style:display-name="MÁS FÜZET" style:family="text">
      <style:text-properties style:text-position="sub 58%" style:text-rotation-angle="90" style:text-rotation-scale="line-height"/>
    </style:style>
    <style:style style:name="Teletype" style:family="text">
      <style:text-properties style:font-name="Courier New1" style:font-name-asian="Courier New1" style:font-name-complex="Courier New1"/>
    </style:style>
    <style:style style:name="OpenSKM_5f_menü" style:display-name="OpenSKM_menü" style:family="text" style:parent-style-name="Teletype">
      <style:text-properties style:font-name="Arial Narrow1" fo:font-size="11.5pt" fo:background-color="transparent" style:font-size-asian="10.5pt"/>
    </style:style>
    <style:style style:name="Végjegyzet-hivatkozás" style:family="text">
      <style:text-properties style:text-position="super 58%"/>
    </style:style>
    <style:style style:name="gomb2_20_Char" style:display-name="gomb2 Char" style:family="text" style:parent-style-name="Bekezdés_20_alapbetűtípusa">
      <style:text-properties fo:font-size="11.5pt" fo:font-style="italic" style:letter-kerning="true" style:font-name-asian="Arial Unicode MS" style:font-size-asian="11.5pt" style:font-style-asian="italic" style:font-size-complex="12pt"/>
    </style:style>
    <style:style style:name="Buborékszöveg_20_Char" style:display-name="Buborékszöveg Char" style:family="text" style:parent-style-name="Bekezdés_20_alapbetűtípusa">
      <style:text-properties style:font-name="Tahoma" fo:font-size="8pt" style:letter-kerning="true" style:font-name-asian="Arial Unicode MS" style:font-size-asian="8pt" style:font-name-complex="Tahoma" style:font-size-complex="8pt"/>
    </style:style>
    <style:style style:name="Szövegtörzs_20_Char" style:display-name="Szövegtörzs Char" style:family="text" style:parent-style-name="Bekezdés_20_alapbetűtípusa">
      <style:text-properties fo:font-size="12pt" style:letter-kerning="true" style:font-name-asian="Arial Unicode MS" style:font-size-asian="12pt" style:font-size-complex="12pt"/>
    </style:style>
    <style:style style:name="Footnote_20_anchor" style:display-name="Footnote anchor" style:family="text">
      <style:text-properties style:text-position="super 58%"/>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npsh_3a__3a_kepernyogomb" style:display-name="npsh::kepernyogomb" style:family="text" style:parent-style-name="KÉPERNYŐRŐL">
      <style:text-properties fo:color="#2e3436" style:font-name="FreeSans3" fo:font-size="10pt" fo:font-style="normal" fo:font-weight="normal" fo:background-color="#d0e4a6" style:font-style-asian="normal" style:language-complex="zxx" style:country-complex="none" style:font-style-complex="normal"/>
    </style:style>
    <style:style style:name="Page_20_Number" style:display-name="Page Number" style:family="text"/>
    <style:style style:name="npsh_3a__3a_kepernyogomb_5f_vonal" style:display-name="npsh::kepernyogomb_vonal" style:family="text" style:parent-style-name="npsh_3a__3a_kepernyogomb">
      <style:text-properties style:use-window-font-color="true" style:font-name="FreeSans3" fo:font-size="10pt" fo:letter-spacing="normal" fo:language="hu" fo:country="HU" fo:font-style="normal" style:text-underline-style="solid" style:text-underline-width="auto" style:text-underline-color="font-color" fo:font-weight="normal" fo:background-color="#d0e4a6" style:font-name-asian="Times New Roman2" style:font-size-asian="12pt" style:font-style-asian="normal" style:font-weight-asian="normal" style:font-name-complex="Times New Roman2" style:font-size-complex="12pt" style:language-complex="zxx" style:country-complex="none" style:font-style-complex="normal" style:font-weight-complex="normal"/>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d3d7cf" style:background-transparency="0%" fo:padding="0.25cm" fo:border="0.002cm solid #d3d7cf" style:shadow="none">
        <style:background-imag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style:list-level-properties>
      </text:outline-level-style>
      <text:outline-level-style text:level="2" style:num-format="">
        <style:list-level-properties text:list-level-position-and-space-mode="label-alignment">
          <style:list-level-label-alignment text:label-followed-by="listtab" text:list-tab-stop-position="1.016cm"/>
        </style:list-level-properties>
      </text:outline-level-style>
      <text:outline-level-style text:level="3" style:num-format="">
        <style:list-level-properties text:list-level-position-and-space-mode="label-alignment">
          <style:list-level-label-alignment text:label-followed-by="listtab" text:list-tab-stop-position="1.27cm"/>
        </style:list-level-properties>
      </text:outline-level-style>
      <text:outline-level-style text:level="4" style:num-format="">
        <style:list-level-properties text:list-level-position-and-space-mode="label-alignment">
          <style:list-level-label-alignment text:label-followed-by="listtab" text:list-tab-stop-position="1.524cm"/>
        </style:list-level-properties>
      </text:outline-level-style>
      <text:outline-level-style text:level="5" style:num-format="">
        <style:list-level-properties text:list-level-position-and-space-mode="label-alignment">
          <style:list-level-label-alignment text:label-followed-by="listtab" text:list-tab-stop-position="1.778cm"/>
        </style:list-level-properties>
      </text:outline-level-style>
      <text:outline-level-style text:level="6" style:num-format="">
        <style:list-level-properties text:list-level-position-and-space-mode="label-alignment">
          <style:list-level-label-alignment text:label-followed-by="listtab" text:list-tab-stop-position="2.032cm"/>
        </style:list-level-properties>
      </text:outline-level-style>
      <text:outline-level-style text:level="7" style:num-format="">
        <style:list-level-properties text:list-level-position-and-space-mode="label-alignment">
          <style:list-level-label-alignment text:label-followed-by="listtab" text:list-tab-stop-position="2.286cm"/>
        </style:list-level-properties>
      </text:outline-level-style>
      <text:outline-level-style text:level="8" style:num-format="">
        <style:list-level-properties text:list-level-position-and-space-mode="label-alignment">
          <style:list-level-label-alignment text:label-followed-by="listtab" text:list-tab-stop-position="2.54cm"/>
        </style:list-level-properties>
      </text:outline-level-style>
      <text:outline-level-style text:level="9" style:num-format="">
        <style:list-level-properties text:list-level-position-and-space-mode="label-alignment">
          <style:list-level-label-alignment text:label-followed-by="listtab" text:list-tab-stop-position="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text:list-level-style-bullet text:level="1" text:style-name="Bullet_20_Symbols" style:num-prefix="(" style:num-suffix=")" text:bullet-char="•">
        <style:list-level-properties text:min-label-width="0.4cm"/>
        <style:text-properties style:font-name="StarSymbol"/>
      </text:list-level-style-bullet>
      <text:list-level-style-bullet text:level="2" text:style-name="Bullet_20_Symbols" text:bullet-char="•">
        <style:list-level-properties text:space-before="0.401cm" text:min-label-width="0.4cm"/>
        <style:text-properties style:font-name="StarSymbol"/>
      </text:list-level-style-bullet>
      <text:list-level-style-bullet text:level="3" text:style-name="Bullet_20_Symbols" text:bullet-char="•">
        <style:list-level-properties text:space-before="0.799cm" text:min-label-width="0.4cm"/>
        <style:text-properties style:font-name="StarSymbol"/>
      </text:list-level-style-bullet>
      <text:list-level-style-bullet text:level="4" text:style-name="Bullet_20_Symbols" text:bullet-char="•">
        <style:list-level-properties text:space-before="1.2cm" text:min-label-width="0.4cm"/>
        <style:text-properties style:font-name="StarSymbol"/>
      </text:list-level-style-bullet>
      <text:list-level-style-bullet text:level="5" text:style-name="Bullet_20_Symbols" text:bullet-char="•">
        <style:list-level-properties text:space-before="1.6cm" text:min-label-width="0.4cm"/>
        <style:text-properties style:font-name="StarSymbol"/>
      </text:list-level-style-bullet>
      <text:list-level-style-bullet text:level="6" text:style-name="Bullet_20_Symbols" text:bullet-char="•">
        <style:list-level-properties text:space-before="2.001cm" text:min-label-width="0.4cm"/>
        <style:text-properties style:font-name="StarSymbol"/>
      </text:list-level-style-bullet>
      <text:list-level-style-bullet text:level="7" text:style-name="Bullet_20_Symbols" text:bullet-char="•">
        <style:list-level-properties text:space-before="2.399cm" text:min-label-width="0.4cm"/>
        <style:text-properties style:font-name="StarSymbol"/>
      </text:list-level-style-bullet>
      <text:list-level-style-bullet text:level="8" text:style-name="Bullet_20_Symbols" text:bullet-char="•">
        <style:list-level-properties text:space-before="2.8cm" text:min-label-width="0.4cm"/>
        <style:text-properties style:font-name="StarSymbol"/>
      </text:list-level-style-bullet>
      <text:list-level-style-bullet text:level="9" text:style-name="Bullet_20_Symbols" text:bullet-char="•">
        <style:list-level-properties text:space-before="3.2cm" text:min-label-width="0.4cm"/>
        <style:text-properties style:font-name="StarSymbol"/>
      </text:list-level-style-bullet>
      <text:list-level-style-bullet text:level="10" text:style-name="Bullet_20_Symbols" text:bullet-char="•">
        <style:list-level-properties text:space-before="3.601cm" text:min-label-width="0.4cm"/>
        <style:text-properties style:font-name="StarSymbol"/>
      </text:list-level-style-bullet>
    </text:list-style>
    <text:list-style style:name="List_20_2" style:display-name="List 2">
      <text:list-level-style-number text:level="1" text:style-name="Numbering_20_Symbols" style:num-suffix=". " style:num-format="I">
        <style:list-level-properties text:min-label-width="0.3cm"/>
      </text:list-level-style-number>
      <text:list-level-style-number text:level="2" text:style-name="Numbering_20_Symbols" style:num-suffix=". " style:num-format="1" text:display-levels="2">
        <style:list-level-properties text:min-label-width="0.3cm"/>
      </text:list-level-style-number>
      <text:list-level-style-number text:level="3" text:style-name="Numbering_20_Symbols" style:num-suffix=". " style:num-format="1" text:display-levels="3">
        <style:list-level-properties text:min-label-width="0.3cm"/>
      </text:list-level-style-number>
      <text:list-level-style-number text:level="4" text:style-name="Numbering_20_Symbols" style:num-suffix=". " style:num-format="1" text:display-levels="4">
        <style:list-level-properties text:space-before="0.899cm" text:min-label-width="0.3cm"/>
      </text:list-level-style-number>
      <text:list-level-style-number text:level="5" text:style-name="Numbering_20_Symbols" style:num-suffix=". " style:num-format="1" text:display-levels="5">
        <style:list-level-properties text:space-before="1.199cm" text:min-label-width="0.3cm"/>
      </text:list-level-style-number>
      <text:list-level-style-number text:level="6" text:style-name="Numbering_20_Symbols" style:num-suffix=". " style:num-format="1" text:display-levels="6">
        <style:list-level-properties text:space-before="1.499cm" text:min-label-width="0.3cm"/>
      </text:list-level-style-number>
      <text:list-level-style-number text:level="7" text:style-name="Numbering_20_Symbols" style:num-suffix=". " style:num-format="1" text:display-levels="7">
        <style:list-level-properties text:space-before="1.801cm" text:min-label-width="0.3cm"/>
      </text:list-level-style-number>
      <text:list-level-style-number text:level="8" text:style-name="Numbering_20_Symbols" style:num-suffix=". " style:num-format="1" text:display-levels="8">
        <style:list-level-properties text:space-before="2.101cm" text:min-label-width="0.3cm"/>
      </text:list-level-style-number>
      <text:list-level-style-number text:level="9" text:style-name="Numbering_20_Symbols" style:num-suffix=". " style:num-format="1" text:display-levels="9">
        <style:list-level-properties text:space-before="2.401cm" text:min-label-width="0.3cm"/>
      </text:list-level-style-number>
      <text:list-level-style-number text:level="10" text:style-name="Numbering_20_Symbols" style:num-suffix=". " style:num-format="1" text:display-levels="10">
        <style:list-level-properties text:space-before="2.7cm" text:min-label-width="0.3cm"/>
      </text:list-level-style-number>
    </text:list-style>
    <text:list-style style:name="List_20_3" style:display-name="List 3">
      <text:list-level-style-number text:level="1" text:style-name="Numbering_20_Symbols" style:num-format="">
        <style:list-level-properties/>
      </text:list-level-style-number>
      <text:list-level-style-number text:level="2" text:style-name="Numbering_20_Symbols" style:num-suffix=". " style:num-format="1" text:display-levels="2">
        <style:list-level-properties/>
      </text:list-level-style-number>
      <text:list-level-style-number text:level="3" text:style-name="Numbering_20_Symbols" style:num-suffix=". " style:num-format="1" text:display-levels="3">
        <style:list-level-properties/>
      </text:list-level-style-number>
      <text:list-level-style-number text:level="4" text:style-name="Numbering_20_Symbols" style:num-suffix=". " style:num-format="1" text:display-levels="4">
        <style:list-level-properties text:space-before="0.395cm"/>
      </text:list-level-style-number>
      <text:list-level-style-number text:level="5" text:style-name="Numbering_20_Symbols" style:num-suffix=". " style:num-format="1" text:display-levels="5">
        <style:list-level-properties/>
      </text:list-level-style-number>
      <text:list-level-style-number text:level="6" text:style-name="Numbering_20_Symbols" style:num-suffix=". " style:num-format="1" text:display-levels="6">
        <style:list-level-properties text:space-before="0.395cm"/>
      </text:list-level-style-number>
      <text:list-level-style-number text:level="7" text:style-name="Numbering_20_Symbols" style:num-suffix=". " style:num-format="1" text:display-levels="7">
        <style:list-level-properties/>
      </text:list-level-style-number>
      <text:list-level-style-number text:level="8" text:style-name="Numbering_20_Symbols" style:num-suffix=". " style:num-format="1" text:display-levels="8">
        <style:list-level-properties text:space-before="0.395cm"/>
      </text:list-level-style-number>
      <text:list-level-style-number text:level="9" text:style-name="Numbering_20_Symbols" style:num-suffix=". " style:num-format="1" text:display-levels="9">
        <style:list-level-properties/>
      </text:list-level-style-number>
      <text:list-level-style-number text:level="10" text:style-name="Numbering_20_Symbols" style:num-suffix=". " style:num-format="1" text:display-levels="10">
        <style:list-level-properties text:space-before="0.395cm"/>
      </text:list-level-style-number>
    </text:list-style>
    <text:list-style style:name="WW8Num1">
      <text:list-level-style-number text:level="1" style:num-format="">
        <style:list-level-properties text:list-level-position-and-space-mode="label-alignment">
          <style:list-level-label-alignment text:label-followed-by="listtab" text:list-tab-stop-position="0.762cm"/>
        </style:list-level-properties>
      </text:list-level-style-number>
      <text:list-level-style-number text:level="2" style:num-format="">
        <style:list-level-properties text:list-level-position-and-space-mode="label-alignment">
          <style:list-level-label-alignment text:label-followed-by="listtab" text:list-tab-stop-position="1.016cm"/>
        </style:list-level-properties>
      </text:list-level-style-number>
      <text:list-level-style-number text:level="3" style:num-format="">
        <style:list-level-properties text:list-level-position-and-space-mode="label-alignment">
          <style:list-level-label-alignment text:label-followed-by="listtab" text:list-tab-stop-position="1.27cm"/>
        </style:list-level-properties>
      </text:list-level-style-number>
      <text:list-level-style-number text:level="4" style:num-format="">
        <style:list-level-properties text:list-level-position-and-space-mode="label-alignment">
          <style:list-level-label-alignment text:label-followed-by="listtab" text:list-tab-stop-position="1.524cm"/>
        </style:list-level-properties>
      </text:list-level-style-number>
      <text:list-level-style-number text:level="5" style:num-format="">
        <style:list-level-properties text:list-level-position-and-space-mode="label-alignment">
          <style:list-level-label-alignment text:label-followed-by="listtab" text:list-tab-stop-position="1.778cm"/>
        </style:list-level-properties>
      </text:list-level-style-number>
      <text:list-level-style-number text:level="6" style:num-format="">
        <style:list-level-properties text:list-level-position-and-space-mode="label-alignment">
          <style:list-level-label-alignment text:label-followed-by="listtab" text:list-tab-stop-position="2.032cm"/>
        </style:list-level-properties>
      </text:list-level-style-number>
      <text:list-level-style-number text:level="7" style:num-format="">
        <style:list-level-properties text:list-level-position-and-space-mode="label-alignment">
          <style:list-level-label-alignment text:label-followed-by="listtab" text:list-tab-stop-position="2.286cm"/>
        </style:list-level-properties>
      </text:list-level-style-number>
      <text:list-level-style-number text:level="8" style:num-format="">
        <style:list-level-properties text:list-level-position-and-space-mode="label-alignment">
          <style:list-level-label-alignment text:label-followed-by="listtab" text:list-tab-stop-position="2.54cm"/>
        </style:list-level-properties>
      </text:list-level-style-number>
      <text:list-level-style-number text:level="9" style:num-format="">
        <style:list-level-properties text:list-level-position-and-space-mode="label-alignment">
          <style:list-level-label-alignment text:label-followed-by="listtab" text:list-tab-stop-position="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2z0" style:num-suffix="." style:num-format="1">
        <style:list-level-properties text:list-level-position-and-space-mode="label-alignment">
          <style:list-level-label-alignment text:label-followed-by="listtab" text:list-tab-stop-position="1.905cm"/>
        </style:list-level-properties>
      </text:list-level-style-number>
      <text:list-level-style-number text:level="3" text:style-name="WW8Num2z0" style:num-suffix="." style:num-format="1">
        <style:list-level-properties text:list-level-position-and-space-mode="label-alignment">
          <style:list-level-label-alignment text:label-followed-by="listtab" text:list-tab-stop-position="2.54cm"/>
        </style:list-level-properties>
      </text:list-level-style-number>
      <text:list-level-style-number text:level="4" text:style-name="WW8Num2z0" style:num-suffix="." style:num-format="1">
        <style:list-level-properties text:list-level-position-and-space-mode="label-alignment">
          <style:list-level-label-alignment text:label-followed-by="listtab" text:list-tab-stop-position="3.175cm"/>
        </style:list-level-properties>
      </text:list-level-style-number>
      <text:list-level-style-number text:level="5" text:style-name="WW8Num2z0" style:num-suffix="." style:num-format="1">
        <style:list-level-properties text:list-level-position-and-space-mode="label-alignment">
          <style:list-level-label-alignment text:label-followed-by="listtab" text:list-tab-stop-position="3.81cm"/>
        </style:list-level-properties>
      </text:list-level-style-number>
      <text:list-level-style-number text:level="6" text:style-name="WW8Num2z0" style:num-suffix="." style:num-format="1">
        <style:list-level-properties text:list-level-position-and-space-mode="label-alignment">
          <style:list-level-label-alignment text:label-followed-by="listtab" text:list-tab-stop-position="4.445cm"/>
        </style:list-level-properties>
      </text:list-level-style-number>
      <text:list-level-style-number text:level="7" text:style-name="WW8Num2z0" style:num-suffix="." style:num-format="1">
        <style:list-level-properties text:list-level-position-and-space-mode="label-alignment">
          <style:list-level-label-alignment text:label-followed-by="listtab" text:list-tab-stop-position="5.08cm"/>
        </style:list-level-properties>
      </text:list-level-style-number>
      <text:list-level-style-number text:level="8" text:style-name="WW8Num2z0" style:num-suffix="." style:num-format="1">
        <style:list-level-properties text:list-level-position-and-space-mode="label-alignment">
          <style:list-level-label-alignment text:label-followed-by="listtab" text:list-tab-stop-position="5.715cm"/>
        </style:list-level-properties>
      </text:list-level-style-number>
      <text:list-level-style-number text:level="9" text:style-name="WW8Num2z0" style:num-suffix="." style:num-format="1">
        <style:list-level-properties text:list-level-position-and-space-mode="label-alignment">
          <style:list-level-label-alignment text:label-followed-by="listtab" text:list-tab-stop-position="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OpenSymbol1"/>
      </text:list-level-style-bullet>
      <text:list-level-style-number text:level="2" text:style-name="WW8Num3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3z0"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3z0"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3z0"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3z0"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3z0"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3z0"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3z0"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4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4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4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4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4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4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4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npsh_3a__3a_Header">
      <style:text-properties fo:letter-spacing="normal" fo:language="hu" fo:country="HU" style:font-name-asian="Times New Roman2" style:font-name-complex="Times New Roman2" style:language-complex="ar" style:country-complex="SA"/>
    </style:style>
    <style:style style:name="MP2" style:family="paragraph" style:parent-style-name="npsh_3a__3a_Header">
      <style:text-properties fo:letter-spacing="normal" fo:language="hu" fo:country="HU" style:font-name-asian="Times New Roman2" style:font-size-asian="12pt" style:font-name-complex="Times New Roman2" style:font-size-complex="12pt" style:language-complex="ar" style:country-complex="SA"/>
    </style:style>
    <style:style style:name="MP3" style:family="paragraph" style:parent-style-name="Footer">
      <style:paragraph-properties fo:text-align="center" style:justify-single-word="false"/>
      <style:text-properties fo:color="#555753" fo:font-size="7pt" style:font-size-asian="7pt" style:font-size-complex="7pt"/>
    </style:style>
    <style:page-layout style:name="Mpm1">
      <style:page-layout-properties fo:page-width="21.001cm" fo:page-height="29.7cm" style:num-format="1" style:print-orientation="portrait" fo:margin-top="2.54cm" fo:margin-bottom="1.289cm" fo:margin-left="2.54cm" fo:margin-right="2.54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2.54cm" fo:margin-bottom="2.54cm" fo:margin-left="2.54cm" fo:margin-right="2.54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9.699cm" fo:page-height="20.999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0cm" fo:margin-bottom="0cm" fo:margin-left="0cm" fo:margin-right="0cm" style:shadow="none"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6">
      <style:page-layout-properties fo:page-width="20.999cm" fo:page-height="29.699cm" style:num-format="1" style:print-orientation="portrait" fo:margin-top="2cm" fo:margin-bottom="2cm" fo:margin-left="2cm" fo:margin-right="2cm" style:writing-mode="lr-tb" style:layout-grid-color="#c0c0c0" style:layout-grid-lines="40" style:layout-grid-base-height="0.635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
      </style:header>
      <style:header-left>
        <text:p text:style-name="MP2"/>
      </style:header-left>
      <style:footer>
        <text:p text:style-name="MP3"><text:page-number text:select-page="current">74</text:page-number>/<text:page-count>74</text:page-count></text:p>
      </style:footer>
    </style:master-page>
    <style:master-page style:name="First_20_Page" style:display-name="First Page" style:page-layout-name="Mpm2" style:next-style-name="Standard">
      <style:header>
        <text:p text:style-name="Header"/>
      </style:header>
      <style:footer>
        <text:p text:style-name="npsh_3a__3a_BodyText"/>
      </style:footer>
    </style:master-page>
    <style:master-page style:name="Envelope" style:page-layout-name="Mpm3"/>
    <style:master-page style:name="Endnote" style:page-layout-name="Mpm4"/>
    <style:master-page style:name="Fedlap" style:page-layout-name="Mpm5" style:next-style-name="First_20_Page"/>
    <style:master-page style:name="_30__20_átalakítása" style:display-name="0 átalakítása" style:page-layout-name="Mpm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initial-creator>Péter Gerő</meta:initial-creator>
    <meta:creation-date>2009-09-10T22:08:00</meta:creation-date>
    <dc:date>2010-01-24T12:45:33.48</dc:date>
    <meta:print-date>2009-08-21T11:08:00</meta:print-date>
    <meta:editing-cycles>163</meta:editing-cycles>
    <meta:editing-duration>PT71H13M20S</meta:editing-duration>
    <meta:generator>OpenOffice.org/3.1$Win32 OpenOffice.org_project/310m19$Build-9420</meta:generator>
    <meta:document-statistic meta:table-count="0" meta:image-count="77" meta:object-count="0" meta:page-count="74" meta:paragraph-count="574" meta:word-count="11678" meta:character-count="85050"/>
    <meta:user-defined meta:name="Információ 1"/>
    <meta:user-defined meta:name="Információ 2"/>
    <meta:user-defined meta:name="Információ 3"/>
    <meta:user-defined meta:name="Információ 4"/>
  </office:meta>
</office:document-meta>
</file>