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236000001DE8F705D2F.png"/>
  <manifest:file-entry manifest:media-type="image/jpeg" manifest:full-path="Pictures/100000000000018C00000115A7BEE9DB.jpg"/>
  <manifest:file-entry manifest:media-type="image/jpeg" manifest:full-path="Pictures/100000000000033B0000018648C22C41.jpg"/>
  <manifest:file-entry manifest:media-type="image/png" manifest:full-path="Pictures/10000201000004370000029C80913CEA.png"/>
  <manifest:file-entry manifest:media-type="image/png" manifest:full-path="Pictures/100000000000001D0000001E81D6E783.png"/>
  <manifest:file-entry manifest:media-type="image/png" manifest:full-path="Pictures/10000201000002FA000001804A82A59C.png"/>
  <manifest:file-entry manifest:media-type="image/png" manifest:full-path="Pictures/10000201000004370000029C5FEEEBAB.png"/>
  <manifest:file-entry manifest:media-type="image/png" manifest:full-path="Pictures/100000000000001D0000001E60C8850E.png"/>
  <manifest:file-entry manifest:media-type="image/png" manifest:full-path="Pictures/100000000000002F0000001E59891A5D.png"/>
  <manifest:file-entry manifest:media-type="image/png" manifest:full-path="Pictures/10000201000002FA00000180AA5C92D8.png"/>
  <manifest:file-entry manifest:media-type="image/png" manifest:full-path="Pictures/1000020100000236000001DE7EF1BB41.png"/>
  <manifest:file-entry manifest:media-type="image/png" manifest:full-path="Pictures/100002010000017100000131553C552D.png"/>
  <manifest:file-entry manifest:media-type="image/png" manifest:full-path="Pictures/10000201000005780000041AB7E359E5.png"/>
  <manifest:file-entry manifest:media-type="image/png" manifest:full-path="Pictures/10000201000002FA00000180640C6EE0.png"/>
  <manifest:file-entry manifest:media-type="image/jpeg" manifest:full-path="Pictures/10000000000002A7000001D4E984277B.jpg"/>
  <manifest:file-entry manifest:media-type="image/png" manifest:full-path="Pictures/100000000000001E0000001EB2CEE024.png"/>
  <manifest:file-entry manifest:media-type="image/png" manifest:full-path="Pictures/10000201000004370000029CB88856D1.png"/>
  <manifest:file-entry manifest:media-type="image/jpeg" manifest:full-path="Pictures/100000000000022A0000016BC5D938F5.jpg"/>
  <manifest:file-entry manifest:media-type="image/png" manifest:full-path="Pictures/100000000000047D000002AFA4383486.png"/>
  <manifest:file-entry manifest:media-type="image/png" manifest:full-path="Pictures/10000201000001FE0000029C982360E6.png"/>
  <manifest:file-entry manifest:media-type="" manifest:full-path="Pictures/2000000700001428000034829D11D60C.svm"/>
  <manifest:file-entry manifest:media-type="image/png" manifest:full-path="Pictures/1000000000000017000000184145348A.png"/>
  <manifest:file-entry manifest:media-type="image/jpeg" manifest:full-path="Pictures/10000000000002800000016B68D94ECD.jpg"/>
  <manifest:file-entry manifest:media-type="image/png" manifest:full-path="Pictures/100000000000001D0000001EA3D6C61D.png"/>
  <manifest:file-entry manifest:media-type="image/png" manifest:full-path="Pictures/1000020100000236000001DE620FDF8B.png"/>
  <manifest:file-entry manifest:media-type="image/png" manifest:full-path="Pictures/10000201000000E0000001CE235285A0.png"/>
  <manifest:file-entry manifest:media-type="image/png" manifest:full-path="Pictures/10000201000002110000018678D3C8E7.png"/>
  <manifest:file-entry manifest:media-type="image/png" manifest:full-path="Pictures/100002010000026E000001468E17E39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StarSymbol" svg:font-family="StarSymbol" style:font-charset="x-symbol"/>
    <style:font-face style:name="StarSymbol2" svg:font-family="StarSymbol, 'Arial Unicode MS'" style:font-charset="x-symbol"/>
    <style:font-face style:name="Symbol" svg:font-family="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OpenSymbol" svg:font-family="OpenSymbol"/>
    <style:font-face style:name="OpenSymbol2" svg:font-family="OpenSymbol, 'Arial Unicode MS'"/>
    <style:font-face style:name="StarSymbol1" svg:font-family="StarSymbol, 'Arial Unicode MS'"/>
    <style:font-face style:name="Tahoma1" svg:font-family="Tahoma"/>
    <style:font-face style:name="Courier New" svg:font-family="'Courier New'" style:font-family-generic="modern"/>
    <style:font-face style:name="Times new roman" svg:font-family="'Times new roman'" style:font-family-generic="roman"/>
    <style:font-face style:name="DejaVu Sans Condensed1" svg:font-family="'DejaVu Sans Condensed'" style:font-family-generic="swiss"/>
    <style:font-face style:name="Courier New1" svg:font-family="'Courier New'" style:font-family-generic="modern" style:font-pitch="fixed"/>
    <style:font-face style:name="Lucida Sans Unicode" svg:font-family="'Lucida Sans Unicode'" style:font-pitch="variable"/>
    <style:font-face style:name="OpenSymbol1" svg:font-family="OpenSymbol, 'Arial Unicode MS'" style:font-pitch="variable"/>
    <style:font-face style:name="Tahoma2" svg:font-family="Tahoma"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1"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2" svg:font-family="FreeSans" style:font-family-generic="swiss" style:font-pitch="variable"/>
    <style:font-face style:name="FreeSans1" svg:font-family="FreeSans" style:font-adornments="Félkövér" style:font-family-generic="swiss" style:font-pitch="variable"/>
    <style:font-face style:name="FreeSans" svg:font-family="FreeSans" style:font-adornments="Általános" style:font-family-generic="swiss" style:font-pitch="variable"/>
    <style:font-face style:name="Tahoma3" svg:font-family="Tahoma" style:font-family-generic="swiss" style:font-pitch="variable"/>
    <style:font-face style:name="Trebuchet MS" svg:font-family="'Trebuchet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Táblázat1" style:family="table">
      <style:table-properties style:width="15.921cm" table:align="margins"/>
    </style:style>
    <style:style style:name="Táblázat1.A" style:family="table-column">
      <style:table-column-properties style:column-width="7.96cm" style:rel-column-width="32767*"/>
    </style:style>
    <style:style style:name="Táblázat1.B" style:family="table-column">
      <style:table-column-properties style:column-width="7.96cm" style:rel-column-width="32768*"/>
    </style:style>
    <style:style style:name="Táblázat1.A1" style:family="table-cell">
      <style:table-cell-properties fo:padding="0.097cm" fo:border-left="0.002cm solid #000000" fo:border-right="none" fo:border-top="0.002cm solid #000000" fo:border-bottom="0.002cm solid #000000"/>
    </style:style>
    <style:style style:name="Táblázat1.B1" style:family="table-cell">
      <style:table-cell-properties fo:padding="0.097cm" fo:border="0.002cm solid #000000"/>
    </style:style>
    <style:style style:name="Táblázat1.A2" style:family="table-cell">
      <style:table-cell-properties fo:padding="0.097cm" fo:border-left="0.002cm solid #000000" fo:border-right="none" fo:border-top="none" fo:border-bottom="0.002cm solid #000000"/>
    </style:style>
    <style:style style:name="Táblázat1.B2" style:family="table-cell">
      <style:table-cell-properties fo:padding="0.097cm" fo:border-left="0.002cm solid #000000" fo:border-right="0.002cm solid #000000" fo:border-top="none" fo:border-bottom="0.002cm solid #000000"/>
    </style:style>
    <style:style style:name="P1" style:family="paragraph" style:parent-style-name="npsh_3a__3a_Header">
      <style:text-properties fo:letter-spacing="normal" fo:language="hu" fo:country="HU" style:font-name-asian="Times New Roman2" style:font-name-complex="Times New Roman2" style:language-complex="ar" style:country-complex="SA"/>
    </style:style>
    <style:style style:name="P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use-window-font-color="true" style:font-name="FreeSans2" fo:font-size="10pt" fo:letter-spacing="normal" fo:font-weight="bold" style:font-size-asian="10pt" style:font-weight-asian="bold" style:font-size-complex="10pt" style:font-weight-complex="bold" style:text-scale="100%"/>
    </style:style>
    <style:style style:name="P3" style:family="paragraph" style:parent-style-name="Text_20_body">
      <style:paragraph-properties fo:margin-left="0cm" fo:margin-right="0cm" fo:margin-top="0.21cm" fo:margin-bottom="0.21cm" fo:text-align="justify" style:justify-single-word="false" fo:orphans="2" fo:widows="2" fo:text-indent="0cm" style:auto-text-indent="false"/>
      <style:text-properties style:use-window-font-color="true" style:font-name="FreeSans2" fo:font-size="10pt" fo:letter-spacing="normal" fo:font-weight="bold" style:font-size-asian="10pt" style:font-weight-asian="bold" style:font-size-complex="10pt" style:font-weight-complex="bold" style:text-scale="100%"/>
    </style:style>
    <style:style style:name="P4" style:family="paragraph" style:parent-style-name="Footer">
      <style:paragraph-properties fo:text-align="center" style:justify-single-word="false"/>
      <style:text-properties fo:color="#555753" fo:font-size="7pt" style:font-size-asian="7pt" style:font-size-complex="7pt"/>
    </style:style>
    <style:style style:name="P5" style:family="paragraph" style:parent-style-name="openSKM_5f_GYAKORLÁS">
      <style:paragraph-properties fo:margin-top="0.101cm" fo:margin-bottom="0.101cm" fo:orphans="2" fo:widows="2"/>
    </style:style>
    <style:style style:name="P6" style:family="paragraph" style:parent-style-name="Standard">
      <style:text-properties style:use-window-font-color="true" fo:font-size="13pt" style:font-size-asian="13pt" style:font-size-complex="13pt"/>
    </style:style>
    <style:style style:name="P7" style:family="paragraph" style:parent-style-name="Heading">
      <style:paragraph-properties fo:text-align="center" style:justify-single-word="false"/>
      <style:text-properties style:font-name="FreeSans2" fo:font-size="16pt" fo:font-weight="bold" style:font-size-asian="16pt" style:font-weight-asian="bold" style:font-size-complex="16pt" style:font-weight-complex="bold"/>
    </style:style>
    <style:style style:name="P8" style:family="paragraph" style:parent-style-name="Heading">
      <style:text-properties style:font-name="FreeSans2" fo:font-size="9pt" style:font-size-asian="9pt" style:font-size-complex="9pt"/>
    </style:style>
    <style:style style:name="P9" style:family="paragraph" style:parent-style-name="Heading">
      <style:paragraph-properties fo:text-align="center" style:justify-single-word="false"/>
    </style:style>
    <style:style style:name="P10" style:family="paragraph" style:parent-style-name="Text_20_body">
      <style:paragraph-properties fo:margin-top="0cm" fo:margin-bottom="0cm" fo:text-align="justify" style:justify-single-word="false"/>
      <style:text-properties style:font-name="FreeSans2" fo:font-size="9pt" style:font-size-asian="9pt" style:font-size-complex="9pt"/>
    </style:style>
    <style:style style:name="P11" style:family="paragraph" style:parent-style-name="Text_20_body">
      <style:paragraph-properties fo:margin-top="0cm" fo:margin-bottom="0cm" fo:text-align="justify" style:justify-single-word="false"/>
      <style:text-properties style:font-name="FreeSans2" fo:font-size="9pt" fo:font-weight="normal" style:font-size-asian="9pt" style:font-weight-asian="normal" style:font-size-complex="9pt" style:font-weight-complex="normal"/>
    </style:style>
    <style:style style:name="P12" style:family="paragraph" style:parent-style-name="npsh_3a__3a_BodyText">
      <style:paragraph-properties fo:break-before="page"/>
    </style:style>
    <style:style style:name="P13" style:family="paragraph" style:parent-style-name="Standard">
      <style:paragraph-properties fo:break-before="page"/>
    </style:style>
    <style:style style:name="P14" style:family="paragraph" style:parent-style-name="openSKM_5f_GYAKORLÁS">
      <style:text-properties style:font-name-complex="Tahoma3"/>
    </style:style>
    <style:style style:name="P15" style:family="paragraph" style:parent-style-name="openSKM_5f_GYAKORLÁS">
      <style:text-properties style:use-window-font-color="true"/>
    </style:style>
    <style:style style:name="P16" style:family="paragraph" style:parent-style-name="npsh_3a__3a_Title" style:master-page-name="">
      <style:paragraph-properties fo:margin-top="7.999cm" fo:margin-bottom="2cm" fo:line-height="100%" fo:text-align="start" style:justify-single-word="false" fo:keep-together="auto" fo:orphans="2" fo:widows="2" fo:hyphenation-ladder-count="2" style:page-number="auto" fo:background-color="#c3dfe0" fo:padding="0.75cm" fo:border="0.176cm solid #c3dfe0" style:shadow="none">
        <style:tab-stops/>
        <style:background-image/>
      </style:paragraph-properties>
      <style:text-properties fo:hyphenate="false" fo:hyphenation-remain-char-count="5" fo:hyphenation-push-char-count="5"/>
    </style:style>
    <style:style style:name="P17" style:family="paragraph" style:parent-style-name="openSKM_5f_GYAKORLÁS">
      <style:paragraph-properties fo:margin-left="1.251cm" fo:margin-right="0cm" fo:margin-top="0.101cm" fo:margin-bottom="0.101cm" fo:orphans="2" fo:widows="2" fo:text-indent="0cm" style:auto-text-indent="false" fo:background-color="#99ccff" fo:padding="0.4cm" fo:border="0.088cm solid #004586" style:shadow="none">
        <style:background-image/>
      </style:paragraph-properties>
      <style:text-properties style:font-name="Times New Roman" fo:font-style="italic" style:font-style-asian="italic" style:font-style-complex="italic"/>
    </style:style>
    <style:style style:name="P18" style:family="paragraph" style:parent-style-name="openSKM_5f_GYAKORLÁS">
      <style:paragraph-properties fo:margin-left="1.251cm" fo:margin-right="0cm" fo:margin-top="0.101cm" fo:margin-bottom="0.101cm" fo:orphans="2" fo:widows="2" fo:text-indent="0cm" style:auto-text-indent="false" fo:background-color="#99ccff" fo:padding="0.4cm" fo:border="0.088cm solid #004586" style:shadow="none">
        <style:background-image/>
      </style:paragraph-properties>
    </style:style>
    <style:style style:name="P19" style:family="paragraph" style:parent-style-name="npsh_3a__3a_BodyText">
      <style:paragraph-properties fo:text-align="start" style:justify-single-word="false"/>
    </style:style>
    <style:style style:name="P20" style:family="paragraph" style:parent-style-name="npsh_3a__3a_BodyText">
      <style:text-properties style:font-name="Times New Roman" fo:font-size="10pt" style:font-size-asian="10pt" style:font-size-complex="10pt"/>
    </style:style>
    <style:style style:name="P21" style:family="paragraph" style:parent-style-name="npsh_3a__3a_BodyText">
      <style:paragraph-properties fo:text-align="center" style:justify-single-word="false"/>
    </style:style>
    <style:style style:name="P22" style:family="paragraph" style:parent-style-name="npsh_3a__3a_BodyText">
      <style:text-properties style:use-window-font-color="true"/>
    </style:style>
    <style:style style:name="P23" style:family="paragraph" style:parent-style-name="npsh_3a__3a_BodyText">
      <style:text-properties style:use-window-font-color="true" style:font-name="Times New Roman" fo:language="hu" fo:country="HU" style:letter-kerning="true" style:font-name-asian="Arial Unicode MS1" style:language-asian="zxx" style:country-asian="none" style:font-name-complex="Tahoma3" style:font-size-complex="12pt" style:language-complex="zxx" style:country-complex="none" style:font-style-complex="italic"/>
    </style:style>
    <style:style style:name="P24" style:family="paragraph" style:parent-style-name="npsh_3a__3a_BodyText">
      <style:text-properties style:use-window-font-color="true" style:font-name="Trebuchet MS" fo:font-size="10pt" fo:language="hu" fo:country="HU" fo:font-weight="normal" style:font-name-asian="Times New Roman" style:language-asian="en" style:country-asian="US" style:font-weight-asian="normal" style:font-name-complex="Trebuchet MS" style:font-size-complex="10pt" style:font-weight-complex="normal"/>
    </style:style>
    <style:style style:name="P25" style:family="paragraph" style:parent-style-name="npsh_3a__3a_BodyText">
      <style:paragraph-properties fo:text-align="end" style:justify-single-word="false"/>
    </style:style>
    <style:style style:name="P26" style:family="paragraph" style:parent-style-name="npsh_3a__3a_BodyText">
      <style:text-properties fo:font-size="10pt" fo:font-weight="bold" style:font-size-asian="10pt" style:font-weight-asian="bold" style:font-size-complex="10pt" style:font-weight-complex="bold"/>
    </style:style>
    <style:style style:name="P27" style:family="paragraph" style:parent-style-name="npsh_3a__3a_Figyelem">
      <style:paragraph-properties fo:text-align="start" style:justify-single-word="false"/>
    </style:style>
    <style:style style:name="P28" style:family="paragraph" style:parent-style-name="openSKM_5f_GYAKORLÁS">
      <style:paragraph-properties fo:margin-left="1.499cm" fo:margin-right="0cm" fo:text-indent="0cm" style:auto-text-indent="false"/>
    </style:style>
    <style:style style:name="P29" style:family="paragraph" style:parent-style-name="Illustration">
      <style:paragraph-properties fo:text-align="center" style:justify-single-word="false"/>
    </style:style>
    <style:style style:name="P30" style:family="paragraph" style:parent-style-name="Text">
      <style:paragraph-properties fo:text-align="center" style:justify-single-word="false"/>
      <style:text-properties fo:font-style="normal" style:font-style-asian="normal" style:font-style-complex="normal"/>
    </style:style>
    <style:style style:name="P31" style:family="paragraph" style:parent-style-name="Contents_20_1">
      <style:paragraph-properties>
        <style:tab-stops>
          <style:tab-stop style:position="15.921cm" style:type="right" style:leader-style="dotted" style:leader-text="."/>
        </style:tab-stops>
      </style:paragraph-properties>
    </style:style>
    <style:style style:name="P32" style:family="paragraph" style:parent-style-name="Contents_20_2">
      <style:paragraph-properties>
        <style:tab-stops>
          <style:tab-stop style:position="15.921cm" style:type="right" style:leader-style="dotted" style:leader-text="."/>
        </style:tab-stops>
      </style:paragraph-properties>
    </style:style>
    <style:style style:name="P33" style:family="paragraph" style:parent-style-name="Contents_20_3">
      <style:paragraph-properties>
        <style:tab-stops>
          <style:tab-stop style:position="15.921cm" style:type="right" style:leader-style="dotted" style:leader-text="."/>
        </style:tab-stops>
      </style:paragraph-properties>
    </style:style>
    <style:style style:name="P34" style:family="paragraph" style:parent-style-name="Contents_20_4">
      <style:paragraph-properties>
        <style:tab-stops>
          <style:tab-stop style:position="15.921cm" style:type="right" style:leader-style="dotted" style:leader-text="."/>
        </style:tab-stops>
      </style:paragraph-properties>
    </style:style>
    <style:style style:name="P35" style:family="paragraph" style:parent-style-name="Illustration_20_Index_20_1">
      <style:paragraph-properties>
        <style:tab-stops>
          <style:tab-stop style:position="15.921cm" style:type="right" style:leader-style="dotted" style:leader-text="."/>
        </style:tab-stops>
      </style:paragraph-properties>
    </style:style>
    <style:style style:name="P36" style:family="paragraph" style:parent-style-name="npsh_3a__3a_Figyelem" style:list-style-name="L4">
      <style:paragraph-properties fo:margin-left="1.499cm" fo:margin-right="0cm" fo:text-indent="0cm" style:auto-text-indent="false"/>
    </style:style>
    <style:style style:name="P37" style:family="paragraph" style:parent-style-name="npsh_3a__3a_Head3">
      <style:paragraph-properties>
        <style:tab-stops/>
      </style:paragraph-properties>
    </style:style>
    <style:style style:name="P38" style:family="paragraph" style:parent-style-name="npsh_3a__3a_Head3" style:list-style-name="">
      <style:paragraph-properties fo:text-align="start" style:justify-single-word="false" fo:orphans="0" fo:widows="0">
        <style:tab-stops/>
      </style:paragraph-properties>
    </style:style>
    <style:style style:name="P39" style:family="paragraph" style:parent-style-name="npsh_3a__3a_Head3">
      <style:paragraph-properties fo:break-before="page"/>
    </style:style>
    <style:style style:name="P40" style:family="paragraph" style:parent-style-name="npsh_3a__3a_Head2" style:list-style-name="">
      <style:paragraph-properties fo:text-align="start" style:justify-single-word="false" fo:orphans="0" fo:widows="0">
        <style:tab-stops/>
      </style:paragraph-properties>
    </style:style>
    <style:style style:name="P41" style:family="paragraph" style:parent-style-name="npsh_3a__3a_Head2">
      <style:paragraph-properties fo:break-before="page"/>
    </style:style>
    <style:style style:name="P42" style:family="paragraph" style:parent-style-name="npsh_3a__3a_Head2" style:list-style-name="">
      <style:paragraph-properties fo:break-before="page"/>
      <style:text-properties fo:font-size="10pt" fo:font-weight="bold" style:font-size-asian="10pt" style:font-weight-asian="bold" style:font-size-complex="10pt" style:font-weight-complex="bold"/>
    </style:style>
    <style:style style:name="P43" style:family="paragraph" style:parent-style-name="npsh_3a__3a_Head1">
      <style:paragraph-properties fo:break-before="page"/>
    </style:style>
    <style:style style:name="P44" style:family="paragraph" style:parent-style-name="openSKM_5f_nyomógomb" style:list-style-name="L3">
      <style:paragraph-properties fo:text-align="start" style:justify-single-word="false" fo:hyphenation-ladder-count="no-limit" style:writing-mode="lr-tb"/>
      <style:text-properties style:use-window-font-color="true" style:font-name="Times New Roman" fo:font-size="10pt" style:font-size-asian="10pt" style:font-size-complex="10pt" fo:hyphenate="false" fo:hyphenation-remain-char-count="2" fo:hyphenation-push-char-count="2"/>
    </style:style>
    <style:style style:name="P45" style:family="paragraph" style:parent-style-name="Standard" style:list-style-name="L3"/>
    <style:style style:name="P46" style:family="paragraph" style:parent-style-name="npsh_3a__3a_BodyText" style:list-style-name="L1"/>
    <style:style style:name="P47" style:family="paragraph" style:parent-style-name="npsh_3a__3a_BodyText" style:list-style-name="L2"/>
    <style:style style:name="P48" style:family="paragraph" style:parent-style-name="npsh_3a__3a_BodyText" style:list-style-name="L5"/>
    <style:style style:name="P49" style:family="paragraph" style:parent-style-name="npsh_3a__3a_BodyText" style:list-style-name="L6"/>
    <style:style style:name="P50" style:family="paragraph" style:parent-style-name="Text_20_body" style:list-style-name="">
      <style:paragraph-properties fo:margin-left="0cm" fo:margin-right="0cm" fo:margin-top="0cm" fo:margin-bottom="0cm" fo:text-align="justify" style:justify-single-word="false" fo:orphans="2" fo:widows="2" fo:text-indent="0cm" style:auto-text-indent="false" fo:break-before="page"/>
      <style:text-properties style:use-window-font-color="true" style:font-name="FreeSans2" fo:font-size="10pt" fo:letter-spacing="normal" fo:language="hu" fo:country="HU" fo:font-weight="normal" style:font-name-asian="Times New Roman2" style:font-size-asian="10pt" style:font-weight-asian="normal" style:font-name-complex="Times New Roman2" style:font-size-complex="10pt" style:language-complex="ar" style:country-complex="SA" style:font-weight-complex="normal" style:text-scale="100%"/>
    </style:style>
    <style:style style:name="P51" style:family="paragraph" style:parent-style-name="Text_20_body" style:master-page-name="Fedlap">
      <style:paragraph-properties fo:text-align="center" style:justify-single-word="false" style:page-number="auto"/>
      <style:text-properties style:font-name="FreeSans2"/>
    </style:style>
    <style:style style:name="T1" style:family="text">
      <style:text-properties fo:font-size="10pt" style:font-size-asian="10pt" style:font-size-complex="10pt"/>
    </style:style>
    <style:style style:name="T2" style:family="text">
      <style:text-properties style:use-window-font-color="true"/>
    </style:style>
    <style:style style:name="T3" style:family="text">
      <style:text-properties style:use-window-font-color="true" style:text-outline="false" style:text-line-through-style="none" fo:font-style="normal" fo:text-shadow="none" style:text-underline-style="none" style:font-name-asian="Arial Narrow" style:font-style-asian="normal" style:font-name-complex="Arial Narrow" style:font-style-complex="normal" style:text-emphasize="none"/>
    </style:style>
    <style:style style:name="T4" style:family="text">
      <style:text-properties style:use-window-font-color="true" style:text-outline="false" style:text-line-through-style="none" style:font-name="Times New Roman" fo:font-style="normal" fo:text-shadow="none" style:text-underline-style="none" style:font-name-asian="Arial Narrow" style:font-style-asian="normal" style:font-name-complex="Arial Narrow" style:font-style-complex="normal" style:text-emphasize="none"/>
    </style:style>
    <style:style style:name="T5" style:family="text">
      <style:text-properties style:use-window-font-color="true" style:text-underline-style="none"/>
    </style:style>
    <style:style style:name="T6" style:family="text">
      <style:text-properties style:use-window-font-color="true" style:text-underline-style="none" fo:font-weight="normal" style:language-asian="zxx" style:country-asian="none" style:font-weight-asian="normal" style:language-complex="zxx" style:country-complex="none" style:font-weight-complex="normal"/>
    </style:style>
    <style:style style:name="T7" style:family="text">
      <style:text-properties style:use-window-font-color="true" style:text-underline-style="none" fo:font-weight="normal" style:font-weight-asian="normal" style:font-weight-complex="normal"/>
    </style:style>
    <style:style style:name="T8" style:family="text">
      <style:text-properties style:use-window-font-color="true" style:font-name="Times New Roman" fo:language="hu" fo:country="HU" style:letter-kerning="true" style:font-name-asian="Arial Unicode MS1" style:language-asian="zxx" style:country-asian="none" style:font-name-complex="Tahoma3" style:font-size-complex="12pt" style:language-complex="zxx" style:country-complex="none" style:font-style-complex="italic"/>
    </style:style>
    <style:style style:name="T9" style:family="text">
      <style:text-properties style:use-window-font-color="true" style:font-name="Times New Roman" fo:language="hu" fo:country="HU" style:letter-kerning="true" style:font-name-asian="Arial Unicode MS1" style:language-asian="zxx" style:country-asian="none" style:font-name-complex="Tahoma2" style:font-size-complex="12pt" style:language-complex="zxx" style:country-complex="none"/>
    </style:style>
    <style:style style:name="T10" style:family="text">
      <style:text-properties style:use-window-font-color="true" style:font-name="Times New Roman" fo:language="hu" fo:country="HU" style:letter-kerning="true" style:font-name-asian="Times New Roman" style:language-asian="zxx" style:country-asian="none" style:font-name-complex="Tahoma3" style:font-size-complex="12pt" style:language-complex="zxx" style:country-complex="none" style:font-style-complex="italic"/>
    </style:style>
    <style:style style:name="T11" style:family="text">
      <style:text-properties style:use-window-font-color="true" style:font-name="Times New Roman" fo:font-size="10pt" fo:language="hu" fo:country="HU" fo:font-weight="bold" style:letter-kerning="true" style:font-name-asian="Arial Unicode MS1" style:font-size-asian="10pt" style:language-asian="zxx" style:country-asian="none" style:font-weight-asian="bold" style:font-name-complex="Tahoma2" style:font-size-complex="10pt" style:language-complex="zxx" style:country-complex="none" style:font-weight-complex="bold"/>
    </style:style>
    <style:style style:name="T12" style:family="text">
      <style:text-properties style:use-window-font-color="true" style:font-name="Times New Roman" fo:font-size="10pt" fo:language="hu" fo:country="HU" fo:font-weight="normal" style:letter-kerning="true" style:font-name-asian="Arial Unicode MS1" style:font-size-asian="10pt" style:language-asian="zxx" style:country-asian="none" style:font-weight-asian="normal" style:font-name-complex="Tahoma2" style:font-size-complex="10pt" style:language-complex="zxx" style:country-complex="none" style:font-weight-complex="normal"/>
    </style:style>
    <style:style style:name="T13" style:family="text">
      <style:text-properties style:use-window-font-color="true" style:font-name="Times New Roman" fo:font-size="10pt" fo:language="hu" fo:country="HU" fo:font-weight="normal" style:letter-kerning="true" fo:background-color="transparent" style:font-name-asian="Arial Unicode MS1" style:font-size-asian="10pt" style:language-asian="zxx" style:country-asian="none" style:font-weight-asian="normal" style:font-name-complex="Tahoma2" style:font-size-complex="10pt" style:language-complex="zxx" style:country-complex="none" style:font-weight-complex="normal"/>
    </style:style>
    <style:style style:name="T14" style:family="text">
      <style:text-properties style:use-window-font-color="true" style:font-name="Times New Roman" fo:font-size="10pt" fo:language="hu" fo:country="HU" style:letter-kerning="true" style:font-name-asian="Times New Roman" style:font-size-asian="10pt" style:language-asian="zxx" style:country-asian="none" style:font-name-complex="Tahoma2" style:font-size-complex="10pt" style:language-complex="zxx" style:country-complex="none"/>
    </style:style>
    <style:style style:name="T15" style:family="text">
      <style:text-properties style:use-window-font-color="true" style:font-name="Times New Roman" fo:font-size="10pt" fo:font-weight="normal" style:font-size-asian="10pt" style:font-weight-asian="normal" style:font-size-complex="10pt" style:font-weight-complex="normal"/>
    </style:style>
    <style:style style:name="T16" style:family="text">
      <style:text-properties style:use-window-font-color="true" style:language-asian="zxx" style:country-asian="none" style:language-complex="zxx" style:country-complex="none"/>
    </style:style>
    <style:style style:name="T17" style:family="text">
      <style:text-properties style:font-name="Times New Roman"/>
    </style:style>
    <style:style style:name="T18" style:family="text">
      <style:text-properties style:font-name="Times New Roman" fo:font-style="italic" style:font-style-asian="italic" style:font-style-complex="italic"/>
    </style:style>
    <style:style style:name="T19" style:family="text">
      <style:text-properties style:font-name="Times New Roman" fo:font-style="normal" style:text-underline-style="none" fo:font-weight="bold" style:font-style-asian="normal" style:font-weight-asian="bold" style:font-style-complex="normal" style:font-weight-complex="bold"/>
    </style:style>
    <style:style style:name="T20" style:family="text">
      <style:text-properties style:font-name="Times New Roman" fo:font-style="normal" style:text-underline-style="none" style:font-style-asian="normal" style:font-style-complex="normal"/>
    </style:style>
    <style:style style:name="T21" style:family="text">
      <style:text-properties style:font-name="Times New Roman" fo:font-size="10pt" fo:font-style="normal" fo:font-weight="normal" style:font-size-asian="10pt" style:font-style-asian="normal" style:font-weight-asian="normal" style:font-size-complex="10pt" style:font-style-complex="normal" style:font-weight-complex="normal"/>
    </style:style>
    <style:style style:name="T22" style:family="text">
      <style:text-properties style:font-name="Times New Roman" fo:font-size="10pt" style:font-size-asian="10pt" style:font-size-complex="10pt"/>
    </style:style>
    <style:style style:name="T23" style:family="text">
      <style:text-properties style:language-complex="zxx" style:country-complex="none"/>
    </style:style>
    <style:style style:name="T24" style:family="text">
      <style:text-properties style:text-position="sub 58%"/>
    </style:style>
    <style:style style:name="T25" style:family="text">
      <style:text-properties style:text-position="sub 58%" fo:language="hu" fo:country="HU" style:letter-kerning="true" style:font-name-asian="Arial Unicode MS1" style:language-asian="zxx" style:country-asian="none" style:font-name-complex="Tahoma2" style:language-complex="zxx" style:country-complex="none"/>
    </style:style>
    <style:style style:name="T26" style:family="text">
      <style:text-properties fo:font-weight="bold" style:font-weight-asian="bold" style:font-weight-complex="bold"/>
    </style:style>
    <style:style style:name="T27" style:family="text">
      <style:text-properties fo:font-style="normal" style:font-style-asian="normal" style:font-style-complex="normal"/>
    </style:style>
    <style:style style:name="T28" style:family="text">
      <style:text-properties fo:font-variant="small-caps" style:use-window-font-color="true"/>
    </style:style>
    <style:style style:name="T29" style:family="text">
      <style:text-properties fo:font-variant="small-caps" style:font-relief="embossed"/>
    </style:style>
    <style:style style:name="T30" style:family="text">
      <style:text-properties fo:font-variant="small-caps" fo:language="hu" fo:country="HU" style:letter-kerning="true" style:font-name-asian="Arial Unicode MS1" style:language-asian="zxx" style:country-asian="none" style:font-name-complex="Tahoma2" style:language-complex="zxx" style:country-complex="none" style:font-relief="embossed"/>
    </style:style>
    <style:style style:name="T31" style:family="text">
      <style:text-properties style:text-outline="false" style:text-line-through-style="none" style:font-name="Arial" fo:language="hu" fo:country="HU" fo:text-shadow="none" style:text-underline-style="none" style:letter-kerning="true" style:font-name-asian="Arial Unicode MS1" style:language-asian="zxx" style:country-asian="none" style:font-name-complex="Tahoma2" style:language-complex="zxx" style:country-complex="none" style:text-emphasize="none"/>
    </style:style>
    <style:style style:name="T32" style:family="text">
      <style:text-properties style:text-outline="false" style:text-line-through-style="none" fo:text-shadow="none" style:text-underline-style="none" style:font-name-asian="Arial Narrow" style:font-name-complex="Arial Narrow" style:text-emphasize="none"/>
    </style:style>
    <style:style style:name="T33" style:family="text">
      <style:text-properties fo:language="hu" fo:country="HU" style:language-asian="zxx" style:country-asian="none"/>
    </style:style>
    <style:style style:name="T34" style:family="text">
      <style:text-properties fo:language="hu" fo:country="HU" style:language-asian="zxx" style:country-asian="none" style:language-complex="zxx" style:country-complex="none"/>
    </style:style>
    <style:style style:name="T35" style:family="text">
      <style:text-properties fo:language="hu" fo:country="HU" style:language-asian="zxx" style:country-asian="none" style:language-complex="ar" style:country-complex="SA"/>
    </style:style>
    <style:style style:name="T36" style:family="text">
      <style:text-properties fo:language="hu" fo:country="HU" style:language-complex="ar" style:country-complex="SA"/>
    </style:style>
    <style:style style:name="T37" style:family="text">
      <style:text-properties fo:language="hu" fo:country="HU" fo:font-weight="bold" style:letter-kerning="true" style:font-name-asian="Arial Unicode MS1" style:language-asian="zxx" style:country-asian="none" style:font-weight-asian="bold" style:font-name-complex="Tahoma2" style:language-complex="zxx" style:country-complex="none" style:font-weight-complex="bold"/>
    </style:style>
    <style:style style:name="T38" style:family="text">
      <style:text-properties fo:language="hu" fo:country="HU" style:letter-kerning="true" style:font-name-asian="Arial Unicode MS1" style:language-asian="zxx" style:country-asian="none" style:font-name-complex="Tahoma2" style:font-size-complex="12pt"/>
    </style:style>
    <style:style style:name="T39" style:family="text">
      <style:text-properties fo:language="hu" fo:country="HU" style:letter-kerning="true" style:font-name-asian="Arial Unicode MS1" style:font-name-complex="Times New Roman" style:font-size-complex="12pt"/>
    </style:style>
    <style:style style:name="T40" style:family="text">
      <style:text-properties fo:language="hu" fo:country="HU" style:letter-kerning="true" style:font-name-asian="Times New Roman" style:language-asian="zxx" style:country-asian="none" style:font-name-complex="Tahoma2" style:font-size-complex="12pt"/>
    </style:style>
    <style:style style:name="T41" style:family="text">
      <style:text-properties fo:language="hu" fo:country="HU" style:letter-kerning="true" style:font-name-asian="Times New Roman" style:font-size-asian="10pt" style:language-asian="zxx" style:country-asian="none" style:font-name-complex="Tahoma2" style:font-size-complex="10pt"/>
    </style:style>
    <style:style style:name="T42" style:family="text">
      <style:text-properties style:text-position="super 58%"/>
    </style:style>
    <style:style style:name="T43" style:family="text">
      <style:text-properties style:text-position="super 58%" fo:language="hu" fo:country="HU" style:letter-kerning="true" style:font-name-asian="Arial Unicode MS1" style:language-asian="zxx" style:country-asian="none" style:font-name-complex="Tahoma2" style:language-complex="zxx" style:country-complex="none"/>
    </style:style>
    <style:style style:name="T44" style:family="text">
      <style:text-properties style:font-name-asian="Times New Roman"/>
    </style:style>
    <style:style style:name="T45" style:family="text">
      <style:text-properties fo:background-color="#cccccc"/>
    </style:style>
    <style:style style:name="T46" style:family="text">
      <style:text-properties fo:background-color="#cccccc" style:font-name-asian="Times New Roman"/>
    </style:style>
    <style:style style:name="T47" style:family="text">
      <style:text-properties style:font-name="Wingdings" fo:font-style="normal" style:font-style-asian="normal" style:language-complex="zxx" style:country-complex="none" style:font-style-complex="italic"/>
    </style:style>
    <style:style style:name="T48" style:family="text">
      <style:text-properties fo:background-color="#c0c0c0"/>
    </style:style>
    <style:style style:name="T49" style:family="text">
      <style:text-properties style:text-underline-style="solid" style:text-underline-width="auto" style:text-underline-color="font-color"/>
    </style:style>
    <style:style style:name="T50" style:family="text">
      <style:text-properties style:font-name-complex="Arial"/>
    </style:style>
    <style:style style:name="T51" style:family="text">
      <style:text-properties fo:font-size="12pt" style:font-size-asian="12pt" style:font-size-complex="12pt"/>
    </style:style>
    <style:style style:name="T52" style:family="text">
      <style:text-properties style:text-underline-style="none"/>
    </style:style>
    <style:style style:name="T53" style:family="text">
      <style:text-properties style:text-underline-style="none" style:font-weight-asian="bold" style:font-weight-complex="bold"/>
    </style:style>
    <style:style style:name="T54" style:family="text">
      <style:text-properties style:text-underline-style="none" style:language-asian="zxx" style:country-asian="none" style:font-weight-asian="normal" style:font-weight-complex="normal"/>
    </style:style>
    <style:style style:name="T55" style:family="text">
      <style:text-properties style:text-underline-style="none" style:font-weight-asian="normal" style:font-weight-complex="normal"/>
    </style:style>
    <style:style style:name="T56" style:family="text">
      <style:text-properties style:font-weight-asian="bold" style:font-weight-complex="bold"/>
    </style:style>
    <style:style style:name="T57" style:family="text">
      <style:text-properties style:font-size-asian="10pt" style:font-size-complex="10pt"/>
    </style:style>
    <style:style style:name="T58" style:family="text">
      <style:text-properties style:language-asian="zxx" style:country-asian="none"/>
    </style:style>
    <style:style style:name="T59" style:family="text">
      <style:text-properties style:language-asian="zxx" style:country-asian="none" style:font-weight-asian="normal" style:font-weight-complex="normal"/>
    </style:style>
    <style:style style:name="T60" style:family="text">
      <style:text-properties style:font-weight-asian="normal" style:font-weight-complex="normal"/>
    </style:style>
    <style:style style:name="T61" style:family="text">
      <style:text-properties style:font-name="DejaVu Sans Condensed1"/>
    </style:style>
    <style:style style:name="T62" style:family="text">
      <style:text-properties fo:font-weight="normal" style:font-weight-asian="normal" style:font-weight-complex="normal"/>
    </style:style>
    <style:style style:name="T63" style:family="text">
      <style:text-properties fo:color="#000000" style:font-name="Times New Roman" fo:language="hu" fo:country="HU" style:letter-kerning="true" style:font-name-asian="Arial Unicode MS1" style:language-asian="zxx" style:country-asian="none" style:font-name-complex="Tahoma2" style:font-size-complex="12pt" style:language-complex="zxx" style:country-complex="none"/>
    </style:style>
    <style:style style:name="T64" style:family="text">
      <style:text-properties fo:color="#000000" style:font-name="Times New Roman" fo:language="hu" fo:country="HU" style:text-underline-style="none" style:letter-kerning="true" style:font-name-asian="Arial Unicode MS1" style:language-asian="zxx" style:country-asian="none" style:font-name-complex="Tahoma2" style:font-size-complex="12pt" style:language-complex="zxx" style:country-complex="none"/>
    </style:style>
    <style:style style:name="T65" style:family="text">
      <style:text-properties fo:font-style="italic" style:font-style-asian="italic" style:font-style-complex="italic"/>
    </style:style>
    <style:style style:name="T66" style:family="text">
      <style:text-properties style:letter-kerning="true" style:font-name-asian="Arial Unicode MS1" style:language-asian="zxx" style:country-asian="none" style:font-name-complex="Tahoma2"/>
    </style:style>
    <style:style style:name="fr1" style:family="graphic" style:parent-style-name="Frame">
      <style:graphic-properties style:wrap="dynamic" style:number-wrapped-paragraphs="no-limit" style:vertical-pos="from-top" style:vertical-rel="paragraph" style:horizontal-pos="from-left" style:horizontal-rel="paragraph"/>
    </style:style>
    <style:style style:name="fr2"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3" style:family="graphic" style:parent-style-name="Frame">
      <style:graphic-properties style:run-through="foreground" style:wrap="none" style:vertical-pos="from-top" style:vertical-rel="paragraph" style:horizontal-pos="from-left" style:horizontal-rel="paragraph"/>
    </style:style>
    <style:style style:name="fr4" style:family="graphic" style:parent-style-name="Frame">
      <style:graphic-properties style:wrap="dynamic" style:number-wrapped-paragraphs="no-limit" style:vertical-pos="top" style:vertical-rel="paragraph" style:horizontal-pos="center" style:horizontal-rel="paragraph"/>
    </style:style>
    <style:style style:name="fr5" style:family="graphic" style:parent-style-name="Frame">
      <style:graphic-properties style:wrap="dynamic" style:number-wrapped-paragraphs="no-limit" style:vertical-pos="top" style:vertical-rel="paragraph" style:horizontal-pos="from-left" style:horizontal-rel="paragraph"/>
    </style:style>
    <style:style style:name="fr6"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background-color="transparent" style:background-transparency="100%" fo:padding="0cm" fo:border="none" style:shadow="none">
        <style:background-image/>
      </style:graphic-properties>
    </style:style>
    <style:style style:name="fr7" style:family="graphic" style:parent-style-name="Frame">
      <style:graphic-properties style:run-through="foreground" style:wrap="none" style:vertical-pos="from-top" style:vertical-rel="paragraph" style:horizontal-pos="center" style:horizontal-rel="paragraph"/>
    </style:style>
    <style:style style:name="fr8" style:family="graphic" style:parent-style-name="Frame">
      <style:graphic-properties fo:margin-left="0cm" fo:margin-right="0cm" fo:margin-top="0cm" fo:margin-bottom="0cm" style:run-through="foreground" style:wrap="none" style:vertical-pos="top" style:vertical-rel="paragraph" style:horizontal-pos="center" style:horizontal-rel="paragraph" fo:background-color="transparent" style:background-transparency="100%" fo:padding="0cm" fo:border="none" style:shadow="none">
        <style:background-image/>
      </style:graphic-properties>
    </style:style>
    <style:style style:name="fr9" style:family="graphic" style:parent-style-name="Frame">
      <style:graphic-properties style:wrap="dynamic" style:number-wrapped-paragraphs="no-limit" style:vertical-pos="from-top" style:vertical-rel="paragraph" style:horizontal-pos="center" style:horizontal-rel="paragraph"/>
    </style:style>
    <style:style style:name="fr10" style:family="graphic" style:parent-style-name="Frame">
      <style:graphic-properties fo:margin-left="0cm" fo:margin-right="0cm" fo:margin-top="0cm" fo:margin-bottom="0cm" style:run-through="foreground" style:wrap="dynamic" style:number-wrapped-paragraphs="no-limit" style:vertical-pos="from-top" style:vertical-rel="paragraph" style:horizontal-pos="from-left" style:horizontal-rel="paragraph" fo:padding="0cm" fo:border="none" style:shadow="none"/>
    </style:style>
    <style:style style:name="fr1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ragraph" fo:background-color="transparent" style:background-transparency="100%" fo:padding="0cm" fo:border="none" style:shadow="none">
        <style:background-image/>
      </style:graphic-properties>
    </style:style>
    <style:style style:name="fr12" style:family="graphic" style:parent-style-name="Frame">
      <style:graphic-properties style:run-through="foreground" style:wrap="none" style:vertical-pos="top" style:vertical-rel="paragraph" style:horizontal-pos="from-left" style:horizontal-rel="paragraph"/>
    </style:style>
    <style:style style:name="fr13" style:family="graphic" style:parent-style-name="Frame">
      <style:graphic-properties style:run-through="foreground" style:wrap="none" style:vertical-pos="top" style:vertical-rel="paragraph" style:horizontal-pos="center" style:horizontal-rel="paragraph"/>
    </style:style>
    <style:style style:name="fr14"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1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6"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17"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8" style:family="graphic" style:parent-style-name="Graphics">
      <style:graphic-properties fo:margin-left="0cm" fo:margin-right="0cm" fo:margin-top="0cm" fo:margin-bottom="0cm" style:run-through="foreground" style:wrap="none" style:vertical-pos="from-top" style:vertical-rel="paragraph-content" style:horizontal-pos="center"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9"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0"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21" style:family="graphic" style:parent-style-name="Graphics">
      <style:graphic-properties fo:margin-left="0cm" fo:margin-right="0cm" fo:margin-top="0cm" fo:margin-bottom="0cm" style:run-through="foreground" style:wrap="none" style:vertical-pos="from-top" style:vertical-rel="frame-content" style:horizontal-pos="from-left" style:horizontal-rel="frame-content" fo:padding="0cm" fo:border="none" style:shadow="none" style:mirror="none" fo:clip="rect(0cm, 0cm, 0cm, 0cm)" draw:luminance="0%" draw:contrast="0%" draw:red="0%" draw:green="0%" draw:blue="0%" draw:gamma="100%" draw:color-inversion="false" draw:image-opacity="100%" draw:color-mode="standard"/>
    </style:style>
    <style:style style:name="fr22"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style:style style:name="fr23"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style:num-prefix=" "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prefix=" "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prefix=" "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prefix=" " style:num-suffix=" "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prefix=" " style:num-suffix=" "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prefix=" " style:num-suffix=" "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prefix=" " style:num-suffix=" "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prefix=" " style:num-suffix=" "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prefix=" " style:num-suffix=" "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prefix=" " style:num-suffix=" "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office:automatic-styles>
  <office:body>
    <office:text text:use-soft-page-breaks="true">
      <office:forms form:automatic-focus="false" form:apply-design-mode="false"/>
      <text:tracked-changes text:track-changes="false">
        <text:changed-region text:id="ct286624152">
          <text:insertion>
            <office:change-info>
              <dc:creator>Ismeretlen szerző</dc:creator>
              <dc:date>2010-01-27T08:33:00</dc:date>
            </office:change-info>
          </text:insertion>
        </text:changed-region>
        <text:changed-region text:id="ct286622280">
          <text:insertion>
            <office:change-info>
              <dc:creator>Ismeretlen szerző</dc:creator>
              <dc:date>2010-01-27T08:34:00</dc:date>
            </office:change-info>
          </text:insertion>
        </text:changed-region>
      </text:tracked-changes>
      <text:variable-decls>
        <text:variable-decl office:value-type="string" text:name="H1"/>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
      <text:p text:style-name="Heading"/>
      <text:p text:style-name="Heading"/>
      <text:p text:style-name="P7"/>
      <text:p text:style-name="P9"/>
      <text:p text:style-name="P16">Biztonságosan és magabiztosan IV.<text:line-break/><text:span text:style-name="T51">Az OpenOffice.org Writer szövegszerkesztő </text:span></text:p>
      <text:p text:style-name="P8"/>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1"/>
      <text:p text:style-name="P11"/>
      <text:p text:style-name="P2"/>
      <text:table-of-content text:style-name="Sect1" text:protected="true" text:name="Tartalomjegyzék1">
        <text:table-of-content-source text:outline-level="10">
          <text:index-title-template text:style-name="Contents_20_Heading">Tartalomjegyzék</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rtalomjegyzék1_Head">
            <text:p text:style-name="Contents_20_Heading"><text:soft-page-break/>Tartalomjegyzék</text:p>
          </text:index-title>
          <text:p text:style-name="P31">Az OpenOffice.org Writer szövegszerkesztő biztonságos és magabiztos használata<text:tab/>5</text:p>
          <text:p text:style-name="P31">Szövegszerkesztés az OpenOffice.org Writer programmal<text:tab/>6</text:p>
          <text:p text:style-name="P32">SZ1. lecke. Mire jó a szövegszerkesztővel létrehozott dokumentum?<text:tab/>6</text:p>
          <text:p text:style-name="P32">SZ2M. lecke. Mit gyakoroljunk és mit ne?<text:tab/>7</text:p>
          <text:p text:style-name="P32">SZ3. lecke. Indulás dokumentum-sablonnal vagy anélkül<text:tab/>8</text:p>
          <text:p text:style-name="P33">Sablon kiválasztása<text:tab/>8</text:p>
          <text:p text:style-name="P33">Dokumentum létrehozása sablon használata nélkül<text:tab/>9</text:p>
          <text:p text:style-name="P33">És ha meggondoltuk magunkat?<text:tab/>9</text:p>
          <text:p text:style-name="P32">SZ4M: Indul a gyakorlati tanulás<text:tab/>10</text:p>
          <text:p text:style-name="P32">SZ5M. lecke. A család dokumentumai (és bemutatói és táblázatai) – az ajánlott gyakorlófeladat ≈ <text:s/>B8 ≈ <text:s/>T4<text:tab/>12</text:p>
          <text:p text:style-name="P32">SZ6. lecke. A szövegszerkesztő elindítása<text:tab/>13</text:p>
          <text:p text:style-name="P32">SZ7. lecke. A kéznél lévő gépi segítség ≈ <text:s/>B7 ≈ <text:s/>T6<text:tab/>14</text:p>
          <text:p text:style-name="P32">SZ8. lecke. Képernyő, kezelőfelület ≈ <text:s/>B9 ≈ <text:s/>T7<text:tab/>15</text:p>
          <text:p text:style-name="P32">SZ9. lecke. Új munkaterületek létrehozása<text:tab/>18</text:p>
          <text:p text:style-name="P32">SZ10. lecke. A dokumentum-készítés alapműveletei<text:tab/>19</text:p>
          <text:p text:style-name="P32">SZ11M. lecke. Vége az alapozásnak ≈ <text:s/>B12 ≈ <text:s/>T21<text:tab/>20</text:p>
          <text:p text:style-name="P32">SZ12. lecke. Hogyan őrizzük meg, amit létrehoztunk? ≈ <text:s/>B13 ≈ <text:s/>T22<text:tab/>21</text:p>
          <text:p text:style-name="P33">Mentés és másként mentés<text:tab/>21</text:p>
          <text:p text:style-name="P34">Új anyagunk legegyszerűbb első mentése<text:tab/>21</text:p>
          <text:p text:style-name="P34">Melyik háttértárolóra, melyik mappába?<text:tab/>22</text:p>
          <text:p text:style-name="P34">Újabb mentés<text:tab/>22</text:p>
          <text:p text:style-name="P34">Mentés a program bezárásakor<text:tab/>23</text:p>
          <text:p text:style-name="P33">Megnyitás<text:tab/>23</text:p>
          <text:p text:style-name="P33">Legutóbb mentett fájlok<text:tab/>25</text:p>
          <text:p text:style-name="P33">Mentés és megnyitás jelszóval<text:tab/>25</text:p>
          <text:p text:style-name="P33">Kiterjesztések és beállításuk<text:tab/>27</text:p>
          <text:p text:style-name="P34">Miért lehet értelme a fájltípus módosításának?<text:tab/>27</text:p>
          <text:p text:style-name="P34">Hogyan állíthatjuk át a fájltípus alapértelmezését?<text:tab/>27</text:p>
          <text:p text:style-name="P34">Egy érdekes szöveges fájltípus: az rtf<text:tab/>28</text:p>
          <text:p text:style-name="P34">A legegyszerűbb szöveges fájltípus: a txt<text:tab/>28</text:p>
          <text:p text:style-name="P33">Automatikus biztonsági másolat és helyreállítás<text:tab/>28</text:p>
          <text:p text:style-name="P33">Mentés sablonként<text:tab/>29</text:p>
          <text:p text:style-name="P32">SZ13. lecke. Exportálás ≈ <text:s/>B14 ≈ <text:s/>T23<text:tab/>30</text:p>
          <text:p text:style-name="P32">SZ14. lecke. Oldal-beállítás, nyomtatási lehetőségek<text:tab/>32</text:p>
          <text:p text:style-name="P33">Nyomtatási kép<text:tab/>32</text:p>
          <text:p text:style-name="P33">Élőfej / fejléc, élőláb / lábléc, oldalszámozás, dátum<text:tab/>32</text:p>
          <text:p text:style-name="P33">Lapméret, margó, laptájolás<text:tab/>32</text:p>
          <text:p text:style-name="P33">Oldaltörés beszúrása<text:tab/>33</text:p>
          <text:p text:style-name="P32">SZ15. lecke. A karakterformázás alapműveletei ≈ <text:s/>B16<text:tab/>34</text:p>
          <text:p text:style-name="P32"><text:soft-page-break/>SZ16. lecke. A bekezdés-formázás alapműveletei<text:tab/>35</text:p>
          <text:p text:style-name="P32">SZ17. lecke. Átrendezés ≈ <text:s/>B18 ≈ <text:s/>T26<text:tab/>38</text:p>
          <text:p text:style-name="P32">SZ18. lecke. A karakterformázás haladó műveletei<text:tab/>40</text:p>
          <text:p text:style-name="P32">SZ19. lecke. A bekezdés-formázás haladó műveletei<text:tab/>41</text:p>
          <text:p text:style-name="P33">A tabulátor<text:tab/>41</text:p>
          <text:p text:style-name="P33">Tabulátor a táblázatban<text:tab/>41</text:p>
          <text:p text:style-name="P33">A tabulátor beállításai<text:tab/>41</text:p>
          <text:p text:style-name="P33">Egyszerű felsorolás, számozás<text:tab/>42</text:p>
          <text:p text:style-name="P33">Egyszerű felsorolás, számozás automatikus indítása<text:tab/>42</text:p>
          <text:p text:style-name="P33">Többfokozatú felsorolás, számozás<text:tab/>43</text:p>
          <text:p text:style-name="P33">A Felsorolás és számozás eszköztár<text:tab/>43</text:p>
          <text:p text:style-name="P33">Felsorolás, számozás pozíciója, beállításai<text:tab/>43</text:p>
          <text:p text:style-name="P32">SZ20. lecke. Különleges műveletek ≈ <text:s/>B21<text:tab/>44</text:p>
          <text:p text:style-name="P33">Formázás stílussal<text:tab/>44</text:p>
          <text:p text:style-name="P33">Nagyítás, kicsinyítés<text:tab/>44</text:p>
          <text:p text:style-name="P33">Kép beillesztése, kezelése<text:tab/>45</text:p>
          <text:p text:style-name="P33">Calc-diagram beillesztése<text:tab/>45</text:p>
          <text:p text:style-name="P33">Calc-Táblázat beillesztése<text:tab/>46</text:p>
          <text:p text:style-name="P33">Hasábok<text:tab/>46</text:p>
          <text:p text:style-name="P32">SZ21. lecke. Helyesírás, elválasztás ≈ <text:s/>B22 ≈ <text:s/>T29<text:tab/>48</text:p>
          <text:p text:style-name="P33">Kivételszótár<text:tab/>49</text:p>
          <text:p text:style-name="P33">Automatikus elválasztás<text:tab/>50</text:p>
          <text:p text:style-name="P32">SZ22. lecke. Beállítások ≈ <text:s/>B23 ≈ <text:s/>T30<text:tab/>52</text:p>
          <text:p text:style-name="P33">Felhasználónév<text:tab/>52</text:p>
          <text:p text:style-name="P33">Alapértelmezett mappa<text:tab/>53</text:p>
          <text:p text:style-name="P33">Eszköztárak kezelése<text:tab/>54</text:p>
          <text:p text:style-name="P33">Váltás ablakok között<text:tab/>55</text:p>
          <text:p text:style-name="P32">SZ23. lecke. Dokumentum-kiegészítések<text:tab/>56</text:p>
          <text:p text:style-name="P33">Lábjegyzet, végjegyzet<text:tab/>56</text:p>
          <text:p text:style-name="P33">Jegyzékek<text:tab/>56</text:p>
          <text:p text:style-name="P32">SZ24. lecke. Körlevél<text:tab/>58</text:p>
          <text:p text:style-name="P33">Címlista<text:tab/>61</text:p>
          <text:p text:style-name="P33">Döntések<text:tab/>66</text:p>
          <text:p text:style-name="P32">SZ25. lecke. Változások követése<text:tab/>68</text:p>
          <text:p text:style-name="P32">SZ26. lecke. Szövegblokk<text:tab/>70</text:p>
          <text:p text:style-name="P32">SZ27. lecke. Táblázat a szövegdokumentumban<text:tab/>74</text:p>
        </text:index-body>
      </text:table-of-content>
      <text:p text:style-name="P3"/>
      <text:p text:style-name="P12">Ez a Mű a Creative Commons Nevezd meg!-Így add tovább! 2.5 Magyarország Licenc feltételeinek megfelelően szabadon felhasználható. További információk: http://creativecommons.org/licenses/by-nc-sa/2.5/hu/ </text:p>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text:tab/></text:p>
      <text:p text:style-name="P25"><text:tab/><text:span text:style-name="T36">Szerzők: Gerő Péter, Seres György</text:span></text:p>
      <text:p text:style-name="P25"/>
      <text:p text:style-name="P25">Alkotó munkatársak: Endersz Péter, Fazekas Péter, Huszerl József, Kujbus Gábor, <text:line-break/>dr. Magyar Miklós, Mazán Márk, Pálity Krisztina, Schneider Tamás</text:p>
      <text:p text:style-name="P25"/>
      <text:p text:style-name="P25">A Biztonságosan és magabiztosan sorozat az élethelyzethez igazított<text:line-break/>tanulás módszertana alapján készült: http://www.l-t-learning.com </text:p>
      <text:p text:style-name="P25"/>
      <text:p text:style-name="P25"><text:tab/>2009. szeptember</text:p>
      <text:list xml:id="list31393668" text:style-name="Outline">
        <text:list-item>
          <text:h text:style-name="P43" text:outline-level="1">Az OpenOffice.org Writer szövegszerkesztő biztonságos és magabiztos használata</text:h>
        </text:list-item>
      </text:list>
      <text:p text:style-name="npsh_3a__3a_BodyText">Ez a tananyag annak szól, aki ingyenes és legális, könnyen használható, sokoldalú, megbízható szövegszerkesztő programot akar használni a számítógépén. Ehhez a szintén megbízható, legális és ingyenes operációs rendszerek egyikének használatát is megtanulhatja ebből a tananyagból.</text:p>
      <text:p text:style-name="npsh_3a__3a_Figyelem">A tudnivalókhoz dőlt betűkkel írt magyarázatok is tartoznak: ezek annak az Olvasónak szólnak, aki néhány kezelési művelet megtanulásán felül bővebb magyarázatokra is kíváncsi.</text:p>
      <text:p text:style-name="npsh_3a__3a_BodyText">Aki nem akar vizsgára készülni, nyugodtan válogasson a tananyagban érdeklődése szerint. Azt tanulja meg, amire szüksége van!</text:p>
      <text:p text:style-name="npsh_3a__3a_Figyelem">(Egy megjegyzés a számítástechnikában jártas Olvasónak: ez a tananyag azoknak készült, akik nem számítástechnikai szakemberek és nem is akarnak azzá válni, mint ahogyan nem akarunk elektroműszerésszé válni ahhoz, hogy programot tudjunk váltani a TV-készüléken. Azt lehet megtanulni belőle, ami a biztonságos és magabiztos felhasználáshoz kell, a fentebb felsorolt követelményrendszerek szintjén. Aki ennél mélyebb ismereteket akar szerezni, annak sokféle leírás áll rendelkezésére.)</text:p>
      <text:p text:style-name="npsh_3a__3a_BodyText"><text:span text:style-name="T23">A tananyag egyéni tanulással, önállóan is elsajátítható. Érdemes mégis arra gondolni, hogy az élsportolóknak is vannak edzőik, a sztár-operaénekeseknek is vannak korrepetitoraik, a legnagyobb színészeket is rendezők instruálják. Aki nem csupán érdeklődésből olvasgatja a tananyagot, hanem tényleges, működtethető kompetenciát akar elérni, annak számára lehet, hogy nem lesz elegendő, hogy egyénileg tanuljon és kísérletezzen. Ha Ön nem valamilyen </text:span><text:span text:style-name="T23">képzés résztvevője, nem valamilyen segítői közösség tagja, akkor célszerű lehet utánanéznie a weboldalon, hogy miként kaphat segítséget, visszajelzéseket az előrehaladásához.</text:span></text:p>
      <text:p text:style-name="npsh_3a__3a_BodyText">Jó munkát, eredményes és szórakoztató tanulást kívánunk! </text:p>
      <text:list xml:id="list31436584" text:continue-numbering="true" text:style-name="Outline">
        <text:list-item>
          <text:h text:style-name="P43" text:outline-level="1">Szövegszerkesztés az OpenOffice.org Writer programmal</text:h>
          <text:list>
            <text:list-item>
              <text:h text:style-name="npsh_3a__3a_Head2" text:outline-level="2">SZ1. lecke. Mire jó a szövegszerkesztővel létrehozott dokumentum?</text:h>
            </text:list-item>
          </text:list>
        </text:list-item>
      </text:list>
      <text:p text:style-name="npsh_3a__3a_BodyText">A szövegszerkesztő az az irodai alkalmazás, amelyet talán a legtöbben használnak.</text:p>
      <text:p text:style-name="npsh_3a__3a_Figyelem">Ennek nagyon egyszerű oka van: az irodai munka nagy hányada szövegdokumentumok előállítása: ez az a feladatkör, amelyre tulajdonképpen az első irodai szoftverek létrejöttek. Ez volt az első olyan munkaterület, ahol a laikusok is találkoztak a számítógéppel és megismerték az előnyeit: a könnyű javítás módjait, az egyszer jól „kitalált” szövegrészletek többszöri felhasználási lehetőségét és a többi hasonlót.</text:p>
      <text:p text:style-name="npsh_3a__3a_BodyText">A szövegszerkesztés során dokumentumokat hozunk létre, ezeket formázzuk, alakítjuk.</text:p>
      <text:h text:style-name="P40" text:outline-level="2"/>
      <text:list xml:id="list31448132" text:continue-numbering="true" text:style-name="Outline">
        <text:list-item>
          <text:list>
            <text:list-item>
              <text:h text:style-name="P41" text:outline-level="2">SZ2<text:span text:style-name="T24">M</text:span>. lecke. Mit gyakoroljunk és mit ne?</text:h>
            </text:list-item>
          </text:list>
        </text:list-item>
      </text:list>
      <text:p text:style-name="npsh_3a__3a_BodyText">A tananyag leckéi nem magolásra valók!</text:p>
      <text:p text:style-name="npsh_3a__3a_BodyText">Az a legokosabb, ha mindent, amit a tananyagban lát, rögtön kipróbál – amíg nem tudja könnyedén, és biztonságosan használni.</text:p>
      <text:p text:style-name="npsh_3a__3a_Figyelem">Ne feledje el: minden lecke arra a feltételezésre épül, hogy Ön a korábbi leckék anyagát már elsajátította: a gyakorlatban alkalmazni tudja (ebbe beleértve azt is, hogy felismeri, hogy melyik gyakorlati ismeretét kell alkalmaznia).</text:p>
      <text:p text:style-name="npsh_3a__3a_BodyText">Amit viszont nem érdemes gyakorolnia: az elnevezések, szakkifejezések használata. Elég, ha felismeri, mi mire való és érti, amikor valakitől tanácsot kap vagy megnézi a segítő szakirodalmat.</text:p>
      <text:p text:style-name="npsh_3a__3a_Figyelem">Kivétel ez alól, természetesen, ha Ön olyan vizsgára készül, ahol az elnevezéseket és a többi hasonló tudnivalót is „vissza kell mondani”; de ez a tananyag nem vizsgafelkészülésre, hanem a biztonságos és magabiztos felhasználás elsajátítására való. </text:p>
      <text:h text:style-name="P40" text:outline-level="2"/>
      <text:list xml:id="list31446506" text:continue-numbering="true" text:style-name="Outline">
        <text:list-item>
          <text:list>
            <text:list-item>
              <text:h text:style-name="P41" text:outline-level="2"><text:bookmark text:name="SZ2"/>SZ3. lecke. Indulás dokumentum-sablonnal vagy anélkül</text:h>
            </text:list-item>
          </text:list>
        </text:list-item>
      </text:list>
      <text:p text:style-name="npsh_3a__3a_BodyText"><text:span text:style-name="T2">A kezdő ismeretek füzetének </text:span><text:span text:style-name="MODULHIVATKOZÁS"><text:span text:style-name="T2">11. Az irodai alkalmazások elindítása</text:span></text:span><text:span text:style-name="MODULHIVATKOZÁS"><text:span text:style-name="T5"> leckében eljutottunk az OpenOffice.org Writer szövegszerkesztő elindításáig.</text:span></text:span></text:p>
      <text:p text:style-name="npsh_3a__3a_Figyelem"><text:span text:style-name="T2">Csak emlékeztetésül: a </text:span><text:span text:style-name="npsh_3a__3a_kepernyogomb">Számítógép</text:span><text:span text:style-name="T2"> gombra, majd a megjelenő párbeszédablak alján a </text:span><text:span text:style-name="npsh_3a__3a_kepernyogomb">További alkalmazások</text:span><text:span text:style-name="T2"> gombra kattintva az elindítható programok csoportosított felsorolását látjuk, ahol az </text:span><text:span text:style-name="npsh_3a__3a_kepernyogomb">Irodai alkalmazások</text:span><text:span text:style-name="T2"> között ott van az</text:span></text:p>
      <text:p text:style-name="P27"><draw:frame draw:style-name="fr14" draw:name="Kép41" text:anchor-type="as-char" svg:width="0.794cm" svg:height="0.794cm" draw:z-index="112"><draw:image xlink:href="Pictures/100000000000001E0000001EB2CEE024.png" xlink:type="simple" xlink:show="embed" xlink:actuate="onLoad"/></draw:frame><text:span text:style-name="KÉPERNYŐRŐL"><text:span text:style-name="T2"> </text:span></text:span><text:span text:style-name="npsh_3a__3a_kepernyogomb">OpenOffice.org Writer </text:span><text:span text:style-name="KÉPERNYŐRŐL"><text:span text:style-name="T2"><text:line-break/><text:tab/></text:span></text:span><text:span text:style-name="npsh_3a__3a_kepernyogomb">Szövegszerkesztő</text:span></text:p>
      <text:p text:style-name="npsh_3a__3a_Figyelem">és az</text:p>
      <text:p text:style-name="P27"><text:span text:style-name="KÉPERNYŐRŐL"><text:span text:style-name="T2"><text:s/></text:span></text:span><text:span text:style-name="KÉPERNYŐRŐL"><text:span text:style-name="T2"><draw:frame draw:style-name="fr14" draw:name="Kép 8" text:anchor-type="as-char" svg:width="0.76cm" svg:height="0.803cm" draw:z-index="113"><draw:image xlink:href="Pictures/100000000000001D0000001E81D6E783.png" xlink:type="simple" xlink:show="embed" xlink:actuate="onLoad"/></draw:frame></text:span></text:span><text:span text:style-name="npsh_3a__3a_kepernyogomb">OpenOffice.org<text:line-break/><text:tab/>Irodai csomag</text:span></text:p>
      <text:p text:style-name="npsh_3a__3a_Figyelem"><text:span text:style-name="T2">is: az előbbire kattintva rögtön a szövegszerkesztő indul el; az utóbbi esetében újabb párbeszédablakot kapunk, ahol a </text:span><text:span text:style-name="npsh_3a__3a_kepernyogomb">Szövegszerkesztő</text:span><text:span text:style-name="T2"> ikonra kell kattintanunk.</text:span></text:p>
      <text:p text:style-name="npsh_3a__3a_BodyText"><text:span text:style-name="T2">Az OpenOffice.org – mint sok más hasonló szoftver – néhány előkészített műveletsorozatot tartalmaz, amelyeket </text:span><text:span text:style-name="SZÓTÁR"><text:span text:style-name="T2">tündér</text:span></text:span><text:span text:style-name="T2">eknek nevez. Ha ilyent használunk, akkor szinte egyebet sem kell tennünk, mint választani az előre összeállított lehetőségek közül. A szövegszerkesztő megnyitása után egy üres lapot látunk, és a </text:span><text:span text:style-name="npsh_3a__3a_kepernyogomb"><text:span text:style-name="T38">Fájl</text:span></text:span><text:span text:style-name="T2"> menü </text:span><text:span text:style-name="npsh_3a__3a_kepernyogomb"><text:span text:style-name="T38">Tündérek</text:span></text:span><text:span text:style-name="T2"> pontjában választhatjuk ki, hogy milyen sablon alapján kezdjük meg a munkát. </text:span></text:p>
      <text:p text:style-name="npsh_3a__3a_BodyText"><draw:frame draw:style-name="fr1" draw:name="Keret1" text:anchor-type="paragraph" svg:x="0.018cm" svg:y="0.467cm" svg:width="15.963cm" draw:z-index="40"><draw:text-box fo:min-height="9.571cm"><text:p text:style-name="Illustration"><draw:frame draw:style-name="fr2" draw:name="Keret35" text:anchor-type="paragraph" svg:x="1.323cm" svg:y="0.926cm" svg:width="12.815cm" draw:z-index="104"><draw:text-box fo:min-height="7.207cm"><text:p text:style-name="P29"><draw:frame draw:style-name="fr15" draw:name="kép13" text:anchor-type="paragraph" svg:x="1.296cm" svg:y="-0.654cm" svg:width="10.1cm" svg:height="8.089cm" draw:z-index="106"><draw:image/></draw:frame><text:sequence text:ref-name="refIllustration0" text:name="Illustration" text:formula="ooow:Illustration+1" style:num-format="1">1</text:sequence>. ábra: Tündér</text:p></draw:text-box></draw:frame></text:p></draw:text-box></draw:frame></text:p>
      <text:list xml:id="list31430469" text:continue-numbering="true" text:style-name="Outline">
        <text:list-item>
          <text:list>
            <text:list-item>
              <text:list>
                <text:list-item>
                  <text:h text:style-name="npsh_3a__3a_Head3" text:outline-level="3"><text:soft-page-break/>Sablon kiválasztása</text:h>
                </text:list-item>
              </text:list>
            </text:list-item>
          </text:list>
        </text:list-item>
      </text:list>
      <text:p text:style-name="npsh_3a__3a_BodyText"><text:span text:style-name="T2">Ha kiválasztottuk a megfelelő sablont, akkor a </text:span><text:span text:style-name="npsh_3a__3a_kepernyogomb"><text:span text:style-name="T38">Tündér</text:span></text:span><text:span text:style-name="T2"> végigvezet minket a létrehozás lépésein. A </text:span><text:span text:style-name="npsh_3a__3a_kepernyogomb"><text:span text:style-name="T38">Súgó</text:span></text:span><text:span text:style-name="T2"> bőséges segítséget, ad külön megnyíló ablakban, amelyet elolvasás után bezárhatunk: mögötte megmaradt a korábbi képernyőnk. A </text:span><text:span text:style-name="npsh_3a__3a_kepernyogomb"><text:span text:style-name="T49">T</text:span></text:span><text:span text:style-name="npsh_3a__3a_kepernyogomb">ovább</text:span><text:span text:style-name="T2"> gombbal a folyamat következő képernyőjére (ez a gomb a sorozat utolsó képernyőjén természetesen nem működik), a </text:span><text:span text:style-name="npsh_3a__3a_kepernyogomb"><text:span text:style-name="T49">V</text:span></text:span><text:span text:style-name="npsh_3a__3a_kepernyogomb">issza</text:span><text:span text:style-name="T2"> gombbal pedig visszatérhetünk az előző lépéshez és módosíthatjuk a korábbi döntésünket (ez a gomb pedig a sorozat első képernyőjén nem működik). Kattintás helyett az aláhúzott betűk begépelésével is választhatunk a lehetőségek között. A </text:span><text:span text:style-name="npsh_3a__3a_kepernyogomb">Mégse</text:span><text:span text:style-name="T2"> gombbal vagy az </text:span><text:span text:style-name="GOMB"><text:span text:style-name="T2">Esc</text:span></text:span><text:span text:style-name="T2"> billentyűvel bármikor kiléphetünk a folyamatból.</text:span></text:p>
      <text:p text:style-name="npsh_3a__3a_Figyelem">Ha az ajánlott sablonok alapján létrehozott egy dokumentumot, nézze meg, és ha ilyennek képzelte el, akkor folytassa a szerkesztést – ha nem tetszik, törölje, és készítsen a saját elképzelésének megfelelő formájú dokumentumot! Előregyártott sablon alapján levelet írni a barátunknak olyan, mint előre megkötött gumis nyakkendőben megjelenni az elegáns fogadáson és ott bicskával enni a lazacos-kaviáros szendvicset: amatőr és kicsinyes megoldás. Márpedig a Tündér „gyári” sablonjairól még az is látja, hogy sablonok, aki korábban nem ismerte.</text:p>
      <text:p text:style-name="npsh_3a__3a_Figyelem">Ezzel szemben: Ön nyilván érti a dolog lényegét – egy-egy jó levél-szerkezetből, szép elrendezésből, ügyesen megválasztott „panelekből” Ön is elkészítheti a saját, gondosan kidolgozott, hatásos sablonjait, amelyekkel például a vállalkozása bemutatkozó dokumentumait egyénileg, mégis közös arculattal készíthetőek el.</text:p>
      <text:list xml:id="list31454477" text:continue-numbering="true" text:style-name="Outline">
        <text:list-item>
          <text:list>
            <text:list-item>
              <text:list>
                <text:list-item>
                  <text:h text:style-name="npsh_3a__3a_Head3" text:outline-level="3">Dokumentum létrehozása sablon használata nélkül</text:h>
                </text:list-item>
              </text:list>
            </text:list-item>
          </text:list>
        </text:list-item>
      </text:list>
      <text:p text:style-name="npsh_3a__3a_BodyText"><text:span text:style-name="T2">Ha a Tündér első képernyőjén rögtön a </text:span><text:span text:style-name="npsh_3a__3a_kepernyogomb">Befejezés</text:span><text:span text:style-name="T2"> pontot választja, akkor a Tündér létrehoz egy általános sablont, ahol mindent magunknak kell kitöltenünk.</text:span></text:p>
      <text:p text:style-name="npsh_3a__3a_Figyelem">Fogja ezt fel lehetőségként: „mindent magunknak kell kitöltenünk” helyett „mindent magunk tölthetünk ki”.</text:p>
      <text:list xml:id="list31437144" text:continue-numbering="true" text:style-name="Outline">
        <text:list-item>
          <text:list>
            <text:list-item>
              <text:list>
                <text:list-item>
                  <text:h text:style-name="npsh_3a__3a_Head3" text:outline-level="3">És ha meggondoltuk magunkat?</text:h>
                </text:list-item>
              </text:list>
            </text:list-item>
          </text:list>
        </text:list-item>
      </text:list>
      <text:p text:style-name="npsh_3a__3a_BodyText">Bármi, amit a Tündérrel vagy anélkül beállítottunk, és bármi, ami a munkaterületre került – vagy nem került –, módosítható, kiegészíthető, törölhető, átírható. Minden dokumentumból többféle változatot is készíthetünk, többféle beállítást is kipróbálhatunk. Kísérletezzen bátran!</text:p>
      <text:h text:style-name="P40" text:outline-level="2"/>
      <text:list xml:id="list31427455" text:continue-numbering="true" text:style-name="Outline">
        <text:list-item>
          <text:list>
            <text:list-item>
              <text:h text:style-name="P41" text:outline-level="2">SZ4<text:span text:style-name="T24">M</text:span>: Indul a gyakorlati tanulás</text:h>
            </text:list-item>
          </text:list>
        </text:list-item>
      </text:list>
      <text:p text:style-name="npsh_3a__3a_BodyText">A tanulás során azért igaz a „minden kezdet nehéz”, mert eleinte sok, önmagában alig használható részletet kell megtanulni. Az ember szinte észre sem veszi, amikor eljut arra a szintre, hogy a tudását már valóban használni tudja. Érdemes egy pillanatra visszatekinteni, hogy most meddig jutottunk el (ha elolvastuk az operációs rendszerről szóló füzetet):</text:p>
      <text:p text:style-name="npsh_3a__3a_BodyText">Tudunk</text:p>
      <text:list xml:id="list31420846" text:style-name="L1">
        <text:list-item>
          <text:p text:style-name="P46">szövegeket írni a munkaterületre, akár több sornyit, akár több oldalnyit,</text:p>
        </text:list-item>
        <text:list-item>
          <text:p text:style-name="P46">és tudunk tetszőleges helyen sort váltani (új bekezdést kezdeni).</text:p>
        </text:list-item>
        <text:list-item>
          <text:p text:style-name="P46">Amit beírtunk, törölni is, módosítani is tudjuk.</text:p>
        </text:list-item>
      </text:list>
      <text:p text:style-name="npsh_3a__3a_BodyText">Tudunk szövegrészeket kijelölni – és sejthetjük, hogy ezekkel még sokféle műveletet végezhetünk.</text:p>
      <text:p text:style-name="npsh_3a__3a_BodyText">Ez azonban eddig még nem több, mint az írógépünk elektronikus változata. Magától váltja a sort és az oldalt: ez nagyszerű, bár önmagában még nem indokolná, hogy számítógépet használjunk és szövegszerkesztő-használatot tanuljunk. De itt az idő, hogy észrevegyünk valamit, ami egycsapásra olyan szolgáltatást nyújt, amilyenről az írógép esetében nem is álmodhattunk.</text:p>
      <text:p text:style-name="npsh_3a__3a_Figyelem">Az alábbiakban a tanulás egy lehetséges módját olvashatja. Kipróbálni mindenképp érdemes – de úgy tanuljon, ahogyan az Önnek a leginkább kényelmes és eredményes!</text:p>
      <text:p text:style-name="npsh_3a__3a_BodyText">Legyen Ön előtt bekapcsolt számítógép.</text:p>
      <text:p text:style-name="npsh_3a__3a_BodyText">Legyen Ön előtt nyitva a tananyag (akár papíron, akár elektronikusan).</text:p>
      <text:p text:style-name="npsh_3a__3a_Figyelem"><text:span text:style-name="T2">Ezek akkor zavarják egymást legkevésbé, ha külön asztalra teszi őket. Ugye emlékszik még, hogy a </text:span><text:span text:style-name="GOMB"><text:span text:style-name="T2">Ctrl</text:span></text:span><text:span text:style-name="T2"> és </text:span><text:span text:style-name="GOMB"><text:span text:style-name="T2">Alt</text:span></text:span><text:span text:style-name="T2"> lenyomva tartása </text:span><text:span text:style-name="T2">mellett a jobbra-balra kurzormozgató gombokkal váltogathatja az Ön előtt lévő asztalokat?</text:span></text:p>
      <text:p text:style-name="npsh_3a__3a_BodyText">Haladjon leckéről leckére. Mindent, amit tanul, rögtön próbáljon is ki. Valamennyi lecke feladattal ér véget: <text:span text:style-name="T26">mindegyiket</text:span> csinálja végig, esetleg többször is, amíg gördülékenyen nem megy – mert a következő lecke már úgy indul, hogy a korábbiak ismeretét feltételezi.</text:p>
      <text:p text:style-name="npsh_3a__3a_Figyelem"><text:soft-page-break/>Az iskolai tanulásban az a legrosszabb, hogy az időzítéshez, tanmenethez, ütemhez ragaszkodik, nem pedig az eredményhez. Mi történik az iskolában, ha a diák egy-egy tananyagrészt nem tanul meg elég alaposan, mert beteg volt, mert nehezebben értett meg valamit, vagy mert (melyikünkkel ne történt volna meg?) a magyarázat idején elkalandozott a figyelme? Kap egy gyengébb osztályzatot – és az osztály továbblép az anyagban. Vagyis: attól a diáktól, aki (bármi okból) valamelyik anyagrészben lemaradt, az iskola azt várja el, hogy most ugyanazt az anyagrészt bepótolja, <text:span text:style-name="T26">miközben</text:span> továbbhalad abban a tananyagban, amelyben már építenie kellene arra tudásra, amelyet még meg sem szerzett: a következő órán már használnia kellene azt a képletet, nyelvtani szabályt, előismeretet, amelynek a megtanulásában hiányosságai voltak! Ez minden tantárgyban nehéz; a matematikában és a természettudományokban pedig szinte megoldhatatlan. Amit a múlt órán nem értettem a tanári magyarázatból, azt most magam pótoljam be, miközben már az arra épülő új magyarázatot hallgatom? Néhány ilyen zökkenő, és a hátrány behozhatatlan lesz; aztán pedig a diák lassan önmagáról is elhiszi, hogy neki ehhez a tantárgyhoz „nincs érzéke”…</text:p>
      <text:p text:style-name="npsh_3a__3a_Figyelem">A lényeg: egyetlen leckéről se lépjen tovább, amíg annak a záró feladatát magabiztosan meg nem oldotta. Időveszteség, hogy esetleg többször is nekifusson? Igen; de még mindig kisebb időveszteség, mint a tanulást abbahagyni, a tanfolyamról lemorzsolódni!</text:p>
      <text:p text:style-name="npsh_3a__3a_Figyelem"><text:span text:style-name="T2">Ha bizonytalan a megoldásban: próbálgassa ki valamennyi ötletét! Mi történhet? Legfeljebb megismeri, hogy a számítógép időnként milyen furcsa hibaüzeneteket ad (már ezért is érdemes néha szándékosan is kipróbálni a rossz megoldásokat). Kezelési hibákkal a számítógép nem rontható el. Legfeljebb vissza kell lapoznia a kezdő füzet </text:span><text:span text:style-name="MODULHIVATKOZÁS"><text:span text:style-name="T2">K10. Az operációs rendszer vész-leállítása</text:span></text:span><text:span text:style-name="T2"> című leckéjére… Figyelje csak meg: előbb-utóbb minden tanulási folyamatban lezajlik az az „ülepedési”, „érlelődési” folyamat, amelyet a biciklizni-tanuláskor mindannyian átéltünk: amikor jó néhány elesés után egyszer csak azon veszi észre magát az ember, hogy már nem szorítja a kormányt: ami korábban megoldhatatlannak tűnt, az most könnyedén megy és már csak azt nem értjük, hogy korábban hogyan lehetett, hogy ezt nem tudtuk.</text:span></text:p>
      <text:p text:style-name="npsh_3a__3a_Figyelem">Ez a társalgásunk most egyoldalú: Ön olvassa, amit leírtam, de én nem értesülhetek az Ön válaszairól (ha meg nem tisztel azzal, hogy levelet vagy fórum-bejegyzést ír a számomra). Kérem, higgye el, hogy ezzel együtt most is – igen, most, miközben ezeket a szavakat olvassa – őszintén drukkolok az Ön tanulási sikeréért!</text:p>
      <text:h text:style-name="P40" text:outline-level="2"/>
      <text:list xml:id="list31449183" text:continue-list="list31427455" text:style-name="Outline">
        <text:list-item>
          <text:list>
            <text:list-item>
              <text:h text:style-name="P41" text:outline-level="2">SZ5<text:span text:style-name="T24">M</text:span>. lecke. A család dokumentumai (és bemutatói és táblázatai) – az ajánlott gyakorlófeladat <text:span text:style-name="T50">≈ </text:span><text:span text:style-name="T50"><draw:frame draw:style-name="fr14" draw:name="Kép4" text:anchor-type="as-char" svg:width="0.76cm" svg:height="0.803cm" draw:z-index="114"><draw:image xlink:href="Pictures/100000000000001D0000001EA3D6C61D.png" xlink:type="simple" xlink:show="embed" xlink:actuate="onLoad"/></draw:frame></text:span><text:span text:style-name="T50"> B8 ≈ </text:span><text:span text:style-name="T50"><draw:frame draw:style-name="fr14" draw:name="Kép5" text:anchor-type="as-char" svg:width="0.767cm" svg:height="0.794cm" draw:z-index="115"><draw:image xlink:href="Pictures/100000000000001D0000001E60C8850E.png" xlink:type="simple" xlink:show="embed" xlink:actuate="onLoad"/></draw:frame></text:span><text:span text:style-name="T50"> T4</text:span></text:h>
            </text:list-item>
          </text:list>
        </text:list-item>
      </text:list>
      <text:p text:style-name="npsh_3a__3a_BodyText">Azt javasoljuk, hogy a szövegszerkesztő (és az összes többi alkalmazás) kezelésének elsajátítását egy gyakorló feladat-sorra „felfűzve” végezze el. </text:p>
      <text:p text:style-name="npsh_3a__3a_BodyText">A tananyag ajánlott gyakorlófeladatai mindenki számára (hírből vagy gyakorlatból, személyes vagy családi, ismerősi tapasztalatból) ismert eseményekre vonatkoznak: a család „nevezetes eseményein” fogunk gondolatban végigmenni. Családi költségvetést készítünk a táblázatkezelővel, esküvői meghívót a szövegszerkesztővel, utazást bemutató fényképsorozatot a bemutató-készítővel… és közben kipróbáljuk ezeknek a programoknak a különféle szolgáltatásait, lehetőségeit.</text:p>
      <text:p text:style-name="npsh_3a__3a_BodyText">A továbbiakban tehát ilyen gyakorlófeladatokat és ilyen lecke-záró feladatokat talál a tananyagban.</text:p>
      <text:p text:style-name="npsh_3a__3a_Figyelem">Nyugodtan gondoljon a saját esküvőjére, a saját családja költségvetésére, a saját gyermeke születésére… vagy rokonára, ismerősére… vagy akár egy képzeletbeli ismerősre… vagy ha ezek a témák nem tudják felkelteni az érdeklődését, akkor találjon ki saját témákat: szervezzen képzeletbeli turnét a kedvenc sportcsapata vagy zenei együttese számára, társasutazást, külföldi munkavállalást vagy akár zarándoklatot az ismerőseivel, és erről készítsen költségvetést, a sajtónak szóló értesítő leveleket és ismertető előadást – az a fontos, hogy amilyen példákat, gyakorlatokat a tananyagban talál, ugyanazokat a műveleteket sorra kipróbálja és begyakorolja.</text:p>
      <text:h text:style-name="P40" text:outline-level="2"/>
      <text:list xml:id="list31443073" text:continue-numbering="true" text:style-name="Outline">
        <text:list-item>
          <text:list>
            <text:list-item>
              <text:h text:style-name="P41" text:outline-level="2">SZ6. lecke. A szövegszerkesztő elindítása</text:h>
            </text:list-item>
          </text:list>
        </text:list-item>
      </text:list>
      <text:p text:style-name="npsh_3a__3a_BodyText"><text:span text:style-name="T2">Csak emlékeztetésül: a </text:span><text:span text:style-name="npsh_3a__3a_kepernyogomb">Számítógép</text:span><text:span text:style-name="T2"> gombra, majd a megjelenő párbeszédablak alján a </text:span><text:span text:style-name="npsh_3a__3a_kepernyogomb">További alkalmazások</text:span><text:span text:style-name="T2"> gombra kattintva az elindítható programok csoportosított felsorolását látjuk, ahol az </text:span><text:span text:style-name="npsh_3a__3a_kepernyogomb">Irodai alkalmazások</text:span><text:span text:style-name="T2"> között ott van az</text:span></text:p>
      <text:p text:style-name="P19"><draw:frame draw:style-name="fr14" draw:name="Kép40" text:anchor-type="as-char" svg:width="0.794cm" svg:height="0.794cm" draw:z-index="117"><draw:image xlink:href="Pictures/100000000000001E0000001EB2CEE024.png" xlink:type="simple" xlink:show="embed" xlink:actuate="onLoad"/></draw:frame><text:span text:style-name="npsh_3a__3a_kepernyogomb"> OpenOffice.org Writer<text:line-break/><text:tab/>Szövegszerkesztő</text:span></text:p>
      <text:p text:style-name="npsh_3a__3a_BodyText">és az</text:p>
      <text:p text:style-name="P19"><draw:frame draw:style-name="fr14" draw:name="Kép39" text:anchor-type="as-char" svg:width="0.76cm" svg:height="0.803cm" draw:z-index="118"><draw:image xlink:href="Pictures/100000000000001D0000001E81D6E783.png" xlink:type="simple" xlink:show="embed" xlink:actuate="onLoad"/></draw:frame><text:span text:style-name="npsh_3a__3a_kepernyogomb"> OpenOffice.org<text:line-break/><text:tab/>Irodai csomag</text:span></text:p>
      <text:p text:style-name="npsh_3a__3a_BodyText"><text:span text:style-name="T2">is: az előbbire kattintva rögtön a szövegszerkesztő indul el; az utóbbi esetében újabb párbeszédablakot kapunk, ahol a </text:span><text:span text:style-name="npsh_3a__3a_kepernyogomb">Szövegszerkesztő</text:span><text:span text:style-name="T2"> ikonra kell kattintanunk.</text:span></text:p>
      <text:p text:style-name="npsh_3a__3a_BodyText">Máris itt a dokumentumunk – persze egyelőre se címe nincs, se szöveg nincs benne: mint amikor egy üres papírlapot teszünk magunk elé.</text:p>
      <text:h text:style-name="P40" text:outline-level="2"/>
      <text:list xml:id="list31453080" text:continue-numbering="true" text:style-name="Outline">
        <text:list-item>
          <text:list>
            <text:list-item>
              <text:h text:style-name="P41" text:outline-level="2">SZ7. lecke. A kéznél lévő gépi segítség <text:span text:style-name="T50">≈ </text:span><text:span text:style-name="T50"><draw:frame draw:style-name="fr14" draw:name="Kép 49" text:anchor-type="as-char" svg:width="0.76cm" svg:height="0.803cm" draw:z-index="119"><draw:image xlink:href="Pictures/100000000000001D0000001EA3D6C61D.png" xlink:type="simple" xlink:show="embed" xlink:actuate="onLoad"/></draw:frame></text:span><text:span text:style-name="T50"> B7 ≈ </text:span><text:span text:style-name="T50"><draw:frame draw:style-name="fr14" draw:name="kép25" text:anchor-type="as-char" svg:width="0.767cm" svg:height="0.794cm" draw:z-index="122"><draw:image xlink:href="Pictures/100000000000001D0000001E60C8850E.png" xlink:type="simple" xlink:show="embed" xlink:actuate="onLoad"/></draw:frame></text:span><text:span text:style-name="T50"> T6</text:span></text:h>
            </text:list-item>
          </text:list>
        </text:list-item>
      </text:list>
      <text:p text:style-name="npsh_3a__3a_BodyText">Mielőtt bármibe belekezdünk, érdemes tudni, hogy az OpenOffice.org irodai szoftvernek nagyon jól használható „súgója” van: ez a szoftverrel együtt a számítógépre kerül, és interneten keresztül is elérhető. Legegyszerűbben úgy használhatjuk ha lenyomjuk a <text:span text:style-name="npsh_3a__3a_kepernyogomb">Súgó</text:span> gombot.</text:p>
      <text:p text:style-name="npsh_3a__3a_BodyText">A Súgó használata egyszerű: a fülek (<text:span text:style-name="npsh_3a__3a_kepernyogomb">Tartalom</text:span>, <text:span text:style-name="npsh_3a__3a_kepernyogomb">Tárgymutató</text:span>, <text:span text:style-name="npsh_3a__3a_kepernyogomb">Keresés</text:span>) útbaigazítanak. Különlegesség a súgó a Súgóhoz: az <text:span text:style-name="GOMB">F1</text:span> hatására megjelenő képernyő jobboldalán <text:span text:style-name="npsh_3a__3a_kepernyogomb">Segítség kérése</text:span> cím alatt <text:span text:style-name="npsh_3a__3a_kepernyogomb">Az OpenOffice.org Súgó ablak</text:span> címet láthatjuk: erre kattintva a Súgó kezelési leírása jelenik meg.</text:p>
      <text:h text:style-name="P40" text:outline-level="2"/>
      <text:list xml:id="list31450920" text:continue-numbering="true" text:style-name="Outline">
        <text:list-item>
          <text:list>
            <text:list-item>
              <text:h text:style-name="P41" text:outline-level="2"><text:bookmark text:name="SZ8"/>SZ8. lecke. Képernyő, kezelőfelület <text:span text:style-name="T50">≈ </text:span><text:span text:style-name="T50"><draw:frame draw:style-name="fr14" draw:name="Kép6" text:anchor-type="as-char" svg:width="0.76cm" svg:height="0.803cm" draw:z-index="123"><draw:image xlink:href="Pictures/100000000000001D0000001EA3D6C61D.png" xlink:type="simple" xlink:show="embed" xlink:actuate="onLoad"/></draw:frame></text:span><text:span text:style-name="T50"> B9 ≈ </text:span><text:span text:style-name="T50"><draw:frame draw:style-name="fr14" draw:name="Kép7" text:anchor-type="as-char" svg:width="0.767cm" svg:height="0.794cm" draw:z-index="124"><draw:image xlink:href="Pictures/100000000000001D0000001E60C8850E.png" xlink:type="simple" xlink:show="embed" xlink:actuate="onLoad"/></draw:frame></text:span><text:span text:style-name="T50"> T7</text:span></text:h>
            </text:list-item>
          </text:list>
        </text:list-item>
      </text:list>
      <text:p text:style-name="npsh_3a__3a_BodyText"><text:span text:style-name="T34">A munkaterületen felül </text:span>baloldalt egy kis függőleges, villogó vonalat lát: az a kurzor, amely a következő betű helyét jelzi.</text:p>
      <text:p text:style-name="npsh_3a__3a_Figyelem">Előfordulhat, hogy az OpenOffice.org Writer elindulásakor nem jelenik meg rögtön a kurzor. Ne ijedjen meg: kattintson az elsődleges egérgombbal bárhová a munkaterületre, és máris minden helyreáll.</text:p>
      <text:p text:style-name="npsh_3a__3a_BodyText">Írja be a saját nevét!</text:p>
      <text:p text:style-name="P28">Itt az idő, hogy kitalálja (ha képzésben vesz részt: a képzésvezetőjével, tutorával megbeszélje), hogy pontosan miről fog szólni az Ön dokumentuma…</text:p>
      <text:p text:style-name="npsh_3a__3a_BodyText">Mielőtt hozzákezdünk az első szöveges dokumentum elkészítéséhez, ismerkedjünk meg a szövegszerkesztő „kezelőszerveivel”. </text:p>
      <text:p text:style-name="npsh_3a__3a_BodyText"><draw:frame draw:style-name="fr3" draw:name="Keret2" text:anchor-type="paragraph" svg:x="0.041cm" svg:y="0.93cm" svg:width="15.836cm" draw:z-index="41"><draw:text-box fo:min-height="10.169cm"><text:p text:style-name="Illustration"><draw:frame draw:style-name="fr2" draw:name="Keret36" text:anchor-type="paragraph" svg:x="1.259cm" svg:y="0.96cm" svg:width="12.815cm" draw:z-index="43"><draw:text-box fo:min-height="7.775cm"><text:p text:style-name="P29"><draw:frame draw:style-name="fr16" draw:name="kép18" text:anchor-type="paragraph" svg:x="0.243cm" svg:y="-0.63cm" svg:width="12.337cm" style:rel-width="96%" svg:height="8.618cm" style:rel-height="scale" draw:z-index="44"><draw:image xlink:href="Pictures/10000201000005780000041AB7E359E5.png" xlink:type="simple" xlink:show="embed" xlink:actuate="onLoad"/></draw:frame><text:sequence text:ref-name="refIllustration1" text:name="Illustration" text:formula="ooow:Illustration+1" style:num-format="1">2</text:sequence>. ábra: A szövegszerkesztő kezelőfelülete </text:p></draw:text-box></draw:frame></text:p></draw:text-box></draw:frame></text:p>
      <text:p text:style-name="npsh_3a__3a_BodyText">Az ablak felső sorában találjuk a dokumentum nevét. Mivel a most elkezdett dokumentumunkat még nem mentettük el, ezért a program „Névtelen 1” néven tartja számon.</text:p>
      <text:p text:style-name="npsh_3a__3a_BodyText">A <text:span text:style-name="npsh_3a__3a_kepernyogomb"><text:span text:style-name="T53">Menü</text:span></text:span><text:span text:style-name="T19"> </text:span><text:span text:style-name="T20">sor</text:span><text:span text:style-name="T17"> </text:span>egyes menüpontjaira kattintva a legördülő menüpontok közül kiválaszthatjuk a végrehajtatni kívánt műveleteket.</text:p>
      <text:p text:style-name="npsh_3a__3a_BodyText"><text:bookmark text:name="SZ8_1"/><text:soft-page-break/>Az <text:span text:style-name="npsh_3a__3a_kepernyogomb"><text:span text:style-name="T56">Eszköztárak</text:span></text:span> – <text:span text:style-name="T22">alaphelyzetben – két sor n</text:span><text:span text:style-name="T21">yomógombot tartalmaznak, amelyekkel</text:span><text:span text:style-name="T22"> a leggyako</text:span><text:span text:style-name="T17">ribb műv</text:span>eleteket egy-egy gombnyomással hajtathatjuk végre, illetve a legördülő listákból választhatjuk ki az alkalmazni kívánt formátumot, betűtípust, betűszínt stb. Az alsó nyomógombsorban a legkülönbözőbb <text:span text:style-name="npsh_3a__3a_kepernyogomb"><text:span text:style-name="T56">Rajzeszközök</text:span></text:span><text:span text:style-name="T27">et</text:span> választhatjuk ki. Ha egy gomb vagy egy lista felett megállunk az egérkurzorral, elolvashatjuk, mi a funkciója.</text:p>
      <text:p text:style-name="npsh_3a__3a_BodyText">Az ablak közepén elhelyezkedő Munkaterületen történik a szöveg szerkesztése. A felette és a baloldalán található, centiméter beosztású Vonalzókon követhetjük, hogy a szöveg az oldal mekkora területét foglalja el.</text:p>
      <text:p text:style-name="npsh_3a__3a_BodyText">Az ablak jobb alsó sarkában egy Méretszabályozó „csúszkát” találunk, amelynek mozgatásával folyamatosan változtathatjuk – zoomolhatjuk – az oldal nézetét, az alsó és a jobboldali Tológombokkal pedig az ablak közepére mozgathatjuk a kinagyított, vagy lekicsinyített munkaterületet. </text:p>
      <text:p text:style-name="npsh_3a__3a_BodyText"><draw:frame draw:style-name="fr4" draw:name="Keret3" text:anchor-type="paragraph" svg:width="15.954cm" draw:z-index="3"><draw:text-box fo:min-height="9.989cm"><text:p text:style-name="Illustration"><draw:frame draw:style-name="fr2" draw:name="Keret37" text:anchor-type="paragraph" svg:x="1.318cm" svg:y="1.244cm" svg:width="12.815cm" draw:z-index="45"><draw:text-box fo:min-height="7.207cm"><text:p text:style-name="P29"><draw:frame draw:style-name="fr16" draw:name="kép19" text:anchor-type="paragraph" svg:x="0.004cm" svg:y="-0.882cm" svg:width="12.815cm" style:rel-width="100%" svg:height="8.303cm" style:rel-height="scale" draw:z-index="46"><draw:image xlink:href="Pictures/10000201000004370000029C5FEEEBAB.png" xlink:type="simple" xlink:show="embed" xlink:actuate="onLoad"/></draw:frame><text:sequence text:ref-name="refIllustration2" text:name="Illustration" text:formula="ooow:Illustration+1" style:num-format="1">3</text:sequence>. ábra: Méretszabályzó 'csúszka' </text:p></draw:text-box></draw:frame></text:p><text:p text:style-name="P30"/></draw:text-box></draw:frame>A legutóbb végrehajtott művelet (az esetek döntő többségében) visszavonható a <text:span text:style-name="npsh_3a__3a_kepernyogomb">Szerkesztés</text:span> menü <text:span text:style-name="npsh_3a__3a_kepernyogomb">Visszavonás</text:span> menüpontjával, ahol tömör felirat jelzi is, hogy melyik műveletről van szó. Ha egy lépést véletlenül vontunk vissza, vagy utóbb meggondoltuk magunkat: a <text:span text:style-name="npsh_3a__3a_kepernyogomb">Szerkesztés</text:span> menü második menüpontja ilyenkor az <text:span text:style-name="npsh_3a__3a_kepernyogomb">Ismét</text:span> szöveget mutatja és egyben azt a műveletet is jelzi, amelyik „a visszavonás visszavonása”. Ugyanennek a menünek a harmadik menüpontja pedig az <text:span text:style-name="npsh_3a__3a_kepernyogomb">Ismétlés</text:span>: ha ezt választjuk, akkor az adott alkalmazásban használt legutóbbi művelet újból végrehajtódik. Próbálgassa ki: egymás után több művelet is visszavonható, lépésről lépésre; több visszavonást is visszavonhatunk… könnyebb, egyszerűbb a saját tapasztalataink alapján „ráérezni”, mint a szabályok bonyolult táblázatát betanulni.</text:p>
      <text:p text:style-name="npsh_3a__3a_Figyelem"><text:span text:style-name="T34">Akik kedvelik a könnyebben megvalósítható műveleteket és hajlandóak ennek a kedvéért többet megjegyezni, azok figyelmébe ajánlható a </text:span><text:span text:style-name="GOMB">Ctrl</text:span>-<text:span text:style-name="GOMB">z</text:span> billentyű-kombináció és az eszköztár <text:span text:style-name="T47"></text:span> ikonja: ezek a <text:span text:style-name="npsh_3a__3a_kepernyogomb">Visszavonás </text:span>menüponttal egyenértékűek. A visszavonás visszavonása a <text:span text:style-name="GOMB">Ctrl</text:span>-<text:span text:style-name="GOMB">y</text:span> billentyű-kombinációval és az eszköztár <text:span text:style-name="T47"></text:span> gombjával érhető el, a legutóbbi műveletet pedig a <text:span text:style-name="GOMB">Ctrl</text:span>-<text:span text:style-name="GOMB">Shift</text:span>-<text:span text:style-name="GOMB">y</text:span> billentyű-kombinációval is megismételhetjük.</text:p>
      <text:p text:style-name="npsh_3a__3a_BodyText"><text:soft-page-break/></text:p>
      <text:p text:style-name="openSKM_5f_GYAKORLÁS">Itt az idő, hogy kipróbálja, mit mire lehet használni. Nézzen meg minden menüpontot, nyomjon meg minden gombot, és készítsen egy piszkozati szöveget.</text:p>
      <text:p text:style-name="P17">Először írjon több bekezdésnyi szöveget, próbálja ki a betűk és a szöveg formázását, szúrjon be képet, táblázatot, változtassa a méretét és a helyét, rajzoljon valamilyen alakzatot, stb.</text:p>
      <text:p text:style-name="P17">Ha tetszik amit csinált, tartsa meg, ha nem, vonja vissza, vagy törölje.</text:p>
      <text:p text:style-name="P18"><text:span text:style-name="T18">Bátran próbáljon ki mindent, ami érdekli – legfeljebb újra kell indítani a programot (</text:span><text:a xlink:type="simple" xlink:href="#SZ2"><text:span text:style-name="T18">SZ2</text:span></text:a><text:span text:style-name="T18">).</text:span></text:p>
      <text:p text:style-name="npsh_3a__3a_BodyText"/>
      <text:p text:style-name="npsh_3a__3a_Figyelem">Az <text:span text:style-name="T26">Eszközök</text:span> menüvel bánjon óvatosan, mert itt olyan beállításokat is meg tud változtatni, amelyek a későbbi használat során kellemetlen meglepetéseket okozhatnak.</text:p>
      <text:h text:style-name="P40" text:outline-level="2"/>
      <text:list xml:id="list31447497" text:continue-numbering="true" text:style-name="Outline">
        <text:list-item>
          <text:list>
            <text:list-item>
              <text:h text:style-name="P41" text:outline-level="2">SZ9. lecke. Új munkaterületek létrehozása</text:h>
            </text:list-item>
          </text:list>
        </text:list-item>
      </text:list>
      <text:p text:style-name="npsh_3a__3a_BodyText"><text:span text:style-name="T44">Ha már „teleírtuk” az első dokumentumunk első oldalát, és folytatni akarjuk az írást, akkor folytassuk bátran, mert a szövegszerkesztőnk automatikusa létrehoz egy új oldalt. Ha egy gondolatsort befejeztünk, és a következőt már új oldalon akarjuk kezdeni, akkor válasszuk a </text:span><text:span text:style-name="npsh_3a__3a_kepernyogomb">Beszúrás</text:span><text:span text:style-name="T44"> menü </text:span><text:span text:style-name="npsh_3a__3a_kepernyogomb"><text:span text:style-name="T44">Töréspont</text:span></text:span><text:span text:style-name="T44"> menüpontját, és a megjelenő párbeszédablakban jelöljük be az </text:span><text:span text:style-name="npsh_3a__3a_kepernyogomb"><text:span text:style-name="T40">Oldaltörés</text:span></text:span><text:span text:style-name="T44"> rádiógombot. A </text:span><text:span text:style-name="npsh_3a__3a_kepernyogomb"><text:span text:style-name="T40">Sortörés</text:span></text:span><text:span text:style-name="T44"> bejelölésével egy, még a jelenlegi bekezdéshez tartozó új sor jön létre – ezt elérhetjük akkor is, ha az </text:span><text:span text:style-name="T46">Enter</text:span><text:span text:style-name="T44"> billentyű lenyomásakor egyidejűleg a </text:span><text:span text:style-name="T46">Shift</text:span><text:span text:style-name="T44"> billentyűt is lenyomva tartjuk.</text:span></text:p>
      <text:p text:style-name="npsh_3a__3a_Figyelem"><text:span text:style-name="T10">A </text:span><text:span text:style-name="npsh_3a__3a_kepernyogomb"><text:span text:style-name="T40">Hasábtörés</text:span></text:span><text:span text:style-name="T10">-t többhasábos szerkesztés esetén használjuk. </text:span></text:p>
      <text:p text:style-name="npsh_3a__3a_Figyelem"><text:span text:style-name="T8">Vigyázat! A </text:span><text:span text:style-name="KÉPERNYŐRŐL"><text:span text:style-name="T8">Fájl</text:span></text:span><text:span text:style-name="T8"> menü </text:span><text:span text:style-name="KÉPERNYŐRŐL"><text:span text:style-name="T8">Új</text:span></text:span><text:span text:style-name="T8"> menüpontjából, illetve az </text:span><text:span text:style-name="KÉPERNYŐRŐL"><text:span text:style-name="T8">Új</text:span></text:span><text:span text:style-name="T8"> gomb legördülő menüjéből nem tudunk új oldalt létrehozni – itt az OpenOffice.org azt kérdezi meg, hogy új dokumentumot, munkafüzetet, bemutatót stb. akarunk-e létrehozni, és automatikusan átvált a választásunk szerinti alkalmazásra (hiszen az OpenOffice.org egyetlen, integrált szoftver: ha valamelyik alkalmazást elindítottuk, akkor legalábbis „készenlétben van” az összes többi is.) </text:span></text:p>
      <text:p text:style-name="P23"/>
      <text:p text:style-name="openSKM_5f_GYAKORLÁS">Nyissa meg a már megkezdett dokumentumát, és próbálja ki a különböző szövegtördelési módokat.</text:p>
      <text:p text:style-name="npsh_3a__3a_BodyText">A dokumentumunkban tehát mindig van „szabad hely”.</text:p>
      <text:p text:style-name="npsh_3a__3a_BodyText">Ha új dokumentumot akarunk létrehozni, válasszuk a Fájl menü Új… menüpontját.</text:p>
      <text:p text:style-name="npsh_3a__3a_Figyelem">Mivel az OpenOffice.org integrált irodai szoftver, ezért az Fájl menü Új menüpontja alatt új bemutatót, dokumentumot, munkafüzetet és mást is létrehozhatunk.</text:p>
      <text:h text:style-name="P40" text:outline-level="2"/>
      <text:list xml:id="list31447640" text:continue-numbering="true" text:style-name="Outline">
        <text:list-item>
          <text:list>
            <text:list-item>
              <text:h text:style-name="P41" text:outline-level="2"><text:bookmark text:name="SZ10"/>SZ10. lecke. A dokumentum-készítés alapműveletei</text:h>
            </text:list-item>
          </text:list>
        </text:list-item>
      </text:list>
      <text:p text:style-name="npsh_3a__3a_BodyText"><text:span text:style-name="T1">Ha a szövegben speciális karaktereket akarunk használni – például: @, $, ×, \, €, &amp;, {, },[,] – akkor a válasszuk a </text:span><text:span text:style-name="npsh_3a__3a_kepernyogomb"><text:span text:style-name="T41">Beszúrás</text:span></text:span><text:span text:style-name="T1"> menü </text:span><text:span text:style-name="npsh_3a__3a_kepernyogomb"><text:span text:style-name="T41">Különleges karakter</text:span></text:span><text:span text:style-name="T1"> menüpontját. Ezek közül sok elérhető a legtöbb klaviatúra </text:span><text:span text:style-name="GOMB"><text:span text:style-name="T1">AltGr</text:span></text:span><text:span text:style-name="T1"> billentyűjének, és annak a billentyűnek az egyidejű lenyomásával, amelynek a jobb alsó sarkában a kiválasztott karakter látható.</text:span></text:p>
      <text:p text:style-name="npsh_3a__3a_BodyText"><text:span text:style-name="KÉPERNYŐRŐL"><text:span text:style-name="T14">A </text:span></text:span><text:span text:style-name="npsh_3a__3a_kepernyogomb"><text:span text:style-name="T41">Beszúrás</text:span></text:span><text:span text:style-name="T1"> menüből választhatjuk a </text:span><text:span text:style-name="npsh_3a__3a_kepernyogomb"><text:span text:style-name="T41">Kép</text:span></text:span><text:span text:style-name="T1"> menüpontot is, és a szöveg közé beilleszthetünk fényképeket, vagy grafikákat fájlból, vagy lapolvasóról.</text:span></text:p>
      <text:p text:style-name="npsh_3a__3a_BodyText"><text:span text:style-name="T1">De rajzolhatunk is a szöveg közé az alsó </text:span><text:span text:style-name="npsh_3a__3a_kepernyogomb"><text:span text:style-name="T57">Rajzeszközök</text:span></text:span><text:span text:style-name="T1"> gombsorban kiválasztott eszközök segítségével. A jobb egérgombbal előhívható helyi menüből módosíthatjuk az egyes rajzelemek körvonalait, színét, stb.</text:span></text:p>
      <text:p text:style-name="P5">Ha már megírta az Ön bemutatkozó dokumentumának szövegét, akkor próbáljon beszúrni különböző speciális karaktereket, rajzelemeket vagy fényképeket, és amelyik beleillik az elképzelésébe, azt hagyja benne a dokumentumban, ami nem tetszik, azt rákattintással jelölje ki, és a <text:span text:style-name="GOMB">Delete</text:span> billentyűvel törölje.</text:p>
      <text:h text:style-name="P40" text:outline-level="2"/>
      <text:list xml:id="list31451831" text:continue-numbering="true" text:style-name="Outline">
        <text:list-item>
          <text:list>
            <text:list-item>
              <text:h text:style-name="P41" text:outline-level="2"><text:bookmark text:name="SZ11"/>SZ11<text:span text:style-name="T24">M</text:span>. lecke. Vége az alapozásnak <text:span text:style-name="T50">≈ </text:span><text:span text:style-name="T50"><draw:frame draw:style-name="fr14" draw:name="Kép20" text:anchor-type="as-char" svg:width="0.76cm" svg:height="0.803cm" draw:z-index="127"><draw:image xlink:href="Pictures/100000000000001D0000001EA3D6C61D.png" xlink:type="simple" xlink:show="embed" xlink:actuate="onLoad"/></draw:frame></text:span><text:span text:style-name="T50"> B12 ≈</text:span> <text:span text:style-name="T50"><draw:frame draw:style-name="fr14" draw:name="Kép21" text:anchor-type="as-char" svg:width="0.767cm" svg:height="0.794cm" draw:z-index="128"><draw:image xlink:href="Pictures/100000000000001D0000001E60C8850E.png" xlink:type="simple" xlink:show="embed" xlink:actuate="onLoad"/></draw:frame></text:span><text:span text:style-name="T50"> T21</text:span></text:h>
            </text:list-item>
          </text:list>
        </text:list-item>
      </text:list>
      <text:p text:style-name="npsh_3a__3a_BodyText"><text:span text:style-name="T34">Ezzel v</text:span>ége az alapozásnak: Ön most már mindent tud ahhoz, hogy önállóan dönthesse el, mire van még szüksége.</text:p>
      <text:p text:style-name="npsh_3a__3a_BodyText">Amit a további leckék közti lapozással választhat: mentések, megnyitások; exportálás; oldal-beállítás és nyomtatás; a karakter-formázás alapműveletei; a bekezdés-formázás alapműveletei; átrendezés; a karakter-formázás haladó műveletei; a bekezdés-formázás különleges műveletek; helyesírás, elválasztás; beállítások; dokumentum-kiegészítések; körlevél.</text:p>
      <text:h text:style-name="P40" text:outline-level="2"/>
      <text:list xml:id="list31455614" text:continue-numbering="true" text:style-name="Outline">
        <text:list-item>
          <text:list>
            <text:list-item>
              <text:h text:style-name="P41" text:outline-level="2">SZ12. lecke. Hogyan őrizzük meg, amit létrehoztunk? ≈ <draw:frame draw:style-name="fr14" draw:name="Kép8" text:anchor-type="as-char" svg:width="0.76cm" svg:height="0.803cm" draw:z-index="129"><draw:image xlink:href="Pictures/100000000000001D0000001EA3D6C61D.png" xlink:type="simple" xlink:show="embed" xlink:actuate="onLoad"/></draw:frame> B13 ≈<text:span text:style-name="T2"> </text:span><draw:frame draw:style-name="fr14" draw:name="Kép9" text:anchor-type="as-char" svg:width="0.767cm" svg:height="0.794cm" draw:z-index="130"><draw:image xlink:href="Pictures/100000000000001D0000001E60C8850E.png" xlink:type="simple" xlink:show="embed" xlink:actuate="onLoad"/></draw:frame> T22</text:h>
            </text:list-item>
          </text:list>
        </text:list-item>
      </text:list>
      <text:p text:style-name="npsh_3a__3a_BodyText">Amit korábbi leckékből már tudunk:</text:p>
      <text:list xml:id="list31409689" text:style-name="L2">
        <text:list-item>
          <text:p text:style-name="P47">a számítógép memóriájában lévő adatok a gép kikapcsolásakor (akaratlan kikapcsoláskor, tehát például áramkimaradáskor, géphiba miatti leálláskor is) elvesznek,</text:p>
        </text:list-item>
        <text:list-item>
          <text:p text:style-name="P47">a háttértárolón (például: merevlemezen, pendrive-on) lévő adatok megmaradnak;</text:p>
        </text:list-item>
      </text:list>
      <text:p text:style-name="npsh_3a__3a_BodyText">ugyanakkor</text:p>
      <text:list xml:id="list31452089" text:continue-numbering="true" text:style-name="L2">
        <text:list-item>
          <text:p text:style-name="P47">a memóriában a legutóbbi műveletünk eredménye is megvan,</text:p>
        </text:list-item>
        <text:list-item>
          <text:p text:style-name="P47">a háttértárolón pedig csak az, aminek (külön művelettel) megtörtént a „mentése” (akár a mi parancsunkra, akár a bekapcsolt automatikus mentések során).</text:p>
        </text:list-item>
      </text:list>
      <text:p text:style-name="npsh_3a__3a_BodyText">Ez a fejezet arról szól, hogy hogyan mentsük az anyagainkat háttértárolóra és hogyan olvassuk vissza őket.</text:p>
      <text:list xml:id="list31448814" text:continue-list="list31455614" text:style-name="Outline">
        <text:list-item>
          <text:list>
            <text:list-item>
              <text:list>
                <text:list-item>
                  <text:h text:style-name="npsh_3a__3a_Head3" text:outline-level="3">Mentés és másként mentés</text:h>
                </text:list-item>
              </text:list>
            </text:list-item>
          </text:list>
        </text:list-item>
      </text:list>
      <text:p text:style-name="npsh_3a__3a_BodyText">Az anyagaink fájlokban vannak a hátértárolón.</text:p>
      <text:list xml:id="list31455121" text:continue-numbering="true" text:style-name="Outline">
        <text:list-item>
          <text:list>
            <text:list-item>
              <text:list>
                <text:list-item>
                  <text:list>
                    <text:list-item>
                      <text:h text:style-name="npsh_3a__3a_Head4" text:outline-level="4">Új anyagunk legegyszerűbb első mentése</text:h>
                    </text:list-item>
                  </text:list>
                </text:list-item>
              </text:list>
            </text:list-item>
          </text:list>
        </text:list-item>
      </text:list>
      <text:p text:style-name="npsh_3a__3a_BodyText">Ha az anyagunkat még nem mentettük (de már legalább egy karaktert írtunk bele), akkor kis csillag jelzi a képernyő alján, hogy a memóriában lévő anyagunk eltér attól, ami a háttértárolón van.</text:p>
      <text:p text:style-name="npsh_3a__3a_BodyText">Az újonnan készült anyagnak még nincs neve.</text:p>
      <text:p text:style-name="npsh_3a__3a_Figyelem"><text:span text:style-name="T2">Pontosabban: nincs használható neve – mert a </text:span><text:span text:style-name="npsh_3a__3a_kepernyogomb">Névtelen 1</text:span><text:span text:style-name="T2">, </text:span><text:span text:style-name="npsh_3a__3a_kepernyogomb">Névtelen 2</text:span><text:span text:style-name="T2"> és a többi hasonló elnevezés csak addig használható, ameddig Önnek csak egy vagy két bemutatója, dokumentuma vagy táblázata van. Illetve: még akkor sem igazán. Képzelje magát abba a helyzetbe, amikor hazatelefonál a házastársának és ahelyett, hogy azt mondaná, hogy „kérlek, nyisd meg a számítógépen lévő telefonkönyvet és nézd meg nekem benne Józsi munkahelyi telefonszámát”, ehelyett ezt mondja: „kérlek, nyisd meg a Névtelen 17-et, de lehet, hogy 18… mi van benne? Nem telefonszámok? Akkor lehet, hogy mégiscsak 28…”</text:span></text:p>
      <text:p text:style-name="npsh_3a__3a_BodyText">Az első mentés tehát alapvetően különbözik a többitől: most kell megmondanunk, hogy az anyag milyen azonosítóval kerüljön a háttértárolóra és melyik háttértárolóra, annak melyik részére: melyik mappába.</text:p>
      <text:p text:style-name="npsh_3a__3a_BodyText"><text:span text:style-name="T2">A Fájl menünek akár a </text:span><text:span text:style-name="npsh_3a__3a_kepernyogomb">Mentés</text:span><text:span text:style-name="T2">, akár a </text:span><text:span text:style-name="npsh_3a__3a_kepernyogomb">Mentés másként…</text:span><text:span text:style-name="T2"> menüpontjára kattintunk, akár a </text:span><text:span text:style-name="GOMB"><text:span text:style-name="T2">Ctrl</text:span></text:span><text:span text:style-name="T2">-</text:span><text:span text:style-name="GOMB"><text:span text:style-name="T2">s</text:span></text:span><text:span text:style-name="T2"> billentyű-kombinációt nyomjuk le, ugyanaz történik: a </text:span><text:span text:style-name="npsh_3a__3a_kepernyogomb">Mentés </text:span><text:span text:style-name="T2">párbeszédablak valamelyik változata jelenik meg.</text:span><text:span text:style-name="T2"><text:note text:id="ftn1" text:note-class="footnote"><text:note-citation>1</text:note-citation><text:note-body><text:p text:style-name="Footnote">Megint meg kell jegyeznünk, hogy ez a tananyag az OpenOffice.org integrált irodai szoftvernek az openSUSE operációs rendszer alatti működéséről szól. Más operációs rendszer alatt a lehetőségek szinte kivétel nélkül ugyanezek, de néhány részlet (például a párbeszédablak felépítése) eltérő lehet.</text:p></text:note-body></text:note></text:span></text:p>
      <text:p text:style-name="npsh_3a__3a_Figyelem"><text:soft-page-break/>A párbeszédablaknak többféle kezelési lehetősége van. Ebben a tananyagban azt tanuljuk meg, amelyik talán nem a legegyszerűbb, de mindig, minden helyzetben működik.</text:p>
      <text:p text:style-name="npsh_3a__3a_BodyText">A <text:span text:style-name="npsh_3a__3a_kepernyogomb"><text:span text:style-name="T49">N</text:span></text:span><text:span text:style-name="npsh_3a__3a_kepernyogomb">év</text:span> helye üres: írjon be egy elnevezést a fájlnevekre vonatkozó, korábban, az operációs rendszer füzetének <text:s/><text:span text:style-name="Internet_20_link"><text:span text:style-name="T36"><draw:frame draw:style-name="fr14" draw:name="kép28" text:anchor-type="as-char" svg:width="1.244cm" svg:height="0.794cm" draw:z-index="7"><draw:image xlink:href="Pictures/100000000000002F0000001E59891A5D.png" xlink:type="simple" xlink:show="embed" xlink:actuate="onLoad"/></draw:frame></text:span></text:span><text:a xlink:type="simple" xlink:href="../../../../../../../Melo/Linux_jav/operacios_seres_fekvo.pdf#O5"><text:span text:style-name="Internet_20_link"> O5</text:span></text:a><text:a xlink:type="simple" xlink:href="../../operacios_seres_fekvo.pdf#O5"><text:span text:style-name="Internet_20_link">.</text:span></text:a> leckéjében megismert szabályok szerint.</text:p>
      <text:p text:style-name="npsh_3a__3a_Figyelem">Soha ne sajnálja az időt arra, hogy anyagainak olyan elnevezést találjon ki, amelyről később is felismeri őket!</text:p>
      <text:p text:style-name="npsh_3a__3a_BodyText"><text:span text:style-name="T2">A </text:span><text:span text:style-name="npsh_3a__3a_kepernyogomb">M</text:span><text:span text:style-name="npsh_3a__3a_kepernyogomb"><text:span text:style-name="T49">e</text:span></text:span><text:span text:style-name="npsh_3a__3a_kepernyogomb">ntés</text:span><text:span text:style-name="T2"> gombbal indítható el a háttértárolóra írás. A képernyő alján végigfutó csík jelzi a mentés megtörténtét.</text:span></text:p>
      <text:list xml:id="list31434722" text:continue-numbering="true" text:style-name="Outline">
        <text:list-item>
          <text:list>
            <text:list-item>
              <text:list>
                <text:list-item>
                  <text:list>
                    <text:list-item>
                      <text:h text:style-name="npsh_3a__3a_Head4" text:outline-level="4">Melyik háttértárolóra, melyik mappába?</text:h>
                    </text:list-item>
                  </text:list>
                </text:list-item>
              </text:list>
            </text:list-item>
          </text:list>
        </text:list-item>
      </text:list>
      <text:p text:style-name="npsh_3a__3a_BodyText"><text:span text:style-name="T2">Ha a fenti kétféle ábra közül a kisebbiket látja, kattintson az </text:span><text:span text:style-name="npsh_3a__3a_kepernyogomb">Egyéb mappák </text:span><text:span text:style-name="npsh_3a__3a_kepernyogomb"><text:span text:style-name="T49">b</text:span></text:span><text:span text:style-name="npsh_3a__3a_kepernyogomb">öngészése</text:span><text:span text:style-name="T2"> felirattól balra lévő kis háromszögre.</text:span></text:p>
      <text:p text:style-name="npsh_3a__3a_BodyText">A felirat alatt kibomló felület az aktuális mappa és az ahhoz vezető útvonal szemléltetésével kezdődik: az ábrán például a Documents mappáig jutottunk el.</text:p>
      <text:p text:style-name="npsh_3a__3a_BodyText">A baloldali, gördíthető ablakban az elérhető helyeket láthatja: többek között a számítógépéhez csatlakozó valamennyi háttértárolót is. A tőle jobbra lévő gördíthető ablak pedig az aktuális mappában lévő fájlokat sorolja fel (ha vannak) és az aktuális mappából nyíló további mappákat sorolja fel (ha vannak).</text:p>
      <text:p text:style-name="npsh_3a__3a_BodyText">Válogathatunk ezek között, sőt a Mappa létrehozása gombbal az aktuális mappán belül új mappát is létrehozhatunk: ekkor meg kell adnunk az új mappa nevét (a mappa-nevekre vonatkozó szabályok szerint).</text:p>
      <text:p text:style-name="npsh_3a__3a_BodyText">A párbeszédablak tetején, ahol az épp aktuális mappánk és a hozzá vezető útvonal (a gyökértől az aktuális mappáig terjedő mappák sorozata) látható, bármelyik mappa nevére rákattinthatunk és ezzel rögtön át is váltottunk az adott mappára.</text:p>
      <text:p text:style-name="npsh_3a__3a_BodyText"><text:span text:style-name="T2">Ha elérkezett ahhoz a háttértárolóhoz és azon belül ahhoz a mappához, amelyikbe az új anyagot menteni akarja: a </text:span><text:span text:style-name="npsh_3a__3a_kepernyogomb">M</text:span><text:span text:style-name="npsh_3a__3a_kepernyogomb"><text:span text:style-name="T49">e</text:span></text:span><text:span text:style-name="npsh_3a__3a_kepernyogomb">ntés</text:span><text:span text:style-name="T2"> gombbal már meg is teheti. A képernyő alján végigfutó csík jelzi a mentés megtörténtét.</text:span></text:p>
      <text:list xml:id="list31454627" text:continue-numbering="true" text:style-name="Outline">
        <text:list-item>
          <text:list>
            <text:list-item>
              <text:list>
                <text:list-item>
                  <text:list>
                    <text:list-item>
                      <text:h text:style-name="npsh_3a__3a_Head4" text:outline-level="4">Újabb mentés</text:h>
                    </text:list-item>
                  </text:list>
                </text:list-item>
              </text:list>
            </text:list-item>
          </text:list>
        </text:list-item>
      </text:list>
      <text:p text:style-name="npsh_3a__3a_BodyText"><text:span text:style-name="T2">Ha az anyagunkat valamikor már mentettük (akár most hoztuk létre, akár már háttértárolóról olvastuk vissza), akkor a </text:span><text:span text:style-name="npsh_3a__3a_kepernyogomb">Fájl</text:span><text:span text:style-name="T2"> menü </text:span><text:span text:style-name="npsh_3a__3a_kepernyogomb">Mentés</text:span><text:span text:style-name="T2"> menüpontjával vagy a </text:span><text:span text:style-name="GOMB"><text:span text:style-name="T2">Ctrl</text:span></text:span><text:span text:style-name="T2">-</text:span><text:span text:style-name="GOMB"><text:span text:style-name="T2">s</text:span></text:span><text:span text:style-name="T2"> billentyű-kombinációval menthetjük ismét: a mentés ugyanazon a néven és ugyanoda történik, ahová legutóbb mentettünk (vagy ahonnan az anyagunkat visszaolvastuk). Az anyag korábbi változata visszahozhatatlanul elvész.</text:span></text:p>
      <text:p text:style-name="npsh_3a__3a_Figyelem"><text:span text:style-name="T2">A legjobb jótanács: szokjon rá a </text:span><text:span text:style-name="GOMB"><text:span text:style-name="T2">Ctrl</text:span></text:span><text:span text:style-name="T2">-</text:span><text:span text:style-name="GOMB"><text:span text:style-name="T2">s</text:span></text:span><text:span text:style-name="T2"> gyakori használatára: amint leírt egy bekezdést, egy hosszabb mondatot, egy bonyolultabb szót, egy képletet, egy hosszabb adatot, akár percenként nyomja le ezt a billentyűkombinációt. Ne feledje el: egy </text:span><text:span text:style-name="T2">géphiba vagy áramkimaradás miatti hirtelen leálláskor, amikor nincs módja már mentést végrehajtani, a </text:span><text:span text:style-name="T2">memóriatartalom elvész; az marad meg, ami a legutóbbi mentéskor a háttértárolóra került.</text:span></text:p>
      <text:p text:style-name="npsh_3a__3a_BodyText"><text:soft-page-break/><text:span text:style-name="T2">Ha más néven vagy máshová akarjuk menteni, akkor válasszuk a </text:span><text:span text:style-name="npsh_3a__3a_kepernyogomb">Fájl</text:span><text:span text:style-name="T2"> menü </text:span><text:span text:style-name="npsh_3a__3a_kepernyogomb">Mentés másként…</text:span><text:span text:style-name="T2"> menüpontját: ekkor ugyanazt a folyamatot járhatjuk végig, mintha az adott anyagot most mentenénk első ízben.</text:span></text:p>
      <text:p text:style-name="npsh_3a__3a_Figyelem">A más néven illetve máshová történő mentéskor az eredeti mentés természetesen megmarad.</text:p>
      <text:p text:style-name="npsh_3a__3a_Figyelem">Ha olyan néven akarjuk menteni az anyagunkat, amilyen név (ugyanolyan kiterjesztéssel) már van az adott mappában, akkor a program rákérdez: akarjuk-e a meglévőt felülírni vagy sem. Ha igen: akkor az, ami korábban ugyanazon a néven és kiterjesztéssel ugyanabban a mappában volt, visszahozhatatlanul elvész.</text:p>
      <text:list xml:id="list31443200" text:continue-numbering="true" text:style-name="Outline">
        <text:list-item>
          <text:list>
            <text:list-item>
              <text:list>
                <text:list-item>
                  <text:list>
                    <text:list-item>
                      <text:h text:style-name="npsh_3a__3a_Head4" text:outline-level="4">Mentés a program bezárásakor</text:h>
                    </text:list-item>
                  </text:list>
                </text:list-item>
              </text:list>
            </text:list-item>
          </text:list>
        </text:list-item>
      </text:list>
      <text:p text:style-name="npsh_3a__3a_BodyText">Amikor az irodai szoftvert bezárjuk (vagy amikor a számítógépet kikapcsoljuk és ennek kapcsán valamennyi program bezáródik), akkor az operációs rendszer ellenőrzi, hogy van-e olyan anyagunk, amelyet megváltoztattunk a legutóbbi mentés óta (vagy még nem is mentettük). Ha van, akkor rákérdez, hogy kívánjuk-e menteni vagy sem.</text:p>
      <text:p text:style-name="npsh_3a__3a_BodyText"><text:span text:style-name="T2">Ha menteni akarjuk (ha a </text:span><text:span text:style-name="npsh_3a__3a_kepernyogomb">Mentés</text:span><text:span text:style-name="T2"> gombot választjuk), ugyanaz történik, mintha a </text:span><text:span text:style-name="npsh_3a__3a_kepernyogomb">Fájl</text:span><text:span text:style-name="T2"> menüben a </text:span><text:span text:style-name="npsh_3a__3a_kepernyogomb">Mentés</text:span><text:span text:style-name="T2"> menüpontot vagy mintha a </text:span><text:span text:style-name="GOMB"><text:span text:style-name="T2">Ctrl</text:span></text:span><text:span text:style-name="T2">-</text:span><text:span text:style-name="GOMB"><text:span text:style-name="T2">s</text:span></text:span><text:span text:style-name="T2"> billentyű-kombinációt használtuk volna.</text:span></text:p>
      <text:p text:style-name="npsh_3a__3a_BodyText"><text:span text:style-name="T2">Ha nem akarjuk menteni (ha az </text:span><text:span text:style-name="npsh_3a__3a_kepernyogomb">Elvetés</text:span><text:span text:style-name="T2"> gombot választjuk), akkor a memóriában lévő változat visszavonhatatlanul elvész: az marad meg, ami a legutóbbi mentéskor a háttértárolóra került (ha volt ilyen).</text:span></text:p>
      <text:p text:style-name="npsh_3a__3a_BodyText"><text:span text:style-name="T2">A </text:span><text:span text:style-name="npsh_3a__3a_kepernyogomb">Mégsem</text:span><text:span text:style-name="T2"> gomb hatására a program-bezárás illetve a számítógép-leállítás megszakad.</text:span></text:p>
      <text:list xml:id="list31444932" text:continue-numbering="true" text:style-name="Outline">
        <text:list-item>
          <text:list>
            <text:list-item>
              <text:list>
                <text:list-item>
                  <text:h text:style-name="npsh_3a__3a_Head3" text:outline-level="3">Megnyitás</text:h>
                </text:list-item>
              </text:list>
            </text:list-item>
          </text:list>
        </text:list-item>
      </text:list>
      <text:p text:style-name="npsh_3a__3a_BodyText">Amikor az OpenOffice.org integrált irodai szoftvert elindítjuk, akkor a megjelenő kezelőfelületen már ott a lehetőség: a <text:span text:style-name="npsh_3a__3a_kepernyogomb">Dokumentum megnyitása…</text:span> gomb (SZ3) Bármelyik alkalmazásban: a Fájl menü második pontja rögtön a Megnyitás… menüpont.</text:p>
      <text:p text:style-name="npsh_3a__3a_BodyText">Bármelyiket választjuk: ugyanahhoz a párbeszédablakhoz jutunk. Ez nagyon hasonlít a mentés párbeszédablakához: </text:p>
      <text:p text:style-name="npsh_3a__3a_BodyText"/>
      <text:p text:style-name="npsh_3a__3a_BodyText"/>
      <text:p text:style-name="npsh_3a__3a_BodyText"><draw:frame draw:style-name="fr5" draw:name="Keret4" text:anchor-type="paragraph" svg:x="-0.026cm" svg:width="15.942cm" draw:z-index="4"><draw:text-box fo:min-height="9.989cm"><text:p text:style-name="Illustration"/><text:p text:style-name="Illustration"><draw:frame draw:style-name="fr6" draw:name="Keret38" text:anchor-type="paragraph" svg:width="12.815cm" draw:z-index="47"><draw:text-box fo:min-height="7.207cm"><text:p text:style-name="P29"><draw:frame draw:style-name="fr16" draw:name="kép20" text:anchor-type="paragraph" svg:x="1.104cm" svg:y="-0.321cm" svg:width="10.763cm" style:rel-width="83%" svg:height="8.396cm" style:rel-height="scale" draw:z-index="48"><draw:image/></draw:frame><text:sequence text:ref-name="refIllustration3" text:name="Illustration" text:formula="ooow:Illustration+1" style:num-format="1">4</text:sequence>. ábra: Megnyitás párbeszédablak </text:p></draw:text-box></draw:frame></text:p></draw:text-box></draw:frame><text:soft-page-break/>A kezelése is ugyanaz – annyi eltéréssel, hogy itt nem hozhatunk létre új mappát és nem írhatunk be új fájl-nevet: a meglévők között válogathatunk.</text:p>
      <text:p text:style-name="npsh_3a__3a_BodyText"><text:span text:style-name="T2">A fájl beolvasása a </text:span><text:span text:style-name="npsh_3a__3a_kepernyogomb">Megnyitás</text:span><text:span text:style-name="T2"> gombbal indítható el. A képernyő alján végigfutó csík jelzi, hogy hol tart a megnyitási folyamat.</text:span></text:p>
      <text:p text:style-name="npsh_3a__3a_Figyelem"><text:span text:style-name="T2">Az OpenOffice.org integrált irodai szoftver, amelynek a bemutatókészítő, a szövegszerkesztő, a táblázatkezelő és még több más alkalmazás is csak egy-egy része. Ez többek között azzal az előnnyel jár, hogy ha bármelyik alkalmazást elindítottuk, a többi is „készenlétben áll”: ha például a szövegszerkesztő alkalmazásban bemutatót vagy munkafüzetet jelölünk ki és a </text:span><text:span text:style-name="npsh_3a__3a_kepernyogomb">Megnyitás</text:span><text:span text:style-name="T2"> gombra kattintunk, akkor az OpenOffice.org azonnal átvált a megfelelő alkalmazásra: a bemutatókészítőre illetve a táblázatkezelőre (ha eddig nem indítottuk el, akkor elindítja és átvált rá), úgyhogy minden rendben lesz: (ha a kiterjesztéseket nem állítottuk át, akkor) a bemutatók a bemutatókészítő alkalmazásban, a dokumentumok a szövegszerkesztőben, a munkafüzetek a táblázatkezelőben nyílnak meg.</text:span></text:p>
      <text:p text:style-name="npsh_3a__3a_Figyelem">Egy megjegyzés haladóknak: a fájl „belül” is tartalmaz adatokat arra nézve, hogy mit tartalmaz: például bemutatót, dokumentumot vagy táblázatot. Az OpenOffice.org régebbi változatai ezt vizsgálták. Az új változatok azonban azzal is megtakarítanak némi időt, hogy csak a kiterjesztést nézik. Ennek hátránya viszont az, hogy ha mondjuk egy munkafüzet-fájlnak bemutató-kiterjesztést adunk, akkor az OpenOffice.org a bemutatókészítővel próbálja megnyitni. Újabb ok arra, hogy ne csereberéljük önkényesen a kiterjesztéseket.</text:p>
      <text:p text:style-name="npsh_3a__3a_BodyText">A fájlok úgy nyílnak meg, ahogyan legutóbb mentettük őket: a dokumentumnak az az oldala jelenik meg, ahol a mentéskor tartottunk; de vigyázzunk: a kurzor a dokumentum elején van, ha tehát nem a dokumentum elejére akarunk írni, akkor oda kell navigálnunk (például egér-kattintással), ahová akarunk.</text:p>
      <text:list xml:id="list31446260" text:continue-numbering="true" text:style-name="Outline">
        <text:list-item>
          <text:list>
            <text:list-item>
              <text:list>
                <text:list-item>
                  <text:h text:style-name="npsh_3a__3a_Head3" text:outline-level="3"><text:soft-page-break/>Legutóbb mentett fájlok</text:h>
                </text:list-item>
              </text:list>
            </text:list-item>
          </text:list>
        </text:list-item>
      </text:list>
      <text:p text:style-name="npsh_3a__3a_BodyText"><text:span text:style-name="T2">A </text:span><text:span text:style-name="npsh_3a__3a_kepernyogomb"><text:span text:style-name="T49">F</text:span></text:span><text:span text:style-name="npsh_3a__3a_kepernyogomb">ájl</text:span><text:span text:style-name="T2"> menü harmadik menüpontja a </text:span><text:span text:style-name="npsh_3a__3a_kepernyogomb">Le</text:span><text:span text:style-name="npsh_3a__3a_kepernyogomb"><text:span text:style-name="T49">g</text:span></text:span><text:span text:style-name="npsh_3a__3a_kepernyogomb">utóbbi dokumentumok</text:span><text:span text:style-name="T2">. Ha ezt választjuk, a legutóbb mentett fájljaink felsorolása jelenik meg: választhatunk közülük anélkül, hogy elnavigálnánk a háttértárolóig, mappáig.</text:span></text:p>
      <text:p text:style-name="npsh_3a__3a_Figyelem">Természetesen itt is igaz, hogy más fájl azonosítójára is rákattinthatunk, mint amilyent az adott alkalmazás kezelni tud. Ha a kiválasztott fájlnak megfelelő alkalmazást már elindítottuk, akkor az OpenOffice.org átvált rá; ha nem, akkor akkor az OpenOffice.org elindítja. Minden fájl a neki megfelelő alkalmazásban fog megnyílni (ha a kiterjesztések átírásával nem keltettünk zavart).</text:p>
      <text:p text:style-name="npsh_3a__3a_Figyelem">Ebben a felsorolásban azok a fájlok is megjelennek, amelyeket azóta töröltünk, áthelyeztünk, átneveztünk. Ha ilyen fájl azonosítójára kattintunk, akkor a megnyitás természetesen nem sikerül.</text:p>
      <text:p text:style-name="npsh_3a__3a_Figyelem">A fájlok felsorolása az útvonalat is tartalmazza (amennyire kifér). Vigyázzunk: ha egy fájlt hordozható háttértárolóra (például pendrive-ra) mentettünk legutóbb, akkor az az útvonal fog megjelenni; és ha ezúttal az a háttértároló nem áll rendelkezésre (például a pendrive-ot azóta kihúztuk a számítógépből), akkor a megnyitás természetesen ugyanúgy nem sikerül, mintha az adott fájl már nem létezne.</text:p>
      <text:list xml:id="list31450488" text:continue-numbering="true" text:style-name="Outline">
        <text:list-item>
          <text:list>
            <text:list-item>
              <text:list>
                <text:list-item>
                  <text:h text:style-name="npsh_3a__3a_Head3" text:outline-level="3">Mentés és megnyitás jelszóval</text:h>
                </text:list-item>
              </text:list>
            </text:list-item>
          </text:list>
        </text:list-item>
      </text:list>
      <text:p text:style-name="npsh_3a__3a_BodyText"><text:span text:style-name="T2">Ha a párbeszédablakon lévő </text:span><text:span text:style-name="npsh_3a__3a_kepernyogomb"><text:span text:style-name="T52">M</text:span></text:span><text:span text:style-name="npsh_3a__3a_kepernyogomb">entés jel</text:span><text:span text:style-name="npsh_3a__3a_kepernyogomb"><text:span text:style-name="T49">s</text:span></text:span><text:span text:style-name="npsh_3a__3a_kepernyogomb">zóval</text:span><text:span text:style-name="T2"> négyzetet bejelöljük, akkor a </text:span><text:span text:style-name="npsh_3a__3a_kepernyogomb">M</text:span><text:span text:style-name="npsh_3a__3a_kepernyogomb"><text:span text:style-name="T49">e</text:span></text:span><text:span text:style-name="npsh_3a__3a_kepernyogomb">ntés</text:span><text:span text:style-name="T2"> gombra kattintás után a program kéri a jelszót, mégpedig kétszer egymás után. </text:span></text:p>
      <text:p text:style-name="npsh_3a__3a_BodyText"><draw:frame draw:style-name="fr5" draw:name="Keret5" text:anchor-type="paragraph" svg:x="0.053cm" svg:width="15.875cm" draw:z-index="8"><draw:text-box fo:min-height="9.654cm"><text:p text:style-name="Illustration"/><text:p text:style-name="Illustration"><draw:frame draw:style-name="fr6" draw:name="Keret39" text:anchor-type="paragraph" svg:width="12.815cm" draw:z-index="103"><draw:text-box fo:min-height="7.207cm"><text:p text:style-name="P29"><draw:frame draw:style-name="fr15" draw:name="kép21" text:anchor-type="paragraph" svg:x="0.291cm" svg:y="0cm" svg:width="12.815cm" svg:height="10.821cm" draw:z-index="105"><draw:image xlink:href="Pictures/1000020100000236000001DE8F705D2F.png" xlink:type="simple" xlink:show="embed" xlink:actuate="onLoad"/></draw:frame><text:sequence text:ref-name="refIllustration4" text:name="Illustration" text:formula="ooow:Illustration+1" style:num-format="1">5</text:sequence>. ábra: Mentés párbeszédablak </text:p><text:p text:style-name="P29"/></draw:text-box></draw:frame></text:p></draw:text-box></draw:frame><text:soft-page-break/></text:p>
      <text:p text:style-name="npsh_3a__3a_Figyelem">Amikor jelszót gépelünk be, a képernyőn csak csillagok látszanak. Ezért ha esetleg elrontjuk a gépelést, nem vesszük észre. Ezt a kellemetlen esetet előzi meg, hogy a jelszót kétszer kell begépelni: annak, hogy kétszer egyformán rontjuk el, kicsi a valószínűsége.</text:p>
      <text:p text:style-name="npsh_3a__3a_BodyText"><text:span text:style-name="T2">A jelszóval mentett fájl beolvasásakor az OpenOffice.org kéri a jelszót. Ha hibásan adjuk meg, akkor </text:span><text:span text:style-name="npsh_3a__3a_kepernyogomb">Olvasási hiba</text:span><text:span text:style-name="T2"> üzenet érkezik, majd amikor ennek a pici kezelőfelületnek az </text:span><text:span text:style-name="KÉPERNYŐRŐL"><text:span text:style-name="T2">OK</text:span></text:span><text:span text:style-name="T2"> gombjára kattintottunk, megint megjelenik a jelszó-kérő párbeszédablak – és ez így megy, amíg a helyes jelszót meg nem adjuk vagy amíg a jelszókérésnél a </text:span><text:span text:style-name="npsh_3a__3a_kepernyogomb">Mégse</text:span><text:span text:style-name="T2"> gombra kattintva le nem mondunk a fájl megnyitásáról.</text:span></text:p>
      <text:p text:style-name="npsh_3a__3a_BodyText">Vigyázat: a jelszóban az is számít, hogy mit írtunk nagybetűvel és mit kicsivel!</text:p>
      <text:list xml:id="list31444914" text:continue-numbering="true" text:style-name="Outline">
        <text:list-item>
          <text:list>
            <text:list-item>
              <text:list>
                <text:list-item>
                  <text:h text:style-name="npsh_3a__3a_Head3" text:outline-level="3"><text:soft-page-break/>Kiterjesztések és beállításuk</text:h>
                </text:list-item>
              </text:list>
            </text:list-item>
          </text:list>
        </text:list-item>
      </text:list>
      <text:p text:style-name="npsh_3a__3a_Figyelem">A párbeszédablakban jobboldalt alul „elő van készítve” a kiterjesztés: a dokumentumok esetében alapértelmezésként odt (ODF-szövegesdokumentum).</text:p>
      <text:p text:style-name="npsh_3a__3a_BodyText"><text:span text:style-name="T2">Az „előkészített” kiterjesztés melletti nyílhegyekre vagy a </text:span><text:span text:style-name="npsh_3a__3a_kepernyogomb">Fájl</text:span><text:span text:style-name="npsh_3a__3a_kepernyogomb"><text:span text:style-name="T49">t</text:span></text:span><text:span text:style-name="npsh_3a__3a_kepernyogomb">ípus</text:span><text:span text:style-name="T2"> feliratra kattintva megkapjuk a használható fájltípusok teljes felsorolását és választhatunk.</text:span></text:p>
      <text:p text:style-name="npsh_3a__3a_Figyelem">Ha az alapértelmezéstől eltérő fájltípust választunk, ennek számos hátránya lehet: egyes formázások eltűnhetnek; némelyik fájltípusban nem lehet jelszóval menteni és így tovább. A bonyolultabb műveletek (például makrók) egyáltalán nem biztos, hogy más típusban is ugyanúgy működnek, vagy hogy működnek egyáltalán.</text:p>
      <text:list xml:id="list31427515" text:continue-numbering="true" text:style-name="Outline">
        <text:list-item>
          <text:list>
            <text:list-item>
              <text:list>
                <text:list-item>
                  <text:list>
                    <text:list-item>
                      <text:h text:style-name="npsh_3a__3a_Head4" text:outline-level="4">Miért lehet értelme a fájltípus módosításának?</text:h>
                    </text:list-item>
                  </text:list>
                </text:list-item>
              </text:list>
            </text:list-item>
          </text:list>
        </text:list-item>
      </text:list>
      <text:p text:style-name="npsh_3a__3a_BodyText">Az OpenOffice.org nagyon sokféle fájltípust ismer. Lehet viszont, hogy olyasvalakinek adunk át anyagokat, aki más irodai szoftvereket használ, és azok nem mindegyik fájltípust tudják értelmezni. Ez az az eset, amikor kénytelenek vagyunk más fájltípusban menteni az anyagainkat.</text:p>
      <text:p text:style-name="npsh_3a__3a_Figyelem">Ha ugyanazt az anyagot többféle irodai szoftverrel használjuk, ha hol egyikkel, hol másikkal módosítjuk és oda-vissza küldözgetjük, akkor egyes formázások „elromolhatnak”: az oldaltörés, az élőfej-élőláb, a többszintű számozás nem feltétlenül egyformán jelenik meg. A tartalom viszont változatlan, sérülésmentes marad.</text:p>
      <text:list xml:id="list31440629" text:continue-numbering="true" text:style-name="Outline">
        <text:list-item>
          <text:list>
            <text:list-item>
              <text:list>
                <text:list-item>
                  <text:list>
                    <text:list-item>
                      <text:h text:style-name="npsh_3a__3a_Head4" text:outline-level="4">Hogyan állíthatjuk át a fájltípus alapértelmezését?</text:h>
                    </text:list-item>
                  </text:list>
                </text:list-item>
              </text:list>
            </text:list-item>
          </text:list>
        </text:list-item>
      </text:list>
      <text:p text:style-name="npsh_3a__3a_BodyText">Ha túlnyomórészt úgy tevékenykedünk, hogy az anyagainkat más irodai szoftvert használóknak kell átadnunk, és nagyon unjuk az állandó átállítgatást (vagy tartunk tőle, hogy néha el fogjuk felejteni), akkor beállíthatjuk, hogy mentéskor eleve valamelyik másik fájltípus legyen az, amelyiket az OpenOffice.org felajánl.</text:p>
      <text:p text:style-name="npsh_3a__3a_Figyelem">Ekkor persze minden mentésünk és visszaolvasásunk oda-vissza átalakítással jár.</text:p>
      <text:p text:style-name="npsh_3a__3a_BodyText"><text:span text:style-name="T2">Az </text:span><text:span text:style-name="npsh_3a__3a_kepernyogomb"><text:span text:style-name="T49">E</text:span></text:span><text:span text:style-name="npsh_3a__3a_kepernyogomb">szközök</text:span><text:span text:style-name="T2"> menü </text:span><text:span text:style-name="npsh_3a__3a_kepernyogomb"><text:span text:style-name="T49">B</text:span></text:span><text:span text:style-name="npsh_3a__3a_kepernyogomb">eállítások</text:span><text:span text:style-name="T2"> pontjában megnyíló párbeszédablak </text:span><text:span text:style-name="npsh_3a__3a_kepernyogomb">Megnyitás és mentés</text:span><text:span text:style-name="T2"> almenüje </text:span><text:span text:style-name="npsh_3a__3a_kepernyogomb">Általános</text:span><text:span text:style-name="T2"> pontja új párbeszédablakot nyit meg. </text:span></text:p>
      <text:p text:style-name="npsh_3a__3a_BodyText"><draw:frame draw:style-name="fr5" draw:name="Keret6" text:anchor-type="paragraph" svg:x="0.026cm" svg:width="15.901cm" draw:z-index="9"><draw:text-box fo:min-height="9.735cm"><text:p text:style-name="Illustration"/><text:p text:style-name="Illustration"><draw:frame draw:style-name="fr6" draw:name="Keret40" text:anchor-type="paragraph" svg:width="12.815cm" draw:z-index="49"><draw:text-box fo:min-height="7.207cm"><text:p text:style-name="P29"><draw:frame draw:style-name="fr17" draw:name="kép22" text:anchor-type="paragraph" svg:x="0.004cm" svg:y="0.002cm" svg:width="12.815cm" style:rel-width="100%" svg:height="7.207cm" style:rel-height="scale" draw:z-index="107"><draw:image xlink:href="Pictures/10000201000002FA000001804A82A59C.png" xlink:type="simple" xlink:show="embed" xlink:actuate="onLoad"/></draw:frame><text:sequence text:ref-name="refIllustration5" text:name="Illustration" text:formula="ooow:Illustration+1" style:num-format="1">6</text:sequence>. ábra: Beállítások párbeszédablak </text:p></draw:text-box></draw:frame></text:p></draw:text-box></draw:frame><text:soft-page-break/><text:span text:style-name="T2">Ennek az alján, </text:span><text:span text:style-name="npsh_3a__3a_kepernyogomb">Dokumentum </text:span><text:span text:style-name="npsh_3a__3a_kepernyogomb"><text:span text:style-name="T49">t</text:span></text:span><text:span text:style-name="npsh_3a__3a_kepernyogomb">ípusa</text:span><text:span text:style-name="T2"> néven két, egymás melletti gördíthető mező van: egyikben azt állíthatjuk be, hogy milyen anyagra vonatkozzon az átállítás (például </text:span><text:span text:style-name="npsh_3a__3a_kepernyogomb">Szöveges dokumentum</text:span><text:span text:style-name="T2">, </text:span><text:span text:style-name="npsh_3a__3a_kepernyogomb">Munkafüzet</text:span><text:span text:style-name="T2"> vagy </text:span><text:span text:style-name="npsh_3a__3a_kepernyogomb">Bemutató</text:span><text:span text:style-name="T2">), a mellette lévő ablakban pedig azt választhatjuk meg, hogy melyik legyen az OpenOffice.org által alapértelmezésként felajánlott formátum: erről azt érdemes megkérdeznünk, akivel az anyagainkat csereberélni akarjuk.</text:span></text:p>
      <text:list xml:id="list31435400" text:continue-numbering="true" text:style-name="Outline">
        <text:list-item>
          <text:list>
            <text:list-item>
              <text:list>
                <text:list-item>
                  <text:list>
                    <text:list-item>
                      <text:h text:style-name="npsh_3a__3a_Head4" text:outline-level="4">Egy érdekes szöveges fájltípus: az rtf</text:h>
                    </text:list-item>
                  </text:list>
                </text:list-item>
              </text:list>
            </text:list-item>
          </text:list>
        </text:list-item>
      </text:list>
      <text:p text:style-name="npsh_3a__3a_BodyText">A szöveges fájlok típusai közül az rtf (Rich Text Format) nem azért igazán figyelemreméltó, mert kisméretű fájlban tudja tárolni a dokumentumokat (néhány ritkábban használt formázást elveszítve), hanem azért, mert az rtf-fájlok nem képesek vírust hordozni – tehát az ilyen szövegfájl megnyitása a vírusra érzékeny, könnyen támadható operációs rendszerek esetében is abszolút biztonságos.</text:p>
      <text:list xml:id="list31450849" text:continue-numbering="true" text:style-name="Outline">
        <text:list-item>
          <text:list>
            <text:list-item>
              <text:list>
                <text:list-item>
                  <text:list>
                    <text:list-item>
                      <text:h text:style-name="npsh_3a__3a_Head4" text:outline-level="4">A legegyszerűbb szöveges fájltípus: a txt</text:h>
                    </text:list-item>
                  </text:list>
                </text:list-item>
              </text:list>
            </text:list-item>
          </text:list>
        </text:list-item>
      </text:list>
      <text:p text:style-name="npsh_3a__3a_BodyText">A txt típussal mentett dokumentumnak minden formázása elvész. A szöveg megmarad (sortörésekkel együtt, tehát ami egy bekezdés volt, az egy bekezdés marad), de sem karakter- és bekezdés-formázások, sem oldalszámozás vagy egyéb élőfej- vagy élőláb-adat, sem kép nem lesz benne: csak a puszta szöveg.</text:p>
      <text:p text:style-name="npsh_3a__3a_BodyText">Ez nagyon pici fájlt jelent (a többihez képest) és vírust nem hordozhat, emellett aligha van a világon olyan szövegszerkesztő, amelyik ne tudná beolvasni (ha a karakter-kódokat ismeri) – de egyéb előnye nemigen van.</text:p>
      <text:list xml:id="list31443437" text:continue-numbering="true" text:style-name="Outline">
        <text:list-item>
          <text:list>
            <text:list-item>
              <text:list>
                <text:list-item>
                  <text:h text:style-name="npsh_3a__3a_Head3" text:outline-level="3">Automatikus biztonsági másolat és helyreállítás</text:h>
                </text:list-item>
              </text:list>
            </text:list-item>
          </text:list>
        </text:list-item>
      </text:list>
      <text:p text:style-name="npsh_3a__3a_BodyText">Az OpenOffice.org időnként (alapértelmezésben: negyedóránként) biztonsági mentést készít az anyagainkról. Ezeket a mentéseket nem tudjuk közvetlenül megnyitni. Ha azonban az OpenOffice.org használata rendellenes módon fejeződik be (például a program bezárása nélkül valamilyen vész-leállítással kikapcsoljuk a számítógépet, vagy esetleg hiba, áramkimaradás stb. miatt maradnak ki a „szabályos leállás” műveletei), akkor az <text:soft-page-break/>OpenOffice.org a legközelebbi elindításakor felajánlja mindazon anyagok helyreállítását, amelyek a rendellenes kikapcsoláskor meg voltak nyitva (függetlenül attól, hogy mentettük-e őket).</text:p>
      <text:p text:style-name="npsh_3a__3a_BodyText">Érdemes a helyreállítást engedélyezni.</text:p>
      <text:p text:style-name="npsh_3a__3a_Figyelem">A szerző tapasztalata: a helyreállítás kicsit lassú, de nagyon-nagyon ritka kivételtől eltekintve sikeres és kifogástalan. Amikor nem, akkor a képernyőn látványos zavart látunk: ilyenkor az adott fájlt mentés nélkül be kell csukni és a legutóbbi mentést kell megnyitni. Újabb ok, ami miatt érdemes nagyon gyakran menteni…</text:p>
      <text:list xml:id="list31447666" text:continue-numbering="true" text:style-name="Outline">
        <text:list-item>
          <text:list>
            <text:list-item>
              <text:list>
                <text:list-item>
                  <text:h text:style-name="npsh_3a__3a_Head3" text:outline-level="3">Mentés sablonként</text:h>
                </text:list-item>
              </text:list>
            </text:list-item>
          </text:list>
        </text:list-item>
      </text:list>
      <text:p text:style-name="npsh_3a__3a_Figyelem">A sablonként való mentés egyike azoknak a lehetőségeknek, amelyeket nagyon kevesen ismernek – ilyen a számítógépek előtti irodai munkában nem létezhetett.</text:p>
      <text:p text:style-name="npsh_3a__3a_BodyText"><text:span text:style-name="T2">A </text:span><text:span text:style-name="npsh_3a__3a_kepernyogomb">Fájl</text:span><text:span text:style-name="T2"> menü </text:span><text:span text:style-name="npsh_3a__3a_kepernyogomb">Sablonok</text:span><text:span text:style-name="T2"> menüpontjában megtehetjük, hogy egy anyagunkat sablonként mentjük el. Ugyanebben a menüpontban szerkeszthetjük is a sablonjainkat: különféle formázásokat, stílusokat adhatunk hozzájuk vagy módosíthatunk.</text:span></text:p>
      <text:p text:style-name="npsh_3a__3a_BodyText">Magyarázat ehhez nem sok kell: aki végignézte, kitapasztalta a sablon alapján történő bemutató-létrehozást, tudja, miről van szó. Ha eddig nem nézte meg: még nem késő!</text:p>
      <text:p text:style-name="P14">Ez egy hosszú menet volt, de ha az előző lecke végén javasolt feladatokat elvégezte, akkor már van egy félkész dokumentuma. Ideje ezt elmenteni a fentiek szerint, hogy ne kelljen elölről kezdeni. Legközelebb már csak rá kell kattintani a nevére, és ott folytathatja, ahol abbahagyta.</text:p>
      <text:p text:style-name="P14">Ha nagyon tetszik amit eddig létrehozott, akkor akár saját sablonként is elmentheti, hogy a belefektetett szellemi tőkét újrahasznosíthassa a következő dokumentumok készítése alkalmával.</text:p>
      <text:h text:style-name="P40" text:outline-level="2"/>
      <text:list xml:id="list31438362" text:continue-numbering="true" text:style-name="Outline">
        <text:list-item>
          <text:list>
            <text:list-item>
              <text:h text:style-name="P41" text:outline-level="2"><text:bookmark text:name="SZ13"/>SZ13. lecke. Exportálás <text:span text:style-name="T50">≈ </text:span><text:span text:style-name="T50"><draw:frame draw:style-name="fr14" draw:name="Kép10" text:anchor-type="as-char" svg:width="0.76cm" svg:height="0.803cm" draw:z-index="125"><draw:image xlink:href="Pictures/100000000000001D0000001EA3D6C61D.png" xlink:type="simple" xlink:show="embed" xlink:actuate="onLoad"/></draw:frame></text:span><text:span text:style-name="T50"> B14 ≈ </text:span><text:span text:style-name="T50"><draw:frame draw:style-name="fr14" draw:name="Kép11" text:anchor-type="as-char" svg:width="0.767cm" svg:height="0.794cm" draw:z-index="126"><draw:image xlink:href="Pictures/100000000000001D0000001E60C8850E.png" xlink:type="simple" xlink:show="embed" xlink:actuate="onLoad"/></draw:frame></text:span><text:span text:style-name="T50"> T23</text:span></text:h>
            </text:list-item>
          </text:list>
        </text:list-item>
      </text:list>
      <text:p text:style-name="npsh_3a__3a_BodyText">Az OpenOffice alkalmazásaival készített dokumentumok nem csak a saját, odf (szöveg: odt; bemutató: odp; táblázat: ods) formátumában menthetők el, hanem nagyon sok más alkalmazás formátumában is. Ha a Fájl menü Mentés másként pontját választjuk, akkor a Writer segítségével készített dokumentumok más formátumban való elmentéséhez igen sokféle lehetőséget találunk: </text:p>
      <text:p text:style-name="npsh_3a__3a_BodyText"><draw:frame draw:style-name="fr4" draw:name="Keret7" text:anchor-type="paragraph" svg:width="15.81cm" draw:z-index="10"><draw:text-box fo:min-height="9.994cm"><text:p text:style-name="Illustration"/><text:p text:style-name="Illustration"><draw:frame draw:style-name="fr6" draw:name="Keret41" text:anchor-type="paragraph" svg:width="12.82cm" draw:z-index="50"><draw:text-box fo:min-height="7.211cm"><text:p text:style-name="P29"><draw:frame draw:style-name="fr16" draw:name="kép23" text:anchor-type="paragraph" svg:x="1.727cm" svg:y="0.115cm" svg:width="9.58cm" style:rel-width="74%" svg:height="7.437cm" style:rel-height="scale" draw:z-index="51"><draw:image xlink:href="Pictures/1000020100000236000001DE7EF1BB41.png" xlink:type="simple" xlink:show="embed" xlink:actuate="onLoad"/></draw:frame><text:sequence text:ref-name="refIllustration6" text:name="Illustration" text:formula="ooow:Illustration+1" style:num-format="1">7</text:sequence>. ábra: Exportálás - formátumok </text:p></draw:text-box></draw:frame></text:p></draw:text-box></draw:frame>Ezek között a formátumok között a Microsoft Office Word különböző verzióinak formátuma, a doc és a docx is szerepel.</text:p>
      <text:p text:style-name="npsh_3a__3a_BodyText">De exportálhatjuk dokumentumunkat – a közvetlenül az Internetre feltölthető – html, xhtml, és pdf formátumba is, ha a Fájl menü Exportálás pontját választjuk: </text:p>
      <text:p text:style-name="npsh_3a__3a_BodyText"/>
      <text:p text:style-name="npsh_3a__3a_BodyText"/>
      <text:p text:style-name="npsh_3a__3a_BodyText"><draw:frame draw:style-name="fr5" draw:name="Keret8" text:anchor-type="paragraph" svg:x="-0.159cm" svg:width="16.076cm" draw:z-index="11"><draw:text-box fo:min-height="9.994cm"><text:p text:style-name="Illustration"/><text:p text:style-name="Illustration"><draw:frame draw:style-name="fr6" draw:name="Keret42" text:anchor-type="paragraph" svg:width="13.088cm" draw:z-index="52"><draw:text-box fo:min-height="7.953cm"><text:p text:style-name="P29"><draw:frame draw:style-name="fr16" draw:name="kép24" text:anchor-type="paragraph" svg:x="0.751cm" svg:y="0cm" svg:width="11.516cm" style:rel-width="87%" svg:height="8.617cm" style:rel-height="scale" draw:z-index="53"><draw:image xlink:href="Pictures/1000020100000236000001DE620FDF8B.png" xlink:type="simple" xlink:show="embed" xlink:actuate="onLoad"/></draw:frame><text:sequence text:ref-name="refIllustration7" text:name="Illustration" text:formula="ooow:Illustration+1" style:num-format="1">8</text:sequence>. ábra: Exportálás - Internetre feltölthető formátumban </text:p></draw:text-box></draw:frame></text:p></draw:text-box></draw:frame><text:soft-page-break/></text:p>
      <text:p text:style-name="openSKM_5f_GYAKORLÁS">Mentse el legutóbbi dokumentumát hordozható adattárolóra – pendrive-ra, vagy, ha még van a számítógépében floppy-meghajtó mágneslemezre – más (például MS Word doc, docx, vagy Acrobat pdf) formátumban, és próbálja megnyitni hivatala, vagy barátja számítógépén, amelyen a megfelelő program telepítve van.</text:p>
      <text:h text:style-name="P40" text:outline-level="2"/>
      <text:list xml:id="list31427867" text:continue-numbering="true" text:style-name="Outline">
        <text:list-item>
          <text:list>
            <text:list-item>
              <text:h text:style-name="P41" text:outline-level="2"><text:bookmark text:name="SZ14"/>SZ14. lecke. Oldal-beállítás, nyomtatási lehetőségek</text:h>
              <text:list>
                <text:list-item>
                  <text:h text:style-name="npsh_3a__3a_Head3" text:outline-level="3">Nyomtatási kép</text:h>
                </text:list-item>
              </text:list>
            </text:list-item>
          </text:list>
        </text:list-item>
      </text:list>
      <text:p text:style-name="npsh_3a__3a_BodyText"><text:span text:style-name="T2">Ha tudni akarja, milyen lesz az Ön által éppen szerkesztett dokumentum, amikor kinyomtatja: a </text:span><text:span text:style-name="npsh_3a__3a_kepernyogomb">Fájl</text:span><text:span text:style-name="T2"> menün belül a </text:span><text:span text:style-name="npsh_3a__3a_kepernyogomb">Nyomtatási kép</text:span><text:span text:style-name="T2"> menüpont kiválasztásával megtekintheti. Ha akarja, akkor az eszköztár első sorában található nyomtató ikonra kattintva ki is nyomtathatja. Ha pedig ki akar lépni a nyomtatási nézetből (például azért, hogy tovább szerkeszthesse az anyagot), akkor az eszköztár második sorában található </text:span><text:span text:style-name="npsh_3a__3a_kepernyogomb">Előnézet bezárása</text:span><text:span text:style-name="T2"> gombra kattintson.</text:span></text:p>
      <text:p text:style-name="npsh_3a__3a_Figyelem">Fontos megjegyezni hogy ebben az előnézetben az anyag nem szerkeszthető. Nagyítani és kicsinyíteni viszont lehet: érdemes végignéznie a megjelenő eszköztárat.</text:p>
      <text:list xml:id="list31446726" text:continue-numbering="true" text:style-name="Outline">
        <text:list-item>
          <text:list>
            <text:list-item>
              <text:list>
                <text:list-item>
                  <text:h text:style-name="npsh_3a__3a_Head3" text:outline-level="3">Élőfej / fejléc, élőláb / lábléc, oldalszámozás, dátum</text:h>
                </text:list-item>
              </text:list>
            </text:list-item>
          </text:list>
        </text:list-item>
      </text:list>
      <text:p text:style-name="npsh_3a__3a_BodyText">Az élőfej (a szakirodalomban helyenként: fejléc) és az élőláb (a szakirodalomban helyenként: lábléc) az oldalak tetején illetve alján megjelenő azonos tartalom (például cégnév, fejezetcím) vagy értelemszerűen változó tartalom (például oldalszámozás, dátum).</text:p>
      <text:p text:style-name="npsh_3a__3a_BodyText"><text:span text:style-name="T2">Az élőfej/élőláb ki- és bekapcsolását a </text:span><text:span text:style-name="npsh_3a__3a_kepernyogomb">Formátum</text:span><text:span text:style-name="T2"> menü </text:span><text:span text:style-name="npsh_3a__3a_kepernyogomb">Oldal…</text:span><text:span text:style-name="T2"> menüpontjában tehetjük meg. A felugró ablakban kiválaszthatjuk az </text:span><text:span text:style-name="npsh_3a__3a_kepernyogomb">Élőláb</text:span><text:span text:style-name="T2"> illetve </text:span><text:span text:style-name="npsh_3a__3a_kepernyogomb">Élőfej</text:span><text:span text:style-name="T2"> füleket.</text:span></text:p>
      <text:p text:style-name="npsh_3a__3a_BodyText">A két fülön ugyanazokat a beállításokat végezhetjük el. Az itt található menük magukért beszélnek, azt azonban fontos megjegyezni, hogy ezekben a párbeszédablakokban a margók és térköz állítása csak az élőfejre illetve élőlábra vonatkozik, nem pedig az egész dokumentumra.</text:p>
      <text:p text:style-name="npsh_3a__3a_BodyText">Az élőfej az oldal tetején, az élőláb az oldal alján helyezkedik el. Ha a jelölőnégyzet kipipálásával bekapcsoltuk valamelyiket, akkor megjelenik az a terület, amelyben a tartalmát létrehozhatjuk, szerkeszthetjük.</text:p>
      <text:p text:style-name="npsh_3a__3a_Figyelem">Beállítható, hogy az élőfej-élőláb minden oldalon azonos legyen (ez az alapértelmezés), vagy az első oldalon eltérő legyen (leggyakrabban: az első oldalon ne legyen), vagy a páros és páratlan oldalakon eltérjen (leggyakrabban: a páros oldalon balra, a páratlan oldalon jobbra – vagyis mindig a „kötéstől” távolra – legyen igazítva.</text:p>
      <text:p text:style-name="npsh_3a__3a_BodyText"><text:span text:style-name="T2">Dátumot és oldalszámot a </text:span><text:span text:style-name="npsh_3a__3a_kepernyogomb">Beszúrás</text:span><text:span text:style-name="T2"> menü </text:span><text:span text:style-name="npsh_3a__3a_kepernyogomb">Mezők</text:span><text:span text:style-name="T2"> menüpontján keresztül illeszthetünk be. Érdemes végignézni, hogy a megnyíló menüben még milyen beszúrási lehetőségeink vannak. Ha az </text:span><text:span text:style-name="npsh_3a__3a_kepernyogomb">Egyéb mező…</text:span><text:span text:style-name="T2"> menüpontot választjuk ki, akkor további mezőtípusok jelennek meg. Többek között: itt választhatunk a változó és rögzített dátumok között és a dátum formátumát is beállíthatjuk. Fontos megjegyezni, hogy ezek a mezők bárhova beszúrhatóak, nem csak élőfejbe-élőlábba. Nézegesse végig, hogy még milyen mezőket lehet beszúrni!</text:span></text:p>
      <text:list xml:id="list31435760" text:continue-numbering="true" text:style-name="Outline">
        <text:list-item>
          <text:list>
            <text:list-item>
              <text:list>
                <text:list-item>
                  <text:h text:style-name="npsh_3a__3a_Head3" text:outline-level="3">Lapméret, margó, laptájolás</text:h>
                </text:list-item>
              </text:list>
            </text:list-item>
          </text:list>
        </text:list-item>
      </text:list>
      <text:p text:style-name="npsh_3a__3a_BodyText">A különféle lapméretek, a margó és a laptájolás beállításához a <text:span text:style-name="npsh_3a__3a_kepernyogomb">Formátum</text:span> menü <text:span text:style-name="npsh_3a__3a_kepernyogomb">Oldal…</text:span> menüpontját használhatjuk. A Felugró ablakban válasszuk az <text:span text:style-name="npsh_3a__3a_kepernyogomb">Oldal</text:span> fület. Itt lehet beállítani a papír szélességét és magasságát. Ezeket konkrét számadatokkal is megadhatjuk, de egyszerűbb az előre meghatározott méretsablonok közül <text:soft-page-break/>választani (például A4: a szokásos nyomtató-papír). Választhatunk álló vagy fekvő laptájolást és a margókat is itt állíthatjuk be.</text:p>
      <text:list xml:id="list31457067" text:continue-numbering="true" text:style-name="Outline">
        <text:list-item>
          <text:list>
            <text:list-item>
              <text:list>
                <text:list-item>
                  <text:h text:style-name="npsh_3a__3a_Head3" text:outline-level="3">Oldaltörés beszúrása</text:h>
                </text:list-item>
              </text:list>
            </text:list-item>
          </text:list>
        </text:list-item>
      </text:list>
      <text:p text:style-name="npsh_3a__3a_BodyText"><text:span text:style-name="T2">Ha a sor megtelik, a Writer automatikusan új sort kezd; ha az oldal telik meg, akkor automatikusan új oldalt kezd. A </text:span><text:span text:style-name="npsh_3a__3a_kepernyogomb">Beszúrás</text:span><text:span text:style-name="T2"> menü </text:span><text:span text:style-name="npsh_3a__3a_kepernyogomb">Töréspont…</text:span><text:span text:style-name="T2"> almenüjének segítségével akkor is előírhatjuk a sor- és az oldal-váltást, ha az automatikusan még nem következne be.</text:span></text:p>
      <text:p text:style-name="npsh_3a__3a_BodyText"><text:span text:style-name="T2">Ebben az almenüben találjuk </text:span><text:span text:style-name="npsh_3a__3a_kepernyogomb">Sortörés</text:span><text:span text:style-name="T2"> menüpontot, amely új sorba viszi a kurzor utáni szövegrészt, de egy bekezdés marad a szöveg (vagyis, ugye tudjuk, ha bárhol a szövegben bekezdés-formázást végzünk, az a sortörés előtti és utáni szövegrészre egyaránt érvényes lesz).</text:span></text:p>
      <text:p text:style-name="npsh_3a__3a_BodyText"><text:span text:style-name="T2">Az </text:span><text:span text:style-name="npsh_3a__3a_kepernyogomb">Oldaltörés</text:span><text:span text:style-name="T2"> pedig új oldalt nyit. a következő oldalra. Az ehhez kapcsolódó, a </text:span><text:span text:style-name="npsh_3a__3a_kepernyogomb">Stílus</text:span><text:span text:style-name="T2"> gombbal elérhető lehetőségek (páros vagy páratlan oldalt nyisson, milyen számmal kezdje az új oldalon a számozást stb.) meghaladják ennek a tananyagnak a kereteit – de attól még nyugodtan kipróbálgathatja.</text:span></text:p>
      <text:h text:style-name="P40" text:outline-level="2"/>
      <text:list xml:id="list31429063" text:continue-numbering="true" text:style-name="Outline">
        <text:list-item>
          <text:list>
            <text:list-item>
              <text:h text:style-name="P41" text:outline-level="2">SZ15. lecke. A karakterformázás alapműveletei <text:span text:style-name="T50">≈ </text:span><text:span text:style-name="T50"><draw:frame draw:style-name="fr14" draw:name="Kép16" text:anchor-type="as-char" svg:width="0.76cm" svg:height="0.803cm" draw:z-index="116"><draw:image xlink:href="Pictures/100000000000001D0000001EA3D6C61D.png" xlink:type="simple" xlink:show="embed" xlink:actuate="onLoad"/></draw:frame></text:span><text:span text:style-name="T50"> B16</text:span></text:h>
            </text:list-item>
          </text:list>
        </text:list-item>
      </text:list>
      <text:p text:style-name="npsh_3a__3a_Figyelem">Csak hogy azonos szavakat használjunk: a számítástechnikában karakternek hívnak mindent, ami a billentyű-leütéseink hatására a képernyőn vagy a papírom megjelenik. Karakter a betű (a ß vagy az ě is), a számjegy, a speciális jelek (az írásjelek, zárójelek, $, @, &amp; és a többi), karakter a szóköz is.</text:p>
      <text:p text:style-name="npsh_3a__3a_BodyText">Mielőtt a konkrét karakterformázásokról szó esne: ha a szöveg egy részét kijelöljük, akkor a karakterformázási parancs a kijelölt szövegrészletre vonatkozik; ha nincs kijelölt szövegrészlet, akkor pedig arra a szövegre, amelyet ezután (a kurzor arrébbmozgatása nélkül) gépelni kezdünk.</text:p>
      <text:p text:style-name="npsh_3a__3a_BodyText">Az OpenOffice.org sokféle betűtípust ismer (és mivel integrált szoftver: mindegyik alkalmazás ugyanazokat ismeri), amelyek közül válogatva szinte nyomdai formát adhatunk dokumentumainknak. Jelöljünk ki egy szót – lehetőleg olyant, amelyben hosszú ő vagy ű betű is van, hogy kiderüljön „tud-e magyarul” a választott betűtípus –, nyissuk meg a <text:span text:style-name="npsh_3a__3a_kepernyogomb">Formátum</text:span> menü <text:span text:style-name="npsh_3a__3a_kepernyogomb">Karakterek</text:span> pontját, és a <text:span text:style-name="npsh_3a__3a_kepernyogomb">Betűkészlet</text:span>ből válasszuk ki a megfelelő <text:span text:style-name="npsh_3a__3a_kepernyogomb">Betűtípus</text:span>t, <text:span text:style-name="npsh_3a__3a_kepernyogomb">Betűstílus</text:span>t és <text:span text:style-name="npsh_3a__3a_kepernyogomb"><text:span text:style-name="T33">Méret</text:span></text:span>et. </text:p>
      <text:p text:style-name="npsh_3a__3a_BodyText"/>
      <text:p text:style-name="npsh_3a__3a_BodyText"><draw:frame draw:style-name="fr5" draw:name="Keret9" text:anchor-type="paragraph" svg:x="0.041cm" svg:width="15.909cm" draw:z-index="12"><draw:text-box fo:min-height="9.987cm"><text:p text:style-name="Illustration"/><text:p text:style-name="Illustration"><draw:frame draw:style-name="fr6" draw:name="Keret43" text:anchor-type="paragraph" svg:width="13.102cm" draw:z-index="54"><draw:text-box fo:min-height="8.019cm"><text:p text:style-name="P29"><draw:frame draw:style-name="fr16" draw:name="kép26" text:anchor-type="paragraph" svg:x="1.094cm" svg:y="0.213cm" svg:width="10.659cm" style:rel-width="81%" svg:height="7.315cm" style:rel-height="scale" draw:z-index="55"><draw:image xlink:href="Pictures/10000201000002110000018678D3C8E7.png" xlink:type="simple" xlink:show="embed" xlink:actuate="onLoad"/></draw:frame><text:sequence text:ref-name="refIllustration8" text:name="Illustration" text:formula="ooow:Illustration+1" style:num-format="1">9</text:sequence>. ábra: Formátum menü - Karakter</text:p></draw:text-box></draw:frame></text:p></draw:text-box></draw:frame></text:p>
      <text:p text:style-name="npsh_3a__3a_BodyText">Itt állíthatjuk be a kijelölt szöveg egyéb jellemzőit is. </text:p>
      <text:p text:style-name="P20"/>
      <text:p text:style-name="P20">Csak néhány példa a lehetőségekre:</text:p>
      <text:list xml:id="list31421954" text:style-name="L3">
        <text:list-item>
          <text:p text:style-name="P44"><text:soft-page-break/><text:span text:style-name="T26">Betűhatások</text:span>: <text:span text:style-name="T29">Kiskapitális, Térhatású Kiemelt</text:span> <text:span text:style-name="T30">szöveg;</text:span></text:p>
        </text:list-item>
        <text:list-item>
          <text:p text:style-name="P44"><text:span text:style-name="T37">Pozíció</text:span>: a<text:span text:style-name="T43">2</text:span>+b<text:span text:style-name="T43">2 </text:span>= c<text:span text:style-name="T42">2</text:span> vagy y = x<text:span text:style-name="T24">1</text:span>/x<text:span text:style-name="T25">2</text:span> ;</text:p>
        </text:list-item>
        <text:list-item>
          <text:p text:style-name="P45"><text:span text:style-name="T11">Hiperhivatkozás: </text:span><text:span text:style-name="T12">az </text:span><text:a xlink:type="simple" xlink:href="http://hu.openoffice.org/"><text:span text:style-name="T13">Openoffice.org</text:span></text:a><text:span text:style-name="T12"> honlapja;</text:span></text:p>
        </text:list-item>
        <text:list-item>
          <text:p text:style-name="P44"><text:span text:style-name="T37">Háttér</text:span>: <text:span text:style-name="T45">szürke</text:span> </text:p>
          <text:p text:style-name="P44"/>
        </text:list-item>
      </text:list>
      <text:p text:style-name="npsh_3a__3a_Figyelem"><text:span text:style-name="T2">Ha gyorsabban szeretnénk módosítani betűk típusát, méretét és a szöveg néhány más jellemzőjét, használjuk az </text:span><text:a xlink:type="simple" xlink:href="#SZ8_1">Eszköztárak (SZ8)</text:a><text:span text:style-name="T2"> második sorának nyomógombjait, illetve a lenyíló menüpontok kijelölését. </text:span></text:p>
      <text:p text:style-name="P22"/>
      <text:p text:style-name="P15">Készítsen egy szöveges dokumentumot, amelyen alkalmazza a legkülönbözőbb formátumú karaktereket. Amelyik beleillik a készülő dokumentumába, azt alkalmazza annak készítésénél is.</text:p>
      <text:p text:style-name="P12"/>
      <text:list xml:id="list31451086" text:continue-list="list31429063" text:style-name="Outline">
        <text:list-item>
          <text:list>
            <text:list-item>
              <text:h text:style-name="npsh_3a__3a_Head2" text:outline-level="2"><text:bookmark text:name="SZ15"/>SZ16. lecke. A bekezdés-formázás alapműveletei</text:h>
            </text:list-item>
          </text:list>
        </text:list-item>
      </text:list>
      <text:p text:style-name="npsh_3a__3a_Figyelem"><text:span text:style-name="T2">Csak emlékeztetésül: a bekezdés az a szöveg-rész, amelyik </text:span><text:span text:style-name="GOMB"><text:span text:style-name="T2">Enter</text:span></text:span><text:span text:style-name="T2">-től </text:span><text:span text:style-name="GOMB"><text:span text:style-name="T2">Enter</text:span></text:span><text:span text:style-name="T2">-ig (vagy a szöveg elejétől az első </text:span><text:span text:style-name="GOMB"><text:span text:style-name="T2">Enter</text:span></text:span><text:span text:style-name="T2">-ig) terjed.</text:span></text:p>
      <text:p text:style-name="npsh_3a__3a_Figyelem"><text:span text:style-name="T2">Ha a </text:span><text:span text:style-name="GOMB"><text:span text:style-name="T2">Ctrl</text:span></text:span><text:span text:style-name="T2">-</text:span><text:span text:style-name="GOMB"><text:span text:style-name="T2">Enter</text:span></text:span><text:span text:style-name="T2"> billentyű-kombinációt nyomjuk le, akkor a sor megtörik, de ettől még a szöveg egyazon bekezdésnek számít: ha a bekezdés-formázások valamelyikét alkalmazzuk, akkor az a sortörés előtt is és utána is érvényes lesz.</text:span></text:p>
      <text:p text:style-name="npsh_3a__3a_Figyelem">Szintén emlékeztetésül: a bekezdés kijelöléséhez elég, ha a kurzor (bárhol) a bekezdésben van. Ha egy szövegrészt kijelölünk, akkor ezzel egyben (mind)az a bekezdés is ki van jelölve, amely(ek)ben a kijelölt szövegrész van (akkor is, ha a kijelölés nem fedi le a teljes bekezdést).</text:p>
      <text:p text:style-name="npsh_3a__3a_BodyText"><text:span text:style-name="T2">A kijelölt bekezdéseket a </text:span><text:span text:style-name="npsh_3a__3a_kepernyogomb">Formátum</text:span><text:span text:style-name="T2"> menü </text:span><text:span text:style-name="npsh_3a__3a_kepernyogomb">Bekezdés</text:span><text:span text:style-name="T2"> menüpontjának hatására megnyíló párbeszédablakban az </text:span><text:span text:style-name="npsh_3a__3a_kepernyogomb">Igazítás</text:span><text:span text:style-name="T2"> fül alatt balra, jobbra vagy középre igazíthatjuk, vagy sorkizárttá tehetjük. (Használhatjuk erre a célra az eszköztár ikonjait is: szemléletes ábrácska mutatja a hatásukat.)</text:span></text:p>
      <text:p text:style-name="openSKM_5f_GYAKORLÁS"><text:span text:style-name="T2">Írjon legalább három mondatnyi szöveget, amely hosszabb, mint egy sor. Próbálja ki a formázás változatait a </text:span>Formátum<text:span text:style-name="T2"> menü </text:span>Bekezdés<text:span text:style-name="T2"> pontjának, vagy az </text:span>Eszköztárak<text:span text:style-name="T2"> nyomógombjainak alkalmazásával:</text:span></text:p>
      <text:p text:style-name="P6"/>
      <text:p text:style-name="P6"><draw:frame draw:style-name="fr5" draw:name="Keret10" text:anchor-type="paragraph" svg:x="0.007cm" svg:width="15.909cm" draw:z-index="13"><draw:text-box fo:min-height="9.989cm"><text:p text:style-name="Illustration"/><text:p text:style-name="Illustration"><draw:frame draw:style-name="fr6" draw:name="Keret44" text:anchor-type="paragraph" svg:width="12.815cm" draw:z-index="56"><draw:text-box fo:min-height="7.207cm"><text:p text:style-name="P29"><draw:frame draw:style-name="fr16" draw:name="kép27" text:anchor-type="paragraph" svg:x="1.115cm" svg:y="-0.554cm" svg:width="10.892cm" style:rel-width="84%" svg:height="7.701cm" style:rel-height="scale" draw:z-index="57"><draw:image/></draw:frame><text:sequence text:ref-name="refIllustration9" text:name="Illustration" text:formula="ooow:Illustration+1" style:num-format="1">10</text:sequence>. ábra: Formátum menü - Bekezdés </text:p></draw:text-box></draw:frame></text:p></draw:text-box></draw:frame></text:p>
      <text:p text:style-name="npsh_3a__3a_BodyText"><text:soft-page-break/></text:p>
      <text:p text:style-name="npsh_3a__3a_BodyText">Csak néhány példa a lehetőségekre:</text:p>
      <text:p text:style-name="npsh_3a__3a_BodyText"/>
      <text:p text:style-name="npsh_3a__3a_BodyText">Balra zárt bekezdés:</text:p>
      <text:p text:style-name="P19">Elment a Samu Afrikába. Vele ment a felesége, Sára. </text:p>
      <text:p text:style-name="P19">Vittek sok lőszert, hogy ott majd elefántot lőnek. </text:p>
      <text:p text:style-name="npsh_3a__3a_BodyText"/>
      <text:p text:style-name="P21">Középre zárt bekezdés:</text:p>
      <text:p text:style-name="P21">Elment a Samu Afrikába. Vele ment a felesége, Sára. </text:p>
      <text:p text:style-name="P21">Vittek sok lőszert, hogy ott majd elefántot lőnek.</text:p>
      <text:p text:style-name="P21"/>
      <text:p text:style-name="npsh_3a__3a_BodyText">Sorkizárt bekezdés:</text:p>
      <text:p text:style-name="npsh_3a__3a_BodyText">Elment a Samu Afrikába. Vele ment a felesége, Sára. Vittek magukkal sok lőszert, hogy ott majd elefántot lőnek.</text:p>
      <text:p text:style-name="npsh_3a__3a_BodyText"/>
      <text:p text:style-name="npsh_3a__3a_BodyText">Sorkizárás esetében beállítható, hogy az utolsó sor milyen legyen: ha az is sorkizárt, akkor a szavai közti szünet (a szóköz) növekszik meg annyira, hogy a sor utolsó karaktere a jobb margóig érjen. Ha a sorkizárt bekezdés sorkizárt utolsó sora csak egy szót tartalmaz és az „Egyedüli szó széthúzása” be van jelölve, akkor a betűközök növekszenek úgy, hogy a szó a sort végigérje.</text:p>
      <text:p text:style-name="npsh_3a__3a_BodyText">A bekezdés behúzása (jobbról, balról) azt jelenti, hogy a bekezdés sorainak eleje illetve vége hol helyezkedjen el a bal illetve a jobb margóhoz képest. (Negatív behúzást is előírhatunk: ebben az esetben a szöveg a margón kívülre nyúlik. Ezt csak akkor tegyük, ha nyomós okunk van rá és meggyőződtünk arról, hogy nyomtatáskor nem lesz fennakadás vele.)</text:p>
      <text:p text:style-name="npsh_3a__3a_BodyText">A Sorköz a bekezdés sorai közti távolság; a Térköz az egyes bekezdések közti távolság.</text:p>
      <text:p text:style-name="npsh_3a__3a_BodyText">A keretezést, szegélyezést egyszerűbb, ha kipróbálja, mint ha szövegből próbálná megtanulni… A technikája egyszerű: az elsődleges egérgombbal kattinthat a párbeszédablakban látható szürke négyzet oldalaira, hogy megjelenjen vagy hogy eltűnjön az adott oldal szegélyezése. Egy-egy szegély létrehozása után próbálja ki a <text:span text:style-name="npsh_3a__3a_kepernyogomb">Stílus</text:span> ablakot (vonalvastagság, szaggatott vonal, többszörös vonal). A <text:span text:style-name="npsh_3a__3a_kepernyogomb">Szín</text:span> használata nem igényel magyarázatot. Amit viszont igazán csak kipróbálással fedezhet fel: a párbeszédablak alján az <text:span text:style-name="npsh_3a__3a_kepernyogomb">Árnyékolás stílusa</text:span>. Ha bármilyen árnyékolást beállít, akkor a <text:span text:style-name="npsh_3a__3a_kepernyogomb">Távolság</text:span> és a <text:span text:style-name="npsh_3a__3a_kepernyogomb">Szín</text:span> is beállíthatóvá válik: mekkora és milyen színű legyen az árnyék.</text:p>
      <text:p text:style-name="npsh_3a__3a_Figyelem">Vigyázzon, ne legyen a dokumentuma „túl színes”; és gondoljon arra is, hogy a dokumentumnak mi a célja: ha például fekete-fehér nyomtatásban fogják használni, akkor a színes keretek, árnyékok nyilván nem úgy jelennek meg, ahogyan azt Ön a képernyőn látja.</text:p>
      <text:p text:style-name="openSKM_5f_GYAKORLÁS"><text:soft-page-break/>Készítsen egy, több bekezdést tartalmazó szöveges dokumentumot, amelyen alkalmazza a legkülönbözőbben formázott bekezdéseket. Amelyik beleillik a készülő dokumentumába, azt alkalmazza annak készítésénél is.</text:p>
      <text:list xml:id="list31450274" text:continue-numbering="true" text:style-name="Outline">
        <text:list-item>
          <text:list>
            <text:list-item>
              <text:h text:style-name="P41" text:outline-level="2">SZ17. lecke. Átrendezés <text:span text:style-name="T50">≈ </text:span><text:span text:style-name="T50"><draw:frame draw:style-name="fr14" draw:name="Kép17" text:anchor-type="as-char" svg:width="0.76cm" svg:height="0.803cm" draw:z-index="120"><draw:image xlink:href="Pictures/100000000000001D0000001EA3D6C61D.png" xlink:type="simple" xlink:show="embed" xlink:actuate="onLoad"/></draw:frame></text:span><text:span text:style-name="T50"> B18 ≈ </text:span><text:span text:style-name="T50"><draw:frame draw:style-name="fr14" draw:name="Kép18" text:anchor-type="as-char" svg:width="0.767cm" svg:height="0.794cm" draw:z-index="121"><draw:image xlink:href="Pictures/100000000000001D0000001E60C8850E.png" xlink:type="simple" xlink:show="embed" xlink:actuate="onLoad"/></draw:frame></text:span><text:span text:style-name="T50"> T26</text:span></text:h>
            </text:list-item>
          </text:list>
        </text:list-item>
      </text:list>
      <text:p text:style-name="npsh_3a__3a_BodyText">Készül – vagy már el is készült – az első bemutatkozó szöveges dokumentumának első változata. Végigolvasta, és szeretne átrendezni néhány dolgot.</text:p>
      <text:p text:style-name="npsh_3a__3a_BodyText">Tegyük fel például, hogy változtatni akarunk a szóhasználaton: valamelyik szót más szóra akarunk kicserélni – de az eredeti szó sokszor fordul elő a szövegben, és ezért mindegyiket meg kell keresnünk és átírnunk.</text:p>
      <text:p text:style-name="npsh_3a__3a_BodyText">A program ebben is tud segíteni. </text:p>
      <text:p text:style-name="npsh_3a__3a_BodyText">Ha megnyitjuk a <text:span text:style-name="npsh_3a__3a_kepernyogomb"><text:span text:style-name="T39">Szerkesztés</text:span></text:span> menüt, és kiválasztjuk a <text:span text:style-name="npsh_3a__3a_kepernyogomb"><text:span text:style-name="T39">Keresés csere</text:span></text:span> menüpontot – vagy megnyomjuk a <text:span text:style-name="GOMB"><text:span text:style-name="T35">Ctrl</text:span></text:span>-<text:span text:style-name="GOMB"><text:span text:style-name="T35">f</text:span></text:span> billentyű-kombinációt – a megjelenő párbeszédablakban beírhatjuk a keresendő szót, és azt amire ki akarjuk cserélni – esetünkben, természetesen, ki kell pipálni a <text:span text:style-name="npsh_3a__3a_kepernyogomb"><text:span text:style-name="T39">Kis és nagybetű különbözik</text:span></text:span> lehetőséget. </text:p>
      <text:p text:style-name="npsh_3a__3a_BodyText"><draw:frame draw:style-name="fr7" draw:name="Keret12" text:anchor-type="paragraph" svg:y="0.427cm" svg:width="10.8cm" draw:z-index="15"><draw:text-box fo:min-height="13.755cm"><text:p text:style-name="Illustration"/><text:p text:style-name="Illustration"><draw:frame draw:style-name="fr8" draw:name="Keret46" text:anchor-type="paragraph" svg:width="7.849cm" draw:z-index="60"><draw:text-box fo:min-height="11.245cm"><text:p text:style-name="P29"><draw:frame draw:style-name="fr17" draw:name="kép30" text:anchor-type="paragraph" svg:x="0.004cm" svg:y="0.002cm" svg:width="7.849cm" style:rel-width="100%" svg:height="11.245cm" style:rel-height="scale" draw:z-index="61"><draw:image xlink:href="Pictures/10000201000001FE0000029C982360E6.png" xlink:type="simple" xlink:show="embed" xlink:actuate="onLoad"/></draw:frame><text:sequence text:ref-name="refIllustration10" text:name="Illustration" text:formula="ooow:Illustration+1" style:num-format="1">11</text:sequence>. ábra: Szerkesztés menü - Keresés és csere 1. </text:p></draw:text-box></draw:frame></text:p></draw:text-box></draw:frame></text:p>
      <text:p text:style-name="npsh_3a__3a_BodyText"/>
      <text:p text:style-name="npsh_3a__3a_BodyText"><text:soft-page-break/></text:p>
      <text:p text:style-name="npsh_3a__3a_BodyText"/>
      <text:p text:style-name="npsh_3a__3a_BodyText"><draw:frame draw:style-name="fr9" draw:name="Keret11" text:anchor-type="paragraph" svg:y="-0.189cm" svg:width="8.281cm" draw:z-index="14"><draw:text-box fo:min-height="6.422cm"><text:p text:style-name="Illustration"/><text:p text:style-name="Illustration"><draw:frame draw:style-name="fr6" draw:name="Keret45" text:anchor-type="paragraph" svg:width="5.338cm" draw:z-index="58"><draw:text-box fo:min-height="3.828cm"><text:p text:style-name="P29"><draw:frame draw:style-name="fr18" draw:name="kép29" text:anchor-type="paragraph" svg:y="0.002cm" svg:width="5.338cm" style:rel-width="100%" svg:height="3.828cm" style:rel-height="scale" draw:z-index="59"><draw:image xlink:href="Pictures/100000000000018C00000115A7BEE9DB.jpg" xlink:type="simple" xlink:show="embed" xlink:actuate="onLoad"/></draw:frame><text:sequence text:ref-name="refIllustration11" text:name="Illustration" text:formula="ooow:Illustration+1" style:num-format="1">12</text:sequence>. ábra: Szerkesztés menü - Keresés és csere 2. </text:p></draw:text-box></draw:frame></text:p></draw:text-box></draw:frame></text:p>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A <text:span text:style-name="npsh_3a__3a_kepernyogomb"><text:span text:style-name="T39">Keresés</text:span></text:span> gombbal a program megkeresi és kijelöli az első előfordulást, a <text:span text:style-name="npsh_3a__3a_kepernyogomb"><text:span text:style-name="T39">Csere</text:span></text:span> gomb megnyomásakor pedig kicseréli azt. Ha biztosak vagyunk abban, hogy minden előfordulást cserélni akarunk, akkor a <text:span text:style-name="npsh_3a__3a_kepernyogomb"><text:span text:style-name="T39">Mindet cseréli</text:span></text:span> gombot nyomjuk meg.</text:p>
      <text:p text:style-name="npsh_3a__3a_BodyText">Ha képeket, ábrákat, szövegrészeket és más objektumokat szeretnénk áthelyezni egy oldalon belül, akkor ennek legegyszerűbb módja az úgynevezett „fogd és vidd” (angol nevén „drag and drop”) módszer. Rákattintással kijelöljük a mozgatni kívánt elemet, majd a bal egérgombot lenyomva tartjuk, és az objektumot az új helyére „vonszoljuk”.</text:p>
      <text:p text:style-name="npsh_3a__3a_BodyText">Ha a kijelölt elemeket másik oldalra – esetleg másik dokumentumba – akarjuk áthelyezni vagy másolni, akkor a <text:span text:style-name="T36">Szerkesztés</text:span> menü <text:span text:style-name="T36">Másolás, illetve</text:span> <text:span text:style-name="T36">Kivágás</text:span> menüpontjának kiválasztásával vagy <text:span text:style-name="GOMB"><text:span text:style-name="T36">Ctrl</text:span></text:span><text:span text:style-name="T36">-</text:span><text:span text:style-name="GOMB"><text:span text:style-name="T36">c</text:span></text:span> illetve <text:span text:style-name="GOMB"><text:span text:style-name="T36">Ctrl</text:span></text:span><text:span text:style-name="T36">-</text:span><text:span text:style-name="GOMB"><text:span text:style-name="T36">x</text:span></text:span> billentyűk egyidejű lenyomásával az objektumot a vágólapra helyezzük – az első esetben az eredeti helyén is megmarad, a második esetben onnan el is tűnik. Ezután megkeressük az objektum új helyét, és ott az a <text:span text:style-name="T36">Beillesztés</text:span> menüpont kiválasztásával, vagy a <text:span text:style-name="GOMB"><text:span text:style-name="T36">Ctrl</text:span></text:span>-<text:span text:style-name="GOMB"><text:span text:style-name="T36">v</text:span></text:span><text:span text:style-name="T36"> billentyűk egyidejű lenyomásával a helyére kerül.</text:span></text:p>
      <text:p text:style-name="npsh_3a__3a_BodyText">Ugyanezekkel a módszerekkel mozgathatunk teljes bekezdéseket, sőt oldalakat is egy dokumentumon belül, illetve dokumentumok között.</text:p>
      <text:p text:style-name="openSKM_5f_GYAKORLÁS">Nyissa meg a készülő bemutatkozó dokumentumát, keressen meg és cseréljen ki teljes szavakat, helyezzen át képeket, rajzobjektumokat és cserélje fel az egyes bekezdések sorrendjét. Ha tetszik a módosítás, tartsa meg, ha nem akkor a már ismert módon – a Szerkesztés menü Visszavonás menüpontjának kiválasztásával, a Ctrl-z billentyűkombinációval, vagy az eszközsor  nyomógombjával – állítsa vissza az eredeti állapotot.</text:p>
      <text:h text:style-name="P40" text:outline-level="2"/>
      <text:list xml:id="list31439639" text:continue-numbering="true" text:style-name="Outline">
        <text:list-item>
          <text:list>
            <text:list-item>
              <text:h text:style-name="P41" text:outline-level="2">SZ18. lecke. A karakterformázás haladó műveletei</text:h>
            </text:list-item>
          </text:list>
        </text:list-item>
      </text:list>
      <text:p text:style-name="npsh_3a__3a_BodyText">A Formátum menü Karakter… menüpontja olyan párbeszédablakot nyit meg, amelynek az egyes fülei alatt többféle formázási lehetőséget találunk. Ezek közül most néhány gyakran használt lehetőségre hívjuk fel a figyelmet.</text:p>
      <text:p text:style-name="npsh_3a__3a_BodyText">A Pozíció fül alatt állítható be az alsó index (mint a H<text:span text:style-name="T24">2</text:span>O esetében) és a felső index (mint az a<text:span text:style-name="T42">2</text:span> esetében).</text:p>
      <text:p text:style-name="npsh_3a__3a_Figyelem">Az emelés illetve a süllyesztés mértékét valamint az index méretét a program automatikusan beállítja. Változtathatunk rajta – de ezt csak akkor tegyük, ha alapos okunk van rá.</text:p>
      <text:p text:style-name="npsh_3a__3a_BodyText">A Betűhatások fül alatt találjuk a betűszín beállítási lehetőségét.</text:p>
      <text:p text:style-name="npsh_3a__3a_BodyText">Legtöbben nem is tudják, hogy hányféle aláhúzást és áthúzást alkalmazhatunk. Egyszerűbb, ha kipróbálgatja, mint ha száraz táblázatban felsorolnánk.</text:p>
      <text:p text:style-name="npsh_3a__3a_BodyText"><text:span text:style-name="T2">A Hatások közül a Kiskapitális érdemel figyelmet. </text:span><text:span text:style-name="T28">A kiskapitális írásban a nagybetűk nagybetűk maradnak. A kisbetűk viszont nagybetű formájúak, de kisbetű méretűek.</text:span></text:p>
      <text:p text:style-name="npsh_3a__3a_Figyelem">A kiskapitális írás látványos, de az olvasása fárasztó. Sajátos felhasználásokra (képaláírásnak, a folthatást nem befolyásoló kiemelésnek) jó, de hosszabb szövegre ne nagyon használjuk.</text:p>
      <text:p text:style-name="npsh_3a__3a_BodyText">A Háttér fül alatt arra van lehetőségünk, hogy a szöveg egy részletét alászínezzük.</text:p>
      <text:p text:style-name="npsh_3a__3a_Figyelem">Legyünk ezzel is óvatosak: az alászínezett szöveg is lehet nehezen olvasható. Ne abból induljunk ki, amit a képernyőn látunk: másnak másfajta, gyengébben beállított képernyője lehet; és előfordulhat az is, hogy a kifogyóban lévő színes tintapatron vagy a fekete-fehér nyomtatás miatt válik nehezen megfejthetővé az a szöveg, amelyik pedig a képernyőnkön szépen felismerhető. Persze lehet, hogy éppen ez a célunk: olyan szöveget akarhatunk előállítani, amelyik a képernyőn jól olvasható, de kinyomtatva használhatatlan… ennek jó eszköze lehet az ügyesen megválasztott alászínezés.</text:p>
      <text:p text:style-name="npsh_3a__3a_Figyelem">Itt az ideje megemlíteni, hogy miről ismerhetjük meg a kezdő számítógép-felhasználót: arról, hogy – lenyűgözve a sokféle lehetőségtől – formázások sokaságát használja. Legyünk visszafogottak: az az anyag, amelyik háromnál több betűtípust, méretet, színt, aláhúzást stb. használ, zavarosnak, ízléstelennek tűnik. (A sajátos célú szövegek, mint a címsorok, képaláírások stb. nem számítanak bele ebbe a háromba.)</text:p>
      <text:h text:style-name="P40" text:outline-level="2"/>
      <text:list xml:id="list31439409" text:continue-numbering="true" text:style-name="Outline">
        <text:list-item>
          <text:list>
            <text:list-item>
              <text:h text:style-name="P41" text:outline-level="2">SZ19. lecke. A bekezdés-formázás haladó műveletei</text:h>
              <text:list>
                <text:list-item>
                  <text:h text:style-name="npsh_3a__3a_Head3" text:outline-level="3">A tabulátor</text:h>
                </text:list-item>
              </text:list>
            </text:list-item>
          </text:list>
        </text:list-item>
      </text:list>
      <text:p text:style-name="npsh_3a__3a_BodyText">A tabulátor úgy működik, mintha a sorban helyenként jelzések volnának: a <text:span text:style-name="GOMB">tabulátor</text:span> gomb lenyomására a kurzor a következő jelzéshez ugrik.</text:p>
      <text:p text:style-name="npsh_3a__3a_BodyText">Így érhetjük el például, hogy az egymás alatti sorokon belül egy-egy adott elem valamennyi sorban a másik hasonló sor ugyanilyen eleme alá kerüljön.</text:p>
      <text:p text:style-name="npsh_3a__3a_BodyText">Alapértelmezésként a tabulátor-pozíciók 1,25 centiméterenként vannak: ha tehát mondjuk a sor elején négyszer nyomjuk le a <text:span text:style-name="GOMB">tabulátor</text:span> gombot, akkor 5 centiméterrel beljebb lesz a kurzor.</text:p>
      <text:p text:style-name="npsh_3a__3a_Figyelem">Vigyázat: ez nem azonos a bal behúzással! Amikor a következő sorba átlépünk, az a sor ismét a beállított margónak és behúzásnak megfelelően kezdődik! A tabulátor nem behúzás, hanem olyan, mintha egy „a következő tabulátor-pozícióig tartó széles szóköz” lenne.</text:p>
      <text:p text:style-name="npsh_3a__3a_BodyText">Ha pedig a sor belsejében tesszük ugyanezt, akkor a kurzor „elugrik” az adott pozíciójához képest legközelebbi tabulátor-helyre, majd ahhoz képest további 3,75 centiméterrel lép tovább (akár úgy, hogy áttér a következő sorba).</text:p>
      <text:list xml:id="list31440977" text:continue-numbering="true" text:style-name="Outline">
        <text:list-item>
          <text:list>
            <text:list-item>
              <text:list>
                <text:list-item>
                  <text:h text:style-name="npsh_3a__3a_Head3" text:outline-level="3">Tabulátor a táblázatban</text:h>
                </text:list-item>
              </text:list>
            </text:list-item>
          </text:list>
        </text:list-item>
      </text:list>
      <text:p text:style-name="npsh_3a__3a_BodyText">Táblázat belsejében a <text:span text:style-name="GOMB">tabulátor</text:span> gomb szerepe egészen más: a kurzor a táblázat következő oszlopába lép. Ha a táblázat jobb szélső oszlopában nyomjuk le a <text:span text:style-name="GOMB">tabulátor</text:span> gombot, akkor a kurzor a következő táblázat-sor első oszlopában lévő táblázat-cellába kerül; ha a táblázat utolsó sorában voltunk, akkor létrejön egy új táblázat-sor. <text:span text:style-name="GOMB">Shift</text:span> és a <text:span text:style-name="GOMB">tabulátor</text:span> együttes lenyomására a kurzor visszafelé lépdel oszlopról oszlopra, sorról sorra – de csak az első sor első oszlopáig.</text:p>
      <text:list xml:id="list31442591" text:continue-numbering="true" text:style-name="Outline">
        <text:list-item>
          <text:list>
            <text:list-item>
              <text:list>
                <text:list-item>
                  <text:h text:style-name="npsh_3a__3a_Head3" text:outline-level="3">A tabulátor beállításai</text:h>
                </text:list-item>
              </text:list>
            </text:list-item>
          </text:list>
        </text:list-item>
      </text:list>
      <text:p text:style-name="npsh_3a__3a_BodyText">A <text:span text:style-name="npsh_3a__3a_kepernyogomb">Formátum</text:span> menü <text:span text:style-name="npsh_3a__3a_kepernyogomb">Bekezdés</text:span> menüpontjának hatására megjelenő párbeszédablak egyik füle a <text:span text:style-name="npsh_3a__3a_kepernyogomb">Tabulátorok</text:span>. Ha ezt választjuk, akkor az automatikusan „odakészített” tabulátor-pozíciók mellé újakat állíthatunk be, korábbiakat törölhetünk.</text:p>
      <text:p text:style-name="npsh_3a__3a_BodyText">Beállíthatjuk, hogy az egyes tabulátor-pozíciókhoz milyen igazítás tartozzon: a szövegek bal széle essen egy vonalba (ez az alapértelmezés), vagy a jobbszélük, a közepük; esetleg a tizedesjelek legyenek egymás alatt.</text:p>
      <text:p text:style-name="npsh_3a__3a_Figyelem">„Tizedesjelnek”, vagyis egymás alá kerülő jelnek bármilyen karaktert beállíthatunk. Ha az adott karakter többször fordul elő a sorozatban, akkor az első előfordulása lesz az, amelyik a tabulátor-pozícióhoz igazodik. Ha tehát mondjuk az x betűt állítjuk be a tizedesjeleket egymás alá igazító tabulátor-pozícióra, akkor a <text:span text:style-name="GOMB">tabulátor</text:span> gomblenyomására az előforduló első x igazodik a tabulátor-pozícióhoz; ha nincs x a szövegben, akkor a szöveg jobbja igazodik a tabulátor-pozíció előtti betűhelyhez (persze csak amíg nem olyan hosszú a szöveg, hogy már túlnyúlik a tabulátor-pozíción)..</text:p>
      <text:p text:style-name="npsh_3a__3a_BodyText"><text:soft-page-break/>Alapértelmezés szerint nincs kitöltő karakter – de ebből is többfélét beállíthatunk: még saját kitöltő karaktert is beállíthatunk.</text:p>
      <text:list xml:id="list31441120" text:continue-numbering="true" text:style-name="Outline">
        <text:list-item>
          <text:list>
            <text:list-item>
              <text:list>
                <text:list-item>
                  <text:h text:style-name="npsh_3a__3a_Head3" text:outline-level="3">Egyszerű felsorolás, számozás</text:h>
                </text:list-item>
              </text:list>
            </text:list-item>
          </text:list>
        </text:list-item>
      </text:list>
      <text:p text:style-name="npsh_3a__3a_BodyText">Ha a <text:span text:style-name="npsh_3a__3a_kepernyogomb">Formátum</text:span> menü <text:span text:style-name="npsh_3a__3a_kepernyogomb">Felsorolás és számozás</text:span> menüpontját kiválasztjuk, a megjelenő párbeszédablak számos füle alatt különféle felsorolási, számozási és beállítási lehetőségek állnak a rendelkezésünkre.</text:p>
      <text:p text:style-name="npsh_3a__3a_Figyelem">Ha bármelyik felsorolási vagy számozási műveletet kiválasztjuk, akkor az, amit választottunk, a kijelölt bekezdés(ek)re lesz érvényes.</text:p>
      <text:p text:style-name="npsh_3a__3a_Figyelem">(Ne feledjük el: bekezdés kijelöléséhez az is elég, ha a kurzor valahol a bekezdés belsejében van. Ez azt jelenti, hogy valamelyik bekezdés mindig ki van jelölve, hiszen a kurzor mindig van valahol: ha másutt nem, akkor az utolsó megírt bekezdés utáni – egyelőre üres – bekezdésben.)</text:p>
      <text:p text:style-name="npsh_3a__3a_Figyelem">Ha az <text:span text:style-name="GOMB">Enter</text:span> lenyomásával új bekezdést kezdünk, akkor az – a felsorolás és számozás szempontjából – ugyanolyan lesz, mint az előző bekezdés: a felsorolás-jel ugyanúgy jelenik meg, a számozás folytatódik, a beállítások megmaradnak. (Ha számozás belsejében nyomunk <text:span text:style-name="GOMB">Enter</text:span>-t, akkor új számozott sor jön létre és a későbbi bekezdések számozása értelemszerűen növekszik. Ha számozás belsejében egy bekezdést – egy <text:span text:style-name="GOMB">Enter</text:span>-t – törlünk, akkor ennek a fordítottja történik: a későbbi bekezdések számozása értelemszerűen csökken.)</text:p>
      <text:p text:style-name="npsh_3a__3a_Figyelem">A <text:span text:style-name="GOMB">Shift</text:span>-<text:span text:style-name="GOMB">Enter</text:span> hatására, emlékszünk, bekezdésen belüli sortörés következik: ez azt jelenti, hogy a szöveg új sorban folytatódik, ugyanúgy elhelyezkedve, mint a megtört bekezdés korábbi sora(i), de előtte természetesen sem új felsorolás-jel, sem új sorszám nem lesz.</text:p>
      <text:p text:style-name="npsh_3a__3a_Figyelem">Ha az <text:span text:style-name="GOMB">Enter</text:span>-rel megkezdett új bekezdésben megint Enter-t nyomunk, akkor a felsorolás illetve számozás eltűnik.</text:p>
      <text:p text:style-name="npsh_3a__3a_BodyText"><text:span text:style-name="T2">A fülek jelentése egyértelmű: a </text:span><text:span text:style-name="npsh_3a__3a_kepernyogomb">Felsorolás</text:span><text:span text:style-name="T2"> fül alatt és a </text:span><text:span text:style-name="npsh_3a__3a_kepernyogomb">Kép</text:span><text:span text:style-name="T2"> fül alatt olyan jeleket választhatunk, amelyek az egyes bekezdések elé kerülhetnek; a </text:span><text:span text:style-name="npsh_3a__3a_kepernyogomb">Számozás típusa</text:span><text:span text:style-name="T2"> pedig különféle, sorbarendezhető lehetőségeket nyújt: arab vagy római számokkal illetve az ábécé betűivel való folyamatos jelölést.</text:span></text:p>
      <text:p text:style-name="npsh_3a__3a_Figyelem">Ha az ábécé betűivel „számozunk”, akkor az ékezet nélküli betűk jelennek meg sorban a felsorolás egyes bekezdései előtt. Ha az ékezet nélküli betűk elfogytak, Z után AA jelenik meg, aztán AB és így tovább.</text:p>
      <text:p text:style-name="npsh_3a__3a_BodyText">A <text:span text:style-name="GOMB">tabulátor</text:span> hatására egy szinttel „lejjebb” kerülünk, a betűméret egy fokozattal kisebb lesz, számozás esetében pedig 1-től illetve a-tól újrakezdődik; <text:span text:style-name="GOMB">Shift</text:span>-<text:span text:style-name="GOMB">tabulátor</text:span> hatására ugyanez a folyamat visszafelé játszódik le (ha számozással lépdelünk visszafelé, akkor a számsor a függőlegesen éppen felette lévőhöz képest folytatódik).</text:p>
      <text:list xml:id="list31450380" text:continue-numbering="true" text:style-name="Outline">
        <text:list-item>
          <text:list>
            <text:list-item>
              <text:list>
                <text:list-item>
                  <text:h text:style-name="npsh_3a__3a_Head3" text:outline-level="3">Egyszerű felsorolás, számozás automatikus indítása</text:h>
                </text:list-item>
              </text:list>
            </text:list-item>
          </text:list>
        </text:list-item>
      </text:list>
      <text:p text:style-name="npsh_3a__3a_BodyText">Ha egy bekezdést kötőjellel és szóközzel indítunk, vagy (arab vagy római) számmal, amely mögé pontot vagy záró zárójelet, majd szóközt írunk és ezután folytatjuk az írást, akkor a Writer „feltételezi”, hogy felsorolást illetve számozást akartunk megvalósítani: az Enter hatására automatikusan létrehozza a megfelelő formázásokat: beírja a következő bekezdés elejére a kötőjelet illetve a soronkövetkező számot.</text:p>
      <text:p text:style-name="npsh_3a__3a_Figyelem"><text:soft-page-break/>A Writer számára ez két művelet: egyik az <text:span text:style-name="GOMB">Enter</text:span> lenyomása volt, másik a formátum módosítása. Ezt a tényt használhatjuk ki akkor, amikor egy bekezdésnek valóban kötőjellel illetve számmal, ponttal/zárójellel és szóközzel kell kezdődnie anélkül, hogy ezzel felsorolás illetve számozás indulna.</text:p>
      <text:p text:style-name="npsh_3a__3a_BodyText">A művelet visszavonása ilyenkor a formázás visszavonását jelenti; az újbóli visszavonás pedig az <text:span text:style-name="GOMB">Enter</text:span> visszavonását.</text:p>
      <text:list xml:id="list31445115" text:continue-numbering="true" text:style-name="Outline">
        <text:list-item>
          <text:list>
            <text:list-item>
              <text:list>
                <text:list-item>
                  <text:h text:style-name="npsh_3a__3a_Head3" text:outline-level="3">Többfokozatú felsorolás, számozás</text:h>
                </text:list-item>
              </text:list>
            </text:list-item>
          </text:list>
        </text:list-item>
      </text:list>
      <text:p text:style-name="npsh_3a__3a_BodyText">A Vázlat fül alatt többfokozatú felsorolások, számozások beállítására kapunk lehetőséget.</text:p>
      <text:p text:style-name="npsh_3a__3a_Figyelem">A műszaki kiadványok olvasói és a könyvtárosok hozzá vannak szokva a decimális számozáshoz (ahol az ötödik fejezet második bekezdésének nyolcadik pontja az 5.2.8. sorszámot viseli) és a sok fokozathoz. Egyéb kiadványban azonban lehetőleg ne decimális számozást, hanem minden fokozatban más jelölést használjunk (például római számot, arab számot, betűket); és semmiképpen ne használjunk háromnál több fokozatot.</text:p>
      <text:p text:style-name="npsh_3a__3a_BodyText">Szintet csökkenteni legegyszerűbben a <text:span text:style-name="GOMB">tabulátor</text:span> segítségével tudunk, szintet visszalépni pedig (ha lehet, vagyis ha nem a legmagasabb szinten vagyunk) a <text:span text:style-name="GOMB">Shift</text:span> és a <text:span text:style-name="GOMB">tabulátor</text:span> együttes lenyomásával.</text:p>
      <text:list xml:id="list31429726" text:continue-numbering="true" text:style-name="Outline">
        <text:list-item>
          <text:list>
            <text:list-item>
              <text:list>
                <text:list-item>
                  <text:h text:style-name="P37" text:outline-level="3"><text:span text:style-name="T61">A </text:span><text:span text:style-name="KÉPERNYŐRŐL"><text:span text:style-name="T61">Felsorolás és számozás</text:span></text:span><text:span text:style-name="T61"> eszköztár</text:span></text:h>
                </text:list-item>
              </text:list>
            </text:list-item>
          </text:list>
        </text:list-item>
      </text:list>
      <text:p text:style-name="npsh_3a__3a_BodyText">Amikor a kurzor felsorolásjellel vagy számozással kezdődő bekezdésben van, olyankor a Felsorolás és számozás eszköztár is megjelenik.</text:p>
      <text:p text:style-name="npsh_3a__3a_BodyText">Itt voltaképpen minden művelet kétféleképpen jelenik meg: úgy, hogy az alpontokra is vonatkozzon, és anélkül.</text:p>
      <text:list xml:id="list31444057" text:continue-numbering="true" text:style-name="Outline">
        <text:list-item>
          <text:list>
            <text:list-item>
              <text:list>
                <text:list-item>
                  <text:h text:style-name="npsh_3a__3a_Head3" text:outline-level="3">Felsorolás, számozás pozíciója, beállításai</text:h>
                </text:list-item>
              </text:list>
            </text:list-item>
          </text:list>
        </text:list-item>
      </text:list>
      <text:p text:style-name="npsh_3a__3a_BodyText">A Pozíció fül alatt állíthatjuk be minden egyes szinthez a behúzásokat; a Beállítások fül alatt pedig szintenként átállíthatjuk a felsorolás-jel illetve a számozás előtt-után megjelenő jeleket, az adott szint betűtípusát; és sokféle egyéb felsorolás- és számozás-jelölést is választhatunk (akár saját képet is).</text:p>
      <text:p text:style-name="npsh_3a__3a_Figyelem"><text:span text:style-name="T2">A felsorolásjel illetve a számozás és az azt követő szöveg között tabulátor-jel van. A </text:span><text:span text:style-name="npsh_3a__3a_kepernyogomb">Pozíció</text:span><text:span text:style-name="T2"> fül alatt ezt tudjuk módosítani.</text:span></text:p>
      <text:h text:style-name="P40" text:outline-level="2"/>
      <text:list xml:id="list31430390" text:continue-numbering="true" text:style-name="Outline">
        <text:list-item>
          <text:list>
            <text:list-item>
              <text:h text:style-name="P41" text:outline-level="2">SZ20. lecke. Különleges műveletek <text:span text:style-name="T50">≈ </text:span><text:span text:style-name="T50"><draw:frame draw:style-name="fr14" draw:name="Kép19" text:anchor-type="as-char" svg:width="0.76cm" svg:height="0.803cm" draw:z-index="0"><draw:image xlink:href="Pictures/100000000000001D0000001EA3D6C61D.png" xlink:type="simple" xlink:show="embed" xlink:actuate="onLoad"/></draw:frame></text:span><text:span text:style-name="T50"> B21</text:span></text:h>
              <text:list>
                <text:list-item>
                  <text:h text:style-name="npsh_3a__3a_Head3" text:outline-level="3">Formázás stílussal</text:h>
                </text:list-item>
              </text:list>
            </text:list-item>
          </text:list>
        </text:list-item>
      </text:list>
      <text:p text:style-name="npsh_3a__3a_BodyText">A szövegek megformázásának nagyszerű és kényelmes (bár kevesek által ismert) eszközei a „stílusok”. A stílus a szövegszerkesztőben azt jelenti, hogy ha például egyszer kitaláltuk, hogy egy adott dokumentum szövege Times New Roman betűtípussal, 13 pont méretben jelenjen meg, bekezdés előtt-után 0,1 cm térközzel, a magyarázatok 1,25 cm bal behúzással jelenjenek meg, 11,5 pontos dőlt betűkkel, az idézetek pedig 12-pontos Arial Narrow betűk legyenek, akkor mindezt elegendő egyszer kitalálni: a beállítás-csomagnak nevet adhatunk és attól kezdve elég kijelölni és kattintani: ez legyen alap-szöveg, ez magyarázat, amaz meg az idézet – vagy éppen címsor, hogy az alapértelmezés szerinti stílusok közül is említsünk egyet.</text:p>
      <text:p text:style-name="npsh_3a__3a_BodyText"><text:span text:style-name="T2">A </text:span><text:span text:style-name="npsh_3a__3a_kepernyogomb">Formátum</text:span><text:span text:style-name="T2"> menü </text:span><text:span text:style-name="npsh_3a__3a_kepernyogomb">Stílusok és formázás</text:span><text:span text:style-name="T2"> menüpontjának segítségével létrehozhat, szerkeszthet, felvehet, eltávolíthat és alkalmazhat stílusokat. A bekezdésekre, karakterekre stb. vonatkozó stílusok közül a felugró menüben a felső ikonok kijelölésével választhat.</text:span></text:p>
      <text:p text:style-name="npsh_3a__3a_BodyText">A bekezdés stílusának megváltoztatásához jelölje ki a kívánt bekezdést (ehhez, ugye, elég, ha a kurzor valahol a bekezdésen belül van), majd kattintson duplán a stílusra.</text:p>
      <text:p text:style-name="npsh_3a__3a_BodyText">Karakterstílus esetén jelölje ki a formázni kívánt karakter(eke)t, majd alkalmazza rájuk a kívánt stílust.</text:p>
      <text:p text:style-name="npsh_3a__3a_BodyText"><text:span text:style-name="T2">Új stílus létrehozásához válassza a megfelelő ikont, majd a felsorolás területén kattintson a másodlagos egérgombbal és a felugró menüből válassza az </text:span><text:span text:style-name="npsh_3a__3a_kepernyogomb">Új…</text:span><text:span text:style-name="T2"> menüpontot. Végezze el a kívánt beállításokat, majd kattintson az </text:span><text:span text:style-name="npsh_3a__3a_kepernyogomb">OK</text:span><text:span text:style-name="T2"> gombra. Meglévő szövegrész alapján is létrehozhat új stílust: válassza ki a megfelelő szövegrészt, majd válassza a jobb felső sarokban az </text:span><text:span text:style-name="npsh_3a__3a_kepernyogomb">Új stílus kijelölés alapján</text:span><text:span text:style-name="T2"> ikont: </text:span></text:p>
      <text:p text:style-name="P22"><draw:frame draw:style-name="fr19" draw:name="Kép42" text:anchor-type="paragraph" svg:y="0.316cm" svg:width="1.005cm" svg:height="0.958cm" draw:z-index="2"><draw:image xlink:href="Pictures/1000000000000017000000184145348A.png" xlink:type="simple" xlink:show="embed" xlink:actuate="onLoad"/></draw:frame></text:p>
      <text:p text:style-name="npsh_3a__3a_BodyText"><text:span text:style-name="T2">Lehetőség van a stílusok módosítására is. Jelölje ki a kívánt stílust, majd kattintson a másodlagos egérgombbal és a felugró menüből válassza a </text:span><text:span text:style-name="npsh_3a__3a_kepernyogomb">Módosítás…</text:span><text:span text:style-name="T2"> menüpontot, ahol elvégezheti a kívánt változtatásokat.</text:span></text:p>
      <text:p text:style-name="npsh_3a__3a_Figyelem">Reméljük, hogy annak az Olvasónak, aki a karakter- és bekezdés-formázást már áttanulmányozta, nincs szüksége ennél bővebb magyarázatra a stílusok létrehozásához és módosításához.</text:p>
      <text:list xml:id="list31434543" text:continue-numbering="true" text:style-name="Outline">
        <text:list-item>
          <text:list>
            <text:list-item>
              <text:list>
                <text:list-item>
                  <text:h text:style-name="npsh_3a__3a_Head3" text:outline-level="3">Nagyítás, kicsinyítés</text:h>
                </text:list-item>
              </text:list>
            </text:list-item>
          </text:list>
        </text:list-item>
      </text:list>
      <text:p text:style-name="npsh_3a__3a_BodyText">A dokumentumot nagyítva és kicsinyítve is megjelentetheti a képernyőn – ez a dokumentum tényleges méretét (a nyomtatáskor megjelenő méretet) nem befolyásolja.</text:p>
      <text:p text:style-name="npsh_3a__3a_BodyText"><text:span text:style-name="T2">Nagyításra, kicsinyítésre a </text:span><text:span text:style-name="npsh_3a__3a_kepernyogomb">Nézet</text:span><text:span text:style-name="T2"> menü </text:span><text:span text:style-name="T2"><draw:frame draw:style-name="fr20" draw:name="Kép1" text:anchor-type="as-char" svg:width="0.423cm" svg:height="0.423cm" draw:z-index="6"><draw:image xlink:href="vnd.sun.star.pkg://file:%2F%2F%2FC:%2FProgram%2520Files%2FOpenOffice.org%25203%2FBasis%2Fshare%2Fconfig%2Fimages_tango.zip/res/commandimagelist/sc_zoom.png" xlink:type="simple" xlink:show="embed" xlink:actuate="onLoad"/><svg:title>Ikon</svg:title></draw:frame></text:span><text:span text:style-name="T2"> </text:span><text:span text:style-name="npsh_3a__3a_kepernyogomb">Nagyítás…</text:span><text:span text:style-name="T2"> menüpontjában van lehetősége. Az </text:span><text:span text:style-name="npsh_3a__3a_kepernyogomb">Optimális</text:span><text:span text:style-name="T2"> átméretezi a képernyőt, hogy a dokumentum szövege teljes szélességében kiférjen; a </text:span><text:span text:style-name="npsh_3a__3a_kepernyogomb">Szélesség és magasság igazítása</text:span><text:span text:style-name="T2"> az egész oldalt megjeleníti a képernyőn</text:span><text:bookmark text:name="bm_id3148797"/><text:bookmark text:name="bm_id3154140"/><text:span text:style-name="T2">, </text:span><text:bookmark text:name="bm_id3156280"/><text:bookmark text:name="bm_id3149766"/><text:bookmark text:name="bm_id3148676"/><text:bookmark text:name="bm_id3153193"/><text:bookmark text:name="hdrt"/><text:bookmark text:name="bm_id3149560"/><text:bookmark text:name="bm_id3159252"/><text:bookmark text:name="bm_id051420080349501"/><text:span text:style-name="T2">az </text:span><text:span text:style-name="npsh_3a__3a_kepernyogomb">Oldalszélesség</text:span><text:span text:style-name="T2"> teljes szélességében jeleníti meg a dokumentumot (előfordulhat, hogy a lap teteje és az alja nem lesz látható), a 100 % a dokumentumot a valódi </text:span><text:soft-page-break/><text:span text:style-name="T2">méretében mutatja</text:span><text:bookmark text:name="bm_id3159199"/><text:bookmark text:name="bm_id3163710"/><text:bookmark text:name="bm_id3150488"/><text:bookmark text:name="bm_id3154319"/><text:bookmark text:name="bm_id3147478"/><text:bookmark text:name="bm_id3151352"/><text:bookmark text:name="bm_id1551561"/><text:bookmark text:name="bm_id2212897"/><text:span text:style-name="T2">. A </text:span><text:span text:style-name="npsh_3a__3a_kepernyogomb">Változó</text:span><text:span text:style-name="T2"> opció kiválasztása esetén beírhatja a dokumentum megjelenítésének nagyítási/kicsinyítési értékét, százalékban megadva.</text:span></text:p>
      <text:p text:style-name="npsh_3a__3a_Figyelem">Fontos ismételten megjegyezni, hogy ez nincs hatással a dokumentum formázására, azaz a nyomtatott dokumentumon nem változtat, csakis a képernyőn való megjelenítést állítja, úgy mintha különböző nagyítókon át olvasnánk egy lapot.</text:p>
      <text:list xml:id="list31428483" text:continue-numbering="true" text:style-name="Outline">
        <text:list-item>
          <text:list>
            <text:list-item>
              <text:list>
                <text:list-item>
                  <text:h text:style-name="npsh_3a__3a_Head3" text:outline-level="3">Kép beillesztése, kezelése</text:h>
                </text:list-item>
              </text:list>
            </text:list-item>
          </text:list>
        </text:list-item>
      </text:list>
      <text:p text:style-name="npsh_3a__3a_Figyelem">Emlékszünk még a vágólapra: a rajta tárolt tartalmat beilleszthetjük az anyagunkba. Ez a tartalom akár kép is lehet: a (bármely más alkalmazásban, vagy akár a fájlböngészőben) vágólapra helyezett tartalmat a diaképünkre, dokumentumunkba, táblázatunkba másolhatjuk.</text:p>
      <text:p text:style-name="npsh_3a__3a_BodyText"><text:span text:style-name="T2">Lehetőség van arra is, hogy a vágólap használata nélkül illesszük be a képet, ha azt korábban külön fájlban tároltuk. Erre a </text:span><text:span text:style-name="npsh_3a__3a_kepernyogomb">Beszúrás</text:span><text:span text:style-name="T2"> menü </text:span><text:span text:style-name="npsh_3a__3a_kepernyogomb">Kép</text:span><text:span text:style-name="T2"> menüpontjának </text:span><text:span text:style-name="npsh_3a__3a_kepernyogomb"><draw:frame draw:style-name="fr20" draw:name="Kép2" text:anchor-type="as-char" svg:width="0.423cm" svg:height="0.423cm" draw:z-index="1"><draw:image xlink:href="vnd.sun.star.pkg://file:%2F%2F%2FC:%2FProgram%2520Files%2FOpenOffice.org%25203%2FBasis%2Fshare%2Fconfig%2Fimages_tango.zip/res/commandimagelist/sc_objectcatalog.png" xlink:type="simple" xlink:show="embed" xlink:actuate="onLoad"/><svg:title>Ikon</svg:title></draw:frame></text:span><text:span text:style-name="npsh_3a__3a_kepernyogomb">Fájlból…</text:span><text:span text:style-name="T2"> opciója szolgál. A felugró ablakban navigáljon a megfelelő képfájlhoz, és kattintson duplán.</text:span></text:p>
      <text:p text:style-name="npsh_3a__3a_BodyText">Ha az anyagunkban megjelenő képet kattintással kijelöljük, akkor a kép áthelyezése, méretezése ugyanúgy (a sarokpontok vonszolásával) történik, mint az ablakoké – ezt pedig már megtanultuk.</text:p>
      <text:p text:style-name="npsh_3a__3a_BodyText">Ha a beszúrt kép ki van jelölve, akkor automatikusan megjelenik egy „úszó eszköztár”, ahol beállíthatjuk a kép színét, átlátszóságát, alkalmazhatunk különböző szűrőket, továbbá függőlegesen és vízszintesen tükrözhetjük a képet. Ha duplán a képre kattintunk, akkor olyan ablak jelenik meg, amely számtalan egyéb beállítást is lehetővé tesz.</text:p>
      <text:p text:style-name="npsh_3a__3a_Figyelem">Ezek az ECDL-szintet meghaladják – de amúgy is minden magyarázatnál többet ér, ha inkább kipróbálgatja. Illesszen be egy képet egy üres dokumentumba és „játsszon vele”. Másolja többször egymás mellé és állítsa be egyik másolatot így, másikat amúgy: érdekes lesz megfigyelni az eltéréseket. Ha pedig nem tetszik a változás: visszavonhatja – vagy törölheti a kevésbé sikerült kép-változatot és kezdheti elölről.</text:p>
      <text:list xml:id="list31428892" text:continue-numbering="true" text:style-name="Outline">
        <text:list-item>
          <text:list>
            <text:list-item>
              <text:list>
                <text:list-item>
                  <text:h text:style-name="npsh_3a__3a_Head3" text:outline-level="3">Calc-diagram beillesztése</text:h>
                </text:list-item>
              </text:list>
            </text:list-item>
          </text:list>
        </text:list-item>
      </text:list>
      <text:p text:style-name="npsh_3a__3a_BodyText">Lehetőségünk van arra, hogy a táblázatkezelő alkalmazásban létrehozott diagramot beillesszük a dokumentumunkba. Ugye már ki is találta, hogy hogyan? Természetesen az egyes alkalmazások között (is) kapcsolatot teremtő vágólap segítségével.</text:p>
      <text:p text:style-name="npsh_3a__3a_Figyelem"><text:span text:style-name="T2">Az átmásolandó diagramot tartalmazó táblázatban a diagramra kattintunk, ezzel kijelöljük. Ezután a vágólapra másolunk (a </text:span><text:span text:style-name="npsh_3a__3a_kepernyogomb">Szerkesztés</text:span><text:span text:style-name="T2"> menü </text:span><text:span text:style-name="npsh_3a__3a_kepernyogomb">Másolás</text:span><text:span text:style-name="T2"> menüpontjával, vagy a </text:span><text:span text:style-name="GOMB"><text:span text:style-name="T2">Ctrl</text:span></text:span><text:span text:style-name="T2">-</text:span><text:span text:style-name="GOMB"><text:span text:style-name="T2">c</text:span></text:span><text:span text:style-name="T2"> billentyű-kombinációval). Most már nincs más dolgunk, mint abban az anyagban, ahol a diagramot látni kívánjuk, a diagram leendő helyére visszük a kurzort és bemásoljuk a vágólap tartalmát (a </text:span><text:span text:style-name="npsh_3a__3a_kepernyogomb">Szerkesztés</text:span><text:span text:style-name="T2"> menü </text:span><text:span text:style-name="npsh_3a__3a_kepernyogomb">Beillesztés</text:span><text:span text:style-name="T2"> menüpontjával vagy a </text:span><text:span text:style-name="GOMB"><text:span text:style-name="T2">Ctrl</text:span></text:span><text:span text:style-name="T2">-</text:span><text:span text:style-name="GOMB"><text:span text:style-name="T2">v</text:span></text:span><text:span text:style-name="T2"> billentyű-kombinációval).</text:span></text:p>
      <text:p text:style-name="npsh_3a__3a_BodyText"><text:soft-page-break/><text:span text:style-name="T2">A diagramot átméretezheti és áthelyezheti a szöveges dokumentumon belül csakúgy, mint bármely más beszúrt objektumot (például képet). A diagram szerkesztéséhez kattintson duplán a diagramra, ekkor a diagramszerkesztő nézetbe vált a program. A változtatások elvégzése után az </text:span><text:span text:style-name="GOMB"><text:span text:style-name="T2">Esc</text:span></text:span><text:span text:style-name="T2"> billentyűvel kiléphet a nézetből.</text:span></text:p>
      <text:p text:style-name="npsh_3a__3a_BodyText"><text:span text:style-name="T2">Ha a forrásadatokat szeretné megváltoztatni, akkor válassza a </text:span><text:span text:style-name="npsh_3a__3a_kepernyogomb">Nézet </text:span><text:span text:style-name="T2">menü </text:span><text:span text:style-name="npsh_3a__3a_kepernyogomb">Diagram adattáblázata…</text:span><text:span text:style-name="T2"> menüpontját, ahol az adatok változtatásának hatására a diagram magától változik.</text:span></text:p>
      <text:list xml:id="list31427859" text:continue-numbering="true" text:style-name="Outline">
        <text:list-item>
          <text:list>
            <text:list-item>
              <text:list>
                <text:list-item>
                  <text:h text:style-name="npsh_3a__3a_Head3" text:outline-level="3">Calc-Táblázat beillesztése</text:h>
                </text:list-item>
              </text:list>
            </text:list-item>
          </text:list>
        </text:list-item>
      </text:list>
      <text:p text:style-name="npsh_3a__3a_BodyText">Lehetőségünk van táblázatkezelő programban létrehozott táblázat beszúrására is, mégpedig szintén a vágólap beiktatásával.</text:p>
      <text:p text:style-name="npsh_3a__3a_BodyText">A táblázatot a szöveges dokumentumon belül átméretezheti és áthelyezheti csakúgy, mint bármely más beszúrt objektumot (például képet). A táblázat szerkesztéséhez kattintson duplán a táblázatra és elvégezheti a kívánt változtatásokat, ugyanúgy, mint ahogyan azt a táblázatkezelő Calc programban tenné.</text:p>
      <text:list xml:id="list31442349" text:continue-numbering="true" text:style-name="Outline">
        <text:list-item>
          <text:list>
            <text:list-item>
              <text:list>
                <text:list-item>
                  <text:h text:style-name="npsh_3a__3a_Head3" text:outline-level="3">Hasábok</text:h>
                </text:list-item>
              </text:list>
            </text:list-item>
          </text:list>
        </text:list-item>
      </text:list>
      <text:p text:style-name="npsh_3a__3a_BodyText"><text:span text:style-name="T2">A </text:span><text:span text:style-name="npsh_3a__3a_kepernyogomb">Formátum</text:span><text:span text:style-name="T2"> menü </text:span><text:span text:style-name="npsh_3a__3a_kepernyogomb">Hasábok</text:span><text:span text:style-name="T2"> menüpontjában „újság-szerű” megjelenést adhatunk az anyagunknak: két vagy akár több hasábba is tördelhetjük.</text:span></text:p>
      <text:p text:style-name="npsh_3a__3a_Figyelem">A párbeszéd-ablakban apró ábrák szemléltetik, milyen a két- és háromhasábos és milyen az aszimmetrikus elrendezés: csak rá kell kattintani, hogy melyiket választja.</text:p>
      <text:p text:style-name="npsh_3a__3a_BodyText"><text:span text:style-name="T2">A felugró ablakban megteheti a kívánt beállításokat. Megadhatja, hogy hány hasábot szeretne (kattinthat az előre meghatározott illusztráció-ikonokra, vagy beállíthatja számszerűen is). A szélesség és térköz szakaszban beállíthatja a hasábok és hasábközök szélességét, akár egymástól függetlenül is. Ehhez az </text:span><text:span text:style-name="npsh_3a__3a_kepernyogomb">Automatikus szélességállítás</text:span><text:span text:style-name="T2"> mellet a pipát ki kell venni, így a hasábok szélessége és a hasábközök egyesével állíthatóak. Az utolsó szekcióban beállíthatja az elválasztóvonalak stílusát, méretét és pozícióját. </text:span></text:p>
      <text:p text:style-name="npsh_3a__3a_BodyText">Ha a hasáb-beállítások előtt kijelöl egy szövegrészt, akkor az a szövegrész alakul át a beállításai szerint. Ha nincs kijelölt szövegrész, akkor a kurzor pozíciójától kezdődően lesz többhasábos a dokumentum.</text:p>
      <text:p text:style-name="npsh_3a__3a_BodyText"><draw:frame draw:style-name="fr5" draw:name="Keret13" text:anchor-type="paragraph" svg:x="0.041cm" svg:width="15.841cm" draw:z-index="18"><draw:text-box fo:min-height="9.987cm"><text:p text:style-name="Illustration"/><text:p text:style-name="Illustration"><draw:frame draw:style-name="fr6" draw:name="Keret47" text:anchor-type="paragraph" svg:width="12.813cm" draw:z-index="62"><draw:text-box fo:min-height="7.207cm"><text:p text:style-name="P29"><draw:frame draw:style-name="fr16" draw:name="kép31" text:anchor-type="paragraph" svg:x="0.48cm" svg:y="0.213cm" svg:width="11.966cm" style:rel-width="93%" svg:height="7.207cm" style:rel-height="scale" draw:z-index="63"><draw:image xlink:href="Pictures/100002010000026E000001468E17E39E.png" xlink:type="simple" xlink:show="embed" xlink:actuate="onLoad"/></draw:frame><text:sequence text:ref-name="refIllustration12" text:name="Illustration" text:formula="ooow:Illustration+1" style:num-format="1">13</text:sequence>. ábra: Hasábok </text:p></draw:text-box></draw:frame></text:p></draw:text-box></draw:frame><text:soft-page-break/></text:p>
      <text:p text:style-name="npsh_3a__3a_Figyelem">Két tanács: 25-30 karakternél keskenyebb hasábot ne hozzon létre és ha a hasábon belül sorkiegyenlítést állít be,és a hasáb olyan keskeny, hogy csak 2-3 szó fér bele, akkor a sorkiegyenlítés az ezek közt lévő 1-2 szóköz „kiszélesítésével” jön létre: alaposan nézze meg, hogy nincsenek-e a hasábban túl hosszú közök. Keskeny hasábokban célszerűbb a balra igazításnál maradni.</text:p>
      <text:h text:style-name="P40" text:outline-level="2"/>
      <text:list xml:id="list31443560" text:continue-numbering="true" text:style-name="Outline">
        <text:list-item>
          <text:list>
            <text:list-item>
              <text:h text:style-name="P41" text:outline-level="2">SZ21. lecke. Helyesírás, elválasztás <text:span text:style-name="T50">≈ </text:span><text:span text:style-name="T50"><draw:frame draw:style-name="fr14" draw:name="Kép12" text:anchor-type="as-char" svg:width="0.76cm" svg:height="0.803cm" draw:z-index="39"><draw:image xlink:href="Pictures/100000000000001D0000001EA3D6C61D.png" xlink:type="simple" xlink:show="embed" xlink:actuate="onLoad"/></draw:frame></text:span><text:span text:style-name="T50"> B22 ≈ </text:span><text:span text:style-name="T50"><draw:frame draw:style-name="fr14" draw:name="Kép13" text:anchor-type="as-char" svg:width="0.767cm" svg:height="0.794cm" draw:z-index="42"><draw:image xlink:href="Pictures/100000000000001D0000001E60C8850E.png" xlink:type="simple" xlink:show="embed" xlink:actuate="onLoad"/></draw:frame></text:span><text:span text:style-name="T50"> T29</text:span></text:h>
            </text:list-item>
          </text:list>
        </text:list-item>
      </text:list>
      <text:p text:style-name="npsh_3a__3a_BodyText"><text:span text:style-name="T16">A helyesírás-ellenőrzés funkciót akkor használhatjuk, ha beállítottuk, hogy melyik nyelv szabályai szerint történjen a szöveg ellenőrzése. Az ablak alján megnézhetjük, hogy melyik az éppen aktuálisan beállított nyelv. A nyelvi beállításokat az </text:span><text:span text:style-name="npsh_3a__3a_kepernyogomb"><text:span text:style-name="T58">Eszközök</text:span></text:span><text:span text:style-name="T16"> menü </text:span><text:span text:style-name="npsh_3a__3a_kepernyogomb"><text:span text:style-name="T58">Nyelv</text:span></text:span><text:span text:style-name="T16"> menüpontjában lehet megváltoztatni. </text:span></text:p>
      <text:p text:style-name="npsh_3a__3a_BodyText"><text:span text:style-name="T16">Kijelölhetünk egy adott szövegrészt és használhatjuk a </text:span><text:span text:style-name="npsh_3a__3a_kepernyogomb"><text:span text:style-name="T58">Kijelöléshez</text:span></text:span><text:span text:style-name="T16"> almenüt, ahol választhatunk az ott lévő nyelvek közül: így akkor érdemes tennünk, ha a szövegen belül más nyelvű részletek vannak. Ugyanezt megtehetjük egy bekezdésre külön, ha kijelöljük a kívánt bekezdést és a </text:span><text:span text:style-name="npsh_3a__3a_kepernyogomb"><text:span text:style-name="T58">Bekezdéshez</text:span></text:span><text:span text:style-name="T16"> almenüt választjuk. A felugró ablak megegyezik a fentebb leírtakkal. </text:span><text:span text:style-name="T2">Ki is kapcsolhatjuk a helyesírás-ellenőrzést, vagy a </text:span><text:span text:style-name="npsh_3a__3a_kepernyogomb"><text:span text:style-name="T58">További…</text:span></text:span><text:span text:style-name="T16"> lehetőség választásával a </text:span><text:span text:style-name="npsh_3a__3a_kepernyogomb"><text:span text:style-name="T58">Betűkészlet</text:span></text:span><text:span text:style-name="T16"> fülön a </text:span><text:span text:style-name="npsh_3a__3a_kepernyogomb"><text:span text:style-name="T58">Nyelv</text:span></text:span><text:span text:style-name="T16"> legördülő menüben kiválaszthatunk további nyelveket.</text:span></text:p>
      <text:p text:style-name="npsh_3a__3a_Figyelem">Vigyázat: ha nincs az adott nyelv elnevezése mellett kis kék pipa, akkor annak a nyelvnek az ellenőrzéséhez szükséges adatcsomag nincs a gépünkre telepítve, ezért hiába állítjuk be: nem tudja a program végrehajtani az ellenőrzést.</text:p>
      <text:p text:style-name="npsh_3a__3a_BodyText"><text:span text:style-name="T16">Ha a </text:span><text:span text:style-name="npsh_3a__3a_kepernyogomb"><text:span text:style-name="T58">Minden szöveghez</text:span></text:span><text:span text:style-name="T16"> almenüt választjuk, akkor az egész szövegre kiterjedően állíthatjuk be a nyelvet. Annyi kis különbség azonban van, hogy ha a </text:span><text:span text:style-name="npsh_3a__3a_kepernyogomb"><text:span text:style-name="T58">További…</text:span></text:span><text:span text:style-name="T16"> lehetőséget választjuk, akkor egy, az előző kettőtől eltérő ablak jelenik meg. (Ez a</text:span><text:span text:style-name="T6">z </text:span><text:span text:style-name="npsh_3a__3a_kepernyogomb"><text:span text:style-name="T54">Eszközök</text:span></text:span><text:span text:style-name="T6"> menü </text:span><text:span text:style-name="npsh_3a__3a_kepernyogomb"><text:span text:style-name="T54">Beállítások…</text:span></text:span><text:span text:style-name="T6"> menüpontján keresztül is elérhető.) A </text:span><text:span text:style-name="npsh_3a__3a_kepernyogomb"><text:span text:style-name="T54">Dokumentum alapértelmezett nyelve</text:span></text:span><text:span text:style-name="T6"> területen a </text:span><text:span text:style-name="npsh_3a__3a_kepernyogomb"><text:span text:style-name="T54">Nyugati</text:span></text:span><text:span text:style-name="T6"> felirat mellett lévő legördülő menüből választhatjuk ki a kívánt nyelvet. </text:span></text:p>
      <text:p text:style-name="npsh_3a__3a_BodyText"><draw:frame draw:style-name="fr4" draw:name="Keret14" text:anchor-type="paragraph" svg:width="15.974cm" draw:z-index="19"><draw:text-box fo:min-height="9.989cm"><text:p text:style-name="Illustration"/><text:p text:style-name="Illustration"><draw:frame draw:style-name="fr6" draw:name="Keret48" text:anchor-type="paragraph" svg:width="12.924cm" draw:z-index="64"><draw:text-box fo:min-height="7.879cm"><text:p text:style-name="P29"><draw:frame draw:style-name="fr17" draw:name="kép32" text:anchor-type="paragraph" svg:x="0.004cm" svg:y="0.002cm" svg:width="12.815cm" style:rel-width="100%" svg:height="7.207cm" style:rel-height="scale" draw:z-index="65"><draw:image/></draw:frame><text:sequence text:ref-name="refIllustration13" text:name="Illustration" text:formula="ooow:Illustration+1" style:num-format="1">14</text:sequence>. ábra: Nyelv kiválasztása </text:p></draw:text-box></draw:frame></text:p></draw:text-box></draw:frame>Ha a nyelvi beállításokat elvégeztük, akkor a program készen áll a helyesírás-ellenőrzés megkezdésére.</text:p>
      <text:p text:style-name="npsh_3a__3a_BodyText"><text:soft-page-break/><text:span text:style-name="T6">Beállíthatjuk úgy is, hogy a program folyamatosan ellenőrizze a helyesírást gépelés közben. Ehhez kattintsunk a standard eszköztáron található </text:span><text:span text:style-name="npsh_3a__3a_kepernyogomb"><text:span text:style-name="T54">Automatikus helyesírás-ellenőrzés</text:span></text:span><text:span text:style-name="T6"> ikonra (</text:span><text:span text:style-name="T6"><draw:frame draw:style-name="fr20" draw:name="Kép3" text:anchor-type="as-char" svg:width="0.423cm" svg:height="0.423cm" draw:z-index="5"><draw:image xlink:href="vnd.sun.star.pkg://file:%2F%2F%2FC:%2FProgram%2520Files%2FOpenOffice.org%25203%2FBasis%2Fshare%2Fconfig%2Fimages_tango.zip/res/commandimagelist/sc_spelling.png" xlink:type="simple" xlink:show="embed" xlink:actuate="onLoad"/><svg:title>Ikon</svg:title></draw:frame></text:span><text:span text:style-name="T6">). A program piros hullámos vonallal húzza alá azokat a szavakat, amelyeket nem talál a szótárban. Ilyenkor, ha a másodlagos egérgombbal az aláhúzott szóra kattintunk, akkor a szótár fölajánl a szótárban található hasonló szavakat, ahonnan választhatunk – vagy begépelhetjük, amit akartunk.</text:span></text:p>
      <text:p text:style-name="npsh_3a__3a_BodyText"><text:span text:style-name="T6">Bármikor elindíthatjuk az ellenőrzést az </text:span><text:span text:style-name="npsh_3a__3a_kepernyogomb"><text:span text:style-name="T54">Eszközök</text:span></text:span><text:span text:style-name="T6"> menü </text:span><text:span text:style-name="npsh_3a__3a_kepernyogomb"><text:span text:style-name="T54">Helyesírás és nyelvhelyesség…</text:span></text:span><text:span text:style-name="T6"> menüpontja segítségével. Ha van kijelölt szövegrész, akkor annak az ellenőrzése történik; ha nincs, akkor a teljes szövegé.</text:span></text:p>
      <text:p text:style-name="npsh_3a__3a_BodyText">A megjelenő ablakban a helyesírás-ellenőrző egyenként megmutatja azokat a helyeket, amelyeket hibásnak talált: eldönthetjük, hogy melyikkel mit tegyünk.</text:p>
      <text:p text:style-name="npsh_3a__3a_BodyText"><text:span text:style-name="T6">A </text:span><text:span text:style-name="npsh_3a__3a_kepernyogomb"><text:span text:style-name="T54">Mellőzés egyszer</text:span></text:span><text:span text:style-name="T6"> gomb átugorja a megjelölt kifejezést, és folytatódik a helyesírás-ellenőrzés.</text:span></text:p>
      <text:p text:style-name="npsh_3a__3a_Figyelem"><text:span text:style-name="T16">Ha a dokumentumra kattintunk, miközben nyitva hagyjuk a Helyesírás-ellenőrzés párbeszédablakot, akkor a gomb felirata </text:span><text:span text:style-name="npsh_3a__3a_kepernyogomb"><text:span text:style-name="T59">Folytatás</text:span></text:span><text:span text:style-name="T16"> lesz. Amikor a </text:span><text:span text:style-name="npsh_3a__3a_kepernyogomb"><text:span text:style-name="T59">Folytatás</text:span></text:span><text:span text:style-name="T16"> gombra kattintunk, a helyesírás-ellenőrzés a dokumentumban lévő kurzor pozíciójától folytatódik.</text:span></text:p>
      <text:p text:style-name="npsh_3a__3a_BodyText"><text:span text:style-name="T2">A </text:span><text:span text:style-name="npsh_3a__3a_kepernyogomb">Mindent mellőz </text:span><text:span text:style-name="T2">a megjelölt szövegrész összes előfordulását figyelmen kívül hagyja a teljes anyagban, és folytatódik a helyesírás-ellenőrzés.</text:span></text:p>
      <text:p text:style-name="npsh_3a__3a_BodyText"><text:span text:style-name="T2">A </text:span><text:span text:style-name="npsh_3a__3a_kepernyogomb">Hozzáadás</text:span><text:span text:style-name="T2"> gomb az ismeretlen szót hozzáadja az egyéni szótárhoz, így az legközelebb nem jelenik meg hibaként. (Ezzel bővíthetjük a szótárunkat.)</text:span></text:p>
      <text:p text:style-name="npsh_3a__3a_BodyText"><text:span text:style-name="T2">A </text:span><text:span text:style-name="npsh_3a__3a_kepernyogomb">Módosítás</text:span><text:span text:style-name="T2"> gomb az ismeretlen szót lecseréli az aktuális javaslatra. Ha több javaslat is van akkor előbb a javaslat területen válasszuk ki a megfelelőt. </text:span></text:p>
      <text:p text:style-name="npsh_3a__3a_BodyText"><text:bookmark text:name="bm_id9187902"/><text:bookmark text:name="bm_id3157895"/><text:span text:style-name="T2">A </text:span><text:span text:style-name="npsh_3a__3a_kepernyogomb">Mindet cseréli</text:span><text:span text:style-name="T2"> gomb az ismeretlen szó minden előfordulását lecseréli a kiválasztott javaslatra. Ha ehelyett a gomb helyett a </text:span><text:span text:style-name="npsh_3a__3a_kepernyogomb">Magyarázat…</text:span><text:span text:style-name="T2"> gomb jelenik meg, akkor erre kattintva a helyesírás-ellenőrző kiírja a vélt hibát.</text:span></text:p>
      <text:p text:style-name="npsh_3a__3a_BodyText"><text:bookmark text:name="bm_id9617297"/><text:span text:style-name="T2">A </text:span><text:span text:style-name="npsh_3a__3a_kepernyogomb">Visszavonás</text:span><text:span text:style-name="T2"> szerepe: ha kézzel javítunk a szövegbe a helyesírás-ablakban, akkor a legutóbbi helyesírás-ellenőrzés módosításának visszavonásához kattintsunk ide. Újbóli kattintással az azt megelőző lépés is visszavonható.</text:span></text:p>
      <text:p text:style-name="npsh_3a__3a_BodyText"><text:span text:style-name="T2">A </text:span><text:span text:style-name="npsh_3a__3a_kepernyogomb">Beállítások</text:span><text:span text:style-name="T2"> gomb megnyit egy párbeszédablakot, ahol kiválaszthatjuk az egyéni szótárakat és beállíthatjuk a helyesírás-ellenőrzés szabályait.</text:span></text:p>
      <text:p text:style-name="npsh_3a__3a_BodyText"><text:span text:style-name="T2">A </text:span><text:span text:style-name="npsh_3a__3a_kepernyogomb">Bezárás</text:span><text:span text:style-name="T2"> gombbal bármikor kiléphetünk a helyesírás ellenőrzésből.</text:span></text:p>
      <text:list xml:id="list31446324" text:continue-numbering="true" text:style-name="Outline">
        <text:list-item>
          <text:list>
            <text:list-item>
              <text:list>
                <text:list-item>
                  <text:h text:style-name="npsh_3a__3a_Head3" text:outline-level="3">Kivételszótár</text:h>
                </text:list-item>
              </text:list>
            </text:list-item>
          </text:list>
        </text:list-item>
      </text:list>
      <text:p text:style-name="npsh_3a__3a_BodyText">Ön saját kivételszótárat is létrehozhat, amelynek segítségével elkerülheti, hogy esetlegesen nyelvileg helyes, de Ön által nem kívánt szavak kerüljenek az anyagba. Ehhez a következőt kell tennie.</text:p>
      <text:p text:style-name="npsh_3a__3a_BodyText"><text:span text:style-name="T7">Válassza az </text:span><text:span text:style-name="npsh_3a__3a_kepernyogomb"><text:span text:style-name="T55">Eszközök</text:span></text:span><text:span text:style-name="T7"> menü </text:span><text:span text:style-name="npsh_3a__3a_kepernyogomb"><text:span text:style-name="T55">Beállítások…</text:span></text:span><text:span text:style-name="T7"> menüpontját, majd a felugró ablakban válassza ki a </text:span><text:span text:style-name="npsh_3a__3a_kepernyogomb"><text:span text:style-name="T55">Nyelvi beállítások</text:span></text:span><text:span text:style-name="T7">on belül, az </text:span><text:span text:style-name="npsh_3a__3a_kepernyogomb"><text:span text:style-name="T55">Írástámogatás</text:span></text:span><text:span text:style-name="T7"> lehetőséget. Az </text:span><text:span text:style-name="npsh_3a__3a_kepernyogomb"><text:span text:style-name="T55">Egyéni szótárak</text:span></text:span><text:span text:style-name="T7"> terület mellett kattintson az </text:span><text:span text:style-name="npsh_3a__3a_kepernyogomb"><text:span text:style-name="T55">Új…</text:span></text:span><text:span text:style-name="T7"> gombra. </text:span></text:p>
      <text:p text:style-name="npsh_3a__3a_BodyText"/>
      <text:p text:style-name="npsh_3a__3a_BodyText"/>
      <text:p text:style-name="npsh_3a__3a_BodyText"><draw:frame draw:style-name="fr5" draw:name="Keret15" text:anchor-type="paragraph" svg:x="0.018cm" svg:width="15.905cm" draw:z-index="20"><draw:text-box fo:min-height="9.509cm"><text:p text:style-name="Illustration"/><text:p text:style-name="Illustration"><draw:frame draw:style-name="fr6" draw:name="Keret49" text:anchor-type="paragraph" svg:width="12.815cm" draw:z-index="66"><draw:text-box fo:min-height="6.574cm"><text:p text:style-name="P29"><draw:frame draw:style-name="fr17" draw:name="kép33" text:anchor-type="paragraph" svg:x="0.004cm" svg:y="0.002cm" svg:width="12.815cm" style:rel-width="100%" svg:height="6.574cm" style:rel-height="scale" draw:z-index="67"><draw:image xlink:href="Pictures/10000201000002FA00000180AA5C92D8.png" xlink:type="simple" xlink:show="embed" xlink:actuate="onLoad"/></draw:frame><text:sequence text:ref-name="refIllustration14" text:name="Illustration" text:formula="ooow:Illustration+1" style:num-format="1">15</text:sequence>. ábra: Kivételszótár létrehozása </text:p></draw:text-box></draw:frame></text:p></draw:text-box></draw:frame><text:soft-page-break/></text:p>
      <text:p text:style-name="npsh_3a__3a_BodyText"><text:span text:style-name="T7">Itt megadhatja az ön kivételszótárának nevét, és hozzárendelheti ahhoz a nyelvhez, amelynél használni kívánja. Ezek után jelölje be a </text:span><text:span text:style-name="npsh_3a__3a_kepernyogomb"><text:span text:style-name="T55">Kivétel (-)</text:span></text:span><text:span text:style-name="T7"> jelölőnégyzetet. Most már láthatóvá válik az </text:span><text:span text:style-name="npsh_3a__3a_kepernyogomb"><text:span text:style-name="T55">Egyéni szótárak</text:span></text:span><text:span text:style-name="T7"> listájában az ön kivételszótára. Ahhoz hogy aktiválja a szótárat, jelölje be a szótár neve mellett található négyzetet.</text:span></text:p>
      <text:p text:style-name="npsh_3a__3a_BodyText"><text:span text:style-name="T7">Már csak egy dolga maradt, fel kell tölteni a kívánt szavakkal a kivételszótárát. Ehhez jelölje ki a szótárat és kattintson a </text:span><text:span text:style-name="npsh_3a__3a_kepernyogomb"><text:span text:style-name="T55">Szerkesztés…</text:span></text:span><text:span text:style-name="T7"> gombra. A felugró ablakban meg kell adnia az elkerülendő </text:span><text:span text:style-name="npsh_3a__3a_kepernyogomb"><text:span text:style-name="T55">Szó</text:span></text:span><text:span text:style-name="T7">t, majd a </text:span><text:span text:style-name="npsh_3a__3a_kepernyogomb"><text:span text:style-name="T55">Csere erre</text:span></text:span><text:span text:style-name="T7"> területen a kívánt helyettesítő szót. Ezek után kattintson az </text:span><text:span text:style-name="npsh_3a__3a_kepernyogomb"><text:span text:style-name="T55">Új</text:span></text:span><text:span text:style-name="T7"> gombra. Ezzel máris kibővítette a szótárát. Ide bármikor visszatérhet, ha esetleg újabb szavakat akar felvenni a listába, vagy ha valamelyik szóval kapcsolatban meggondolta magát, és törölni szeretné (ez esetben jelölje ki a szópárt és kattintson a </text:span><text:span text:style-name="npsh_3a__3a_kepernyogomb"><text:span text:style-name="T55">Törlés</text:span></text:span><text:span text:style-name="T7"> gombra). Mostantól, amíg aktív ez a szótár, addig jelzi önnek, ha véletlenül leírná a nemkívánatos szót.</text:span></text:p>
      <text:list xml:id="list31440475" text:continue-numbering="true" text:style-name="Outline">
        <text:list-item>
          <text:list>
            <text:list-item>
              <text:list>
                <text:list-item>
                  <text:h text:style-name="npsh_3a__3a_Head3" text:outline-level="3">Automatikus elválasztás</text:h>
                </text:list-item>
              </text:list>
            </text:list-item>
          </text:list>
        </text:list-item>
      </text:list>
      <text:p text:style-name="npsh_3a__3a_BodyText">Alapértelmezés szerint az OpenOffice.org a következő sorba helyezi azt a szót, amelyik nem fér ki egy adott sorba. Lehetőség van kézi vagy automatikus elválasztás beállítására is.</text:p>
      <text:p text:style-name="npsh_3a__3a_BodyText">Automatikus elválasztást egy-egy bekezdésre állíthatunk be. Több bekezdés esetén megtehetjük, hogy olyan bekezdésstílust hozunk létre, amelyben engedélyezzük az automatikus elválasztást. Ezek után ezt a stílust alkalmazzuk a kívánt bekezdésekre, vagy az egész oldalra.</text:p>
      <text:p text:style-name="npsh_3a__3a_BodyText"><text:span text:style-name="T2">Ha csupán egy bekezdésre kívánjuk alkalmazni az automatikus elválasztást, akkor kattintsunk az elsődleges egérgombbal a kívánt bekezdésre, majd válasszuk a </text:span><text:span text:style-name="npsh_3a__3a_kepernyogomb">Formátum</text:span><text:span text:style-name="T2"> menü </text:span><text:span text:style-name="npsh_3a__3a_kepernyogomb"><text:span text:style-name="T60">Bekezdés</text:span></text:span><text:span text:style-name="T2"> menüpontját és kattintsunk a </text:span><text:a xlink:type="simple" xlink:href="vnd.sun.star.help://swriter/text/swriter/01/05030200.xhp?Language=hu&amp;System=WIN&amp;UseDB=no&amp;DbPAR=swriter"><text:span text:style-name="npsh_3a__3a_kepernyogomb"><text:span text:style-name="T55">Szövegbeosztás</text:span></text:span></text:a><text:span text:style-name="T2"> fülre. Az </text:span><text:span text:style-name="npsh_3a__3a_kepernyogomb"><text:span text:style-name="T60">Elválasztás</text:span></text:span><text:span text:style-name="T2"> területen jelöljük be az </text:span><text:span text:style-name="npsh_3a__3a_kepernyogomb"><text:span text:style-name="T60">Automatikus</text:span></text:span><text:span text:style-name="T2"> jelölőnégyzetet.</text:span></text:p>
      <text:p text:style-name="npsh_3a__3a_BodyText"><text:span text:style-name="T2">Ha egynél több bekezdésben akarjuk működtetni az automatikus elválasztást, akkor a bekezdésstílust a következő módon állíthatjuk be. Válasszuk ki a </text:span><text:span text:style-name="npsh_3a__3a_kepernyogomb"><text:span text:style-name="T60">Formátum </text:span></text:span><text:span text:style-name="OpenSKM_5f_menü"><text:span text:style-name="T15">menü</text:span></text:span><text:span text:style-name="npsh_3a__3a_kepernyogomb"><text:span text:style-name="T60"> Stílusok és formázás</text:span></text:span><text:span text:style-name="T2"> menüpontját, majd </text:span><text:soft-page-break/><text:span text:style-name="T2">kattintsunk az </text:span><text:span text:style-name="npsh_3a__3a_kepernyogomb"><text:span text:style-name="T60">Bekezdésstílusok</text:span></text:span><text:span text:style-name="T2"> ikonra. Kattintsunk a másodlagos egérgombbal az elválasztani kívánt bekezdésstílusra, majd válasszuk a </text:span><text:span text:style-name="npsh_3a__3a_kepernyogomb"><text:span text:style-name="T60">Módosítás</text:span></text:span><text:span text:style-name="T2"> lehetőséget. A megjelenő ablakban kattintsunk a </text:span><text:span text:style-name="npsh_3a__3a_kepernyogomb"><text:span text:style-name="T60">Szövegbeosztás</text:span></text:span><text:span text:style-name="T2"> fülre, és az </text:span><text:span text:style-name="npsh_3a__3a_kepernyogomb"><text:span text:style-name="T60">Elválasztás</text:span></text:span><text:span text:style-name="T2"> területen jelöljük be az </text:span><text:span text:style-name="npsh_3a__3a_kepernyogomb"><text:span text:style-name="T60">Automatikus</text:span></text:span><text:span text:style-name="T2"> jelölőnégyzetet. Ezek után nincs más dolgunk, mint alkalmazni a stílust azokra a bekezdésekre, amelyekben a szavak automatikus elválasztását akarjuk.</text:span></text:p>
      <text:p text:style-name="npsh_3a__3a_Figyelem">Vigyázzunk: sem az automatikus helyesírás-ellenőrzés, sem az automatikus elválasztás nem „bombabiztos” – sőt, időnként megmosolyogtató vagy akár kínos hibákhoz is vezethet. A jó helyesírási érzékű ember szemét semmi nem pótolja.</text:p>
      <text:h text:style-name="P40" text:outline-level="2"/>
      <text:list xml:id="list31436077" text:continue-numbering="true" text:style-name="Outline">
        <text:list-item>
          <text:list>
            <text:list-item>
              <text:h text:style-name="P41" text:outline-level="2">SZ22. lecke. Beállítások <text:span text:style-name="T50">≈ </text:span><text:span text:style-name="T50"><draw:frame draw:style-name="fr14" draw:name="Kép14" text:anchor-type="as-char" svg:width="0.76cm" svg:height="0.803cm" draw:z-index="16"><draw:image xlink:href="Pictures/100000000000001D0000001EA3D6C61D.png" xlink:type="simple" xlink:show="embed" xlink:actuate="onLoad"/></draw:frame></text:span><text:span text:style-name="T50"> B23 ≈ </text:span><text:span text:style-name="T50"><draw:frame draw:style-name="fr14" draw:name="Kép15" text:anchor-type="as-char" svg:width="0.767cm" svg:height="0.794cm" draw:z-index="17"><draw:image xlink:href="Pictures/100000000000001D0000001E60C8850E.png" xlink:type="simple" xlink:show="embed" xlink:actuate="onLoad"/></draw:frame></text:span><text:span text:style-name="T50"> T30</text:span></text:h>
              <text:list>
                <text:list-item>
                  <text:h text:style-name="npsh_3a__3a_Head3" text:outline-level="3">Felhasználónév</text:h>
                </text:list-item>
              </text:list>
            </text:list-item>
          </text:list>
        </text:list-item>
      </text:list>
      <text:p text:style-name="npsh_3a__3a_BodyText">Az OpenOffice.org programcsomagban lehetőségünk van a felhasználói adataink beállítására.</text:p>
      <text:p text:style-name="npsh_3a__3a_BodyText"><text:span text:style-name="T4">Ehhez az </text:span><text:span text:style-name="npsh_3a__3a_kepernyogomb"><text:span text:style-name="T32">Eszközök</text:span></text:span><text:span text:style-name="T4"> menü </text:span><text:span text:style-name="npsh_3a__3a_kepernyogomb"><text:span text:style-name="T32">Beállítások</text:span></text:span><text:span text:style-name="T4"> menüpontját használhatjuk, ahol az </text:span><text:span text:style-name="npsh_3a__3a_kepernyogomb"><text:span text:style-name="T32">OpenOffice.org</text:span></text:span><text:span text:style-name="T4"> melletti pluszjelre kattintva a felsorolásból kiválaszthatjuk a </text:span><text:span text:style-name="npsh_3a__3a_kepernyogomb"><text:span text:style-name="T32">Felhasználó adatai</text:span></text:span><text:span text:style-name="T3"> </text:span><text:span text:style-name="T4">lehetőséget. Szánjon időt arra, hogy végignézi, milyen adatok beállítására nyílik lehetősége.</text:span></text:p>
      <text:p text:style-name="npsh_3a__3a_BodyText"><draw:frame draw:style-name="fr5" draw:name="Keret16" text:anchor-type="paragraph" svg:x="0.048cm" svg:width="15.875cm" draw:z-index="21"><draw:text-box fo:min-height="9.745cm"><text:p text:style-name="Illustration"/><text:p text:style-name="Illustration"><draw:frame draw:style-name="fr6" draw:name="Keret50" text:anchor-type="paragraph" svg:width="12.815cm" draw:z-index="68"><draw:text-box fo:min-height="7.207cm"><text:p text:style-name="P29"><draw:frame draw:style-name="fr17" draw:name="kép34" text:anchor-type="paragraph" svg:x="0.004cm" svg:y="0.002cm" svg:width="12.815cm" style:rel-width="100%" svg:height="7.207cm" style:rel-height="scale" draw:z-index="69"><draw:image xlink:href="Pictures/10000201000002FA00000180640C6EE0.png" xlink:type="simple" xlink:show="embed" xlink:actuate="onLoad"/></draw:frame><text:sequence text:ref-name="refIllustration15" text:name="Illustration" text:formula="ooow:Illustration+1" style:num-format="1">16</text:sequence>. ábra: Felhasználó adatainak beállítása </text:p></draw:text-box></draw:frame></text:p></draw:text-box></draw:frame><text:span text:style-name="T4">Ez a lehetőség hasznosabb, mint első pillanatban gondolnánk. A felhasználó adatait többek között az OpenOffice.org sablonjai és tündérei használják, így például a </text:span><text:span text:style-name="npsh_3a__3a_kepernyogomb"><text:span text:style-name="T32">Vezetéknév</text:span></text:span><text:span text:style-name="T4"> és az </text:span><text:span text:style-name="npsh_3a__3a_kepernyogomb"><text:span text:style-name="T32">Utónév</text:span></text:span><text:span text:style-name="T4"> adatmezők alapján automatikusan beillesztik a szerző nevét egy új dokumentumba, amellyel ön értékes időt spórolhat meg. Praktikusan a felhasználói adatok egy része automatikusan beszúrásra kerül egy belső szótárba is, így ezeket a helyesírás-ellenőrző felismeri és esetleges gépelési hiba esetén a program ezeket az adatokat használhatja helyettesítés javaslásához. </text:span></text:p>
      <text:p text:style-name="npsh_3a__3a_Figyelem">Ha például az ön vezetékneve vagy a lakcíme nem szerepel a szótárban, akkor azt a helyesírás-ellenőrző minden alkalommal hibás szónak fogja tekinteni, de ha megadja ezen adatokat, akkor a szótárba felvételre kerülnek, így nem fog hibát jelezni a program.</text:p>
      <text:list xml:id="list31445396" text:continue-numbering="true" text:style-name="Outline">
        <text:list-item>
          <text:list>
            <text:list-item>
              <text:list>
                <text:list-item>
                  <text:h text:style-name="npsh_3a__3a_Head3" text:outline-level="3"><text:soft-page-break/><text:span text:style-name="T34">Alapértelmezett</text:span><text:span text:style-name="T31"> mappa</text:span></text:h>
                </text:list-item>
              </text:list>
            </text:list-item>
          </text:list>
        </text:list-item>
      </text:list>
      <text:p text:style-name="npsh_3a__3a_BodyText"><text:span text:style-name="T2">A programcsomag alapértelmezésként beállít egy mentési helyet. Ez azt jelenti, hogy ha a </text:span><text:span text:style-name="npsh_3a__3a_kepernyogomb">Mentés</text:span><text:span text:style-name="T2"> gombot megnyomjuk, akkor automatikusan ezt a helyet ajánlja fel; innen természetesen átnavigálhatunk és menthetünk másik helyre.</text:span></text:p>
      <text:p text:style-name="npsh_3a__3a_BodyText"><text:span text:style-name="T2">Ha például Önnek van egy (az alapértelmezettől eltérő, saját vagy esetleg többek által hozzáférhető) mappája, ahova rendszeresen menti a dokumentumait, akkor sok időt takaríthat meg, ha ezt a mappát teszi alapértelmezetté. Ezt a fentebb már említett </text:span><text:span text:style-name="npsh_3a__3a_kepernyogomb">Beállítások</text:span><text:span text:style-name="T2"> menüpontban teheti meg. Most azonban (az </text:span><text:span text:style-name="npsh_3a__3a_kepernyogomb"><text:span text:style-name="T32">OpenOffice.org</text:span></text:span><text:span text:style-name="T4"> </text:span><text:span text:style-name="T4">melletti pluszjelre kattintva) a felsorolásból az </text:span><text:span text:style-name="npsh_3a__3a_kepernyogomb"><text:span text:style-name="T32">Útvonalak</text:span></text:span><text:span text:style-name="T4"> lehetőséget válassza ki.</text:span></text:p>
      <text:p text:style-name="npsh_3a__3a_BodyText"><text:span text:style-name="KÉPERNYŐRŐL"><text:span text:style-name="T4">Az </text:span></text:span><text:span text:style-name="npsh_3a__3a_kepernyogomb"><text:span text:style-name="T32">OpenOffice.org</text:span></text:span><text:span text:style-name="KÉPERNYŐRŐL"><text:span text:style-name="T4"> által használt </text:span></text:span><text:span text:style-name="npsh_3a__3a_kepernyogomb"><text:span text:style-name="T32">útvonalak</text:span></text:span><text:span text:style-name="T2"> területen lévő felsorolásból válassza ki a </text:span><text:span text:style-name="npsh_3a__3a_kepernyogomb">Dokumentumok</text:span><text:span text:style-name="T2"> feliratot. Jobbra tőle láthatja a jelenlegi alapértelmezett mentési helyet. Lejjebb a </text:span><text:span text:style-name="npsh_3a__3a_kepernyogomb">Szerkesztés…</text:span><text:span text:style-name="T2"> gombra kattintva a felugró ablakban kijelölheti az Önnek megfelelő mappát, majd az </text:span><text:span text:style-name="npsh_3a__3a_kepernyogomb">OK</text:span><text:span text:style-name="T2"> gombra kattintva látni fogja, hogy megváltozott az útvonal. Az eredetileg alapértelmezett mappát az </text:span><text:span text:style-name="npsh_3a__3a_kepernyogomb">Alapértelmezett</text:span><text:span text:style-name="T2"> gombbal bármikor visszaállíthatja. </text:span></text:p>
      <text:p text:style-name="npsh_3a__3a_Figyelem">Oktatásvezetőjével szánjon időt a többi alapértelmezett mappa beállításának megtárgyalására.</text:p>
      <text:p text:style-name="npsh_3a__3a_BodyText"/>
      <text:p text:style-name="npsh_3a__3a_BodyText"><draw:frame draw:style-name="fr10" draw:name="Keret17" text:anchor-type="paragraph" svg:x="-0.012cm" svg:y="-0.235cm" svg:width="15.917cm" draw:z-index="22"><draw:text-box fo:min-height="9.426cm"><text:p text:style-name="Illustration"><text:s/></text:p><text:p text:style-name="Illustration"><draw:frame draw:style-name="fr11" draw:name="Keret51" text:anchor-type="paragraph" svg:y="0.353cm" svg:width="12.811cm" draw:z-index="70"><draw:text-box fo:min-height="6.92cm"><text:p text:style-name="P29"><draw:frame draw:style-name="fr17" draw:name="kép35" text:anchor-type="paragraph" svg:x="0.004cm" svg:y="0.002cm" svg:width="13.319cm" style:rel-width="100%" svg:height="6.824cm" style:rel-height="scale" draw:z-index="71"><draw:image/></draw:frame><text:sequence text:ref-name="refIllustration16" text:name="Illustration" text:formula="ooow:Illustration+1" style:num-format="1">17</text:sequence>. ábra: Alapértelmezett mappa beállítása </text:p></draw:text-box></draw:frame></text:p></draw:text-box></draw:frame></text:p>
      <text:p text:style-name="npsh_3a__3a_BodyText">A fentebb megváltoztatott adatok csak az OpenOffice.org újraindítása után kezdenek működni. </text:p>
      <text:h text:style-name="P38" text:outline-level="3"/>
      <text:list xml:id="list31425939" text:continue-numbering="true" text:style-name="Outline">
        <text:list-item>
          <text:list>
            <text:list-item>
              <text:list>
                <text:list-item>
                  <text:h text:style-name="P39" text:outline-level="3">Eszköztárak kezelése</text:h>
                </text:list-item>
              </text:list>
            </text:list-item>
          </text:list>
        </text:list-item>
      </text:list>
      <text:p text:style-name="npsh_3a__3a_BodyText">Az OpenOffice.org programcsalád minden programjában a menüsor alatt található ikonok sorait nevezzük eszköztárnak. </text:p>
      <text:p text:style-name="npsh_3a__3a_BodyText"/>
      <text:p text:style-name="npsh_3a__3a_BodyText"><draw:frame draw:style-name="fr5" draw:name="Keret18" text:anchor-type="paragraph" svg:x="-0.012cm" svg:width="15.933cm" draw:z-index="23"><draw:text-box fo:min-height="9.811cm"><text:p text:style-name="Illustration"/><text:p text:style-name="Illustration"><draw:frame draw:style-name="fr6" draw:name="Keret52" text:anchor-type="paragraph" svg:width="12.815cm" draw:z-index="72"><draw:text-box fo:min-height="7.207cm"><text:p text:style-name="P29"><draw:frame draw:style-name="fr17" draw:name="kép36" text:anchor-type="paragraph" svg:x="0.004cm" svg:y="0.002cm" svg:width="12.815cm" style:rel-width="100%" svg:height="7.207cm" style:rel-height="scale" draw:z-index="73"><draw:image xlink:href="Pictures/10000201000004370000029C80913CEA.png" xlink:type="simple" xlink:show="embed" xlink:actuate="onLoad"/></draw:frame><text:sequence text:ref-name="refIllustration17" text:name="Illustration" text:formula="ooow:Illustration+1" style:num-format="1">18</text:sequence>. ábra: Eszköztárak </text:p></draw:text-box></draw:frame></text:p></draw:text-box></draw:frame><text:span text:style-name="T2">Egyes eszköztárak automatikusan megnyílnak a környezettől függően. Például ha egy szöveges dokumentumba beszúrunk egy képet (vagy a már ott lévő képre kattintunk), akkor a </text:span><text:span text:style-name="npsh_3a__3a_kepernyogomb">Kép</text:span><text:span text:style-name="T2"> eszköztár jelenik meg; ha egy táblázatba kattintunk, a </text:span><text:span text:style-name="npsh_3a__3a_kepernyogomb">Táblázat</text:span><text:span text:style-name="T2"> eszköztár nyílik meg. Ha egy számozott felsorolásba kattint, a </text:span><text:span text:style-name="npsh_3a__3a_kepernyogomb">Felsorolás és számozás</text:span><text:span text:style-name="T2"> eszköztár nyílik meg.</text:span></text:p>
      <text:p text:style-name="npsh_3a__3a_BodyText"><text:span text:style-name="T2">Ezek az eszköztárak azért hasznosak, mert az adott objektumhoz használt módosító eszközöket azonnal elérhetővé teszik. Ha például gyakran készítünk táblázatokat egy szöveges dokumentumban, akkor érdemes megnyitnunk a </text:span><text:span text:style-name="npsh_3a__3a_kepernyogomb">Táblázat</text:span><text:span text:style-name="T2"> eszköztárat. Igaz, hogy minden művelet, amely az eszköztárak ikonjaival elvégezhető, az elvégezhető menüsorból is, de a gyakran használt műveletekhez érdemes élni az eszköztárak nyújtotta kényelemmel, amely sok esetben rendkívül meggyorsíthatja a munkát.</text:span></text:p>
      <text:p text:style-name="npsh_3a__3a_BodyText"><text:span text:style-name="T2">Az egyes eszköztárak kézi ki/be kapcsolásához álljon a </text:span><text:span text:style-name="npsh_3a__3a_kepernyogomb">Nézet</text:span><text:span text:style-name="T2"> menü </text:span><text:span text:style-name="npsh_3a__3a_kepernyogomb">Eszköztárak</text:span><text:span text:style-name="T2"> menüpontjára az egérrel, és a megnyíló felsorolásban kiválaszthatja a kívánt eszköztárat. Amelyik elem neve mellett pipát talál, az már nyitva van: kattintással bezárhatja.</text:span></text:p>
      <text:p text:style-name="npsh_3a__3a_Figyelem">Érdemes megjegyezni, hogy vannak úszó eszköztárak, amelyeket mozgathatunk a képernyőn, és fixek, amelyek a menühöz vannak kötve. Ha a fix eszköztár bal oldalát „megfogjuk” az egér-gombbal, akkor kivonszolhatjuk a pozíciójából és úszóvá válik. Ha egy úszó eszköztárat akarunk fixálni, akkor vonszoljuk a fix menüre és engedjük el.</text:p>
      <text:list xml:id="list31452567" text:continue-numbering="true" text:style-name="Outline">
        <text:list-item>
          <text:list>
            <text:list-item>
              <text:list>
                <text:list-item>
                  <text:h text:style-name="npsh_3a__3a_Head3" text:outline-level="3"><text:soft-page-break/>Váltás ablakok között</text:h>
                </text:list-item>
              </text:list>
            </text:list-item>
          </text:list>
        </text:list-item>
      </text:list>
      <text:p text:style-name="npsh_3a__3a_BodyText"><text:span text:style-name="T2">A megnyitott OpenOffice.org dokumentumok között az </text:span><text:span text:style-name="npsh_3a__3a_kepernyogomb">Ablak</text:span><text:span text:style-name="T2"> menü segítségével váltogathatunk. A lenyíló menü második szakasza mutatja a jelenleg nyitva levő anyagokat, az éppen aktuálisan használt neve mellett bal </text:span><text:span text:style-name="T2">oldalt egy kis fekete pontot látunk. Ha másik anyagot kívánunk szerkeszteni, akkor annak a nevére kattintunk a listán.</text:span></text:p>
      <text:p text:style-name="npsh_3a__3a_BodyText"><draw:frame draw:style-name="fr5" draw:name="Keret19" text:anchor-type="paragraph" svg:x="-0.012cm" svg:width="15.963cm" draw:z-index="24"><draw:text-box fo:min-height="9.816cm"><text:p text:style-name="Illustration"/><text:p text:style-name="Illustration"><draw:frame draw:style-name="fr6" draw:name="Keret53" text:anchor-type="paragraph" svg:width="12.815cm" draw:z-index="74"><draw:text-box fo:min-height="7.207cm"><text:p text:style-name="P29"><draw:frame draw:style-name="fr17" draw:name="kép37" text:anchor-type="paragraph" svg:x="0.004cm" svg:y="0.002cm" svg:width="12.815cm" style:rel-width="100%" svg:height="7.207cm" style:rel-height="scale" draw:z-index="75"><draw:image/></draw:frame><text:sequence text:ref-name="refIllustration18" text:name="Illustration" text:formula="ooow:Illustration+1" style:num-format="1">19</text:sequence>. ábra: Váltás ablakok között </text:p></draw:text-box></draw:frame></text:p></draw:text-box></draw:frame></text:p>
      <text:h text:style-name="P40" text:outline-level="2"/>
      <text:list xml:id="list31438695" text:continue-numbering="true" text:style-name="Outline">
        <text:list-item>
          <text:list>
            <text:list-item>
              <text:h text:style-name="P41" text:outline-level="2">SZ23. lecke. Dokumentum-kiegészítések</text:h>
              <text:list>
                <text:list-item>
                  <text:h text:style-name="npsh_3a__3a_Head3" text:outline-level="3">Lábjegyzet, végjegyzet</text:h>
                </text:list-item>
              </text:list>
            </text:list-item>
          </text:list>
        </text:list-item>
      </text:list>
      <text:p text:style-name="npsh_3a__3a_BodyText">A Writer szövegszerkesztő a <text:span text:style-name="npsh_3a__3a_kepernyogomb"><text:span text:style-name="T38">Beszúrás</text:span></text:span> menü <text:span text:style-name="npsh_3a__3a_kepernyogomb"><text:span text:style-name="T38">Lábjegyzet</text:span></text:span> menüpontjának választásakor lehetőségeket ajánl arra, hogy a dokumentumaink szövegéhez az aktuális oldal alján, vagy a szöveg végén megjelenő megjegyzéseket – lábjegyzeteket<text:note text:id="ftn2" text:note-class="footnote"><text:note-citation>2</text:note-citation><text:note-body><text:p text:style-name="Footnote">Ez az SZ23. leckében létrehozott lábjegyzet. A lábjegyzet az adott oldal aljára kerül.</text:p></text:note-body></text:note>, illetve végjegyzeteket<text:note text:id="ftn3" text:note-class="endnote"><text:note-citation>i</text:note-citation><text:note-body><text:p text:style-name="Standard"/></text:note-body></text:note> fűzzünk. Ha a szöveget a képernyőn olvassuk, és az egérrel megközelítjük a jelüket, akkor a kurzor mutatóujjá változik, és el is olvashatjuk őket, ha nem túl hosszúak, illetve, egy egérkattintással elérhetjük, és elolvasás után egy kattintással vissza is térhetünk a szöveg megfelelő helyére. </text:p>
      <text:p text:style-name="npsh_3a__3a_BodyText"><draw:frame draw:style-name="fr1" draw:name="Keret20" text:anchor-type="paragraph" svg:x="1.812cm" svg:y="-0.005cm" svg:width="12.732cm" draw:z-index="25"><draw:text-box fo:min-height="8.802cm"><text:p text:style-name="Illustration"/><text:p text:style-name="Illustration"><draw:frame draw:style-name="fr2" draw:name="Keret54" text:anchor-type="paragraph" svg:x="1.337cm" svg:y="0.295cm" svg:width="9.555cm" draw:z-index="76"><draw:text-box fo:min-height="5.858cm"><text:p text:style-name="P29"><draw:frame draw:style-name="fr16" draw:name="kép15" text:anchor-type="paragraph" svg:x="0cm" svg:y="0.194cm" svg:width="9.555cm" style:rel-width="100%" svg:height="5.858cm" style:rel-height="scale" draw:z-index="77"><draw:image/></draw:frame><text:sequence text:ref-name="refIllustration19" text:name="Illustration" text:formula="ooow:Illustration+1" style:num-format="1">20</text:sequence>. ábra: Lábjegyzet beszúrása</text:p></draw:text-box></draw:frame></text:p></draw:text-box></draw:frame></text:p>
      <text:p text:style-name="openSKM_5f_GYAKORLÁS">Ha ezt most képernyőn olvassa, akkor rögtön ki is próbálhatja.</text:p>
      <text:list xml:id="list31453075" text:continue-numbering="true" text:style-name="Outline">
        <text:list-item>
          <text:list>
            <text:list-item>
              <text:list>
                <text:list-item>
                  <text:h text:style-name="npsh_3a__3a_Head3" text:outline-level="3">Jegyzékek</text:h>
                </text:list-item>
              </text:list>
            </text:list-item>
          </text:list>
        </text:list-item>
      </text:list>
      <text:p text:style-name="npsh_3a__3a_BodyText">A <text:span text:style-name="npsh_3a__3a_kepernyogomb"><text:span text:style-name="T38">Beszúrás</text:span></text:span> menü <text:span text:style-name="npsh_3a__3a_kepernyogomb"><text:span text:style-name="T38">Jegyzékek</text:span></text:span> hasonló nevű almenüpontjának kiválasztásakor több lehetőség közül válogathatunk. Ezek közül a hosszabb és – például <text:span text:style-name="npsh_3a__3a_kepernyogomb"><text:span text:style-name="T38">Címsor</text:span></text:span>okkal, vagy fejezetekkel – <text:s/>tagolt dokumentum szerkesztése esetén a leghasznosabb a <text:span text:style-name="npsh_3a__3a_kepernyogomb"><text:span text:style-name="T38">Tartalomjegyzék</text:span></text:span>. </text:p>
      <text:p text:style-name="openSKM_5f_GYAKORLÁS">Készítsen – vagy, ha már van, nyisson meg – egy több bekezdésből álló dokumentumot. Ossza fejezetekre és alfejezetekre, és minden résznek adjon címet és sorszámot. A címekhez és az <text:soft-page-break/>alcímekhez válasszon megfelelő Címsor stílust, és szúrjon be a szöveg elé, vagy mögé Tartalomjegyzéket. </text:p>
      <text:p text:style-name="npsh_3a__3a_BodyText"><draw:frame draw:style-name="fr9" draw:name="Keret21" text:anchor-type="paragraph" svg:y="0.395cm" svg:width="7.962cm" draw:z-index="26"><draw:text-box fo:min-height="6.022cm"><text:p text:style-name="Illustration"/><text:p text:style-name="Illustration"><draw:frame draw:style-name="fr6" draw:name="Keret55" text:anchor-type="paragraph" svg:width="5.018cm" draw:z-index="78"><draw:text-box fo:min-height="3.598cm"><text:p text:style-name="P29"><draw:frame draw:style-name="fr17" draw:name="kép17" text:anchor-type="paragraph" svg:x="0.004cm" svg:y="0.002cm" svg:width="5.018cm" style:rel-width="100%" svg:height="3.598cm" style:rel-height="scale" draw:z-index="108"><draw:image xlink:href="Pictures/100002010000017100000131553C552D.png" xlink:type="simple" xlink:show="embed" xlink:actuate="onLoad"/></draw:frame><text:sequence text:ref-name="refIllustration20" text:name="Illustration" text:formula="ooow:Illustration+1" style:num-format="1">21</text:sequence>. ábra: Címsor </text:p></draw:text-box></draw:frame></text:p></draw:text-box></draw:frame></text:p>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
      <text:p text:style-name="npsh_3a__3a_BodyText"><draw:frame draw:style-name="fr4" draw:name="Keret22" text:anchor-type="paragraph" svg:width="15.729cm" draw:z-index="27"><draw:text-box fo:min-height="8.989cm"><text:p text:style-name="Illustration"/><text:p text:style-name="Illustration"><draw:frame draw:style-name="fr6" draw:name="Keret56" text:anchor-type="paragraph" svg:width="12.756cm" draw:z-index="79"><draw:text-box fo:min-height="6.481cm"><text:p text:style-name="P29"><draw:frame draw:style-name="fr17" draw:name="kép16" text:anchor-type="paragraph" svg:x="0.004cm" svg:y="0.002cm" svg:width="13.526cm" style:rel-width="100%" svg:height="6.484cm" style:rel-height="scale" draw:z-index="80"><draw:image xlink:href="Pictures/100000000000033B0000018648C22C41.jpg" xlink:type="simple" xlink:show="embed" xlink:actuate="onLoad"/></draw:frame><text:sequence text:ref-name="refIllustration21" text:name="Illustration" text:formula="ooow:Illustration+1" style:num-format="1">22</text:sequence>. ábra: Tartalomjegyzék beszúrása </text:p></draw:text-box></draw:frame></text:p></draw:text-box></draw:frame></text:p>
      <text:list xml:id="list31455481" text:continue-numbering="true" text:style-name="Outline">
        <text:list-item>
          <text:list>
            <text:list-item>
              <text:h text:style-name="P41" text:outline-level="2">SZ24. lecke. Körlevél</text:h>
            </text:list-item>
          </text:list>
        </text:list-item>
      </text:list>
      <text:p text:style-name="npsh_3a__3a_BodyText">Ha az eddigiek még nem győzték meg arról, hogy érdemesebb számítógépes szövegszerkesztőt használni az írógép helyett, akkor próbáljon több címzettnek azonos tartalmú, de személyre szóló körlevelet írni írógépen. </text:p>
      <text:p text:style-name="npsh_3a__3a_Figyelem">A körlevélről sokan csak annyit tudnak, hogy ugyanazt a szöveget több címzettnek küldhetjük el, személyes címzéssel.</text:p>
      <text:p text:style-name="npsh_3a__3a_Figyelem">Illetve sokan még ennyit sem tudnak: gondolom, Ön is kapott már olyan levelet, amelyben „Tisztelt Címzett” vagy „Tisztelt Hölgyem/Uram!” vagy hasonló címzés volt, vagy esetleg a számítógéppel nyomtatott levélre kézzel írták rá a megszólítást… Amatőr megoldás: a szövegszerkesztők több, mint évtizednyi ideje képesek már körlevelet készíteni.</text:p>
      <text:p text:style-name="npsh_3a__3a_Figyelem">A körlevél lényege az, hogy két anyagunk van:</text:p>
      <text:list xml:id="list31423567" text:style-name="L4">
        <text:list-item>
          <text:p text:style-name="P36">az a szöveg, amelyik valamennyi levélben egyforma, </text:p>
        </text:list-item>
        <text:list-item>
          <text:p text:style-name="P36">az a szöveg, amely levelenként eltérő.</text:p>
        </text:list-item>
      </text:list>
      <text:p text:style-name="npsh_3a__3a_Figyelem">Ez az utóbbi nemcsak a megszólítás, a cím lehet – hanem akármi!</text:p>
      <text:p text:style-name="npsh_3a__3a_Figyelem">Képzeljük el a következőt: egy tanfolyami vizsgára hívjuk be a tanulókat. Van, akinek 8-ra kell jönnie, a másiknak negyed kilencre és így tovább. Ha nem használunk körlevelet, akkor két lehetőségünk van: mindenkinek kiküldjük a teljes táblázatot, vagy egyenként írjuk meg mindenki levelét. Az előbbi: felesleges és zavaró. Az utóbbi: fárasztó és hosszadalmas – de ez a kisebb baj. A nagyobb baj az, hogy bárki oktatásszervezőről elhihető, hogy meg tud írni egy ilyen levelet; csak ezt nem lehet elhinni, hogy száz levelet megír anélkül, hogy egyetlenegyszer se hibázna. Márpedig ha csak egy levelet is elront: neki az csak egy százalék, de aki a hibás levelet kapja (és emiatt esetleg lekési a saját vizsgáját), annak száz százalék a hiba-arány!…</text:p>
      <text:p text:style-name="npsh_3a__3a_Figyelem">Száz vizsgaidőpont-meghirdetés, száz esküvői meghívó, száz álláshirdetés-jelentkezés – nemcsak elkészíteni nehéz, hanem ellenőrizni is. Aligha képzelhető el, hogy valaki, pillanatra sem lankadó figyelemmel, mindegyiket végigolvassa kiküldés előtt.</text:p>
      <text:p text:style-name="npsh_3a__3a_Figyelem">Az igazán szép és egyszerű az lenne, ha készülhetne egy táblázat, amelynek egy-egy sorában egy-egy vizsgázó, meghívott stb. adatai vannak: mondjuk a táblázat első oszlopában a név, másodikban a címzés, harmadikban a megszólítás, negyedikben az őneki szóló időpont vagy bármi egyéb. Ezt így könnyű volna megírni és könnyű volna sorról sorra ellenőrizni, ugye?</text:p>
      <text:p text:style-name="npsh_3a__3a_Figyelem">Külön megírnánk az „állandó” szöveget: azt, ami mindegyik levélben azonos. Ezt is könnyű megírni, könnyű ellenőrizni.</text:p>
      <text:p text:style-name="npsh_3a__3a_Figyelem">Ezután pedig a számítógépre bíznánk: készítse el az első levelet, amely az állandó szövegből és a táblázatunk első sorának adataiból áll; aztán készüljön el a második levél az állandó szövegből és a táblázat második sorának az adataiból, és így tovább, amíg a táblázat végére nem értünk.</text:p>
      <text:p text:style-name="npsh_3a__3a_Figyelem">Ez történik körlevél-készítéskor!</text:p>
      <text:p text:style-name="npsh_3a__3a_Figyelem">Külön készítjük el az állandó szövegeket és külön a változó szövegek táblázatát (amelyet az OpenOffice.org címlistának nevez, de nemcsak cím, hanem akármi más is lehet benne); és az OpenOffice.org Writer összefésüli, összeszerkeszti ezt a kettőt, gyorsan, hibátlanul.</text:p>
      <text:p text:style-name="npsh_3a__3a_BodyText">Ha Ön készített már írógéppel személyre szóló levél-sorozatot, és már a harmadik papír befűzése után megunta, akkor hívja segítségül a szövegszerkesztő <text:span text:style-name="npsh_3a__3a_kepernyogomb"><text:span text:style-name="T38">Eszközök</text:span></text:span> menüjéből a <text:span text:style-name="npsh_3a__3a_kepernyogomb"><text:span text:style-name="T38">Körlevél tündér</text:span></text:span>-t. </text:p>
      <text:p text:style-name="npsh_3a__3a_BodyText"><text:soft-page-break/></text:p>
      <text:p text:style-name="npsh_3a__3a_BodyText"><draw:frame draw:style-name="fr12" draw:name="Keret23" text:anchor-type="paragraph" svg:x="3.575cm" svg:width="8.26cm" draw:z-index="81"><draw:text-box fo:min-height="12.92cm"><text:p text:style-name="Illustration"/><text:p text:style-name="Illustration"><draw:frame draw:style-name="fr6" draw:name="Keret57" text:anchor-type="paragraph" svg:width="5.211cm" draw:z-index="82"><draw:text-box fo:min-height="10.375cm"><text:p text:style-name="P29"><draw:frame draw:style-name="fr17" draw:name="kép1" text:anchor-type="paragraph" svg:x="0.004cm" svg:y="0.002cm" svg:width="5.211cm" style:rel-width="100%" svg:height="10.375cm" style:rel-height="scale" draw:z-index="83"><draw:image xlink:href="Pictures/10000201000000E0000001CE235285A0.png" xlink:type="simple" xlink:show="embed" xlink:actuate="onLoad"/></draw:frame><text:sequence text:ref-name="refIllustration22" text:name="Illustration" text:formula="ooow:Illustration+1" style:num-format="1">23</text:sequence>. ábra: Körlevéltündér menüpont </text:p></draw:text-box></draw:frame></text:p></draw:text-box></draw:frame></text:p>
      <text:p text:style-name="npsh_3a__3a_Figyelem">Vegyük észre, hogy „Ő” valószínűleg a „Tündér-királynő”, mert nem vegyül el a Fájl menü többi közönséges Tündére közé! </text:p>
      <text:p text:style-name="npsh_3a__3a_BodyText"><draw:frame draw:style-name="fr4" draw:name="Keret24" text:anchor-type="paragraph" svg:width="14.847cm" draw:z-index="28"><draw:text-box fo:min-height="11.118cm"><text:p text:style-name="Illustration"/><text:p text:style-name="Illustration"><draw:frame draw:style-name="fr2" draw:name="Keret58" text:anchor-type="paragraph" svg:x="1.138cm" svg:y="0.265cm" svg:width="11.795cm" draw:z-index="84"><draw:text-box fo:min-height="8.809cm"><text:p text:style-name="P29"><draw:frame draw:style-name="fr17" draw:name="kép2" text:anchor-type="paragraph" svg:x="0.004cm" svg:y="0.002cm" svg:width="11.525cm" style:rel-width="100%" svg:height="8.054cm" style:rel-height="scale" draw:z-index="85"><draw:image/></draw:frame><text:sequence text:ref-name="refIllustration23" text:name="Illustration" text:formula="ooow:Illustration+1" style:num-format="1">24</text:sequence>. ábra: Körlevéltündér 1. </text:p></draw:text-box></draw:frame></text:p></draw:text-box></draw:frame><text:soft-page-break/>Az első párbeszédablakban választhatjuk ki, hogy egy már megkezdett, <text:span text:style-name="npsh_3a__3a_kepernyogomb"><text:span text:style-name="T38">Aktuális dokumentum</text:span></text:span>ból akarunk körlevelet készíteni, vagy egy <text:span text:style-name="npsh_3a__3a_kepernyogomb"><text:span text:style-name="T38">Új dokumentum létrehozásá</text:span></text:span>t tervezzük, illetve tallózni szeretnénk az előzőleg már elmentett, <text:span text:style-name="npsh_3a__3a_kepernyogomb"><text:span text:style-name="T38">Létező dokumentumok</text:span></text:span>, vagy a beépített és a saját <text:span text:style-name="npsh_3a__3a_kepernyogomb"><text:span text:style-name="T38">sablonok</text:span></text:span> között. </text:p>
      <text:p text:style-name="npsh_3a__3a_BodyText">A második párbeszédablakban eldönthetjük, hogy <text:span text:style-name="npsh_3a__3a_kepernyogomb"><text:span text:style-name="T38">Levél</text:span></text:span>ben, vagy <text:span text:style-name="npsh_3a__3a_kepernyogomb"><text:span text:style-name="T38">E-mail üzenet</text:span></text:span>ben kívánjuk elküldeni körlevelünket.</text:p>
      <text:p text:style-name="npsh_3a__3a_BodyText"><text:bookmark text:name="SZ24_1"/>A harmadik párbeszédablakban hozhatjuk meg a körlevél-szerkesztés további lehetőségeire vonatkozó legfontosabb döntéseket: </text:p>
      <text:p text:style-name="npsh_3a__3a_BodyText"><draw:frame draw:style-name="fr9" draw:name="Keret25" text:anchor-type="paragraph" svg:y="0.466cm" svg:width="15.081cm" draw:z-index="29"><draw:text-box fo:min-height="10.552cm"><text:p text:style-name="Illustration"/><text:p text:style-name="Illustration"><draw:frame draw:style-name="fr11" draw:name="Keret59" text:anchor-type="paragraph" svg:y="0.236cm" svg:width="12.192cm" draw:z-index="86"><draw:text-box fo:min-height="9.095cm"><text:p text:style-name="P29"><draw:frame draw:style-name="fr17" draw:name="kép3" text:anchor-type="paragraph" svg:x="0.004cm" svg:y="0.002cm" svg:width="11.525cm" style:rel-width="100%" svg:height="8.087cm" style:rel-height="scale" draw:z-index="87"><draw:image xlink:href="Pictures/10000000000002A7000001D4E984277B.jpg" xlink:type="simple" xlink:show="embed" xlink:actuate="onLoad"/></draw:frame><text:sequence text:ref-name="refIllustration24" text:name="Illustration" text:formula="ooow:Illustration+1" style:num-format="1">25</text:sequence>. ábra: Körlevéltündér 2. </text:p></draw:text-box></draw:frame></text:p></draw:text-box></draw:frame><text:soft-page-break/></text:p>
      <text:list xml:id="list31396528" text:style-name="L5">
        <text:list-item>
          <text:p text:style-name="P48">Kiválaszthatjuk azt a címlistát – ha már készítettünk ilyent –, amely a körlevél címzettjeinek adatait tartalmazza.</text:p>
        </text:list-item>
        <text:list-item>
          <text:p text:style-name="P48">Eldönthetjük, hogy a körlevél <text:span text:style-name="npsh_3a__3a_kepernyogomb"><text:span text:style-name="T38">Tartalmazzon</text:span></text:span>-e egy ajánlott, vagy egyéb <text:span text:style-name="npsh_3a__3a_kepernyogomb"><text:span text:style-name="T38">címblokkot</text:span></text:span><text:span text:style-name="KÉPERNYŐRŐL"><text:span text:style-name="T9">.</text:span></text:span></text:p>
        </text:list-item>
        <text:list-item>
          <text:p text:style-name="P48"><text:span text:style-name="KÉPERNYŐRŐL"><text:span text:style-name="T9">Ha igen, akkor lehetőségünk van a saját címlistánkat tartalmazó adatforrás-fájl </text:span></text:span><text:span text:style-name="KÉPERNYŐRŐL"><text:span text:style-name="T63">oszlopfejléceinek és a körlevél </text:span></text:span><text:span text:style-name="KÉPERNYŐRŐL"><text:span text:style-name="T64">mezőneveinek</text:span></text:span><text:span text:style-name="KÉPERNYŐRŐL"><text:span text:style-name="T63"> összerendelésére.</text:span></text:span></text:p>
        </text:list-item>
        <text:list-item>
          <text:p text:style-name="P48"><text:span text:style-name="KÉPERNYŐRŐL"><text:span text:style-name="T9">Ellenőrizhetjük, hogy az így létrehozott </text:span></text:span><text:span text:style-name="npsh_3a__3a_kepernyogomb"><text:span text:style-name="T38">címadatok</text:span></text:span><text:span text:style-name="KÉPERNYŐRŐL"><text:span text:style-name="T9"> </text:span></text:span><text:span text:style-name="KÉPERNYŐRŐL"><text:span text:style-name="T9">minden címblokkban megfelelőek-e.</text:span></text:span></text:p>
        </text:list-item>
      </text:list>
      <text:p text:style-name="npsh_3a__3a_Figyelem">Ezek a döntések első olvasáskor kissé bonyolult feladatnak tűnnek, ezért ezeket egyenként fogjuk megvizsgálni.</text:p>
      <text:list xml:id="list31437110" text:continue-list="list31455481" text:style-name="Outline">
        <text:list-item>
          <text:list>
            <text:list-item>
              <text:list>
                <text:list-item>
                  <text:h text:style-name="npsh_3a__3a_Head3" text:outline-level="3">Címlista</text:h>
                </text:list-item>
              </text:list>
            </text:list-item>
          </text:list>
        </text:list-item>
      </text:list>
      <text:p text:style-name="npsh_3a__3a_BodyText">Ha sok címzettnek szeretnénk azonos tartalmú, de egyéni formájú levelet írni, akkor először össze kell állítanunk a címlistát, amely tartalmazza azokat az adatokat, amelyeket az egyedi levelek szövegében, vagy a borítékok megcímzésében akarunk felhasználni. Ebben a tevékenységben is segítségül hívhatunk egyet a <text:span text:style-name="npsh_3a__3a_kepernyogomb"><text:span text:style-name="T38">Fájl</text:span></text:span> menü <text:span text:style-name="npsh_3a__3a_kepernyogomb"><text:span text:style-name="T38">Tündérei</text:span></text:span> közül – a <text:span text:style-name="npsh_3a__3a_kepernyogomb"><text:span text:style-name="T38">Címjegyzék-adatforrás…</text:span></text:span> nevűt.</text:p>
      <text:p text:style-name="npsh_3a__3a_BodyText"><text:soft-page-break/>De mielőtt a Tündért hívnánk, előbb nyissunk meg egy üres szöveges dokumentumot, és írjuk össze a címlistánkat. </text:p>
      <text:p text:style-name="npsh_3a__3a_BodyText"><draw:frame draw:style-name="fr12" draw:name="Keret26" text:anchor-type="paragraph" svg:x="0.741cm" svg:width="14.261cm" draw:z-index="30"><draw:text-box fo:min-height="8.463cm"><text:p text:style-name="Illustration"/><text:p text:style-name="Illustration"><draw:frame draw:style-name="fr11" draw:name="Keret60" text:anchor-type="paragraph" svg:y="0.263cm" svg:width="11.137cm" draw:z-index="88"><draw:text-box fo:min-height="6.077cm"><text:p text:style-name="P29"><draw:frame draw:style-name="fr17" draw:name="kép5" text:anchor-type="paragraph" svg:x="0.004cm" svg:y="0.002cm" svg:width="11.499cm" style:rel-width="100%" svg:height="5.719cm" style:rel-height="scale" draw:z-index="89"><draw:image xlink:href="Pictures/10000201000004370000029CB88856D1.png" xlink:type="simple" xlink:show="embed" xlink:actuate="onLoad"/></draw:frame><text:sequence text:ref-name="refIllustration25" text:name="Illustration" text:formula="ooow:Illustration+1" style:num-format="1">26</text:sequence>. ábra: Címlista körlevélhez </text:p></draw:text-box></draw:frame></text:p></draw:text-box></draw:frame>Az első sorba írjuk be, vesszővel elválasztva, azoknak az adatoknak a megnevezését, amelyeket a körlevelünkben használni fogunk – ezeket nevezi a program mezőneveknek.</text:p>
      <text:p text:style-name="npsh_3a__3a_BodyText">Ezután ugyanebben a sorrendben, soronként írjuk be – szintén vesszővel elválasztva –, a címzettek megfelelő adatait, és mentsük el a dokumentumot <text:span text:style-name="npsh_3a__3a_kepernyogomb"><text:span text:style-name="T38">Szöveg (.txt)</text:span></text:span> formátumban.</text:p>
      <text:p text:style-name="npsh_3a__3a_BodyText"/>
      <text:p text:style-name="P12">Most már hívhatjuk a Tündért, és az első párbeszédablakban jelöljük be az <text:span text:style-name="npsh_3a__3a_kepernyogomb"><text:span text:style-name="T38">Egyéb külső adatforrás</text:span></text:span>t, a másodikban nyomjuk meg a <text:span text:style-name="npsh_3a__3a_kepernyogomb"><text:span text:style-name="T38">Beállítások</text:span></text:span> gombot. </text:p>
      <text:p text:style-name="npsh_3a__3a_BodyText"><draw:frame draw:style-name="fr4" draw:name="Keret27" text:anchor-type="paragraph" svg:width="14.169cm" draw:z-index="31"><draw:text-box fo:min-height="8.714cm"><text:p text:style-name="Illustration"/><text:p text:style-name="Illustration"><draw:frame draw:style-name="fr6" draw:name="Keret61" text:anchor-type="paragraph" svg:width="11.335cm" draw:z-index="90"><draw:text-box fo:min-height="6.904cm"><text:p text:style-name="P29"><draw:frame draw:style-name="fr17" draw:name="kép6" text:anchor-type="paragraph" svg:x="0.004cm" svg:y="0.002cm" svg:width="11.557cm" style:rel-width="100%" svg:height="6.69cm" style:rel-height="scale" draw:z-index="91"><draw:image xlink:href="Pictures/10000000000002800000016B68D94ECD.jpg" xlink:type="simple" xlink:show="embed" xlink:actuate="onLoad"/></draw:frame><text:sequence text:ref-name="refIllustration26" text:name="Illustration" text:formula="ooow:Illustration+1" style:num-format="1">27</text:sequence>. ábra: Körlevéltündér 3. </text:p></draw:text-box></draw:frame></text:p></draw:text-box></draw:frame></text:p>
      <text:p text:style-name="npsh_3a__3a_BodyText">A program sokféle adatbázis-típust ajánl fel, nekünk azonban még csak <text:span text:style-name="npsh_3a__3a_kepernyogomb"><text:span text:style-name="T38">Szöveg</text:span></text:span>es címjegyzékünk van. </text:p>
      <text:p text:style-name="npsh_3a__3a_BodyText"><draw:frame draw:style-name="fr13" draw:name="Keret28" text:anchor-type="paragraph" svg:width="14.111cm" draw:z-index="32"><draw:text-box fo:min-height="9.857cm"><text:p text:style-name="Illustration"/><text:p text:style-name="Illustration"><draw:frame draw:style-name="fr6" draw:name="Keret62" text:anchor-type="paragraph" svg:width="11.072cm" draw:z-index="92"><draw:text-box fo:min-height="7.839cm"><text:p text:style-name="P29"><draw:frame draw:style-name="fr17" draw:name="kép7" text:anchor-type="paragraph" svg:x="0.004cm" svg:y="0.002cm" svg:width="11.559cm" style:rel-width="100%" svg:height="7.733cm" style:rel-height="scale" draw:z-index="93"><draw:image/></draw:frame><text:sequence text:ref-name="refIllustration27" text:name="Illustration" text:formula="ooow:Illustration+1" style:num-format="1">28</text:sequence>. ábra: Címjegyzék-adatforrás létrehozása </text:p></draw:text-box></draw:frame></text:p></draw:text-box></draw:frame></text:p>
      <text:p text:style-name="npsh_3a__3a_BodyText"><text:soft-page-break/>Ha ezt kiválasztottuk, és <text:span text:style-name="npsh_3a__3a_kepernyogomb"><text:span text:style-name="T38">Tovább</text:span></text:span> lépünk, akkor egy újabb párbeszédablakban, újabb választás elé kerülünk – meg kell mutatnunk a Tündérnek, hogy hová mentettük az előzőekben létrehozott címlistánkat, és <text:span text:style-name="npsh_3a__3a_kepernyogomb"><text:span text:style-name="T38">Ellenőrizni</text:span></text:span> kell az ezzel a könyvtárral való <text:span text:style-name="npsh_3a__3a_kepernyogomb"><text:span text:style-name="T38">kapcsolatot</text:span></text:span>. </text:p>
      <text:p text:style-name="npsh_3a__3a_BodyText"><draw:frame draw:style-name="fr9" draw:name="Keret29" text:anchor-type="paragraph" svg:y="0.074cm" svg:width="14.945cm" draw:z-index="33"><draw:text-box fo:min-height="9.865cm"><text:p text:style-name="Illustration"/><text:p text:style-name="Illustration"><draw:frame draw:style-name="fr6" draw:name="Keret63" text:anchor-type="paragraph" svg:width="11.897cm" draw:z-index="94"><draw:text-box fo:min-height="8.465cm"><text:p text:style-name="P29"><draw:frame draw:style-name="fr17" draw:name="kép8" text:anchor-type="paragraph" svg:x="0.004cm" svg:y="0.002cm" svg:width="11.559cm" style:rel-width="100%" svg:height="7.733cm" style:rel-height="scale" draw:z-index="95"><draw:image xlink:href="Pictures/100000000000022A0000016BC5D938F5.jpg" xlink:type="simple" xlink:show="embed" xlink:actuate="onLoad"/></draw:frame><text:sequence text:ref-name="refIllustration28" text:name="Illustration" text:formula="ooow:Illustration+1" style:num-format="1">29</text:sequence>. ábra: Kapcsolat beállításai </text:p></draw:text-box></draw:frame></text:p></draw:text-box></draw:frame><text:span text:style-name="npsh_3a__3a_kepernyogomb"><text:span text:style-name="T38"/></text:span></text:p>
      <text:p text:style-name="P12"/>
      <text:p text:style-name="npsh_3a__3a_BodyText"><draw:frame draw:style-name="fr13" draw:name="Keret30" text:anchor-type="paragraph" svg:width="15.141cm" draw:z-index="34"><draw:text-box fo:min-height="10.453cm"><text:p text:style-name="Illustration"/><text:p text:style-name="Illustration"><draw:frame draw:style-name="fr6" draw:name="Keret64" text:anchor-type="paragraph" svg:width="11.878cm" draw:z-index="96"><draw:text-box fo:min-height="8.62cm"><text:p text:style-name="P29"><draw:frame draw:style-name="fr17" draw:name="kép9" text:anchor-type="paragraph" svg:x="0.004cm" svg:y="0.002cm" svg:width="11.559cm" style:rel-width="100%" svg:height="7.733cm" style:rel-height="scale" draw:z-index="97"><draw:image/></draw:frame><text:sequence text:ref-name="refIllustration29" text:name="Illustration" text:formula="ooow:Illustration+1" style:num-format="1">30</text:sequence>. ábra: További beállítások </text:p></draw:text-box></draw:frame></text:p></draw:text-box></draw:frame>Ezután nincs más dolgunk, mint megnyomni a <text:span text:style-name="npsh_3a__3a_kepernyogomb"><text:span text:style-name="T38">Befejezés</text:span></text:span> gombot, és most már bátran visszatérhetünk a „Tündérkirálynőhöz” – az <text:span text:style-name="npsh_3a__3a_kepernyogomb"><text:span text:style-name="T38">Eszközök</text:span></text:span> menü <text:span text:style-name="npsh_3a__3a_kepernyogomb"><text:span text:style-name="T38">Körlevéltündér</text:span></text:span>éhez, „akit” a harmadik <text:a xlink:type="simple" xlink:href="#SZ24_1">párbeszédablakában</text:a> hűtlenül elhagytunk.</text:p>
      <text:list xml:id="list31428759" text:continue-numbering="true" text:style-name="Outline">
        <text:list-item>
          <text:list>
            <text:list-item>
              <text:list>
                <text:list-item>
                  <text:h text:style-name="npsh_3a__3a_Head3" text:outline-level="3">Döntések</text:h>
                </text:list-item>
              </text:list>
            </text:list-item>
          </text:list>
        </text:list-item>
      </text:list>
      <text:p text:style-name="npsh_3a__3a_BodyText">Az első döntést meghozhatjuk: kiválaszthatjuk a címlistát, amit létrehoztunk. </text:p>
      <text:p text:style-name="npsh_3a__3a_BodyText">A második döntésünk önként adódik: <text:span text:style-name="npsh_3a__3a_kepernyogomb"><text:span text:style-name="T38">Tartalmazzon a dokumentum címblokkot</text:span></text:span>, hiszen ezért hoztuk létre a címlistát. Ha ezt a döntést hoztuk, és a 4. pont ablakában szereplő adatok megfelelnek az ajánlott címblokknak, akkor <text:span text:style-name="npsh_3a__3a_kepernyogomb"><text:span text:style-name="T38">Tovább</text:span></text:span> léphetünk, ha nem, akkor nyomjuk meg az <text:span text:style-name="npsh_3a__3a_kepernyogomb"><text:span text:style-name="T38">Mező-hozzárendelés</text:span></text:span> gombot, és rendeljük hozzá az ajánlott mezőnévhez az általunk választottat: </text:p>
      <text:p text:style-name="npsh_3a__3a_BodyText"><draw:frame draw:style-name="fr13" draw:name="Keret31" text:anchor-type="paragraph" svg:width="14.9cm" draw:z-index="35"><draw:text-box fo:min-height="9.613cm"><text:p text:style-name="Illustration"/><text:p text:style-name="Illustration"><draw:frame draw:style-name="fr6" draw:name="Keret65" text:anchor-type="paragraph" svg:width="11.913cm" draw:z-index="98"><draw:text-box fo:min-height="7.728cm"><text:p text:style-name="P29"><draw:frame draw:style-name="fr16" draw:name="kép10" text:anchor-type="paragraph" svg:x="0.004cm" svg:y="0cm" svg:width="11.495cm" style:rel-width="100%" svg:height="7.013cm" style:rel-height="scale" draw:z-index="99"><draw:image/></draw:frame><text:sequence text:ref-name="refIllustration30" text:name="Illustration" text:formula="ooow:Illustration+1" style:num-format="1">31</text:sequence>. ábra: <text:s/>Mező-hozzárendelés</text:p></draw:text-box></draw:frame></text:p></draw:text-box></draw:frame><text:soft-page-break/></text:p>
      <text:p text:style-name="npsh_3a__3a_BodyText">Ha előzetesen nem hoztunk létre címlistát, akkor a <text:span text:style-name="npsh_3a__3a_kepernyogomb"><text:span text:style-name="T38">Címlista kiválasztása</text:span></text:span> párbeszédablakában nyomjuk meg a <text:span text:style-name="npsh_3a__3a_kepernyogomb"><text:span text:style-name="T38">Létrehozás</text:span></text:span> gombot, és a program felajánlja annak szerkesztését: </text:p>
      <text:p text:style-name="npsh_3a__3a_BodyText"><draw:frame draw:style-name="fr4" draw:name="Keret32" text:anchor-type="paragraph" svg:width="14.949cm" draw:z-index="36"><draw:text-box fo:min-height="10.276cm"><text:p text:style-name="Illustration"/><text:p text:style-name="Illustration"><draw:frame draw:style-name="fr6" draw:name="Keret66" text:anchor-type="paragraph" svg:width="11.869cm" draw:z-index="100"><draw:text-box fo:min-height="8.364cm"><draw:frame draw:style-name="fr21" draw:name="kép11" text:anchor-type="frame" svg:x="0.004cm" svg:y="0.002cm" svg:width="11.515cm" style:rel-width="100%" svg:height="7.498cm" style:rel-height="scale" draw:z-index="111"><draw:image/></draw:frame><text:p text:style-name="P29"><text:sequence text:ref-name="refIllustration31" text:name="Illustration" text:formula="ooow:Illustration+1" style:num-format="1">32</text:sequence>. ábra: Címlista szerkesztése </text:p></draw:text-box></draw:frame></text:p></draw:text-box></draw:frame>Az <text:span text:style-name="npsh_3a__3a_kepernyogomb"><text:span text:style-name="T38">Új címlistá</text:span></text:span>t – <text:span text:style-name="npsh_3a__3a_kepernyogomb"><text:span text:style-name="T38">Testreszabás</text:span></text:span> után –, természetesen, címzettenként (új rekordonként) kell kitölteni. </text:p>
      <text:p text:style-name="npsh_3a__3a_BodyText"><draw:frame draw:style-name="fr5" draw:name="Keret33" text:anchor-type="paragraph" svg:x="0.476cm" svg:width="14.949cm" draw:z-index="37"><draw:text-box fo:min-height="10.98cm"><text:p text:style-name="Illustration"><draw:frame draw:style-name="fr2" draw:name="Keret67" text:anchor-type="paragraph" svg:x="1.288cm" svg:y="0.741cm" svg:width="11.876cm" draw:z-index="101"><draw:text-box fo:min-height="9.871cm"><draw:frame draw:style-name="fr21" draw:name="kép14" text:anchor-type="frame" svg:x="0.004cm" svg:y="0.002cm" svg:width="11.548cm" style:rel-width="100%" svg:height="9.04cm" style:rel-height="scale" draw:z-index="109"><draw:image/></draw:frame><text:p text:style-name="P29"><text:sequence text:ref-name="refIllustration32" text:name="Illustration" text:formula="ooow:Illustration+1" style:num-format="1">33</text:sequence>. ábra: Címlista testreszabása </text:p></draw:text-box></draw:frame></text:p><text:p text:style-name="Illustration"/></draw:text-box></draw:frame>A következő két párbeszédablak értelemszerű választásai után hozzákezdhetünk a <text:a xlink:type="simple" xlink:href="../../../../../../../Melo/Linux_jav/eskuvo.odt"><text:span text:style-name="npsh_3a__3a_kepernyogomb">Dokumentum</text:span></text:a><text:span text:style-name="npsh_3a__3a_kepernyogomb"><text:span text:style-name="T38"> szerkesztésé</text:span></text:span>hez: </text:p>
      <text:p text:style-name="npsh_3a__3a_BodyText"><text:soft-page-break/>A körlevél szerkesztésénél ugyanazok a szabályok érvényesek, amelyeket eddig használtunk, azzal a különbséggel, hogy a <text:span text:style-name="T48">szürke</text:span> hátterű szavakat a program illeszti be a szövegbe nyomtatáskor – illetve, ha kör e-mailt választottunk, akkor annak elküldésekor –, mindig az aktuális címzett adatainak megfelelően. </text:p>
      <text:p text:style-name="npsh_3a__3a_BodyText"><draw:frame draw:style-name="fr5" draw:name="Keret34" text:anchor-type="paragraph" svg:x="0.026cm" svg:width="15.875cm" draw:z-index="38"><draw:text-box fo:min-height="8.996cm"><text:p text:style-name="Illustration"/><text:p text:style-name="Illustration"><draw:frame draw:style-name="fr6" draw:name="Keret68" text:anchor-type="paragraph" svg:width="13.047cm" draw:z-index="102"><draw:text-box fo:min-height="8.31cm"><draw:frame draw:style-name="fr21" draw:name="kép12" text:anchor-type="frame" svg:x="0.004cm" svg:y="0.002cm" svg:width="14.54cm" style:rel-width="100%" svg:height="8.692cm" style:rel-height="scale" draw:z-index="110"><draw:image xlink:href="Pictures/100000000000047D000002AFA4383486.png" xlink:type="simple" xlink:show="embed" xlink:actuate="onLoad"/></draw:frame><text:p text:style-name="P29"><text:sequence text:ref-name="refIllustration33" text:name="Illustration" text:formula="ooow:Illustration+1" style:num-format="1">34</text:sequence>. ábra: Meghívó </text:p></draw:text-box></draw:frame></text:p></draw:text-box></draw:frame></text:p>
      <text:p text:style-name="npsh_3a__3a_Figyelem">Borítékot is címezhetünk, öntapadó címkéket is nyomtathatunk körlevélként. Ehhez kicsit „be kell avatkoznunk” a folyamatba, de ez voltaképpen nagyon egyszerű: korábban már volt szó arról, hogy a <text:span text:style-name="npsh_3a__3a_kepernyogomb">Formátum</text:span> menüben az <text:span text:style-name="npsh_3a__3a_kepernyogomb">Oldal</text:span> formátuma is beállítható.</text:p>
      <text:p text:style-name="npsh_3a__3a_Figyelem">A szabványos levélboríték 16,2×11,4 cm méretű: beállíthatjuk oldalméretnek (jobbra-balra-fent-lent 0 margóval, ami miatt az OpenOffice.org Writer figyelmeztető jelzést ad, de ezzel nem kell törődnünk).</text:p>
      <text:p text:style-name="npsh_3a__3a_Figyelem">Megfelelő térközzel, bal-jobb behúzással előállíthatjuk a boríték feliratait – amelyekben természetesen lehetnek a címlistából vett adatok is – és indulhat a borítékok sorozatos nyomtatása (ha a nyomtatónk erre alkalmas).</text:p>
      <text:p text:style-name="npsh_3a__3a_BodyText">Fontos tanács: minden többpéldányos nyomtatás, de főképpen a körlevél, és azon belül is főképpen bármiféle sajátos anyag (boríték, címke, űrlap stb.) esetében először mindig egy darabot nyomtassunk, a lehető leghosszabb névvel és címmel és egyéb adatokkal – és ha ez jól elfért, megfelelően volt elrendezve és elégedettek voltunk vele, akkor indítsuk csak el az egész sorozatot.</text:p>
      <text:list xml:id="list31429003" text:continue-numbering="true" text:style-name="Outline">
        <text:list-item>
          <text:list>
            <text:list-item>
              <text:h text:style-name="npsh_3a__3a_Head2" text:outline-level="2">SZ25. lecke. Változások követése</text:h>
            </text:list-item>
          </text:list>
        </text:list-item>
      </text:list>
      <text:p text:style-name="npsh_3a__3a_BodyText">A Writer szövegszerkesztő segítséget nyújt a <text:span text:style-name="T65">szerkesztői</text:span> munkához is. Ha egy dokumentumon többen is dolgoznak – például, az író és a szerkesztő – , akkor az utóbbi által végrehajtott változtatások eltérő formátumban jelennek meg, ha a <text:span text:style-name="npsh_3a__3a_kepernyogomb"><text:span text:style-name="T66">Szerkesztés</text:span></text:span> menüben kijelöljük a <text:span text:style-name="npsh_3a__3a_kepernyogomb"><text:span text:style-name="T66">Változások követése</text:span></text:span> menüpontot.</text:p>
      <text:p text:style-name="npsh_3a__3a_BodyText"><text:soft-page-break/>Például, az író írt egy mondatot:</text:p>
      <text:p text:style-name="npsh_3a__3a_BodyText">Elment a Samu Afrikába.</text:p>
      <text:p text:style-name="npsh_3a__3a_BodyText">Átadta a szerkesztőnek, aki úgy gondolta, hogy ezt ki kell egészíteni:</text:p>
      <text:p text:style-name="npsh_3a__3a_BodyText">Elment a Samu Afrikába<text:change-start text:change-id="ct286624152"/>, <text:change-end text:change-id="ct286624152"/><text:change-start text:change-id="ct286622280"/>és vele ment a kedvenc neje, Sára<text:change-end text:change-id="ct286622280"/>.</text:p>
      <text:p text:style-name="npsh_3a__3a_BodyText">Visszaküldte az írónak, aki a <text:span text:style-name="npsh_3a__3a_kepernyogomb"><text:span text:style-name="T66">Szerkesztés</text:span></text:span> menüben kijelölte a <text:span text:style-name="npsh_3a__3a_kepernyogomb"><text:span text:style-name="T66">Változások elfogadása vagy elutasítása</text:span></text:span> menüpontot, és az Elfogadás, vagy Elvetés gombbal véglegesítette a szöveget.</text:p>
      <text:p text:style-name="npsh_3a__3a_Picture"><text:span text:style-name="KÉPERNYŐRŐL"><draw:frame draw:style-name="fr22" draw:name="Kép22" text:anchor-type="as-char" svg:width="13.12cm" svg:height="9.71cm" draw:z-index="131"><draw:image/></draw:frame></text:span></text:p>
      <text:p text:style-name="npsh_3a__3a_PictureTitle"><text:span text:style-name="KÉPERNYŐRŐL"><text:span text:style-name="T26"><text:sequence text:ref-name="refIllustration34" text:name="Illustration" text:formula="ooow:Illustration+1" style:num-format="1">35</text:sequence></text:span></text:span><text:span text:style-name="KÉPERNYŐRŐL"><text:span text:style-name="T26">. ábra</text:span></text:span><text:span text:style-name="KÉPERNYŐRŐL"><text:span text:style-name="T62"> – Változások elfogadása vagy elvetése</text:span></text:span></text:p>
      <text:p text:style-name="openSKM_5f_GYAKORLÁS">Próbálja ki!</text:p>
      <text:p text:style-name="P24"/>
      <text:list xml:id="list31446339" text:continue-numbering="true" text:style-name="Outline">
        <text:list-item>
          <text:list>
            <text:list-item>
              <text:h text:style-name="P41" text:outline-level="2">SZ26. lecke. Szövegblokk</text:h>
            </text:list-item>
          </text:list>
        </text:list-item>
      </text:list>
      <text:p text:style-name="npsh_3a__3a_BodyText">A hivatali munkának egyik legszárazabb feladata a „szabványszövegek” begépelése a levelekbe, jelentésekbe és beszámolókba. Ennek „automatizálására” is van lehetőség: a gyakran használt sablon szövegblokkok alkalmazása.</text:p>
      <text:p text:style-name="npsh_3a__3a_BodyText">Válasszuk a <text:span text:style-name="npsh_3a__3a_kepernyogomb"><text:span text:style-name="T66">Szerkesztés</text:span></text:span> menü <text:span text:style-name="npsh_3a__3a_kepernyogomb"><text:span text:style-name="T66">Szövegblokk</text:span></text:span> menüpontját – vagy nyomjuk meg a <text:span text:style-name="T48">Ctrl</text:span>-<text:span text:style-name="T48">F3</text:span> billentyű-kombinációt. A megjelenő párbeszéd-ablakban kiválaszthatjuk a program által ajánlott sablonszövegeket – amelyeket aztán a saját igényeinknek megfelelő tartalommal átszerkesztetünk.</text:p>
      <text:p text:style-name="npsh_3a__3a_Picture"><text:span text:style-name="KÉPERNYŐRŐL"><draw:frame draw:style-name="fr22" draw:name="Kép201" text:anchor-type="as-char" svg:width="13.12cm" svg:height="9.71cm" draw:z-index="132"><draw:image/></draw:frame></text:span></text:p>
      <text:p text:style-name="npsh_3a__3a_PictureTitle"><text:span text:style-name="KÉPERNYŐRŐL"><text:span text:style-name="T26"><text:sequence text:ref-name="refIllustration35" text:name="Illustration" text:formula="ooow:Illustration+1" style:num-format="1">36</text:sequence></text:span></text:span><text:span text:style-name="KÉPERNYŐRŐL"><text:span text:style-name="T26">. ábra</text:span></text:span><text:span text:style-name="KÉPERNYŐRŐL"><text:span text:style-name="T62"> – Sablonszöveg a szövegblokkba</text:span></text:span></text:p>
      <text:p text:style-name="npsh_3a__3a_BodyText">Ennél a lehetőségnél azonban hasznosabb, ha a saját munkánk során használt sablonszövegek építünk be. Ehhez a párbeszéd-ablak <text:span text:style-name="npsh_3a__3a_kepernyogomb"><text:span text:style-name="T66">My AutoText</text:span></text:span> pontját kell kijelölnünk, és nevet kell adnunk a mintaszövegünknek. Ezután a <text:span text:style-name="npsh_3a__3a_kepernyogomb"><text:span text:style-name="T66">Szövegblokk</text:span></text:span> alatt legördülő lehetőségek közül megnyomjuk az <text:span text:style-name="npsh_3a__3a_kepernyogomb"><text:span text:style-name="T66">Új</text:span></text:span> gombot.</text:p>
      <text:p text:style-name="npsh_3a__3a_Picture"><text:soft-page-break/><text:span text:style-name="KÉPERNYŐRŐL"><draw:frame draw:style-name="fr22" draw:name="Kép211" text:anchor-type="as-char" svg:width="13.12cm" svg:height="9.71cm" draw:z-index="133"><draw:image/></draw:frame></text:span></text:p>
      <text:p text:style-name="npsh_3a__3a_PictureTitle"><text:span text:style-name="KÉPERNYŐRŐL"><text:span text:style-name="T26"><text:sequence text:ref-name="refIllustration36" text:name="Illustration" text:formula="ooow:Illustration+1" style:num-format="1">37</text:sequence></text:span></text:span><text:span text:style-name="KÉPERNYŐRŐL"><text:span text:style-name="T26">. ábra</text:span></text:span><text:span text:style-name="KÉPERNYŐRŐL"><text:span text:style-name="T62"> – Saját szöveg a szövegblokkba</text:span></text:span></text:p>
      <text:p text:style-name="npsh_3a__3a_BodyText">Ezután, ha újra megnyitjuk a párbeszédablakot, és a <text:span text:style-name="npsh_3a__3a_kepernyogomb"><text:span text:style-name="T66">My AutoText</text:span></text:span> előtti + jelre kattintunk, kijelölhetjük a saját szövegünket, amelyet egy új ablakban szerkeszthetünk, majd a <text:span text:style-name="npsh_3a__3a_kepernyogomb"><text:span text:style-name="T66">Fájl</text:span></text:span> menü <text:span text:style-name="npsh_3a__3a_kepernyogomb"><text:span text:style-name="T66">Szövegblokk mentése</text:span></text:span> kijelölésével – vagy a <text:span text:style-name="T48">Ctrl</text:span>+<text:span text:style-name="T48">S</text:span> billentyű-kombinációval – elmenthetünk.</text:p>
      <text:p text:style-name="npsh_3a__3a_BodyText">A program által ajánlott, vagy az elmentett saját sablonszöveget a <text:span text:style-name="npsh_3a__3a_kepernyogomb"><text:span text:style-name="T66">Beszúrás</text:span></text:span> gombbal illeszthetjük be dokumentumainkba.</text:p>
      <text:p text:style-name="npsh_3a__3a_Picture"><text:soft-page-break/><text:span text:style-name="KÉPERNYŐRŐL"><draw:frame draw:style-name="fr22" draw:name="Kép411" text:anchor-type="as-char" svg:width="13.12cm" svg:height="9.71cm" draw:z-index="134"><draw:image/></draw:frame></text:span></text:p>
      <text:p text:style-name="npsh_3a__3a_PictureTitle"><text:span text:style-name="KÉPERNYŐRŐL"><text:span text:style-name="T26"><text:sequence text:ref-name="refIllustration37" text:name="Illustration" text:formula="ooow:Illustration+1" style:num-format="1">38</text:sequence></text:span></text:span><text:span text:style-name="KÉPERNYŐRŐL"><text:span text:style-name="T26">. ábra</text:span></text:span><text:span text:style-name="KÉPERNYŐRŐL"><text:span text:style-name="T62"> – Szövegblokk szerkesztése</text:span></text:span></text:p>
      <text:p text:style-name="P26"/>
      <text:p text:style-name="npsh_3a__3a_Picture"><text:soft-page-break/><text:span text:style-name="KÉPERNYŐRŐL"><draw:frame draw:style-name="fr23" draw:name="Kép421" text:anchor-type="as-char" svg:width="5.159cm" svg:height="13.443cm" draw:z-index="135"><draw:image xlink:href="Pictures/2000000700001428000034829D11D60C.svm" xlink:type="simple" xlink:show="embed" xlink:actuate="onLoad"/></draw:frame></text:span></text:p>
      <text:p text:style-name="npsh_3a__3a_PictureTitle"><text:span text:style-name="KÉPERNYŐRŐL"><text:span text:style-name="T26"><text:sequence text:ref-name="refIllustration38" text:name="Illustration" text:formula="ooow:Illustration+1" style:num-format="1">39</text:sequence></text:span></text:span><text:span text:style-name="KÉPERNYŐRŐL"><text:span text:style-name="T26">. ábra</text:span></text:span><text:span text:style-name="KÉPERNYŐRŐL"><text:span text:style-name="T62"> – Szövegblokk mentése</text:span></text:span></text:p>
      <text:h text:style-name="P42" text:outline-level="2">SZ27. lecke. Táblázat a szövegdokumentumban</text:h>
      <text:p text:style-name="npsh_3a__3a_BodyText">A szövegdokumentumba illeszthető táblázat témaköre nem véletlenül maradt a végére: nem sok haszna van. A szöveg szép elrendezését meg tudjuk oldani a tabulátorok segítségével is; a bonyolultabb feladatokra pedig rendelkezésünkre áll a táblázatkezelő program, amellyel a kívánt táblázatot elkészíthetjük – utána pedig egyszerűen beilleszthetjük a szövegdokumentumba.</text:p>
      <text:p text:style-name="npsh_3a__3a_Figyelem">Az OpenOffice.org: integrált irodai programcsomag, amely a szövegszerkesztő és a táblázatkezelő programot is tartalmazza. Sok más irodai programcsomaghoz hasonlóan itt is elmondhatjuk, hogy akinek szövegszerkesztője van, annak van táblázatkezelője is. A szövegdokumentumban használt táblázatok leírásakor tehát nem említjük azokat a funkciókat (táblázatoszlopban lévő számok összeadását és sok más lehetséges műveletet), amelyeket a táblázatkezelővel sokkal könnyebb megoldani.</text:p>
      <text:p text:style-name="npsh_3a__3a_BodyText">Táblázatot a <text:span text:style-name="KÉPERNYŐRŐL">Táblázat</text:span> menü <text:span text:style-name="KÉPERNYŐRŐL">Beszúrás</text:span> menüpontjával állíthatunk elő.</text:p>
      <text:p text:style-name="npsh_3a__3a_BodyText">A megjelenő párbeszédablak nagyon egyszerű. Nevet adhatunk a táblázatnak. Beállíthatjuk, hogy hány sorból, hány oszlopból álljon: margótól margóig tölti ki a sort úgy, hogy valamennyi oszlop azonos szélességű.</text:p>
      <text:p text:style-name="npsh_3a__3a_BodyText">Ha a <text:span text:style-name="KÉPERNYŐRŐL">Fejléc</text:span> jelölőnégyzetet megjelöljük, akkor beállíthatjuk, hogy a táblázatnak hány sora legyen fejléc: ha a táblázat nem fér ki egy oldalon, akkor a következő oldalon a Writer megismétli a fejléc-sor(oka)t.</text:p>
      <text:p text:style-name="npsh_3a__3a_BodyText">A <text:span text:style-name="KÉPERNYŐRŐL">Táblázat egyben tartása</text:span> azt jelenti, hogy a Writer inkább az egész táblázatot új oldalon kezdi, ha közben oldalt kellene váltania. (Persze ha a táblázat hosszabb egy oldalnál, akkor a Writer nem tudja egyben tartani.)</text:p>
      <text:p text:style-name="npsh_3a__3a_BodyText">A <text:span text:style-name="KÉPERNYŐRŐL">Szegély</text:span> jelölőnégyzet bejelölését törölhetjük: ebben az esetben a táblázatnak nyomtatásban nem lesz kerete; de a képernyőn akkor is látunk halvány keretet.</text:p>
      <text:p text:style-name="npsh_3a__3a_Figyelem">Tehát vigyázat: ha a keretet kikapcsoljuk, a képernyőn halványan akkor is látszani fog – vagyis a képernyőn nem látható, hogy a dokumentumunk nyomtatásban (keretek nélkül) milyen benyomást fog kelteni. Célszerű nyomtatás előtt megnézni a nyomtatási képet!</text:p>
      <text:p text:style-name="npsh_3a__3a_BodyText">A táblázat celláiba ugyanúgy írhatunk, mint táblázaton kívülre. Van azonban néhány furcsaság, ami eltér a táblázaton kívüli írástól:</text:p>
      <text:list xml:id="list31414086" text:style-name="L6">
        <text:list-item>
          <text:p text:style-name="P49">A <text:span text:style-name="GOMB">tabulátor</text:span>-gomb hatására a kurzornak a következő tabulátor-pozícióra kellene ugrania; de táblázaton belül nem ez történik, hanem a tabulátor a következő cellába lép. Ha a sor utolsó cellájában voltunk: a kurzor a következő sor első cellájába kerül. Ha pedig ez a táblázat utolsó sorának utolsó cellája volt, akkor létrejön egy új táblázat-sor és a kurzort annak az első cellájában találjuk.</text:p>
        </text:list-item>
        <text:list-item>
          <text:p text:style-name="P49">Ha az eredeti tabulátor-hatást akarjuk elérni, ehhez a táblázaton belül a <text:span text:style-name="GOMB">Ctrl</text:span>-<text:span text:style-name="GOMB">tabulátor</text:span> billentyű-kombinációt kell használnunk.</text:p>
        </text:list-item>
        <text:list-item>
          <text:p text:style-name="P49">A táblázatba írt számokat a Writer automatikusan formázza – nem mindig úgy, ahogyan szeretnénk. Ha a számot kijelöljük (mintha a bekezdést akarnánk formázni: tehát elég, ha a kurzor valahol a számon belül van) a <text:span text:style-name="KÉPERNYŐRŐL">Táblázat</text:span> menü <text:span text:style-name="KÉPERNYŐRŐL">Számformátum…</text:span> menüpontja formátumok sokaságát ajánlja fel. (Ezek leírása azonos a táblázatkezelőről szóló füzetben felsorolt számformátumokéval.)</text:p>
        </text:list-item>
        <text:list-item>
          <text:p text:style-name="P49"><text:soft-page-break/>Ha a táblázatnak egy részét (egy sorát, egy oszlopát vagy az egész táblázatot) kijelöljük és a <text:span text:style-name="GOMB">Delete</text:span> vagy a <text:span text:style-name="GOMB">Backspace</text:span> gombbal törölni akarjuk, akkor az adott sor, oszlop, táblázat nem törlődik, csak a tartalma tűnik el. Sort, oszlopot, táblázatot törölni a <text:span text:style-name="KÉPERNYŐRŐL">Táblázat</text:span> menü <text:span text:style-name="KÉPERNYŐRŐL">Törlés</text:span> menüpontjával lehet.</text:p>
        </text:list-item>
      </text:list>
      <text:p text:style-name="npsh_3a__3a_BodyText">A táblázat sorainak magassága, oszlopainak szélessége „vonszolással” is változtatható.</text:p>
      <text:p text:style-name="npsh_3a__3a_BodyText">A Táblázat menü Táblázat tulajdonságai menüpontja bonyolult párbeszédablakot nyit meg. </text:p>
      <text:list xml:id="list31429682" text:continue-numbering="true" text:style-name="L6">
        <text:list-item>
          <text:p text:style-name="P49">A <text:span text:style-name="KÉPERNYŐRŐL">Táblázat</text:span> fül alatt az <text:span text:style-name="KÉPERNYŐRŐL">Igazítás</text:span> nem a táblázatba írt szövegek igazítását jelenti, hanem azt, hogy maga az egész táblázat (ha nem tölti ki margótól margóig a sort) hogyan legyen a lapra igazítva. Érdekessége a <text:span text:style-name="KÉPERNYŐRŐL">Kézi</text:span> igazítás lehetősége.</text:p>
        </text:list-item>
        <text:list-item>
          <text:p text:style-name="P49">A Szövegbeosztás fül alatt írhatjuk elő, ha <text:span text:style-name="KÉPERNYŐRŐL">A táblázatok megtörhetnek oldalak és hasábok között</text:span>; illetve ha <text:span text:style-name="KÉPERNYŐRŐL">A sorok megtörhetnek oldalak és hasábok között</text:span>. (Ez utóbbi a táblázatsorokra vonatkozik természetesen.)</text:p>
        </text:list-item>
        <text:list-item>
          <text:p text:style-name="P49">Az Oszlopok, a Szegélyek és a Háttér fülek alatt nagyon szemléletes elrendezések, ábrák teszik egyértelművé a tájékozódást: egyenként állíthatjuk be az oszlopok szélességét, a táblázaton belüli szegélyeket és az akár cellánként eltérő hátteret.</text:p>
        </text:list-item>
      </text:list>
      <text:p text:style-name="npsh_3a__3a_BodyText">A <text:span text:style-name="KÉPERNYŐRŐL">Táblázat</text:span> menü <text:span text:style-name="KÉPERNYŐRŐL">Méretező</text:span> menüpontja sok kézreálló méretezési lehetőséget tartalmaz: például adott (kijelölt) sorok magasságának vagy adott (kijelölt) oszlopok szélességének azonosra való beállítását is.</text:p>
      <text:p text:style-name="npsh_3a__3a_Figyelem">A fenti, kicsit vázlatos ismertetés az önálló „felfedezést” szolgálja, annak számára, aki a táblázatkezelő helyett mégis a szövegszerkesztővel kíván táblázatot létrehozni.</text:p>
      <text:p text:style-name="npsh_3a__3a_BodyText">A <text:span text:style-name="KÉPERNYŐRŐL">Táblázat</text:span> menü <text:span text:style-name="KÉPERNYŐRŐL">Átalakító</text:span> menüpontja két, egymással ellentétel lehetőséget kínál: táblázatból szöveget vagy szövegből táblázatot készíthetünk. Táblázat szöveggé alakításakor megkérdezi, mi legyen az elválasztó jel. A</text:p>
      <table:table table:name="Táblázat1" table:style-name="Táblázat1">
        <table:table-column table:style-name="Táblázat1.A"/>
        <table:table-column table:style-name="Táblázat1.B"/>
        <table:table-row>
          <table:table-cell table:style-name="Táblázat1.A1" office:value-type="string">
            <text:p text:style-name="npsh_3a__3a_BodyText">bal felső</text:p>
          </table:table-cell>
          <table:table-cell table:style-name="Táblázat1.B1" office:value-type="string">
            <text:p text:style-name="npsh_3a__3a_BodyText">jobb felső</text:p>
          </table:table-cell>
        </table:table-row>
        <table:table-row>
          <table:table-cell table:style-name="Táblázat1.A2" office:value-type="string">
            <text:p text:style-name="npsh_3a__3a_BodyText">bal alsó</text:p>
          </table:table-cell>
          <table:table-cell table:style-name="Táblázat1.B2" office:value-type="string">
            <text:p text:style-name="npsh_3a__3a_BodyText">jobb alsó</text:p>
          </table:table-cell>
        </table:table-row>
      </table:table>
      <text:p text:style-name="npsh_3a__3a_BodyText">táblázatból például</text:p>
      <text:p text:style-name="npsh_3a__3a_BodyText"><text:span text:style-name="KÉPERNYŐRŐL">bal felső;jobb felső</text:span></text:p>
      <text:p text:style-name="npsh_3a__3a_BodyText"><text:span text:style-name="KÉPERNYŐRŐL">bal alsó;jobb alsó</text:span></text:p>
      <text:p text:style-name="npsh_3a__3a_BodyText">lesz, ha a <text:span text:style-name="KÉPERNYŐRŐL">Pontosvesszők</text:span>-et választjuk, és </text:p>
      <text:p text:style-name="npsh_3a__3a_BodyText"><text:span text:style-name="KÉPERNYŐRŐL">bal felső</text:span></text:p>
      <text:p text:style-name="npsh_3a__3a_BodyText"><text:span text:style-name="KÉPERNYŐRŐL">jobb felső</text:span></text:p>
      <text:p text:style-name="npsh_3a__3a_BodyText"><text:span text:style-name="KÉPERNYŐRŐL">bal alsó</text:span></text:p>
      <text:p text:style-name="npsh_3a__3a_BodyText"><text:span text:style-name="KÉPERNYŐRŐL">jobb alsó</text:span></text:p>
      <text:p text:style-name="npsh_3a__3a_BodyText">lesz, ha a <text:span text:style-name="KÉPERNYŐRŐL">Bekezdés</text:span>-t választjuk. Ugye mondani sem kell: a szövegek táblázattá alakítása: ugyanez visszafelé, tehát például a pontosvesszőkkel (vagy tabulátorral) elválasztott elemek kerülnek majd egy táblázat-sorba, ha az erre való menüpontra és rádiógombra kattintunk.</text:p>
      <text:p text:style-name="npsh_3a__3a_Figyelem"><text:soft-page-break/>Befejezésül még egyszer hadd javasoljam: zsebkéssel is lehet csavart becsavarni, de ha lehet, használjon csavarhúzót; szövegszerkesztővel is lehet táblázatot kezelni, de táblázatkezelővel egyszerűbb, átláthatóbb, biztonságosabb.</text:p>
      <text:p text:style-name="P13"/>
      <text:illustration-index text:style-name="Sect1" text:protected="true" text:name="Ábrajegyzék1">
        <text:illustration-index-source text:caption-sequence-name="Illustration" text:caption-sequence-format="text">
          <text:index-title-template text:style-name="Illustration_20_Index_20_Heading">Ábrajegyzék</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Ábrajegyzék1_Head">
            <text:p text:style-name="Illustration_20_Index_20_Heading">Ábrajegyzék</text:p>
          </text:index-title>
          <text:p text:style-name="P35">1. ábra: Tündér<text:tab/>8</text:p>
          <text:p text:style-name="P35">2. ábra: A szövegszerkesztő kezelőfelülete <text:tab/>15</text:p>
          <text:p text:style-name="P35">3. ábra: Méretszabályzó 'csúszka' <text:tab/>16</text:p>
          <text:p text:style-name="P35">4. ábra: Megnyitás párbeszédablak <text:tab/>24</text:p>
          <text:p text:style-name="P35">5. ábra: Mentés párbeszédablak <text:tab/>26</text:p>
          <text:p text:style-name="P35">6. ábra: Beállítások párbeszédablak <text:tab/>28</text:p>
          <text:p text:style-name="P35">7. ábra: Exportálás - formátumok <text:tab/>30</text:p>
          <text:p text:style-name="P35">8. ábra: Exportálás - Internetre feltölthető formátumban <text:tab/>31</text:p>
          <text:p text:style-name="P35">9. ábra: Formátum menü - Karakter<text:tab/>34</text:p>
          <text:p text:style-name="P35">10. ábra: Formátum menü - Bekezdés <text:tab/>35</text:p>
          <text:p text:style-name="P35">11. ábra: Szerkesztés menü - Keresés és csere 1. <text:tab/>38</text:p>
          <text:p text:style-name="P35">12. ábra: Szerkesztés menü - Keresés és csere 2. <text:tab/>39</text:p>
          <text:p text:style-name="P35">13. ábra: Hasábok <text:tab/>47</text:p>
          <text:p text:style-name="P35">14. ábra: Nyelv kiválasztása <text:tab/>48</text:p>
          <text:p text:style-name="P35">15. ábra: Kivételszótár létrehozása <text:tab/>50</text:p>
          <text:p text:style-name="P35">16. ábra: Felhasználó adatainak beállítása <text:tab/>52</text:p>
          <text:p text:style-name="P35">17. ábra: Alapértelmezett mappa beállítása <text:tab/>53</text:p>
          <text:p text:style-name="P35">18. ábra: Eszköztárak <text:tab/>54</text:p>
          <text:p text:style-name="P35">19. ábra: Váltás ablakok között <text:tab/>55</text:p>
          <text:p text:style-name="P35">20. ábra: Lábjegyzet beszúrása<text:tab/>56</text:p>
          <text:p text:style-name="P35">21. ábra: Címsor <text:tab/>57</text:p>
          <text:p text:style-name="P35">22. ábra: Tartalomjegyzék beszúrása <text:tab/>57</text:p>
          <text:p text:style-name="P35">23. ábra: Körlevéltündér menüpont <text:tab/>59</text:p>
          <text:p text:style-name="P35">24. ábra: Körlevéltündér 1. <text:tab/>60</text:p>
          <text:p text:style-name="P35">25. ábra: Körlevéltündér 2. <text:tab/>61</text:p>
          <text:p text:style-name="P35">26. ábra: Címlista körlevélhez <text:tab/>62</text:p>
          <text:p text:style-name="P35">27. ábra: Körlevéltündér 3. <text:tab/>63</text:p>
          <text:p text:style-name="P35">28. ábra: Címjegyzék-adatforrás létrehozása <text:tab/>63</text:p>
          <text:p text:style-name="P35">29. ábra: Kapcsolat beállításai <text:tab/>64</text:p>
          <text:p text:style-name="P35">30. ábra: További beállítások <text:tab/>65</text:p>
          <text:p text:style-name="P35">31. ábra: <text:s/>Mező-hozzárendelés<text:tab/>66</text:p>
          <text:p text:style-name="P35">32. ábra: Címlista szerkesztése <text:tab/>67</text:p>
          <text:p text:style-name="P35">33. ábra: Címlista testreszabása <text:tab/>67</text:p>
          <text:p text:style-name="P35">34. ábra: Meghívó <text:tab/>68</text:p>
          <text:p text:style-name="P35">35. ábra – Változások elfogadása vagy elvetése<text:tab/>69</text:p>
          <text:p text:style-name="P35">36. ábra – Sablonszöveg a szövegblokkba<text:tab/>70</text:p>
          <text:p text:style-name="P35">37. ábra – Saját szöveg a szövegblokkba<text:tab/>71</text:p>
          <text:p text:style-name="P35">38. ábra – Szövegblokk szerkesztése<text:tab/>72</text:p>
          <text:p text:style-name="P35">39. ábra – Szövegblokk mentése<text:tab/>73</text:p>
        </text:index-body>
      </text:illustration-index>
      <text:p text:style-name="npsh_3a__3a_Body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StarSymbol2" svg:font-family="StarSymbol, 'Arial Unicode MS'" style:font-charset="x-symbol"/>
    <style:font-face style:name="Symbol" svg:font-family="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OpenSymbol" svg:font-family="OpenSymbol"/>
    <style:font-face style:name="OpenSymbol2" svg:font-family="OpenSymbol, 'Arial Unicode MS'"/>
    <style:font-face style:name="StarSymbol1" svg:font-family="StarSymbol, 'Arial Unicode MS'"/>
    <style:font-face style:name="Tahoma1" svg:font-family="Tahoma"/>
    <style:font-face style:name="Courier New" svg:font-family="'Courier New'" style:font-family-generic="modern"/>
    <style:font-face style:name="Times new roman" svg:font-family="'Times new roman'" style:font-family-generic="roman"/>
    <style:font-face style:name="DejaVu Sans Condensed1" svg:font-family="'DejaVu Sans Condensed'" style:font-family-generic="swiss"/>
    <style:font-face style:name="Courier New1" svg:font-family="'Courier New'" style:font-family-generic="modern" style:font-pitch="fixed"/>
    <style:font-face style:name="Lucida Sans Unicode" svg:font-family="'Lucida Sans Unicode'" style:font-pitch="variable"/>
    <style:font-face style:name="OpenSymbol1" svg:font-family="OpenSymbol, 'Arial Unicode MS'" style:font-pitch="variable"/>
    <style:font-face style:name="Tahoma2" svg:font-family="Tahoma"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1"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2" svg:font-family="FreeSans" style:font-family-generic="swiss" style:font-pitch="variable"/>
    <style:font-face style:name="FreeSans1" svg:font-family="FreeSans" style:font-adornments="Félkövér" style:font-family-generic="swiss" style:font-pitch="variable"/>
    <style:font-face style:name="FreeSans" svg:font-family="FreeSans" style:font-adornments="Általános" style:font-family-generic="swiss" style:font-pitch="variable"/>
    <style:font-face style:name="Tahoma3" svg:font-family="Tahoma" style:font-family-generic="swiss" style:font-pitch="variable"/>
    <style:font-face style:name="Trebuchet MS" svg:font-family="'Trebuchet MS'"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hu" fo:country="HU"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hu" fo:country="HU" style:letter-kerning="true" style:font-name-asian="Arial Unicode MS" style:font-size-asian="10.5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DejaVu Sans"/>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name-complex="Tahoma1" style:font-size-complex="10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Standard" style:next-style-name="Standard" style:class="text">
      <style:paragraph-properties fo:margin-top="0.423cm" fo:margin-bottom="0.212cm" fo:keep-with-next="always">
        <style:tab-stops>
          <style:tab-stop style:position="0.635cm"/>
          <style:tab-stop style:position="1.27cm"/>
          <style:tab-stop style:position="1.905cm"/>
          <style:tab-stop style:position="2.54cm"/>
          <style:tab-stop style:position="3.175cm"/>
        </style:tab-stops>
      </style:paragraph-properties>
      <style:text-properties style:font-name="Arial1" fo:font-size="20pt" fo:font-weight="bold" style:font-size-asian="20pt" style:font-weight-asian="bold"/>
    </style:style>
    <style:style style:name="Heading_20_2" style:display-name="Heading 2" style:family="paragraph" style:parent-style-name="Standard" style:next-style-name="Standard" style:class="text">
      <style:paragraph-properties fo:margin-top="0.423cm" fo:margin-bottom="0.212cm" fo:keep-with-next="always"/>
      <style:text-properties style:font-name="Arial1" fo:font-size="16pt" fo:font-weight="bold" style:font-size-asian="16pt" style:font-weight-asian="bold"/>
    </style:style>
    <style:style style:name="Heading_20_3" style:display-name="Heading 3" style:family="paragraph" style:parent-style-name="Standard" style:next-style-name="Standard" style:class="text">
      <style:paragraph-properties fo:margin-top="0.423cm" fo:margin-bottom="0.106cm" fo:keep-with-next="always"/>
      <style:text-properties style:font-name="Arial1" fo:font-size="12pt" fo:font-weight="bold" style:font-size-asian="12pt" style:font-weight-asian="bold"/>
    </style:style>
    <style:style style:name="Heading_20_4" style:display-name="Heading 4" style:family="paragraph" style:parent-style-name="Standard" style:next-style-name="Standard" style:class="text">
      <style:paragraph-properties fo:margin-left="0.889cm" fo:margin-right="0cm" fo:margin-top="0.423cm" fo:margin-bottom="0.106cm" fo:text-indent="0cm" style:auto-text-indent="false" fo:keep-with-next="always"/>
      <style:text-properties style:font-name="Arial1" fo:font-size="12pt" fo:font-weight="bold" style:font-size-asian="12pt" style:font-weight-asian="bold"/>
    </style:style>
    <style:style style:name="Table_20_Contents" style:display-name="Table Contents" style:family="paragraph" style:parent-style-name="Standard" style:class="extra">
      <style:paragraph-properties text:number-lines="false" text:line-number="0"/>
    </style:style>
    <style:style style:name="dőlt" style:family="paragraph" style:parent-style-name="Standard">
      <style:text-properties fo:font-size="11pt" fo:font-style="italic" style:font-name-asian="Arial Unicode MS1" style:font-size-asian="11pt" style:font-style-asian="italic" style:font-style-complex="italic"/>
    </style:style>
    <style:style style:name="Footer" style:family="paragraph" style:parent-style-name="Standard" style:class="extra">
      <style:paragraph-properties fo:padding="0.101cm" fo:border-left="none" fo:border-right="none" fo:border-top="0.018cm solid #555753" fo:border-bottom="none" style:shadow="none" text:number-lines="false" text:line-number="0">
        <style:tab-stops>
          <style:tab-stop style:position="8.498cm" style:type="center"/>
          <style:tab-stop style:position="16.999cm" style:type="right"/>
        </style:tab-stops>
      </style:paragraph-properties>
      <style:text-properties fo:font-size="8pt"/>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635cm" fo:margin-right="0cm" fo:text-indent="0cm" style:auto-text-indent="false"/>
    </style:style>
    <style:style style:name="openSKM_5f_szöveg" style:display-name="openSKM_szöveg" style:family="paragraph" style:parent-style-name="Text_20_body">
      <style:paragraph-properties fo:margin-top="0.101cm" fo:margin-bottom="0.101cm" fo:orphans="2" fo:widows="2"/>
      <style:text-properties fo:font-size="13pt" style:font-size-asian="13pt"/>
    </style:style>
    <style:style style:name="openSKM_5f_magyarázat" style:display-name="openSKM_magyarázat" style:family="paragraph" style:parent-style-name="Text_20_body">
      <style:paragraph-properties fo:margin-left="1.251cm" fo:margin-right="0cm" fo:margin-top="0.101cm" fo:margin-bottom="0.101cm" fo:orphans="2" fo:widows="2" fo:text-indent="0cm" style:auto-text-indent="false"/>
      <style:text-properties fo:font-size="11.5pt" fo:font-style="italic" style:font-size-asian="11.5pt" style:font-style-asian="italic"/>
    </style:style>
    <style:style style:name="Contents_20_Heading" style:display-name="Contents Heading" style:family="paragraph" style:parent-style-name="npsh_3a__3a_Head1" style:next-style-name="Standard" style:default-outline-level="" style:list-style-name="" style:class="index" style:master-page-name="">
      <style:paragraph-properties fo:margin-top="0cm" fo:margin-bottom="1cm" style:page-number="auto" fo:break-before="auto" fo:break-after="auto" fo:background-color="transparent" fo:padding="0cm" fo:border="none" style:shadow="none" text:number-lines="false" text:line-number="0">
        <style:tab-stops/>
        <style:background-image/>
      </style:paragraph-properties>
    </style:style>
    <style:style style:name="Contents_20_2" style:display-name="Contents 2" style:family="paragraph" style:parent-style-name="Contents_20_1" style:class="index">
      <style:paragraph-properties fo:margin-left="1.251cm" fo:margin-right="0cm" fo:margin-top="0.071cm" fo:margin-bottom="0cm" fo:line-height="0.423cm" fo:orphans="2" fo:widows="2" fo:text-indent="0cm" style:auto-text-indent="false" fo:background-color="transparent">
        <style:tab-stops>
          <style:tab-stop style:position="1cm" style:leader-style="dotted" style:leader-text="."/>
          <style:tab-stop style:position="14.751cm" style:type="right" style:leader-style="dotted" style:leader-text="."/>
        </style:tab-stops>
        <style:background-image/>
      </style:paragraph-properties>
      <style:text-properties fo:font-variant="normal" fo:text-transform="none" fo:color="#2e3436" fo:font-size="8pt"/>
    </style:style>
    <style:style style:name="Contents_20_3" style:display-name="Contents 3" style:family="paragraph" style:parent-style-name="Contents_20_2" style:next-style-name="Contents_20_4" style:class="index" style:master-page-name="">
      <style:paragraph-properties fo:margin-left="2cm" fo:margin-right="0cm" fo:orphans="0" fo:widows="0" fo:text-indent="0cm" style:auto-text-indent="false" style:page-number="auto" style:shadow="none">
        <style:tab-stops>
          <style:tab-stop style:position="1cm" style:leader-style="dotted" style:leader-text="."/>
          <style:tab-stop style:position="13.751cm" style:type="right" style:leader-style="dotted" style:leader-text="."/>
        </style:tab-stops>
      </style:paragraph-properties>
      <style:text-properties fo:font-size="7pt"/>
    </style:style>
    <style:style style:name="Footnote" style:family="paragraph" style:parent-style-name="npsh_3a__3a_BodyText" style:class="extra" style:master-page-name="">
      <style:paragraph-properties style:page-number="auto"/>
      <style:text-properties fo:font-size="8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openSKM_5f_SZÖVEG" style:display-name="openSKM_SZÖVEG" style:family="paragraph" style:parent-style-name="Text_20_body">
      <style:paragraph-properties fo:margin-left="0cm" fo:margin-right="0cm" fo:margin-top="0.199cm" fo:margin-bottom="0.199cm" fo:line-height="110%" fo:text-align="justify" style:justify-single-word="false" fo:orphans="2" fo:widows="2" fo:text-indent="0cm" style:auto-text-indent="false"/>
      <style:text-properties style:use-window-font-color="true" style:font-name="Times new roman" fo:font-size="10pt" style:font-size-asian="10pt" style:font-size-complex="10pt"/>
    </style:style>
    <style:style style:name="openSKM_5f_MAGYARÁZAT" style:display-name="openSKM_MAGYARÁZAT" style:family="paragraph" style:parent-style-name="Text_20_body" style:master-page-name="">
      <style:paragraph-properties fo:margin-left="1.499cm" fo:margin-right="0cm" fo:margin-top="0.4cm" fo:margin-bottom="0.4cm" fo:text-align="justify" style:justify-single-word="false" fo:orphans="2" fo:widows="2" fo:text-indent="0cm" style:auto-text-indent="false" style:page-number="auto" fo:background-color="#d8e9e8" fo:padding="0.25cm" fo:border-left="0.141cm solid #007fb2" fo:border-right="none" fo:border-top="none" fo:border-bottom="none" style:join-border="false">
        <style:background-image/>
      </style:paragraph-properties>
      <style:text-properties style:use-window-font-color="true" fo:font-size="12pt" fo:font-style="italic" style:font-size-asian="12pt" style:font-style-asian="italic" style:font-size-complex="12pt"/>
    </style:style>
    <style:style style:name="openSKM_5f_GYAKORLÁS" style:display-name="openSKM_GYAKORLÁS" style:family="paragraph" style:parent-style-name="openSKM_5f_SZÖVEG">
      <style:paragraph-properties fo:margin-left="1.251cm" fo:margin-right="0cm" fo:margin-top="0.101cm" fo:margin-bottom="0.101cm" fo:text-align="justify" style:justify-single-word="false" fo:orphans="2" fo:widows="2" fo:text-indent="0cm" style:auto-text-indent="false" fo:background-color="#99ccff" fo:padding="0.4cm" fo:border="0.088cm solid #004586" style:shadow="none">
        <style:background-image/>
      </style:paragraph-properties>
      <style:text-properties style:use-window-font-color="true" style:font-name="Times New Roman" fo:font-style="italic" style:font-name-asian="Arial Unicode MS1" style:font-style-asian="italic" style:font-name-complex="Tahoma3" style:font-style-complex="italic"/>
    </style:style>
    <style:style style:name="openSKM_5f_nyomógomb" style:display-name="openSKM_nyomógomb" style:family="paragraph" style:parent-style-name="Standard">
      <style:paragraph-properties fo:margin-top="0.101cm" fo:margin-bottom="0.101cm" fo:orphans="2" fo:widows="2"/>
    </style:style>
    <style:style style:name="openSKM_5f_billentyü" style:display-name="openSKM_billentyü" style:family="paragraph" style:parent-style-name="openSKM_5f_MAGYARÁZAT">
      <style:paragraph-properties fo:orphans="2" fo:widows="2"/>
    </style:style>
    <style:style style:name="Contents_20_4" style:display-name="Contents 4" style:family="paragraph" style:parent-style-name="Contents_20_3" style:next-style-name="Standard" style:class="index">
      <style:paragraph-properties fo:margin-left="2.6cm" fo:margin-right="0cm" fo:orphans="2" fo:widows="2" fo:text-indent="0cm" style:auto-text-indent="false" style:shadow="none">
        <style:tab-stops>
          <style:tab-stop style:position="0cm" style:leader-style="dotted" style:leader-text="."/>
          <style:tab-stop style:position="12.751cm" style:type="right" style:leader-style="dotted" style:leader-text="."/>
        </style:tab-stops>
      </style:paragraph-properties>
    </style:style>
    <style:style style:name="openSKM_5f_programnév" style:display-name="openSKM_programnév" style:family="paragraph" style:parent-style-name="openSKM_5f_SZÖVEG">
      <style:text-properties fo:font-weight="bold" style:font-weight-asian="bold" style:font-weight-complex="bold"/>
    </style:style>
    <style:style style:name="Heading_20_5" style:display-name="Heading 5" style:family="paragraph" style:parent-style-name="Standard" style:next-style-name="Standard" style:class="text">
      <style:paragraph-properties fo:margin-left="1.27cm" fo:margin-right="0cm" fo:text-indent="0cm" style:auto-text-indent="false" fo:keep-with-next="always"/>
      <style:text-properties style:font-name="Arial1"/>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Contents_20_5" style:display-name="Contents 5" style:family="paragraph" style:parent-style-name="Contents_20_4" style:class="index">
      <style:paragraph-properties fo:margin-left="3cm" fo:margin-right="0cm" fo:text-indent="0cm" style:auto-text-indent="false">
        <style:tab-stops>
          <style:tab-stop style:position="14.801cm" style:type="right" style:leader-style="dotted" style:leader-text="."/>
        </style:tab-stops>
      </style:paragraph-properties>
      <style:text-properties fo:font-size="7pt"/>
    </style:style>
    <style:style style:name="Illustration" style:family="paragraph" style:parent-style-name="Caption" style:class="extra">
      <style:text-properties fo:font-variant="normal" fo:text-transform="none" fo:color="#2e3436" style:font-name="FreeSans" fo:font-size="8pt" fo:font-style="normal"/>
    </style:style>
    <style:style style:name="Frame_20_contents" style:display-name="Frame contents" style:family="paragraph" style:parent-style-name="Text_20_body" style:class="extra"/>
    <style:style style:name="Illustration_20_Index_20_Heading" style:display-name="Illustration Index Heading" style:family="paragraph" style:parent-style-name="Contents_20_Heading" style:class="index" style:master-page-name="">
      <style:paragraph-properties style:page-number="auto" fo:background-color="transparent" fo:padding="0cm" fo:border="none" style:shadow="none" text:number-lines="false" text:line-number="0">
        <style:background-image/>
      </style:paragraph-properties>
    </style:style>
    <style:style style:name="Illustration_20_Index_20_1" style:display-name="Illustration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Heading_20_6" style:display-name="Heading 6" style:family="paragraph" style:parent-style-name="Standard" style:next-style-name="Standard" style:class="text">
      <style:paragraph-properties fo:margin-left="1.27cm" fo:margin-right="0cm" fo:text-indent="0cm" style:auto-text-indent="false" fo:keep-with-next="always"/>
      <style:text-properties style:font-name="Arial1" fo:font-style="italic" style:font-style-asian="italic"/>
    </style:style>
    <style:style style:name="Heading_20_7" style:display-name="Heading 7" style:family="paragraph" style:parent-style-name="Standard" style:next-style-name="Standard" style:class="text">
      <style:paragraph-properties fo:margin-left="2.54cm" fo:margin-right="0cm" fo:text-indent="0cm" style:auto-text-indent="false" fo:keep-with-next="always"/>
      <style:text-properties style:font-name="Arial1" fo:font-size="9pt" fo:font-weight="bold" style:font-size-asian="9pt" style:font-weight-asian="bold"/>
    </style:style>
    <style:style style:name="Heading_20_8" style:display-name="Heading 8" style:family="paragraph" style:parent-style-name="Standard" style:next-style-name="Standard" style:class="text">
      <style:paragraph-properties fo:margin-left="2.54cm" fo:margin-right="0cm" fo:text-indent="0cm" style:auto-text-indent="false" fo:keep-with-next="always"/>
      <style:text-properties style:font-name="Arial1" fo:font-size="9pt" style:text-underline-style="solid" style:text-underline-width="auto" style:text-underline-color="font-color" fo:font-weight="bold" style:font-size-asian="9pt" style:font-weight-asian="bold"/>
    </style:style>
    <style:style style:name="Heading_20_9" style:display-name="Heading 9" style:family="paragraph" style:parent-style-name="Standard" style:next-style-name="Standard" style:class="text">
      <style:paragraph-properties fo:margin-left="5.08cm" fo:margin-right="0cm" fo:margin-top="0.423cm" fo:margin-bottom="0.106cm" fo:text-indent="0cm" style:auto-text-indent="false"/>
      <style:text-properties style:font-name="Arial1" fo:font-size="8pt" fo:font-style="italic" style:text-underline-style="solid" style:text-underline-width="auto" style:text-underline-color="font-color" style:font-size-asian="8pt" style:font-style-asian="italic"/>
    </style:style>
    <style:style style:name="Heading_20_10" style:display-name="Heading 10" style:family="paragraph" style:parent-style-name="Heading" style:next-style-name="Text_20_body" style:class="text">
      <style:text-properties fo:font-size="75%" fo:font-weight="bold" style:font-size-asian="75%" style:font-weight-asian="bold" style:font-size-complex="75%" style:font-weight-complex="bold"/>
    </style:style>
    <style:style style:name="Text" style:family="paragraph" style:parent-style-name="Caption" style:class="extra"/>
    <style:style style:name="Contents_20_1" style:display-name="Contents 1" style:family="paragraph" style:parent-style-name="Standard" style:class="index" style:master-page-name="">
      <style:paragraph-properties fo:margin-left="0.501cm" fo:margin-right="0cm" fo:margin-top="0.212cm" fo:margin-bottom="0.106cm" fo:line-height="0.423cm" fo:orphans="2" fo:widows="2" fo:text-indent="0cm" style:auto-text-indent="false" style:page-number="auto" fo:background-color="transparent" style:shadow="none">
        <style:tab-stops>
          <style:tab-stop style:position="0.75cm" style:leader-style="dotted" style:leader-text="."/>
          <style:tab-stop style:position="15.501cm" style:type="right" style:leader-style="dotted" style:leader-text="."/>
        </style:tab-stops>
        <style:background-image/>
      </style:paragraph-properties>
      <style:text-properties fo:text-transform="uppercase" fo:color="#007fb2" style:font-name="FreeSans1" fo:font-size="9pt" fo:language="hu" fo:country="HU" fo:font-weight="bold" style:font-name-asian="Times New Roman2" style:font-size-asian="10pt" style:language-asian="zxx" style:country-asian="none" style:font-weight-asian="bold" style:font-name-complex="Times New Roman2" style:font-size-complex="10pt" style:language-complex="ar" style:country-complex="SA"/>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302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3.802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303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2.804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305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npsh_3a__3a_BodyText" style:display-name="npsh::BodyText" style:family="paragraph" style:master-page-name="">
      <style:paragraph-properties fo:margin-left="0cm" fo:margin-right="0cm" fo:margin-top="0.199cm" fo:margin-bottom="0.199cm" fo:line-height="110%" fo:text-align="justify" style:justify-single-word="false" fo:keep-together="auto" fo:orphans="2" fo:widows="2" fo:hyphenation-ladder-count="2" fo:text-indent="0cm" style:auto-text-indent="false" style:page-number="auto" fo:background-color="transparent" style:shadow="none">
        <style:tab-stops/>
        <style:background-image/>
      </style:paragraph-properties>
      <style:text-properties fo:color="#2e3436" style:font-name="Times New Roman1" fo:font-size="10pt" fo:letter-spacing="normal" fo:language="hu" fo:country="HU" fo:font-style="normal" style:text-underline-style="none" fo:font-weight="normal" style:font-name-asian="Times New Roman2" style:font-size-asian="12pt" style:font-style-asian="normal" style:font-weight-asian="normal" style:font-name-complex="Times New Roman2" style:font-size-complex="12pt" style:language-complex="ar" style:country-complex="SA" style:font-style-complex="normal" style:font-weight-complex="normal" fo:hyphenate="true" fo:hyphenation-remain-char-count="5" fo:hyphenation-push-char-count="5"/>
    </style:style>
    <style:style style:name="npsh_3a__3a_BulletList" style:display-name="npsh::BulletList" style:family="paragraph" style:parent-style-name="npsh_3a__3a_BodyText" style:list-style-name="List_20_1">
      <style:paragraph-properties fo:margin-left="1cm" fo:margin-right="0.101cm" fo:margin-top="0.141cm" fo:margin-bottom="0cm" fo:text-align="justify" style:justify-single-word="false" fo:keep-together="always" fo:orphans="0" fo:widows="0" fo:text-indent="0cm" style:auto-text-indent="true">
        <style:tab-stops/>
      </style:paragraph-properties>
    </style:style>
    <style:style style:name="npsh_3a__3a_Head1" style:display-name="npsh::Head1" style:family="paragraph" style:parent-style-name="Standard" style:next-style-name="npsh_3a__3a_BodyText" style:default-outline-level="1" style:list-style-name="Outline" style:master-page-name="">
      <style:paragraph-properties fo:margin-top="3cm" fo:margin-bottom="1cm" fo:text-align="start" style:justify-single-word="false" fo:orphans="0" fo:widows="0" style:page-number="auto" fo:break-before="auto" fo:break-after="auto" fo:background-color="transparent" style:shadow="none" fo:keep-with-next="always" text:number-lines="false" text:line-number="0">
        <style:tab-stops/>
        <style:background-image/>
      </style:paragraph-properties>
      <style:text-properties fo:color="#007fb2" style:font-name="DejaVu Sans" fo:font-size="24pt" fo:letter-spacing="normal" fo:language="hu" fo:country="HU" fo:font-weight="normal" style:font-name-asian="Times New Roman2" style:font-size-asian="26pt" style:font-weight-asian="bold" style:font-name-complex="Times New Roman2" style:font-size-complex="10pt" style:language-complex="ar" style:country-complex="SA"/>
    </style:style>
    <style:style style:name="npsh_3a__3a_Head2" style:display-name="npsh::Head2" style:family="paragraph" style:parent-style-name="npsh_3a__3a_Head1" style:next-style-name="npsh_3a__3a_BodyText" style:default-outline-level="2" style:list-style-name="Outline" style:master-page-name="">
      <style:paragraph-properties fo:margin-top="0.3cm" fo:margin-bottom="0cm" fo:orphans="0" fo:widows="0" style:page-number="auto" fo:break-before="auto" fo:break-after="auto" fo:background-color="transparent" fo:padding="0cm" fo:border="none" style:shadow="none" fo:keep-with-next="always">
        <style:tab-stops/>
        <style:background-image/>
      </style:paragraph-properties>
      <style:text-properties fo:text-transform="uppercase" style:font-name="Arial Black" fo:font-size="11pt" fo:font-weight="900"/>
    </style:style>
    <style:style style:name="npsh_3a__3a_Head3" style:display-name="npsh::Head3" style:family="paragraph" style:parent-style-name="npsh_3a__3a_Head2" style:next-style-name="npsh_3a__3a_BodyText" style:default-outline-level="3" style:list-style-name="Outline" style:master-page-name="">
      <style:paragraph-properties fo:margin-top="0.7cm" fo:margin-bottom="0cm" fo:orphans="0" fo:widows="0" style:page-number="auto" fo:break-before="auto" fo:break-after="auto" fo:background-color="transparent" fo:padding="0cm" fo:border="none" style:shadow="none" fo:keep-with-next="always">
        <style:tab-stops/>
        <style:background-image/>
      </style:paragraph-properties>
      <style:text-properties fo:font-variant="normal" fo:text-transform="none" style:font-name="DejaVu Sans Condensed" fo:font-size="12pt" fo:font-weight="normal"/>
    </style:style>
    <style:style style:name="npsh_3a__3a_Head4" style:display-name="npsh::Head4" style:family="paragraph" style:parent-style-name="npsh_3a__3a_Head3" style:next-style-name="npsh_3a__3a_BodyText" style:default-outline-level="4" style:list-style-name="Outline" style:master-page-name="">
      <style:paragraph-properties fo:margin-left="0.4cm" fo:margin-right="0cm" fo:margin-top="0.4cm" fo:margin-bottom="0cm" fo:text-indent="0cm" style:auto-text-indent="false" style:page-number="auto"/>
      <style:text-properties fo:font-size="10.5pt"/>
    </style:style>
    <style:style style:name="npsh_3a__3a_TableBodyText" style:display-name="npsh::TableBodyText" style:family="paragraph">
      <style:paragraph-properties fo:margin-left="0.101cm" fo:margin-right="0.101cm" fo:margin-top="0cm" fo:margin-bottom="0cm" fo:orphans="0" fo:widows="0" fo:text-indent="0cm" style:auto-text-indent="false" style:vertical-align="middle"/>
      <style:text-properties fo:color="#555753" style:font-name="DejaVu Sans1" fo:font-size="8pt" fo:language="hu" fo:country="HU" fo:font-weight="normal" style:font-name-asian="Times New Roman2" style:font-size-asian="8pt" style:font-name-complex="Times New Roman2" style:font-size-complex="10pt" style:language-complex="ar" style:country-complex="SA"/>
    </style:style>
    <style:style style:name="npsh_3a__3a_TableBulletList" style:display-name="npsh::TableBulletList" style:family="paragraph" style:parent-style-name="npsh_3a__3a_TableBodyText">
      <style:paragraph-properties fo:margin-left="0.101cm" fo:margin-right="0cm" fo:margin-top="0.139cm" fo:margin-bottom="0cm" fo:orphans="0" fo:widows="0" fo:text-indent="0cm" style:auto-text-indent="false" fo:background-color="transparent">
        <style:tab-stops/>
        <style:background-image/>
      </style:paragraph-properties>
      <style:text-properties fo:color="#555753" style:font-name="DejaVu Sans" fo:font-size="8pt" fo:language="hu" fo:country="HU" style:font-name-asian="Times New Roman2" style:font-size-asian="8pt" style:font-name-complex="Times New Roman2" style:font-size-complex="10pt" style:language-complex="ar" style:country-complex="SA"/>
    </style:style>
    <style:style style:name="npsh_3a__3a_TableHead" style:display-name="npsh::TableHead" style:family="paragraph" style:parent-style-name="npsh_3a__3a_BodyText" style:next-style-name="npsh_3a__3a_BodyText" style:master-page-name="">
      <style:paragraph-properties fo:margin-left="0.101cm" fo:margin-right="0cm" fo:margin-top="0cm" fo:margin-bottom="0cm" fo:text-align="start" style:justify-single-word="false" fo:orphans="0" fo:widows="0" fo:text-indent="0cm" style:auto-text-indent="false" style:page-number="auto" fo:background-color="transparent" fo:padding="0cm" fo:border="none" style:shadow="none">
        <style:tab-stops/>
        <style:drop-cap/>
        <style:background-image/>
      </style:paragraph-properties>
      <style:text-properties fo:text-transform="lowercase" fo:color="#e00000" fo:font-size="8pt" fo:font-weight="bold"/>
    </style:style>
    <style:style style:name="npsh_3a__3a_BodyTextIndented" style:display-name="npsh::BodyTextIndented" style:family="paragraph" style:parent-style-name="npsh_3a__3a_BodyText" style:master-page-name="">
      <style:paragraph-properties fo:margin-left="3.175cm" fo:margin-right="0cm" fo:margin-top="0.071cm" fo:margin-bottom="0.212cm" fo:text-align="justify" style:justify-single-word="false" fo:keep-together="always" fo:orphans="0" fo:widows="0" fo:text-indent="0cm" style:auto-text-indent="false" style:page-number="auto"/>
      <style:text-properties fo:color="#555753" style:font-name="DejaVu Sans" fo:font-size="8pt" fo:language="hu" fo:country="HU" style:font-name-asian="Times New Roman2" style:font-size-asian="10pt" style:font-name-complex="Times New Roman2" style:font-size-complex="10pt" style:language-complex="ar" style:country-complex="SA"/>
    </style:style>
    <style:style style:name="npsh_3a__3a_CommandLine" style:display-name="npsh::CommandLine" style:family="paragraph" style:next-style-name="npsh_3a__3a_BodyText">
      <style:paragraph-properties fo:margin-left="3.17cm" fo:margin-right="0cm" fo:margin-top="0.035cm" fo:margin-bottom="0.035cm" fo:line-height="0.353cm" fo:keep-together="always" fo:orphans="0" fo:widows="0" fo:text-indent="0cm" style:auto-text-indent="false"/>
      <style:text-properties fo:color="#2e3436" style:font-name="Courier New" fo:font-size="9pt" fo:language="hu" fo:country="HU" style:font-name-asian="Times New Roman2" style:font-size-asian="9pt" style:font-name-complex="Times New Roman2" style:font-size-complex="10pt" style:language-complex="ar" style:country-complex="SA"/>
    </style:style>
    <style:style style:name="npsh_3a__3a_Lista" style:display-name="npsh::Lista" style:family="paragraph" style:parent-style-name="Standard">
      <style:paragraph-properties fo:margin-left="2.499cm" fo:margin-right="0cm" fo:margin-top="0.035cm" fo:margin-bottom="0.035cm" fo:line-height="0.423cm" fo:text-align="justify" style:justify-single-word="false" fo:text-indent="-0.6cm" style:auto-text-indent="false"/>
      <style:text-properties fo:color="#555753" fo:font-size="8pt"/>
    </style:style>
    <style:style style:name="npsh_3a__3a_Lista2" style:display-name="npsh::Lista2" style:family="paragraph" style:parent-style-name="npsh_3a__3a_Lista">
      <style:paragraph-properties fo:margin-left="3.101cm" fo:margin-right="0cm" fo:text-indent="-0.6cm" style:auto-text-indent="false"/>
    </style:style>
    <style:style style:name="npsh_3a__3a_BulletListIndented" style:display-name="npsh::BulletListIndented" style:family="paragraph" style:parent-style-name="npsh_3a__3a_BulletList">
      <style:paragraph-properties fo:margin-left="3.81cm" fo:margin-right="0cm" fo:text-indent="-0.635cm" style:auto-text-indent="false"/>
    </style:style>
    <style:style style:name="npsh_3a__3a_Figyelem" style:display-name="npsh::Figyelem" style:family="paragraph" style:parent-style-name="Standard" style:master-page-name="">
      <style:paragraph-properties fo:margin-left="1.499cm" fo:margin-right="0cm" fo:margin-top="0.101cm" fo:margin-bottom="0.101cm" fo:line-height="110%" fo:text-align="justify" style:justify-single-word="false" fo:keep-together="always" fo:orphans="0" fo:widows="0" fo:text-indent="0cm" style:auto-text-indent="false" style:page-number="auto" fo:background-color="#eeeeec" fo:padding="0.4cm" fo:border-left="0.141cm solid #007fb2" fo:border-right="0.002cm solid #eeeeec" fo:border-top="0.002cm solid #eeeeec" fo:border-bottom="0.002cm solid #eeeeec" style:shadow="none">
        <style:tab-stops/>
        <style:background-image/>
      </style:paragraph-properties>
      <style:text-properties fo:color="#2e3436" style:font-name="Times New Roman1" fo:font-size="10pt" fo:font-style="italic" fo:font-weight="normal"/>
    </style:style>
    <style:style style:name="npsh_3a__3a_Lista4" style:display-name="npsh::Lista4" style:family="paragraph" style:parent-style-name="Standard">
      <style:paragraph-properties fo:margin-left="4.2cm" fo:margin-right="0cm" fo:margin-top="0.035cm" fo:margin-bottom="0.035cm" fo:line-height="0.423cm" fo:text-align="justify" style:justify-single-word="false" fo:text-indent="-0.6cm" style:auto-text-indent="false"/>
      <style:text-properties fo:color="#000000"/>
    </style:style>
    <style:style style:name="npsh_3a__3a_Lista3" style:display-name="npsh::Lista3" style:family="paragraph" style:parent-style-name="Standard">
      <style:paragraph-properties fo:margin-left="3.6cm" fo:margin-right="0cm" fo:margin-top="0.035cm" fo:margin-bottom="0.035cm" fo:line-height="0.423cm" fo:text-align="justify" style:justify-single-word="false" fo:text-indent="-0.6cm" style:auto-text-indent="false">
        <style:tab-stops>
          <style:tab-stop style:position="1.956cm"/>
        </style:tab-stops>
      </style:paragraph-properties>
      <style:text-properties fo:color="#555753" fo:font-size="8pt"/>
    </style:style>
    <style:style style:name="Table_20_Contents_20__28_user_29_" style:display-name="Table Contents (user)" style:family="paragraph" style:parent-style-name="Text_20_body">
      <style:paragraph-properties fo:margin-top="0.106cm" fo:margin-bottom="0.106cm" fo:text-align="start" style:justify-single-word="false" fo:orphans="0" fo:widows="0"/>
      <style:text-properties fo:color="#555753" style:font-name="DejaVu Sans1" fo:font-size="9pt" fo:font-weight="150" style:font-size-asian="9pt" style:font-name-complex="Times New Roman" style:font-weight-complex="normal"/>
    </style:style>
    <style:style style:name="npsh_3a__3a_Title" style:display-name="npsh::Title" style:family="paragraph" style:parent-style-name="npsh_3a__3a_BodyText" style:auto-update="true" style:master-page-name="">
      <style:paragraph-properties fo:margin-left="4.618cm" fo:margin-right="0.007cm" fo:margin-top="7.999cm" fo:margin-bottom="2cm" fo:line-height="100%" fo:text-align="start" style:justify-single-word="false" fo:hyphenation-ladder-count="2" fo:text-indent="0cm" style:auto-text-indent="false" style:page-number="auto" fo:background-color="#c3dfe0" fo:padding="0.75cm" fo:border="0.176cm solid #c3dfe0" style:shadow="none">
        <style:tab-stops/>
        <style:background-image/>
      </style:paragraph-properties>
      <style:text-properties fo:color="#007fb2" style:font-name="DejaVu Sans1" fo:font-size="28pt" fo:font-style="normal" style:text-underline-style="none" fo:font-weight="normal" style:font-style-asian="normal" style:font-weight-asian="normal" style:font-style-complex="normal" style:font-weight-complex="normal" fo:hyphenate="false" fo:hyphenation-remain-char-count="5" fo:hyphenation-push-char-count="5"/>
    </style:style>
    <style:style style:name="npsh_3a__3a_SubTitle" style:display-name="npsh::SubTitle" style:family="paragraph" style:parent-style-name="npsh_3a__3a_Title" style:master-page-name="">
      <style:paragraph-properties fo:margin-left="0cm" fo:margin-right="0cm" fo:margin-top="5.001cm" fo:margin-bottom="2cm" fo:text-align="end" style:justify-single-word="false" fo:text-indent="0cm" style:auto-text-indent="false" style:page-number="auto" fo:background-color="#c3dfe0">
        <style:tab-stops/>
        <style:background-image/>
      </style:paragraph-properties>
      <style:text-properties fo:color="#555753" fo:font-size="18pt"/>
    </style:style>
    <style:style style:name="Header_20_left" style:display-name="Header left"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npsh_3a__3a_SubHeader" style:display-name="npsh::SubHeader" style:family="paragraph" style:parent-style-name="npsh_3a__3a_BodyText" style:master-page-name="">
      <style:paragraph-properties fo:line-height="100%" style:page-number="auto" fo:background-color="transparent" style:shadow="none">
        <style:tab-stops/>
        <style:background-image/>
      </style:paragraph-properties>
      <style:text-properties fo:color="#555753" fo:font-size="6pt" fo:letter-spacing="normal" fo:font-weight="bold" style:letter-kerning="true"/>
    </style:style>
    <style:style style:name="npsh_3a__3a_Picture" style:display-name="npsh::Picture" style:family="paragraph" style:parent-style-name="npsh_3a__3a_BodyText" style:next-style-name="npsh_3a__3a_PictureTitle" style:master-page-name="">
      <style:paragraph-properties fo:line-height="100%" fo:text-align="center" style:justify-single-word="false" fo:orphans="0" fo:widows="0" fo:hyphenation-ladder-count="2" style:page-number="auto" fo:background-color="#d3d7cf" fo:padding-left="0.25cm" fo:padding-right="0.25cm" fo:padding-top="0.951cm" fo:padding-bottom="0.25cm" fo:border="0.002cm solid #d3d7cf" style:shadow="none" fo:keep-with-next="always">
        <style:tab-stops/>
        <style:background-image/>
      </style:paragraph-properties>
      <style:text-properties fo:hyphenate="false" fo:hyphenation-remain-char-count="5" fo:hyphenation-push-char-count="5"/>
    </style:style>
    <style:style style:name="npsh_3a__3a_BodyTestSmall" style:display-name="npsh::BodyTestSmall" style:family="paragraph" style:parent-style-name="npsh_3a__3a_BodyText" style:next-style-name="npsh_3a__3a_BodyText" style:master-page-name="">
      <style:paragraph-properties fo:line-height="100%" style:page-number="auto" style:shadow="none"/>
      <style:text-properties fo:font-size="7pt"/>
    </style:style>
    <style:style style:name="Table_20_index_20_1" style:display-name="Table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npsh_3a__3a_PictureTitle" style:display-name="npsh::PictureTitle" style:family="paragraph" style:parent-style-name="npsh_3a__3a_Picture" style:master-page-name="">
      <style:paragraph-properties fo:keep-together="always" style:page-number="auto" fo:background-color="#d3d7cf" fo:keep-with-next="auto">
        <style:background-image/>
      </style:paragraph-properties>
      <style:text-properties style:font-name="FreeSans" fo:font-size="8pt"/>
    </style:style>
    <style:style style:name="npsh_3a__3a_Head5" style:display-name="npsh::Head5" style:family="paragraph" style:parent-style-name="npsh_3a__3a_Head4" style:next-style-name="npsh_3a__3a_BodyText" style:default-outline-level="5" style:list-style-name="Outline" style:master-page-name="">
      <style:paragraph-properties style:page-number="auto" fo:background-color="transparent" style:shadow="none">
        <style:tab-stops/>
        <style:background-image/>
      </style:paragraph-properties>
      <style:text-properties fo:font-size="9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Contents_20_Heading" style:class="index" style:master-page-name="">
      <style:paragraph-properties fo:margin-left="0cm" fo:margin-right="0cm" fo:text-indent="0cm" style:auto-text-indent="false" style:page-number="auto" text:number-lines="false" text:line-number="0"/>
    </style:style>
    <style:style style:name="npsh_3a__3a_TableTitle" style:display-name="npsh::TableTitle" style:family="paragraph" style:parent-style-name="npsh_3a__3a_PictureTitle" style:master-page-name="">
      <style:paragraph-properties fo:margin-left="0cm" fo:margin-right="0.101cm" fo:text-align="end" style:justify-single-word="false" fo:keep-together="always" fo:text-indent="0cm" style:auto-text-indent="false" style:page-number="auto" fo:keep-with-next="auto"/>
    </style:style>
    <style:style style:name="npsh_3a__3a_Header" style:display-name="npsh::Header" style:family="paragraph" style:parent-style-name="npsh_3a__3a_BodyText" style:master-page-name="">
      <style:paragraph-properties fo:margin-top="0cm" fo:margin-bottom="0cm" style:page-number="auto" fo:background-color="transparent" fo:padding="0cm" fo:border="none" style:shadow="none">
        <style:tab-stops/>
        <style:background-image/>
      </style:paragraph-properties>
      <style:text-properties fo:color="#555753"/>
    </style:style>
    <style:style style:name="npsh_3a__3a_BodyTextLeft" style:display-name="npsh::BodyTextLeft" style:family="paragraph" style:parent-style-name="npsh_3a__3a_BodyText">
      <style:paragraph-properties fo:text-align="start" style:justify-single-word="false"/>
    </style:style>
    <style:style style:name="címsor_5f_Ildi" style:display-name="címsor_Ildi" style:family="paragraph" style:parent-style-name="npsh_3a__3a_Head2" style:default-outline-level="1" style:list-style-name="">
      <style:text-properties fo:font-size="16pt" style:font-size-complex="16pt"/>
    </style:style>
    <style:style style:name="Absatz-Standardschriftart" style:family="text"/>
    <style:style style:name="WW-Absatz-Standardschriftart" style:family="text"/>
    <style:style style:name="WW-Absatz-Standardschriftart1" style:family="text"/>
    <style:style style:name="WW8Num3z0" style:family="text">
      <style:text-properties style:font-name="Symbol" style:font-name-complex="OpenSymbol2"/>
    </style:style>
    <style:style style:name="WW8Num4z0" style:family="text">
      <style:text-properties style:font-name="Symbol" style:font-name-complex="OpenSymbol2"/>
    </style:style>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KÉPERNYŐRŐL" style:family="text">
      <style:text-properties style:font-name="Arial Narrow"/>
    </style:style>
    <style:style style:name="Névtelen1"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Végjegyzet-karakterek" style:family="text"/>
    <style:style style:name="GOMB" style:family="text">
      <style:text-properties fo:background-color="#b3b3b3"/>
    </style:style>
    <style:style style:name="Endnote_20_anchor" style:display-name="Endnote anchor" style:family="text">
      <style:text-properties style:text-position="super 58%"/>
    </style:style>
    <style:style style:name="Numbering_20_Symbols" style:display-name="Numbering Symbols" style:family="text"/>
    <style:style style:name="SZÓTÁR" style:family="text">
      <style:text-properties style:text-underline-style="solid" style:text-underline-type="double" style:text-underline-width="auto" style:text-underline-color="font-color"/>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MODULHIVATKOZÁS" style:family="text">
      <style:text-properties style:text-underline-style="solid" style:text-underline-width="bold" style:text-underline-color="font-color" fo:background-color="transparent"/>
    </style:style>
    <style:style style:name="TÁRGYMUTATÓ-HIVATKOZÁS" style:family="text">
      <style:text-properties style:text-underline-style="dotted" style:text-underline-width="bold" style:text-underline-color="font-color"/>
    </style:style>
    <style:style style:name="MÁS_20_FÜZET" style:display-name="MÁS FÜZET" style:family="text">
      <style:text-properties style:text-position="sub 58%" style:text-rotation-angle="90" style:text-rotation-scale="line-height"/>
    </style:style>
    <style:style style:name="WW8Num2z0" style:family="text">
      <style:text-properties style:font-name="Symbol1" style:font-name-complex="OpenSymbol1"/>
    </style:style>
    <style:style style:name="Teletype" style:family="text">
      <style:text-properties style:font-name="Courier New1" style:font-name-asian="Courier New1" style:font-name-complex="Courier New1"/>
    </style:style>
    <style:style style:name="OpenSKM_5f_menü" style:display-name="OpenSKM_menü" style:family="text" style:parent-style-name="Teletype">
      <style:text-properties style:font-name="Arial Narrow1" fo:font-size="11.5pt" fo:background-color="transparent" style:font-size-asian="10.5pt"/>
    </style:style>
    <style:style style:name="Emphasis" style:family="text">
      <style:text-properties fo:font-style="italic" style:font-style-asian="italic" style:font-style-complex="italic"/>
    </style:style>
    <style:style style:name="npsh_3a__3a_kepernyogomb" style:display-name="npsh::kepernyogomb" style:family="text" style:parent-style-name="KÉPERNYŐRŐL">
      <style:text-properties fo:color="#2e3436" style:font-name="FreeSans2" fo:font-size="10pt" fo:font-style="normal" fo:font-weight="normal" fo:background-color="#d0e4a6" style:font-style-asian="normal" style:language-complex="zxx" style:country-complex="none" style:font-style-complex="normal"/>
    </style:style>
    <style:style style:name="RTF_5f_Num_20_2_20_1" style:display-name="RTF_Num 2 1" style:family="text">
      <style:text-properties style:font-name="StarSymbol1" fo:font-size="9pt" style:font-name-asian="StarSymbol1" style:font-size-asian="9pt" style:font-name-complex="StarSymbol1" style:font-size-complex="9pt"/>
    </style:style>
    <style:style style:name="RTF_5f_Num_20_2_20_2" style:display-name="RTF_Num 2 2" style:family="text">
      <style:text-properties style:font-name="StarSymbol1" fo:font-size="9pt" style:font-name-asian="StarSymbol1" style:font-size-asian="9pt" style:font-name-complex="StarSymbol1" style:font-size-complex="9pt"/>
    </style:style>
    <style:style style:name="RTF_5f_Num_20_2_20_3" style:display-name="RTF_Num 2 3" style:family="text">
      <style:text-properties style:font-name="StarSymbol1" fo:font-size="9pt" style:font-name-asian="StarSymbol1" style:font-size-asian="9pt" style:font-name-complex="StarSymbol1" style:font-size-complex="9pt"/>
    </style:style>
    <style:style style:name="RTF_5f_Num_20_2_20_4" style:display-name="RTF_Num 2 4" style:family="text">
      <style:text-properties style:font-name="StarSymbol1" fo:font-size="9pt" style:font-name-asian="StarSymbol1" style:font-size-asian="9pt" style:font-name-complex="StarSymbol1" style:font-size-complex="9pt"/>
    </style:style>
    <style:style style:name="RTF_5f_Num_20_2_20_5" style:display-name="RTF_Num 2 5" style:family="text">
      <style:text-properties style:font-name="StarSymbol1" fo:font-size="9pt" style:font-name-asian="StarSymbol1" style:font-size-asian="9pt" style:font-name-complex="StarSymbol1" style:font-size-complex="9pt"/>
    </style:style>
    <style:style style:name="RTF_5f_Num_20_2_20_6" style:display-name="RTF_Num 2 6" style:family="text">
      <style:text-properties style:font-name="StarSymbol1" fo:font-size="9pt" style:font-name-asian="StarSymbol1" style:font-size-asian="9pt" style:font-name-complex="StarSymbol1" style:font-size-complex="9pt"/>
    </style:style>
    <style:style style:name="RTF_5f_Num_20_2_20_7" style:display-name="RTF_Num 2 7" style:family="text">
      <style:text-properties style:font-name="StarSymbol1" fo:font-size="9pt" style:font-name-asian="StarSymbol1" style:font-size-asian="9pt" style:font-name-complex="StarSymbol1" style:font-size-complex="9pt"/>
    </style:style>
    <style:style style:name="RTF_5f_Num_20_2_20_8" style:display-name="RTF_Num 2 8" style:family="text">
      <style:text-properties style:font-name="StarSymbol1" fo:font-size="9pt" style:font-name-asian="StarSymbol1" style:font-size-asian="9pt" style:font-name-complex="StarSymbol1" style:font-size-complex="9pt"/>
    </style:style>
    <style:style style:name="RTF_5f_Num_20_2_20_9" style:display-name="RTF_Num 2 9" style:family="text">
      <style:text-properties style:font-name="StarSymbol1" fo:font-size="9pt" style:font-name-asian="StarSymbol1" style:font-size-asian="9pt" style:font-name-complex="StarSymbol1" style:font-size-complex="9pt"/>
    </style:style>
    <style:style style:name="RTF_5f_Num_20_2_20_10" style:display-name="RTF_Num 2 10" style:family="text">
      <style:text-properties style:font-name="StarSymbol1" fo:font-size="9pt" style:font-name-asian="StarSymbol1" style:font-size-asian="9pt" style:font-name-complex="StarSymbol1" style:font-size-complex="9pt"/>
    </style:style>
    <style:style style:name="RTF_5f_Num_20_3_20_1" style:display-name="RTF_Num 3 1" style:family="text">
      <style:text-properties style:font-name="StarSymbol1" fo:font-size="9pt" style:font-name-asian="StarSymbol1" style:font-size-asian="9pt" style:font-name-complex="StarSymbol1" style:font-size-complex="9pt"/>
    </style:style>
    <style:style style:name="RTF_5f_Num_20_3_20_2" style:display-name="RTF_Num 3 2" style:family="text">
      <style:text-properties style:font-name="StarSymbol1" fo:font-size="9pt" style:font-name-asian="StarSymbol1" style:font-size-asian="9pt" style:font-name-complex="StarSymbol1" style:font-size-complex="9pt"/>
    </style:style>
    <style:style style:name="RTF_5f_Num_20_3_20_3" style:display-name="RTF_Num 3 3" style:family="text">
      <style:text-properties style:font-name="StarSymbol1" fo:font-size="9pt" style:font-name-asian="StarSymbol1" style:font-size-asian="9pt" style:font-name-complex="StarSymbol1" style:font-size-complex="9pt"/>
    </style:style>
    <style:style style:name="RTF_5f_Num_20_3_20_4" style:display-name="RTF_Num 3 4" style:family="text">
      <style:text-properties style:font-name="StarSymbol1" fo:font-size="9pt" style:font-name-asian="StarSymbol1" style:font-size-asian="9pt" style:font-name-complex="StarSymbol1" style:font-size-complex="9pt"/>
    </style:style>
    <style:style style:name="RTF_5f_Num_20_3_20_5" style:display-name="RTF_Num 3 5" style:family="text">
      <style:text-properties style:font-name="StarSymbol1" fo:font-size="9pt" style:font-name-asian="StarSymbol1" style:font-size-asian="9pt" style:font-name-complex="StarSymbol1" style:font-size-complex="9pt"/>
    </style:style>
    <style:style style:name="RTF_5f_Num_20_3_20_6" style:display-name="RTF_Num 3 6" style:family="text">
      <style:text-properties style:font-name="StarSymbol1" fo:font-size="9pt" style:font-name-asian="StarSymbol1" style:font-size-asian="9pt" style:font-name-complex="StarSymbol1" style:font-size-complex="9pt"/>
    </style:style>
    <style:style style:name="RTF_5f_Num_20_3_20_7" style:display-name="RTF_Num 3 7" style:family="text">
      <style:text-properties style:font-name="StarSymbol1" fo:font-size="9pt" style:font-name-asian="StarSymbol1" style:font-size-asian="9pt" style:font-name-complex="StarSymbol1" style:font-size-complex="9pt"/>
    </style:style>
    <style:style style:name="RTF_5f_Num_20_3_20_8" style:display-name="RTF_Num 3 8" style:family="text">
      <style:text-properties style:font-name="StarSymbol1" fo:font-size="9pt" style:font-name-asian="StarSymbol1" style:font-size-asian="9pt" style:font-name-complex="StarSymbol1" style:font-size-complex="9pt"/>
    </style:style>
    <style:style style:name="RTF_5f_Num_20_3_20_9" style:display-name="RTF_Num 3 9" style:family="text">
      <style:text-properties style:font-name="StarSymbol1" fo:font-size="9pt" style:font-name-asian="StarSymbol1" style:font-size-asian="9pt" style:font-name-complex="StarSymbol1" style:font-size-complex="9pt"/>
    </style:style>
    <style:style style:name="RTF_5f_Num_20_3_20_10" style:display-name="RTF_Num 3 10" style:family="text">
      <style:text-properties style:font-name="StarSymbol1" fo:font-size="9pt" style:font-name-asian="StarSymbol1" style:font-size-asian="9pt" style:font-name-complex="StarSymbol1" style:font-size-complex="9pt"/>
    </style:style>
    <style:style style:name="Bullet_20_Symbols_20__28_user_29_" style:display-name="Bullet Symbols (user)" style:family="text">
      <style:text-properties style:font-name="StarSymbol2" fo:font-size="9pt" fo:language="en" fo:country="US" style:font-name-asian="StarSymbol2" style:language-asian="en" style:country-asian="US" style:font-name-complex="StarSymbol2"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d3d7cf" style:background-transparency="0%" fo:padding="0.25cm" fo:border="0.002cm solid #d3d7cf" style:shadow="none">
        <style:background-imag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style:list-level-properties>
      </text:outline-level-style>
      <text:outline-level-style text:level="2" style:num-format="">
        <style:list-level-properties text:list-level-position-and-space-mode="label-alignment">
          <style:list-level-label-alignment text:label-followed-by="listtab" text:list-tab-stop-position="1.016cm"/>
        </style:list-level-properties>
      </text:outline-level-style>
      <text:outline-level-style text:level="3" style:num-format="">
        <style:list-level-properties text:list-level-position-and-space-mode="label-alignment">
          <style:list-level-label-alignment text:label-followed-by="listtab" text:list-tab-stop-position="1.27cm"/>
        </style:list-level-properties>
      </text:outline-level-style>
      <text:outline-level-style text:level="4" style:num-format="">
        <style:list-level-properties text:list-level-position-and-space-mode="label-alignment">
          <style:list-level-label-alignment text:label-followed-by="listtab" text:list-tab-stop-position="1.524cm"/>
        </style:list-level-properties>
      </text:outline-level-style>
      <text:outline-level-style text:level="5" style:num-format="">
        <style:list-level-properties text:list-level-position-and-space-mode="label-alignment">
          <style:list-level-label-alignment text:label-followed-by="listtab" text:list-tab-stop-position="1.778cm"/>
        </style:list-level-properties>
      </text:outline-level-style>
      <text:outline-level-style text:level="6" style:num-format="">
        <style:list-level-properties text:list-level-position-and-space-mode="label-alignment">
          <style:list-level-label-alignment text:label-followed-by="listtab" text:list-tab-stop-position="2.032cm"/>
        </style:list-level-properties>
      </text:outline-level-style>
      <text:outline-level-style text:level="7" style:num-format="">
        <style:list-level-properties text:list-level-position-and-space-mode="label-alignment">
          <style:list-level-label-alignment text:label-followed-by="listtab" text:list-tab-stop-position="2.286cm"/>
        </style:list-level-properties>
      </text:outline-level-style>
      <text:outline-level-style text:level="8" style:num-format="">
        <style:list-level-properties text:list-level-position-and-space-mode="label-alignment">
          <style:list-level-label-alignment text:label-followed-by="listtab" text:list-tab-stop-position="2.54cm"/>
        </style:list-level-properties>
      </text:outline-level-style>
      <text:outline-level-style text:level="9" style:num-format="">
        <style:list-level-properties text:list-level-position-and-space-mode="label-alignment">
          <style:list-level-label-alignment text:label-followed-by="listtab" text:list-tab-stop-position="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Bullet_20_Symbols" style:num-prefix="(" style:num-suffix=")" text:bullet-char="•">
        <style:list-level-properties text:min-label-width="0.4cm"/>
        <style:text-properties style:font-name="StarSymbol"/>
      </text:list-level-style-bullet>
      <text:list-level-style-bullet text:level="2" text:style-name="Bullet_20_Symbols" text:bullet-char="•">
        <style:list-level-properties text:space-before="0.401cm" text:min-label-width="0.4cm"/>
        <style:text-properties style:font-name="StarSymbol"/>
      </text:list-level-style-bullet>
      <text:list-level-style-bullet text:level="3" text:style-name="Bullet_20_Symbols" text:bullet-char="•">
        <style:list-level-properties text:space-before="0.799cm" text:min-label-width="0.4cm"/>
        <style:text-properties style:font-name="StarSymbol"/>
      </text:list-level-style-bullet>
      <text:list-level-style-bullet text:level="4" text:style-name="Bullet_20_Symbols" text:bullet-char="•">
        <style:list-level-properties text:space-before="1.2cm" text:min-label-width="0.4cm"/>
        <style:text-properties style:font-name="StarSymbol"/>
      </text:list-level-style-bullet>
      <text:list-level-style-bullet text:level="5" text:style-name="Bullet_20_Symbols" text:bullet-char="•">
        <style:list-level-properties text:space-before="1.6cm" text:min-label-width="0.4cm"/>
        <style:text-properties style:font-name="StarSymbol"/>
      </text:list-level-style-bullet>
      <text:list-level-style-bullet text:level="6" text:style-name="Bullet_20_Symbols" text:bullet-char="•">
        <style:list-level-properties text:space-before="2.001cm" text:min-label-width="0.4cm"/>
        <style:text-properties style:font-name="StarSymbol"/>
      </text:list-level-style-bullet>
      <text:list-level-style-bullet text:level="7" text:style-name="Bullet_20_Symbols" text:bullet-char="•">
        <style:list-level-properties text:space-before="2.399cm" text:min-label-width="0.4cm"/>
        <style:text-properties style:font-name="StarSymbol"/>
      </text:list-level-style-bullet>
      <text:list-level-style-bullet text:level="8" text:style-name="Bullet_20_Symbols" text:bullet-char="•">
        <style:list-level-properties text:space-before="2.8cm" text:min-label-width="0.4cm"/>
        <style:text-properties style:font-name="StarSymbol"/>
      </text:list-level-style-bullet>
      <text:list-level-style-bullet text:level="9" text:style-name="Bullet_20_Symbols" text:bullet-char="•">
        <style:list-level-properties text:space-before="3.2cm" text:min-label-width="0.4cm"/>
        <style:text-properties style:font-name="StarSymbol"/>
      </text:list-level-style-bullet>
      <text:list-level-style-bullet text:level="10" text:style-name="Bullet_20_Symbols" text:bullet-char="•">
        <style:list-level-properties text:space-before="3.601cm" text:min-label-width="0.4cm"/>
        <style:text-properties style:font-name="StarSymbol"/>
      </text:list-level-style-bullet>
    </text:list-style>
    <text:list-style style:name="List_20_2" style:display-name="List 2">
      <text:list-level-style-number text:level="1" text:style-name="Numbering_20_Symbols" style:num-suffix=". " style:num-format="I">
        <style:list-level-properties text:min-label-width="0.3cm"/>
      </text:list-level-style-number>
      <text:list-level-style-number text:level="2" text:style-name="Numbering_20_Symbols" style:num-suffix=". " style:num-format="1" text:display-levels="2">
        <style:list-level-properties text:min-label-width="0.3cm"/>
      </text:list-level-style-number>
      <text:list-level-style-number text:level="3" text:style-name="Numbering_20_Symbols" style:num-suffix=". " style:num-format="1" text:display-levels="3">
        <style:list-level-properties text:min-label-width="0.3cm"/>
      </text:list-level-style-number>
      <text:list-level-style-number text:level="4" text:style-name="Numbering_20_Symbols" style:num-suffix=". " style:num-format="1" text:display-levels="4">
        <style:list-level-properties text:space-before="0.899cm" text:min-label-width="0.3cm"/>
      </text:list-level-style-number>
      <text:list-level-style-number text:level="5" text:style-name="Numbering_20_Symbols" style:num-suffix=". " style:num-format="1" text:display-levels="5">
        <style:list-level-properties text:space-before="1.199cm" text:min-label-width="0.3cm"/>
      </text:list-level-style-number>
      <text:list-level-style-number text:level="6" text:style-name="Numbering_20_Symbols" style:num-suffix=". " style:num-format="1" text:display-levels="6">
        <style:list-level-properties text:space-before="1.499cm" text:min-label-width="0.3cm"/>
      </text:list-level-style-number>
      <text:list-level-style-number text:level="7" text:style-name="Numbering_20_Symbols" style:num-suffix=". " style:num-format="1" text:display-levels="7">
        <style:list-level-properties text:space-before="1.801cm" text:min-label-width="0.3cm"/>
      </text:list-level-style-number>
      <text:list-level-style-number text:level="8" text:style-name="Numbering_20_Symbols" style:num-suffix=". " style:num-format="1" text:display-levels="8">
        <style:list-level-properties text:space-before="2.101cm" text:min-label-width="0.3cm"/>
      </text:list-level-style-number>
      <text:list-level-style-number text:level="9" text:style-name="Numbering_20_Symbols" style:num-suffix=". " style:num-format="1" text:display-levels="9">
        <style:list-level-properties text:space-before="2.401cm" text:min-label-width="0.3cm"/>
      </text:list-level-style-number>
      <text:list-level-style-number text:level="10" text:style-name="Numbering_20_Symbols" style:num-suffix=". " style:num-format="1" text:display-levels="10">
        <style:list-level-properties text:space-before="2.7cm" text:min-label-width="0.3cm"/>
      </text:list-level-style-number>
    </text:list-style>
    <text:list-style style:name="List_20_3" style:display-name="List 3">
      <text:list-level-style-number text:level="1" text:style-name="Numbering_20_Symbols" style:num-format="">
        <style:list-level-properties/>
      </text:list-level-style-number>
      <text:list-level-style-number text:level="2" text:style-name="Numbering_20_Symbols" style:num-suffix=". " style:num-format="1" text:display-levels="2">
        <style:list-level-properties/>
      </text:list-level-style-number>
      <text:list-level-style-number text:level="3" text:style-name="Numbering_20_Symbols" style:num-suffix=". " style:num-format="1" text:display-levels="3">
        <style:list-level-properties/>
      </text:list-level-style-number>
      <text:list-level-style-number text:level="4" text:style-name="Numbering_20_Symbols" style:num-suffix=". " style:num-format="1" text:display-levels="4">
        <style:list-level-properties text:space-before="0.395cm"/>
      </text:list-level-style-number>
      <text:list-level-style-number text:level="5" text:style-name="Numbering_20_Symbols" style:num-suffix=". " style:num-format="1" text:display-levels="5">
        <style:list-level-properties/>
      </text:list-level-style-number>
      <text:list-level-style-number text:level="6" text:style-name="Numbering_20_Symbols" style:num-suffix=". " style:num-format="1" text:display-levels="6">
        <style:list-level-properties text:space-before="0.395cm"/>
      </text:list-level-style-number>
      <text:list-level-style-number text:level="7" text:style-name="Numbering_20_Symbols" style:num-suffix=". " style:num-format="1" text:display-levels="7">
        <style:list-level-properties/>
      </text:list-level-style-number>
      <text:list-level-style-number text:level="8" text:style-name="Numbering_20_Symbols" style:num-suffix=". " style:num-format="1" text:display-levels="8">
        <style:list-level-properties text:space-before="0.395cm"/>
      </text:list-level-style-number>
      <text:list-level-style-number text:level="9" text:style-name="Numbering_20_Symbols" style:num-suffix=". " style:num-format="1" text:display-levels="9">
        <style:list-level-properties/>
      </text:list-level-style-number>
      <text:list-level-style-number text:level="10" text:style-name="Numbering_20_Symbols" style:num-suffix=". " style:num-format="1" text:display-levels="10">
        <style:list-level-properties text:space-before="0.395cm"/>
      </text:list-level-style-number>
    </text:list-style>
    <text:list-style style:name="WW8Num1">
      <text:list-level-style-number text:level="1" style:num-format="">
        <style:list-level-properties text:list-level-position-and-space-mode="label-alignment">
          <style:list-level-label-alignment text:label-followed-by="listtab" text:list-tab-stop-position="0.762cm"/>
        </style:list-level-properties>
      </text:list-level-style-number>
      <text:list-level-style-number text:level="2" style:num-format="">
        <style:list-level-properties text:list-level-position-and-space-mode="label-alignment">
          <style:list-level-label-alignment text:label-followed-by="listtab" text:list-tab-stop-position="1.016cm"/>
        </style:list-level-properties>
      </text:list-level-style-number>
      <text:list-level-style-number text:level="3" style:num-format="">
        <style:list-level-properties text:list-level-position-and-space-mode="label-alignment">
          <style:list-level-label-alignment text:label-followed-by="listtab" text:list-tab-stop-position="1.27cm"/>
        </style:list-level-properties>
      </text:list-level-style-number>
      <text:list-level-style-number text:level="4" style:num-format="">
        <style:list-level-properties text:list-level-position-and-space-mode="label-alignment">
          <style:list-level-label-alignment text:label-followed-by="listtab" text:list-tab-stop-position="1.524cm"/>
        </style:list-level-properties>
      </text:list-level-style-number>
      <text:list-level-style-number text:level="5" style:num-format="">
        <style:list-level-properties text:list-level-position-and-space-mode="label-alignment">
          <style:list-level-label-alignment text:label-followed-by="listtab" text:list-tab-stop-position="1.778cm"/>
        </style:list-level-properties>
      </text:list-level-style-number>
      <text:list-level-style-number text:level="6" style:num-format="">
        <style:list-level-properties text:list-level-position-and-space-mode="label-alignment">
          <style:list-level-label-alignment text:label-followed-by="listtab" text:list-tab-stop-position="2.032cm"/>
        </style:list-level-properties>
      </text:list-level-style-number>
      <text:list-level-style-number text:level="7" style:num-format="">
        <style:list-level-properties text:list-level-position-and-space-mode="label-alignment">
          <style:list-level-label-alignment text:label-followed-by="listtab" text:list-tab-stop-position="2.286cm"/>
        </style:list-level-properties>
      </text:list-level-style-number>
      <text:list-level-style-number text:level="8" style:num-format="">
        <style:list-level-properties text:list-level-position-and-space-mode="label-alignment">
          <style:list-level-label-alignment text:label-followed-by="listtab" text:list-tab-stop-position="2.54cm"/>
        </style:list-level-properties>
      </text:list-level-style-number>
      <text:list-level-style-number text:level="9" style:num-format="">
        <style:list-level-properties text:list-level-position-and-space-mode="label-alignment">
          <style:list-level-label-alignment text:label-followed-by="listtab" text:list-tab-stop-position="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style:num-suffix="." style:num-format="1">
        <style:list-level-properties text:list-level-position-and-space-mode="label-alignment">
          <style:list-level-label-alignment text:label-followed-by="listtab" text:list-tab-stop-position="1.905cm"/>
        </style:list-level-properties>
      </text:list-level-style-number>
      <text:list-level-style-number text:level="3" text:style-name="WW8Num2z0" style:num-suffix="." style:num-format="1">
        <style:list-level-properties text:list-level-position-and-space-mode="label-alignment">
          <style:list-level-label-alignment text:label-followed-by="listtab" text:list-tab-stop-position="2.54cm"/>
        </style:list-level-properties>
      </text:list-level-style-number>
      <text:list-level-style-number text:level="4" text:style-name="WW8Num2z0" style:num-suffix="." style:num-format="1">
        <style:list-level-properties text:list-level-position-and-space-mode="label-alignment">
          <style:list-level-label-alignment text:label-followed-by="listtab" text:list-tab-stop-position="3.175cm"/>
        </style:list-level-properties>
      </text:list-level-style-number>
      <text:list-level-style-number text:level="5" text:style-name="WW8Num2z0" style:num-suffix="." style:num-format="1">
        <style:list-level-properties text:list-level-position-and-space-mode="label-alignment">
          <style:list-level-label-alignment text:label-followed-by="listtab" text:list-tab-stop-position="3.81cm"/>
        </style:list-level-properties>
      </text:list-level-style-number>
      <text:list-level-style-number text:level="6" text:style-name="WW8Num2z0" style:num-suffix="." style:num-format="1">
        <style:list-level-properties text:list-level-position-and-space-mode="label-alignment">
          <style:list-level-label-alignment text:label-followed-by="listtab" text:list-tab-stop-position="4.445cm"/>
        </style:list-level-properties>
      </text:list-level-style-number>
      <text:list-level-style-number text:level="7" text:style-name="WW8Num2z0" style:num-suffix="." style:num-format="1">
        <style:list-level-properties text:list-level-position-and-space-mode="label-alignment">
          <style:list-level-label-alignment text:label-followed-by="listtab" text:list-tab-stop-position="5.08cm"/>
        </style:list-level-properties>
      </text:list-level-style-number>
      <text:list-level-style-number text:level="8" text:style-name="WW8Num2z0" style:num-suffix="." style:num-format="1">
        <style:list-level-properties text:list-level-position-and-space-mode="label-alignment">
          <style:list-level-label-alignment text:label-followed-by="listtab" text:list-tab-stop-position="5.715cm"/>
        </style:list-level-properties>
      </text:list-level-style-number>
      <text:list-level-style-number text:level="9" text:style-name="WW8Num2z0" style:num-suffix="." style:num-format="1">
        <style:list-level-properties text:list-level-position-and-space-mode="label-alignment">
          <style:list-level-label-alignment text:label-followed-by="listtab" text:list-tab-stop-position="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bullet text:level="1" text:style-name="RTF_5f_Num_20_2_20_1" style:num-suffix="." text:bullet-char="●">
        <style:list-level-properties text:space-before="0.635cm" text:min-label-width="0.635cm"/>
        <style:text-properties style:font-name="StarSymbol1"/>
      </text:list-level-style-bullet>
      <text:list-level-style-bullet text:level="2" text:style-name="RTF_5f_Num_20_2_20_2" style:num-suffix="." text:bullet-char="○">
        <style:list-level-properties text:space-before="1.27cm" text:min-label-width="0.635cm"/>
        <style:text-properties style:font-name="StarSymbol1"/>
      </text:list-level-style-bullet>
      <text:list-level-style-bullet text:level="3" text:style-name="RTF_5f_Num_20_2_20_3" style:num-suffix="." text:bullet-char="■">
        <style:list-level-properties text:space-before="1.905cm" text:min-label-width="0.635cm"/>
        <style:text-properties style:font-name="StarSymbol1"/>
      </text:list-level-style-bullet>
      <text:list-level-style-bullet text:level="4" text:style-name="RTF_5f_Num_20_2_20_4" style:num-suffix="." text:bullet-char="●">
        <style:list-level-properties text:space-before="2.54cm" text:min-label-width="0.635cm"/>
        <style:text-properties style:font-name="StarSymbol1"/>
      </text:list-level-style-bullet>
      <text:list-level-style-bullet text:level="5" text:style-name="RTF_5f_Num_20_2_20_5" style:num-suffix="." text:bullet-char="○">
        <style:list-level-properties text:space-before="3.175cm" text:min-label-width="0.635cm"/>
        <style:text-properties style:font-name="StarSymbol1"/>
      </text:list-level-style-bullet>
      <text:list-level-style-bullet text:level="6" text:style-name="RTF_5f_Num_20_2_20_6" style:num-suffix="." text:bullet-char="■">
        <style:list-level-properties text:space-before="3.81cm" text:min-label-width="0.635cm"/>
        <style:text-properties style:font-name="StarSymbol1"/>
      </text:list-level-style-bullet>
      <text:list-level-style-bullet text:level="7" text:style-name="RTF_5f_Num_20_2_20_7" style:num-suffix="." text:bullet-char="●">
        <style:list-level-properties text:space-before="4.445cm" text:min-label-width="0.635cm"/>
        <style:text-properties style:font-name="StarSymbol1"/>
      </text:list-level-style-bullet>
      <text:list-level-style-bullet text:level="8" text:style-name="RTF_5f_Num_20_2_20_8" style:num-suffix="." text:bullet-char="○">
        <style:list-level-properties text:space-before="5.08cm" text:min-label-width="0.635cm"/>
        <style:text-properties style:font-name="StarSymbol1"/>
      </text:list-level-style-bullet>
      <text:list-level-style-bullet text:level="9" text:style-name="RTF_5f_Num_20_2_20_9" style:num-suffix="." text:bullet-char="■">
        <style:list-level-properties text:space-before="5.715cm" text:min-label-width="0.635cm"/>
        <style:text-properties style:font-name="StarSymbol1"/>
      </text:list-level-style-bullet>
      <text:list-level-style-bullet text:level="10" text:style-name="RTF_5f_Num_20_2_20_10" style:num-suffix="." text:bullet-char="●">
        <style:list-level-properties text:space-before="6.35cm" text:min-label-width="0.635cm"/>
        <style:text-properties style:font-name="StarSymbol1"/>
      </text:list-level-style-bullet>
    </text:list-style>
    <text:list-style style:name="RTF_5f_Num_20_3" style:display-name="RTF_Num 3">
      <text:list-level-style-bullet text:level="1" text:style-name="RTF_5f_Num_20_3_20_1" style:num-suffix="." text:bullet-char="●">
        <style:list-level-properties text:space-before="0.635cm" text:min-label-width="0.635cm"/>
        <style:text-properties style:font-name="StarSymbol1"/>
      </text:list-level-style-bullet>
      <text:list-level-style-bullet text:level="2" text:style-name="RTF_5f_Num_20_3_20_2" style:num-suffix="." text:bullet-char="○">
        <style:list-level-properties text:space-before="1.27cm" text:min-label-width="0.635cm"/>
        <style:text-properties style:font-name="StarSymbol1"/>
      </text:list-level-style-bullet>
      <text:list-level-style-bullet text:level="3" text:style-name="RTF_5f_Num_20_3_20_3" style:num-suffix="." text:bullet-char="■">
        <style:list-level-properties text:space-before="1.905cm" text:min-label-width="0.635cm"/>
        <style:text-properties style:font-name="StarSymbol1"/>
      </text:list-level-style-bullet>
      <text:list-level-style-bullet text:level="4" text:style-name="RTF_5f_Num_20_3_20_4" style:num-suffix="." text:bullet-char="●">
        <style:list-level-properties text:space-before="2.54cm" text:min-label-width="0.635cm"/>
        <style:text-properties style:font-name="StarSymbol1"/>
      </text:list-level-style-bullet>
      <text:list-level-style-bullet text:level="5" text:style-name="RTF_5f_Num_20_3_20_5" style:num-suffix="." text:bullet-char="○">
        <style:list-level-properties text:space-before="3.175cm" text:min-label-width="0.635cm"/>
        <style:text-properties style:font-name="StarSymbol1"/>
      </text:list-level-style-bullet>
      <text:list-level-style-bullet text:level="6" text:style-name="RTF_5f_Num_20_3_20_6" style:num-suffix="." text:bullet-char="■">
        <style:list-level-properties text:space-before="3.81cm" text:min-label-width="0.635cm"/>
        <style:text-properties style:font-name="StarSymbol1"/>
      </text:list-level-style-bullet>
      <text:list-level-style-bullet text:level="7" text:style-name="RTF_5f_Num_20_3_20_7" style:num-suffix="." text:bullet-char="●">
        <style:list-level-properties text:space-before="4.445cm" text:min-label-width="0.635cm"/>
        <style:text-properties style:font-name="StarSymbol1"/>
      </text:list-level-style-bullet>
      <text:list-level-style-bullet text:level="8" text:style-name="RTF_5f_Num_20_3_20_8" style:num-suffix="." text:bullet-char="○">
        <style:list-level-properties text:space-before="5.08cm" text:min-label-width="0.635cm"/>
        <style:text-properties style:font-name="StarSymbol1"/>
      </text:list-level-style-bullet>
      <text:list-level-style-bullet text:level="9" text:style-name="RTF_5f_Num_20_3_20_9" style:num-suffix="." text:bullet-char="■">
        <style:list-level-properties text:space-before="5.715cm" text:min-label-width="0.635cm"/>
        <style:text-properties style:font-name="StarSymbol1"/>
      </text:list-level-style-bullet>
      <text:list-level-style-bullet text:level="10" text:style-name="RTF_5f_Num_20_3_20_10" style:num-suffix="." text:bullet-char="●">
        <style:list-level-properties text:space-before="6.35cm" text:min-label-width="0.635cm"/>
        <style:text-properties style:font-name="StarSymbol1"/>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npsh_3a__3a_Header">
      <style:text-properties fo:letter-spacing="normal" fo:language="hu" fo:country="HU" style:font-name-asian="Times New Roman2" style:font-name-complex="Times New Roman2" style:language-complex="ar" style:country-complex="SA"/>
    </style:style>
    <style:style style:name="MP2" style:family="paragraph" style:parent-style-name="Text_20_body" style:list-style-name="">
      <style:paragraph-properties fo:margin-left="0cm" fo:margin-right="0cm" fo:margin-top="0cm" fo:margin-bottom="0cm" fo:text-align="justify" style:justify-single-word="false" fo:orphans="2" fo:widows="2" fo:text-indent="0cm" style:auto-text-indent="false" fo:break-before="page"/>
      <style:text-properties style:use-window-font-color="true" style:font-name="FreeSans2" fo:font-size="10pt" fo:letter-spacing="normal" fo:language="hu" fo:country="HU" fo:font-weight="normal" style:font-name-asian="Times New Roman2" style:font-size-asian="10pt" style:font-weight-asian="normal" style:font-name-complex="Times New Roman2" style:font-size-complex="10pt" style:language-complex="ar" style:country-complex="SA" style:font-weight-complex="normal" style:text-scale="100%"/>
    </style:style>
    <style:style style:name="MP3" style:family="paragraph" style:parent-style-name="Footer">
      <style:paragraph-properties fo:text-align="center" style:justify-single-word="false"/>
      <style:text-properties fo:color="#555753" fo:font-size="7pt" style:font-size-asian="7pt" style:font-size-complex="7pt"/>
    </style:style>
    <style:page-layout style:name="Mpm1">
      <style:page-layout-properties fo:page-width="21.001cm" fo:page-height="29.7cm" style:num-format="1" style:print-orientation="portrait" fo:margin-top="2.54cm" fo:margin-bottom="2.54cm" fo:margin-left="2.54cm" fo:margin-right="2.54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4">
      <style:page-layout-properties fo:page-width="29.699cm" fo:page-height="20.999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0cm" fo:margin-bottom="0cm" fo:margin-left="0cm" fo:margin-right="0cm" style:shadow="none"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left>
        <text:h text:style-name="MP2" text:outline-level="2"/>
      </style:header-left>
      <style:footer>
        <text:p text:style-name="MP3"><text:page-number text:select-page="current">77</text:page-number>/<text:page-count>78</text:page-count></text:p>
      </style:footer>
    </style:master-page>
    <style:master-page style:name="_30__20_átalakítása" style:display-name="0 átalakítása" style:page-layout-name="Mpm2"/>
    <style:master-page style:name="Endnote" style:page-layout-name="Mpm3"/>
    <style:master-page style:name="First_20_Page" style:display-name="First Page" style:page-layout-name="Mpm1" style:next-style-name="Standard">
      <style:header>
        <text:p text:style-name="Header"/>
      </style:header>
      <style:footer>
        <text:p text:style-name="npsh_3a__3a_BodyText"/>
      </style:footer>
    </style:master-page>
    <style:master-page style:name="Envelope" style:page-layout-name="Mpm4"/>
    <style:master-page style:name="Fedlap" style:page-layout-name="Mpm5" style:next-style-name="First_20_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Péter Gerő</meta:initial-creator>
    <meta:creation-date>2009-07-23T00:47:59</meta:creation-date>
    <meta:print-date>2009-08-21T11:09:31.71</meta:print-date>
    <meta:editing-cycles>250</meta:editing-cycles>
    <meta:editing-duration>PT837H48M02S</meta:editing-duration>
    <dc:date>2010-01-27T11:04:10.36</dc:date>
    <meta:generator>OpenOffice.org/3.1$Win32 OpenOffice.org_project/310m19$Build-9420</meta:generator>
    <meta:document-statistic meta:table-count="1" meta:image-count="68" meta:object-count="0" meta:page-count="78" meta:paragraph-count="653" meta:word-count="13718" meta:character-count="100128"/>
    <meta:user-defined meta:name="Információ 1"/>
    <meta:user-defined meta:name="Információ 2"/>
    <meta:user-defined meta:name="Információ 3"/>
    <meta:user-defined meta:name="Információ 4"/>
  </office:meta>
</office:document-meta>
</file>