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1CF00000166430A6948.png"/>
  <manifest:file-entry manifest:media-type="image/jpeg" manifest:full-path="Pictures/100000000000001C000000190CFA154F.jpg"/>
  <manifest:file-entry manifest:media-type="image/jpeg" manifest:full-path="Pictures/1000000000000140000000ECDBAF798C.jpg"/>
  <manifest:file-entry manifest:media-type="image/jpeg" manifest:full-path="Pictures/100000000000017A0000008BE65ECAC6.jpg"/>
  <manifest:file-entry manifest:media-type="image/png" manifest:full-path="Pictures/1000020100000236000001DEFA6E9E1E.png"/>
  <manifest:file-entry manifest:media-type="image/jpeg" manifest:full-path="Pictures/1000000000000211000001864BA71103.jpg"/>
  <manifest:file-entry manifest:media-type="image/png" manifest:full-path="Pictures/100000000000001D0000001E81D6E783.png"/>
  <manifest:file-entry manifest:media-type="image/png" manifest:full-path="Pictures/1000020100000236000001DE7AEE1A79.png"/>
  <manifest:file-entry manifest:media-type="image/png" manifest:full-path="Pictures/100000000000001D0000001E60C8850E.png"/>
  <manifest:file-entry manifest:media-type="image/jpeg" manifest:full-path="Pictures/100000000000018C00000115EE34FFDD.jpg"/>
  <manifest:file-entry manifest:media-type="image/png" manifest:full-path="Pictures/100002010000057800000400885A4F6E.png"/>
  <manifest:file-entry manifest:media-type="image/jpeg" manifest:full-path="Pictures/10000000000001CF0000015594CC16B8.jpg"/>
  <manifest:file-entry manifest:media-type="image/jpeg" manifest:full-path="Pictures/10000000000001CF00000156AB201790.jpg"/>
  <manifest:file-entry manifest:media-type="image/jpeg" manifest:full-path="Pictures/100000000000023C000000DF62F5661A.jpg"/>
  <manifest:file-entry manifest:media-type="image/jpeg" manifest:full-path="Pictures/100000000000017A0000008BF349FFBA.jpg"/>
  <manifest:file-entry manifest:media-type="image/png" manifest:full-path="Pictures/10000201000002ED00000180E6EA3A91.png"/>
  <manifest:file-entry manifest:media-type="image/png" manifest:full-path="Pictures/100000000000001E0000001EB2CEE024.png"/>
  <manifest:file-entry manifest:media-type="image/jpeg" manifest:full-path="Pictures/10000000000002ED000001805E48935F.jpg"/>
  <manifest:file-entry manifest:media-type="image/png" manifest:full-path="Pictures/1000020100000211000001867F2C0876.png"/>
  <manifest:file-entry manifest:media-type="image/png" manifest:full-path="Pictures/100002010000023D000001A63FFE89BF.png"/>
  <manifest:file-entry manifest:media-type="image/jpeg" manifest:full-path="Pictures/10000000000001B3000000F43470E17F.jpg"/>
  <manifest:file-entry manifest:media-type="image/jpeg" manifest:full-path="Pictures/100000000000021100000186315C2304.jpg"/>
  <manifest:file-entry manifest:media-type="image/png" manifest:full-path="Pictures/1000000000000017000000184145348A.png"/>
  <manifest:file-entry manifest:media-type="image/jpeg" manifest:full-path="Pictures/1000000000000181000000FC4867A936.jpg"/>
  <manifest:file-entry manifest:media-type="image/jpeg" manifest:full-path="Pictures/10000000000001CF00000156DC3EEB60.jpg"/>
  <manifest:file-entry manifest:media-type="image/png" manifest:full-path="Pictures/100002010000028D000001CAFCD765D2.png"/>
  <manifest:file-entry manifest:media-type="image/jpeg" manifest:full-path="Pictures/10000000000001CE0000015492A87EB7.jpg"/>
  <manifest:file-entry manifest:media-type="image/png" manifest:full-path="Pictures/100002010000026F00000146745FFEF5.png"/>
  <manifest:file-entry manifest:media-type="image/png" manifest:full-path="Pictures/1000020100000578000004000D879808.png"/>
  <manifest:file-entry manifest:media-type="image/jpeg" manifest:full-path="Pictures/10000000000001E5000001550D308CB9.jpg"/>
  <manifest:file-entry manifest:media-type="image/png" manifest:full-path="Pictures/100000000000001D0000001EA3D6C61D.png"/>
  <manifest:file-entry manifest:media-type="image/jpeg" manifest:full-path="Pictures/1000000000000234000001DE2FC4CB1F.jpg"/>
  <manifest:file-entry manifest:media-type="image/jpeg" manifest:full-path="Pictures/10000000000001E4000001555E0B35BD.jpg"/>
  <manifest:file-entry manifest:media-type="image/png" manifest:full-path="Pictures/100000000000013000000025BE520D8E.png"/>
  <manifest:file-entry manifest:media-type="image/jpeg" manifest:full-path="Pictures/1000000000000236000001DECFF84B9F.jpg"/>
  <manifest:file-entry manifest:media-type="image/png" manifest:full-path="Pictures/100000000000018D0000018D9A63DF94.png"/>
  <manifest:file-entry manifest:media-type="image/jpeg" manifest:full-path="Pictures/1000000000000211000001865B345A9A.jpg"/>
  <manifest:file-entry manifest:media-type="image/jpeg" manifest:full-path="Pictures/10000000000001A40000010EF6658192.jpg"/>
  <manifest:file-entry manifest:media-type="image/jpeg" manifest:full-path="Pictures/10000000000001CF00000154017983F5.jpg"/>
  <manifest:file-entry manifest:media-type="image/jpeg" manifest:full-path="Pictures/100000000000022C000000F4B801CF76.jpg"/>
  <manifest:file-entry manifest:media-type="image/jpeg" manifest:full-path="Pictures/10000000000002110000018613551501.jpg"/>
  <manifest:file-entry manifest:media-type="image/jpeg" manifest:full-path="Pictures/100000000000021100000186927ADE80.jpg"/>
  <manifest:file-entry manifest:media-type="image/jpeg" manifest:full-path="Pictures/10000000000001A50000010E2DE43591.jpg"/>
  <manifest:file-entry manifest:media-type="image/png" manifest:full-path="Pictures/1000020100000236000001DE6F5F4DD2.png"/>
  <manifest:file-entry manifest:media-type="image/png" manifest:full-path="Pictures/10000201000001CF00000154EA832B01.png"/>
  <manifest:file-entry manifest:media-type="image/png" manifest:full-path="Pictures/10000201000002ED000001803066724C.png"/>
  <manifest:file-entry manifest:media-type="image/jpeg" manifest:full-path="Pictures/10000000000001CF0000015522981461.jpg"/>
  <manifest:file-entry manifest:media-type="image/png" manifest:full-path="Pictures/10000201000002ED00000180D7C152BA.png"/>
  <manifest:file-entry manifest:media-type="image/jpeg" manifest:full-path="Pictures/100000000000021100000186CD40B0DB.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StarSymbol" svg:font-family="StarSymbol" style:font-charset="x-symbol"/>
    <style:font-face style:name="Symbol" svg:font-family="Symbol" style:font-charset="x-symbol"/>
    <style:font-face style:name="Wingdings" svg:font-family="Wingdings" style:font-pitch="variable" style:font-charset="x-symbol"/>
    <style:font-face style:name="Symbol1" svg:font-family="Symbol" style:font-family-generic="roman" style:font-pitch="variable" style:font-charset="x-symbol"/>
    <style:font-face style:name="Wingdings 2" svg:font-family="'Wingdings 2'" style:font-family-generic="roman" style:font-pitch="variable" style:font-charset="x-symbol"/>
    <style:font-face style:name="FreeSans2" svg:font-family="FreeSans, sans-serif"/>
    <style:font-face style:name="OpenSymbol1" svg:font-family="OpenSymbol"/>
    <style:font-face style:name="OpenSymbol2" svg:font-family="OpenSymbol, 'Arial Unicode MS'"/>
    <style:font-face style:name="Tahoma2" svg:font-family="Tahoma"/>
    <style:font-face style:name="Courier New" svg:font-family="'Courier New'" style:font-family-generic="modern"/>
    <style:font-face style:name="Times new roman" svg:font-family="'Times new roman'" style:font-family-generic="roman"/>
    <style:font-face style:name="Courier New1" svg:font-family="'Courier New'" style:font-family-generic="modern" style:font-pitch="fixed"/>
    <style:font-face style:name="Lucida Sans Unicode" svg:font-family="'Lucida Sans Unicode'" style:font-pitch="variable"/>
    <style:font-face style:name="OpenSymbol" svg:font-family="OpenSymbol" style:font-pitch="variable"/>
    <style:font-face style:name="Tahoma1" svg:font-family="Tahoma" style:font-pitch="variable"/>
    <style:font-face style:name="Cambria" svg:font-family="Cambria" style:font-family-generic="roman" style:font-pitch="variable"/>
    <style:font-face style:name="Times New Roman" svg:font-family="'Times New Roman'" style:font-family-generic="roman" style:font-pitch="variable"/>
    <style:font-face style:name="Times New Roman1" svg:font-family="'Times New Roman'" style:font-adornments="Normál" style:font-family-generic="roman" style:font-pitch="variable"/>
    <style:font-face style:name="Times New Roman2" svg:font-family="'Times New Roman', 'Times New Roman'" style:font-family-generic="roman" style:font-pitch="variable"/>
    <style:font-face style:name="Arial" svg:font-family="Arial" style:font-family-generic="swiss" style:font-pitch="variable"/>
    <style:font-face style:name="Arial Black" svg:font-family="'Arial Black'" style:font-adornments="Normál" style:font-family-generic="swiss" style:font-pitch="variable"/>
    <style:font-face style:name="Arial Narrow" svg:font-family="'Arial Narrow'" style:font-family-generic="swiss" style:font-pitch="variable"/>
    <style:font-face style:name="Arial Narrow1" svg:font-family="'Arial Narrow'" style:font-adornments="Normál" style:font-family-generic="swiss" style:font-pitch="variable"/>
    <style:font-face style:name="Arial Unicode MS" svg:font-family="'Arial Unicode MS'" style:font-family-generic="swiss" style:font-pitch="variable"/>
    <style:font-face style:name="Arial1" svg:font-family="Arial, Arial" style:font-family-generic="swiss" style:font-pitch="variable"/>
    <style:font-face style:name="DejaVu Sans" svg:font-family="'DejaVu Sans'" style:font-adornments="Book" style:font-family-generic="swiss" style:font-pitch="variable"/>
    <style:font-face style:name="DejaVu Sans1" svg:font-family="'DejaVu Sans'" style:font-adornments="ExtraLight" style:font-family-generic="swiss" style:font-pitch="variable"/>
    <style:font-face style:name="DejaVu Sans Condensed" svg:font-family="'DejaVu Sans Condensed'" style:font-adornments="Book" style:font-family-generic="swiss" style:font-pitch="variable"/>
    <style:font-face style:name="FreeSans3" svg:font-family="FreeSans" style:font-family-generic="swiss" style:font-pitch="variable"/>
    <style:font-face style:name="FreeSans1" svg:font-family="FreeSans" style:font-adornments="Félkövér" style:font-family-generic="swiss" style:font-pitch="variable"/>
    <style:font-face style:name="FreeSans" svg:font-family="FreeSans" style:font-adornments="Általános" style:font-family-generic="swiss" style:font-pitch="variable"/>
    <style:font-face style:name="Tahoma" svg:font-family="Tahoma" style:font-family-generic="swiss" style:font-pitch="variable"/>
    <style:font-face style:name="MS Mincho" svg:font-family="'MS Mincho'" style:font-family-generic="system" style:font-pitch="variable"/>
    <style:font-face style:name="Tahoma3" svg:font-family="Tahoma" style:font-family-generic="system" style:font-pitch="variable"/>
  </office:font-face-decls>
  <office:automatic-styles>
    <style:style style:name="Táblázat1" style:family="table">
      <style:table-properties style:width="8.375cm" fo:margin-left="-0.123cm" table:align="left" style:writing-mode="lr-tb"/>
    </style:style>
    <style:style style:name="Táblázat1.A" style:family="table-column">
      <style:table-column-properties style:column-width="1.625cm"/>
    </style:style>
    <style:style style:name="Táblázat1.B" style:family="table-column">
      <style:table-column-properties style:column-width="4.001cm"/>
    </style:style>
    <style:style style:name="Táblázat1.C" style:family="table-column">
      <style:table-column-properties style:column-width="2.75cm"/>
    </style:style>
    <style:style style:name="Táblázat1.1" style:family="table-row">
      <style:table-row-properties style:keep-together="true" fo:keep-together="auto"/>
    </style:style>
    <style:style style:name="Táblázat1.A1" style:family="table-cell">
      <style:table-cell-properties style:vertical-align="top" fo:padding-left="0.123cm" fo:padding-right="0.123cm" fo:padding-top="0cm" fo:padding-bottom="0cm" fo:border="none" style:writing-mode="lr-tb"/>
    </style:style>
    <style:style style:name="Táblázat2" style:family="table">
      <style:table-properties style:width="8.375cm" fo:margin-left="-0.123cm" table:align="left" style:writing-mode="lr-tb"/>
    </style:style>
    <style:style style:name="Táblázat2.A" style:family="table-column">
      <style:table-column-properties style:column-width="1.625cm"/>
    </style:style>
    <style:style style:name="Táblázat2.B" style:family="table-column">
      <style:table-column-properties style:column-width="4.001cm"/>
    </style:style>
    <style:style style:name="Táblázat2.C" style:family="table-column">
      <style:table-column-properties style:column-width="2.75cm"/>
    </style:style>
    <style:style style:name="Táblázat2.1" style:family="table-row">
      <style:table-row-properties style:keep-together="true" fo:keep-together="auto"/>
    </style:style>
    <style:style style:name="Táblázat2.A1" style:family="table-cell">
      <style:table-cell-properties style:vertical-align="top" fo:padding-left="0.123cm" fo:padding-right="0.123cm" fo:padding-top="0cm" fo:padding-bottom="0cm" fo:border="none" style:writing-mode="lr-tb"/>
    </style:style>
    <style:style style:name="Táblázat3" style:family="table">
      <style:table-properties style:width="8.375cm" fo:margin-left="-0.123cm" table:align="left" style:writing-mode="lr-tb"/>
    </style:style>
    <style:style style:name="Táblázat3.A" style:family="table-column">
      <style:table-column-properties style:column-width="1.625cm"/>
    </style:style>
    <style:style style:name="Táblázat3.B" style:family="table-column">
      <style:table-column-properties style:column-width="4.001cm"/>
    </style:style>
    <style:style style:name="Táblázat3.C" style:family="table-column">
      <style:table-column-properties style:column-width="2.75cm"/>
    </style:style>
    <style:style style:name="Táblázat3.1" style:family="table-row">
      <style:table-row-properties style:keep-together="true" fo:keep-together="auto"/>
    </style:style>
    <style:style style:name="Táblázat3.A1" style:family="table-cell">
      <style:table-cell-properties style:vertical-align="top" fo:padding-left="0.123cm" fo:padding-right="0.123cm" fo:padding-top="0cm" fo:padding-bottom="0cm" fo:border="none" style:writing-mode="lr-tb"/>
    </style:style>
    <style:style style:name="Táblázat4" style:family="table">
      <style:table-properties style:width="8.375cm" fo:margin-left="-0.123cm" table:align="left" style:writing-mode="lr-tb"/>
    </style:style>
    <style:style style:name="Táblázat4.A" style:family="table-column">
      <style:table-column-properties style:column-width="1.625cm"/>
    </style:style>
    <style:style style:name="Táblázat4.B" style:family="table-column">
      <style:table-column-properties style:column-width="4.001cm"/>
    </style:style>
    <style:style style:name="Táblázat4.C" style:family="table-column">
      <style:table-column-properties style:column-width="2.75cm"/>
    </style:style>
    <style:style style:name="Táblázat4.1" style:family="table-row">
      <style:table-row-properties style:keep-together="true" fo:keep-together="auto"/>
    </style:style>
    <style:style style:name="Táblázat4.A1" style:family="table-cell">
      <style:table-cell-properties style:vertical-align="top" fo:padding-left="0.123cm" fo:padding-right="0.123cm" fo:padding-top="0cm" fo:padding-bottom="0cm" fo:border="none" style:writing-mode="lr-tb"/>
    </style:style>
    <style:style style:name="P1" style:family="paragraph" style:parent-style-name="npsh_3a__3a_Header">
      <style:text-properties fo:letter-spacing="normal" fo:language="hu" fo:country="HU" style:font-name-asian="Times New Roman2" style:font-name-complex="Times New Roman2" style:language-complex="ar" style:country-complex="SA"/>
    </style:style>
    <style:style style:name="P2" style:family="paragraph" style:parent-style-name="npsh_3a__3a_Header">
      <style:text-properties fo:letter-spacing="normal" fo:language="hu" fo:country="HU" style:font-name-asian="Times New Roman2" style:font-size-asian="12pt" style:font-name-complex="Times New Roman2" style:font-size-complex="12pt" style:language-complex="ar" style:country-complex="SA"/>
    </style:style>
    <style:style style:name="P3" style:family="paragraph" style:parent-style-name="Footer">
      <style:paragraph-properties fo:text-align="center" style:justify-single-word="false"/>
      <style:text-properties fo:color="#555753" fo:font-size="7pt" style:font-size-asian="7pt" style:font-size-complex="7pt"/>
    </style:style>
    <style:style style:name="P4" style:family="paragraph" style:parent-style-name="Standard">
      <style:text-properties fo:font-size="10pt" style:font-size-asian="10pt" style:font-size-complex="10pt"/>
    </style:style>
    <style:style style:name="P5" style:family="paragraph" style:parent-style-name="Footnote">
      <style:paragraph-properties fo:text-align="justify" style:justify-single-word="false"/>
    </style:style>
    <style:style style:name="P6" style:family="paragraph" style:parent-style-name="Text_20_body">
      <style:paragraph-properties fo:margin-left="0cm" fo:margin-right="0cm" fo:margin-top="0.21cm" fo:margin-bottom="0.21cm" fo:text-align="justify" style:justify-single-word="false" fo:orphans="2" fo:widows="2" fo:text-indent="0cm" style:auto-text-indent="false" fo:break-before="page"/>
      <style:text-properties style:use-window-font-color="true" style:font-name="FreeSans3" fo:font-size="12pt" fo:letter-spacing="normal" style:font-size-asian="12pt" style:font-size-complex="12pt" style:text-scale="100%"/>
    </style:style>
    <style:style style:name="P7" style:family="paragraph" style:parent-style-name="Text_20_body" style:master-page-name="">
      <style:paragraph-properties fo:margin-left="0cm" fo:margin-right="0cm" fo:margin-top="0.21cm" fo:margin-bottom="0.21cm" fo:text-align="center" style:justify-single-word="false" fo:orphans="2" fo:widows="2" fo:text-indent="0cm" style:auto-text-indent="false" style:page-number="auto">
        <style:tab-stops/>
      </style:paragraph-properties>
      <style:text-properties style:use-window-font-color="true" style:font-name="FreeSans3" fo:font-size="9pt" fo:letter-spacing="normal" style:font-size-asian="9pt" style:font-size-complex="9pt" style:text-scale="100%"/>
    </style:style>
    <style:style style:name="P8" style:family="paragraph" style:parent-style-name="Text_20_body">
      <style:paragraph-properties fo:margin-left="0cm" fo:margin-right="0cm" fo:margin-top="0.21cm" fo:margin-bottom="0.21cm" fo:text-align="justify" style:justify-single-word="false" fo:orphans="2" fo:widows="2" fo:text-indent="0cm" style:auto-text-indent="false">
        <style:tab-stops/>
      </style:paragraph-properties>
      <style:text-properties style:use-window-font-color="true" style:font-name="FreeSans3" fo:font-size="9pt" fo:letter-spacing="normal" style:font-size-asian="9pt" style:font-size-complex="9pt" style:text-scale="100%"/>
    </style:style>
    <style:style style:name="P9" style:family="paragraph" style:parent-style-name="Text_20_body">
      <style:paragraph-properties fo:margin-left="0cm" fo:margin-right="0cm" fo:margin-top="0.21cm" fo:margin-bottom="0.21cm" fo:text-align="center" style:justify-single-word="false" fo:orphans="2" fo:widows="2" fo:text-indent="0cm" style:auto-text-indent="false">
        <style:tab-stops/>
      </style:paragraph-properties>
      <style:text-properties style:use-window-font-color="true" style:font-name="FreeSans3" fo:font-size="9pt" fo:letter-spacing="normal" style:font-size-asian="9pt" style:font-size-complex="9pt" style:text-scale="100%"/>
    </style:style>
    <style:style style:name="P10"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use-window-font-color="true" style:font-name="FreeSans3" fo:font-size="12pt" fo:letter-spacing="normal" style:font-size-asian="12pt" style:font-size-complex="12pt" style:text-scale="100%"/>
    </style:style>
    <style:style style:name="P11" style:family="paragraph" style:parent-style-name="Text_20_body">
      <style:paragraph-properties fo:margin-left="0cm" fo:margin-right="0cm" fo:margin-top="0cm" fo:margin-bottom="0cm" fo:text-align="center" style:justify-single-word="false" fo:orphans="2" fo:widows="2" fo:text-indent="0cm" style:auto-text-indent="false">
        <style:tab-stops>
          <style:tab-stop style:position="15.921cm" style:type="right"/>
        </style:tab-stops>
      </style:paragraph-properties>
      <style:text-properties style:use-window-font-color="true" style:font-name="FreeSans3" fo:font-size="9pt" fo:letter-spacing="normal" style:font-size-asian="9pt" style:font-size-complex="9pt" style:text-scale="100%"/>
    </style:style>
    <style:style style:name="P12" style:family="paragraph" style:parent-style-name="Text_20_body">
      <style:paragraph-properties fo:margin-left="0cm" fo:margin-right="0cm" fo:margin-top="0cm" fo:margin-bottom="0cm" fo:text-align="end" style:justify-single-word="false" fo:orphans="2" fo:widows="2" fo:text-indent="0cm" style:auto-text-indent="false">
        <style:tab-stops>
          <style:tab-stop style:position="15.921cm" style:type="right"/>
        </style:tab-stops>
      </style:paragraph-properties>
      <style:text-properties style:use-window-font-color="true" style:font-name="FreeSans3" fo:font-size="9pt" fo:letter-spacing="normal" style:font-size-asian="9pt" style:font-size-complex="9pt" style:text-scale="100%"/>
    </style:style>
    <style:style style:name="P13" style:family="paragraph" style:parent-style-name="Text_20_body">
      <style:paragraph-properties fo:margin-left="0cm" fo:margin-right="0cm" fo:margin-top="0cm" fo:margin-bottom="0cm" fo:text-align="end" style:justify-single-word="false" fo:orphans="2" fo:widows="2" fo:text-indent="0cm" style:auto-text-indent="false">
        <style:tab-stops>
          <style:tab-stop style:position="15.743cm" style:type="right"/>
        </style:tab-stops>
      </style:paragraph-properties>
      <style:text-properties style:use-window-font-color="true" style:font-name="FreeSans3" fo:font-size="10pt" fo:letter-spacing="normal" style:font-size-asian="10pt" style:font-size-complex="10pt" style:text-scale="100%"/>
    </style:style>
    <style:style style:name="P14" style:family="paragraph" style:parent-style-name="npsh_3a__3a_BodyText">
      <style:paragraph-properties fo:background-color="transparent">
        <style:background-image/>
      </style:paragraph-properties>
    </style:style>
    <style:style style:name="P15" style:family="paragraph" style:parent-style-name="npsh_3a__3a_BodyText">
      <style:paragraph-properties fo:text-align="start" style:justify-single-word="false"/>
    </style:style>
    <style:style style:name="P16" style:family="paragraph" style:parent-style-name="npsh_3a__3a_BodyText">
      <style:text-properties style:font-name="Times New Roman"/>
    </style:style>
    <style:style style:name="P17" style:family="paragraph" style:parent-style-name="npsh_3a__3a_BodyText">
      <style:text-properties style:font-name="Times New Roman" style:font-name-asian="Times New Roman"/>
    </style:style>
    <style:style style:name="P18" style:family="paragraph" style:parent-style-name="npsh_3a__3a_BodyText">
      <style:text-properties style:use-window-font-color="true" style:font-name="Times New Roman" fo:language="hu" fo:country="HU" style:letter-kerning="true" style:font-name-asian="Arial Unicode MS" style:language-asian="zxx" style:country-asian="none" style:font-name-complex="Tahoma" style:font-size-complex="12pt" style:language-complex="zxx" style:country-complex="none" style:font-style-complex="italic"/>
    </style:style>
    <style:style style:name="P19" style:family="paragraph" style:parent-style-name="npsh_3a__3a_BodyText">
      <style:paragraph-properties fo:text-align="center" style:justify-single-word="false"/>
    </style:style>
    <style:style style:name="P20" style:family="paragraph" style:parent-style-name="npsh_3a__3a_BodyText">
      <style:text-properties style:font-name="FreeSans3" style:font-name-asian="Times New Roman"/>
    </style:style>
    <style:style style:name="P21" style:family="paragraph" style:parent-style-name="openSKM_5f_GYAKORLÁS">
      <style:text-properties style:use-window-font-color="true"/>
    </style:style>
    <style:style style:name="P22" style:family="paragraph" style:parent-style-name="openSKM_5f_GYAKORLÁS">
      <style:paragraph-properties fo:orphans="2" fo:widows="2"/>
      <style:text-properties style:use-window-font-color="true"/>
    </style:style>
    <style:style style:name="P23" style:family="paragraph" style:parent-style-name="openSKM_5f_GYAKORLÁS">
      <style:text-properties style:use-window-font-color="true" style:font-name="Times New Roman" fo:language="hu" fo:country="HU" style:letter-kerning="true" style:font-name-asian="Arial Unicode MS" style:language-asian="zxx" style:country-asian="none" style:font-name-complex="Tahoma" style:font-size-complex="12pt" style:language-complex="zxx" style:country-complex="none" style:font-style-complex="italic"/>
    </style:style>
    <style:style style:name="P24" style:family="paragraph" style:parent-style-name="openSKM_5f_GYAKORLÁS">
      <style:text-properties style:font-name-complex="Tahoma"/>
    </style:style>
    <style:style style:name="P25" style:family="paragraph" style:parent-style-name="openSKM_5f_GYAKORLÁS">
      <style:paragraph-properties fo:text-align="justify" style:justify-single-word="false"/>
      <style:text-properties style:font-name-complex="Tahoma"/>
    </style:style>
    <style:style style:name="P26" style:family="paragraph" style:parent-style-name="openSKM_5f_GYAKORLÁS">
      <style:text-properties fo:font-size="10pt" fo:language="hu" fo:country="HU" style:letter-kerning="true" style:font-size-asian="10pt" style:language-asian="zxx" style:country-asian="none" style:font-name-complex="Tahoma1" style:font-size-complex="10pt" style:language-complex="zxx" style:country-complex="none"/>
    </style:style>
    <style:style style:name="P27" style:family="paragraph" style:parent-style-name="openSKM_5f_GYAKORLÁS">
      <style:text-properties style:font-name="Times New Roman" style:font-name-asian="Times New Roman"/>
    </style:style>
    <style:style style:name="P28" style:family="paragraph" style:parent-style-name="openSKM_5f_GYAKORLÁS">
      <style:text-properties style:font-name="Times New Roman" style:font-name-complex="Tahoma"/>
    </style:style>
    <style:style style:name="P29" style:family="paragraph" style:parent-style-name="openSKM_5f_GYAKORLÁS">
      <style:paragraph-properties fo:margin-top="0.101cm" fo:margin-bottom="0.101cm" fo:text-align="justify" style:justify-single-word="false" fo:orphans="2" fo:widows="2"/>
      <style:text-properties style:use-window-font-color="true" style:font-name="Times New Roman" style:font-name-asian="Arial Unicode MS" style:font-name-complex="Tahoma"/>
    </style:style>
    <style:style style:name="P30" style:family="paragraph" style:parent-style-name="openSKM_5f_GYAKORLÁS">
      <style:paragraph-properties fo:margin-top="0.101cm" fo:margin-bottom="0.101cm" fo:orphans="2" fo:widows="2"/>
    </style:style>
    <style:style style:name="P31" style:family="paragraph" style:parent-style-name="openSKM_5f_GYAKORLÁS">
      <style:paragraph-properties fo:margin-top="0.101cm" fo:margin-bottom="0.101cm" fo:text-align="justify" style:justify-single-word="false" fo:orphans="2" fo:widows="2" fo:hyphenation-ladder-count="no-limit" style:writing-mode="lr-tb"/>
      <style:text-properties fo:hyphenate="false" fo:hyphenation-remain-char-count="2" fo:hyphenation-push-char-count="2"/>
    </style:style>
    <style:style style:name="P32" style:family="paragraph" style:parent-style-name="openSKM_5f_GYAKORLÁS">
      <style:paragraph-properties fo:text-align="justify" style:justify-single-word="false" fo:hyphenation-ladder-count="no-limit" style:writing-mode="lr-tb"/>
      <style:text-properties style:use-window-font-color="true" fo:hyphenate="false" fo:hyphenation-remain-char-count="2" fo:hyphenation-push-char-count="2"/>
    </style:style>
    <style:style style:name="P33" style:family="paragraph" style:parent-style-name="openSKM_5f_GYAKORLÁS">
      <style:paragraph-properties fo:text-align="justify" style:justify-single-word="false" fo:hyphenation-ladder-count="no-limit" style:writing-mode="lr-tb"/>
      <style:text-properties fo:hyphenate="false" fo:hyphenation-remain-char-count="2" fo:hyphenation-push-char-count="2"/>
    </style:style>
    <style:style style:name="P34" style:family="paragraph" style:parent-style-name="openSKM_5f_GYAKORLÁS">
      <style:paragraph-properties fo:text-align="justify" style:justify-single-word="false" fo:hyphenation-ladder-count="no-limit" style:writing-mode="lr-tb"/>
      <style:text-properties style:font-name-complex="Tahoma" fo:hyphenate="false" fo:hyphenation-remain-char-count="2" fo:hyphenation-push-char-count="2"/>
    </style:style>
    <style:style style:name="P35" style:family="paragraph" style:parent-style-name="Illustration">
      <style:paragraph-properties fo:text-align="center" style:justify-single-word="false"/>
    </style:style>
    <style:style style:name="P36" style:family="paragraph" style:parent-style-name="npsh_3a__3a_Picture">
      <style:paragraph-properties fo:break-before="page"/>
    </style:style>
    <style:style style:name="P37" style:family="paragraph" style:parent-style-name="npsh_3a__3a_BodyText">
      <style:paragraph-properties fo:break-before="page"/>
    </style:style>
    <style:style style:name="P38" style:family="paragraph" style:parent-style-name="Illustration_20_Index_20_Heading">
      <style:paragraph-properties fo:break-before="page"/>
    </style:style>
    <style:style style:name="P39" style:family="paragraph" style:parent-style-name="npsh_3a__3a_Picture">
      <style:text-properties style:font-name-asian="Times New Roman"/>
    </style:style>
    <style:style style:name="P40" style:family="paragraph" style:parent-style-name="npsh_3a__3a_Picture">
      <style:text-properties fo:font-size="13pt" style:font-size-asian="13pt" style:font-size-complex="13pt"/>
    </style:style>
    <style:style style:name="P41" style:family="paragraph" style:parent-style-name="npsh_3a__3a_Picture">
      <style:text-properties style:use-window-font-color="true"/>
    </style:style>
    <style:style style:name="P42" style:family="paragraph" style:parent-style-name="npsh_3a__3a_Picture">
      <style:text-properties style:use-window-font-color="true" style:text-underline-style="none" fo:font-weight="normal" style:font-weight-asian="normal" style:font-weight-complex="normal"/>
    </style:style>
    <style:style style:name="P43" style:family="paragraph" style:parent-style-name="npsh_3a__3a_Picture">
      <style:text-properties style:use-window-font-color="true" style:text-outline="false" style:text-line-through-style="none" style:font-name="Times New Roman" fo:font-style="normal" fo:text-shadow="none" style:text-underline-style="none" style:font-name-asian="Arial Narrow" style:font-style-asian="normal" style:font-name-complex="Arial Narrow" style:font-style-complex="normal" style:text-emphasize="none"/>
    </style:style>
    <style:style style:name="P44" style:family="paragraph" style:parent-style-name="npsh_3a__3a_Picture">
      <style:paragraph-properties fo:margin-left="0.801cm" fo:margin-right="0.801cm" fo:text-indent="0cm" style:auto-text-indent="false"/>
    </style:style>
    <style:style style:name="P45" style:family="paragraph" style:parent-style-name="npsh_3a__3a_Picture">
      <style:paragraph-properties fo:margin-left="2cm" fo:margin-right="2cm" fo:text-indent="0cm" style:auto-text-indent="false"/>
    </style:style>
    <style:style style:name="P46" style:family="paragraph" style:parent-style-name="npsh_3a__3a_Picture">
      <style:paragraph-properties fo:margin-left="2cm" fo:margin-right="2cm" fo:text-indent="0cm" style:auto-text-indent="false"/>
      <style:text-properties style:font-name="Times New Roman"/>
    </style:style>
    <style:style style:name="P47" style:family="paragraph" style:parent-style-name="npsh_3a__3a_Picture">
      <style:paragraph-properties fo:margin-left="2cm" fo:margin-right="2cm" fo:text-indent="0cm" style:auto-text-indent="false"/>
      <style:text-properties fo:language="hu" fo:country="HU" style:language-asian="zxx" style:country-asian="none" style:language-complex="zxx" style:country-complex="none"/>
    </style:style>
    <style:style style:name="P48" style:family="paragraph" style:parent-style-name="npsh_3a__3a_Picture">
      <style:paragraph-properties fo:margin-left="2cm" fo:margin-right="2cm" fo:text-indent="0cm" style:auto-text-indent="false" style:shadow="none"/>
    </style:style>
    <style:style style:name="P49" style:family="paragraph" style:parent-style-name="npsh_3a__3a_Picture">
      <style:paragraph-properties fo:margin-left="1.6cm" fo:margin-right="1.6cm" fo:text-indent="0cm" style:auto-text-indent="false"/>
    </style:style>
    <style:style style:name="P50" style:family="paragraph" style:parent-style-name="npsh_3a__3a_Picture">
      <style:paragraph-properties fo:margin-left="2.2cm" fo:margin-right="2.2cm" fo:text-indent="0cm" style:auto-text-indent="false"/>
    </style:style>
    <style:style style:name="P51" style:family="paragraph" style:parent-style-name="npsh_3a__3a_Picture">
      <style:paragraph-properties fo:margin-left="0.6cm" fo:margin-right="0.6cm" fo:text-indent="0cm" style:auto-text-indent="false"/>
    </style:style>
    <style:style style:name="P52" style:family="paragraph" style:parent-style-name="npsh_3a__3a_Picture">
      <style:paragraph-properties fo:margin-left="1.799cm" fo:margin-right="1.799cm" fo:margin-top="0cm" fo:margin-bottom="0cm" fo:text-indent="0cm" style:auto-text-indent="false"/>
    </style:style>
    <style:style style:name="P53" style:family="paragraph" style:parent-style-name="npsh_3a__3a_Picture">
      <style:paragraph-properties fo:margin-left="1.799cm" fo:margin-right="1.799cm" fo:margin-top="0cm" fo:margin-bottom="0cm" fo:text-indent="0cm" style:auto-text-indent="false"/>
      <style:text-properties style:font-name="FreeSans3" style:font-name-asian="Times New Roman"/>
    </style:style>
    <style:style style:name="P54" style:family="paragraph" style:parent-style-name="npsh_3a__3a_Picture">
      <style:paragraph-properties fo:margin-left="1.401cm" fo:margin-right="1.401cm" fo:text-indent="0cm" style:auto-text-indent="false"/>
    </style:style>
    <style:style style:name="P55" style:family="paragraph" style:parent-style-name="npsh_3a__3a_Picture">
      <style:paragraph-properties fo:margin-left="1.401cm" fo:margin-right="1.401cm" fo:text-indent="0cm" style:auto-text-indent="false"/>
      <style:text-properties style:font-name="Times New Roman"/>
    </style:style>
    <style:style style:name="P56" style:family="paragraph" style:parent-style-name="npsh_3a__3a_BodyText">
      <style:paragraph-properties fo:margin-top="0.199cm" fo:margin-bottom="0cm" fo:text-align="center" style:justify-single-word="false"/>
    </style:style>
    <style:style style:name="P57" style:family="paragraph" style:parent-style-name="npsh_3a__3a_BodyText">
      <style:paragraph-properties fo:margin-top="0.199cm" fo:margin-bottom="0.101cm"/>
    </style:style>
    <style:style style:name="P58" style:family="paragraph" style:parent-style-name="npsh_3a__3a_PictureTitle">
      <style:paragraph-properties fo:margin-top="0cm" fo:margin-bottom="0.199cm"/>
    </style:style>
    <style:style style:name="P59" style:family="paragraph" style:parent-style-name="npsh_3a__3a_PictureTitle">
      <style:paragraph-properties fo:margin-top="0cm" fo:margin-bottom="0cm"/>
    </style:style>
    <style:style style:name="P60" style:family="paragraph" style:parent-style-name="Text_20_body">
      <style:paragraph-properties fo:margin-top="0cm" fo:margin-bottom="0cm" fo:text-align="end" style:justify-single-word="false">
        <style:tab-stops>
          <style:tab-stop style:position="15.743cm" style:type="right"/>
        </style:tab-stops>
      </style:paragraph-properties>
      <style:text-properties fo:font-variant="normal" fo:text-transform="none" style:use-window-font-color="true" style:text-line-through-style="none" style:font-name="FreeSans2" fo:font-size="10pt" fo:font-style="normal" style:text-underline-style="none" fo:font-weight="normal" style:text-blinking="false" style:font-size-asian="10pt" style:font-size-complex="10pt"/>
    </style:style>
    <style:style style:name="P61" style:family="paragraph" style:parent-style-name="Text_20_body">
      <style:paragraph-properties fo:margin-top="0cm" fo:margin-bottom="0cm" fo:text-align="end" style:justify-single-word="false">
        <style:tab-stops>
          <style:tab-stop style:position="15.743cm" style:type="right"/>
        </style:tab-stops>
      </style:paragraph-properties>
      <style:text-properties style:font-name="FreeSans3" fo:font-size="10pt" style:font-size-asian="10pt" style:font-size-complex="10pt"/>
    </style:style>
    <style:style style:name="P62" style:family="paragraph" style:parent-style-name="Text_20_body" style:master-page-name="">
      <style:paragraph-properties fo:margin-top="0cm" fo:margin-bottom="0cm" fo:text-align="end" style:justify-single-word="false" style:page-number="auto">
        <style:tab-stops>
          <style:tab-stop style:position="15.743cm" style:type="right"/>
        </style:tab-stops>
      </style:paragraph-properties>
    </style:style>
    <style:style style:name="P63" style:family="paragraph" style:parent-style-name="npsh_3a__3a_Figyelem">
      <style:text-properties style:use-window-font-color="true"/>
    </style:style>
    <style:style style:name="P64" style:family="paragraph" style:parent-style-name="npsh_3a__3a_Picture">
      <style:paragraph-properties fo:margin-left="3cm" fo:margin-right="3cm" fo:text-indent="0cm" style:auto-text-indent="false"/>
      <style:text-properties style:use-window-font-color="true"/>
    </style:style>
    <style:style style:name="P65" style:family="paragraph" style:parent-style-name="npsh_3a__3a_Picture">
      <style:paragraph-properties fo:margin-left="3.401cm" fo:margin-right="3.401cm" fo:text-indent="0cm" style:auto-text-indent="false"/>
    </style:style>
    <style:style style:name="P66" style:family="paragraph" style:parent-style-name="Contents_20_3">
      <style:paragraph-properties>
        <style:tab-stops>
          <style:tab-stop style:position="15.921cm" style:type="right" style:leader-style="dotted" style:leader-text="."/>
        </style:tab-stops>
      </style:paragraph-properties>
    </style:style>
    <style:style style:name="P67" style:family="paragraph" style:parent-style-name="Contents_20_2">
      <style:paragraph-properties>
        <style:tab-stops>
          <style:tab-stop style:position="15.921cm" style:type="right" style:leader-style="dotted" style:leader-text="."/>
        </style:tab-stops>
      </style:paragraph-properties>
    </style:style>
    <style:style style:name="P68" style:family="paragraph" style:parent-style-name="Contents_20_4">
      <style:paragraph-properties>
        <style:tab-stops>
          <style:tab-stop style:position="15.921cm" style:type="right" style:leader-style="dotted" style:leader-text="."/>
        </style:tab-stops>
      </style:paragraph-properties>
    </style:style>
    <style:style style:name="P69" style:family="paragraph" style:parent-style-name="Illustration_20_Index_20_1">
      <style:paragraph-properties>
        <style:tab-stops>
          <style:tab-stop style:position="15.921cm" style:type="right" style:leader-style="dotted" style:leader-text="."/>
        </style:tab-stops>
      </style:paragraph-properties>
    </style:style>
    <style:style style:name="P70" style:family="paragraph" style:parent-style-name="Contents_20_1">
      <style:paragraph-properties>
        <style:tab-stops>
          <style:tab-stop style:position="15.921cm" style:type="right" style:leader-style="dotted" style:leader-text="."/>
        </style:tab-stops>
      </style:paragraph-properties>
    </style:style>
    <style:style style:name="P71" style:family="paragraph" style:parent-style-name="Text_20_body" style:master-page-name="Standard">
      <style:paragraph-properties fo:margin-left="0cm" fo:margin-right="0cm" fo:margin-top="0.21cm" fo:margin-bottom="0.21cm" fo:text-align="justify" style:justify-single-word="false" fo:orphans="2" fo:widows="2" fo:text-indent="0cm" style:auto-text-indent="false" style:page-number="auto">
        <style:tab-stops/>
      </style:paragraph-properties>
      <style:text-properties style:use-window-font-color="true" style:font-name="FreeSans3" fo:font-size="12pt" fo:letter-spacing="normal" style:font-size-asian="12pt" style:font-size-complex="12pt" style:text-scale="100%"/>
    </style:style>
    <style:style style:name="P72" style:family="paragraph" style:parent-style-name="npsh_3a__3a_Title" style:master-page-name="Fedlap">
      <style:paragraph-properties style:page-number="auto"/>
    </style:style>
    <style:style style:name="P73" style:family="paragraph" style:parent-style-name="npsh_3a__3a_Figyelem" style:list-style-name="WW8Num2">
      <style:paragraph-properties fo:margin-left="1.499cm" fo:margin-right="0cm" fo:text-indent="0cm" style:auto-text-indent="false"/>
    </style:style>
    <style:style style:name="P74" style:family="paragraph" style:parent-style-name="npsh_3a__3a_Head2">
      <style:paragraph-properties fo:text-align="start" style:justify-single-word="false" fo:orphans="0" fo:widows="0">
        <style:tab-stops/>
      </style:paragraph-properties>
    </style:style>
    <style:style style:name="P75" style:family="paragraph" style:parent-style-name="npsh_3a__3a_Head2" style:list-style-name="">
      <style:paragraph-properties fo:text-align="start" style:justify-single-word="false" fo:orphans="0" fo:widows="0">
        <style:tab-stops/>
      </style:paragraph-properties>
    </style:style>
    <style:style style:name="P76" style:family="paragraph" style:parent-style-name="npsh_3a__3a_Head2">
      <style:paragraph-properties fo:break-before="page"/>
    </style:style>
    <style:style style:name="P77" style:family="paragraph" style:parent-style-name="npsh_3a__3a_Head3" style:list-style-name="">
      <style:paragraph-properties fo:text-align="start" style:justify-single-word="false" fo:orphans="0" fo:widows="0">
        <style:tab-stops/>
      </style:paragraph-properties>
    </style:style>
    <style:style style:name="P78" style:family="paragraph" style:parent-style-name="npsh_3a__3a_Head3">
      <style:paragraph-properties fo:break-before="page"/>
    </style:style>
    <style:style style:name="P79" style:family="paragraph" style:parent-style-name="npsh_3a__3a_Head1" style:master-page-name="Standard">
      <style:paragraph-properties style:page-number="auto"/>
    </style:style>
    <style:style style:name="P80" style:family="paragraph" style:parent-style-name="openSKM_5f_GYAKORLÁS">
      <style:text-properties fo:language="hu" fo:country="HU" style:language-asian="zxx" style:country-asian="none" style:language-complex="zxx" style:country-complex="none"/>
    </style:style>
    <style:style style:name="P81" style:family="paragraph" style:parent-style-name="openSKM_5f_GYAKORLÁS" style:list-style-name="List_20_1">
      <style:paragraph-properties fo:margin-left="1.499cm" fo:margin-right="0cm" fo:text-indent="0cm" style:auto-text-indent="false"/>
    </style:style>
    <style:style style:name="P82" style:family="paragraph" style:parent-style-name="npsh_3a__3a_BodyText" style:list-style-name="L1"/>
    <style:style style:name="P83" style:family="paragraph" style:parent-style-name="npsh_3a__3a_BodyText" style:list-style-name="L2"/>
    <style:style style:name="P84" style:family="paragraph" style:parent-style-name="npsh_3a__3a_BodyText" style:list-style-name="L3"/>
    <style:style style:name="P85" style:family="paragraph" style:parent-style-name="npsh_3a__3a_BodyText" style:list-style-name="WW8Num2"/>
    <style:style style:name="T1" style:family="text">
      <style:text-properties style:use-window-font-color="true"/>
    </style:style>
    <style:style style:name="T2" style:family="text">
      <style:text-properties style:use-window-font-color="true" style:text-outline="false" style:text-line-through-style="none" style:font-name="Times New Roman" fo:font-style="normal" fo:text-shadow="none" style:text-underline-style="none" style:font-name-asian="Arial Narrow" style:font-style-asian="normal" style:font-name-complex="Arial Narrow" style:font-style-complex="normal" style:text-emphasize="none"/>
    </style:style>
    <style:style style:name="T3" style:family="text">
      <style:text-properties style:use-window-font-color="true" style:text-outline="false" style:text-line-through-style="none" style:font-name="FreeSans3" fo:font-size="12pt" fo:font-style="normal" fo:text-shadow="none" style:text-underline-style="none" fo:font-weight="bold" style:font-name-asian="MS Mincho" style:font-size-asian="12pt" style:font-style-asian="normal" style:font-weight-asian="bold" style:font-name-complex="Tahoma3" style:font-size-complex="12pt" style:font-style-complex="normal" style:font-weight-complex="bold" style:text-emphasize="none"/>
    </style:style>
    <style:style style:name="T4" style:family="text">
      <style:text-properties style:use-window-font-color="true" style:text-underline-style="none"/>
    </style:style>
    <style:style style:name="T5" style:family="text">
      <style:text-properties style:use-window-font-color="true" style:text-underline-style="none" fo:font-weight="normal" style:language-asian="zxx" style:country-asian="none" style:font-weight-asian="normal" style:language-complex="zxx" style:country-complex="none" style:font-weight-complex="normal"/>
    </style:style>
    <style:style style:name="T6" style:family="text">
      <style:text-properties style:use-window-font-color="true" style:text-underline-style="none" fo:font-weight="normal" style:font-weight-asian="normal" style:font-weight-complex="normal"/>
    </style:style>
    <style:style style:name="T7" style:family="text">
      <style:text-properties style:use-window-font-color="true" style:font-name="Times New Roman"/>
    </style:style>
    <style:style style:name="T8" style:family="text">
      <style:text-properties style:use-window-font-color="true" style:font-name="Times New Roman" style:font-name-asian="Times New Roman"/>
    </style:style>
    <style:style style:name="T9" style:family="text">
      <style:text-properties style:use-window-font-color="true" style:font-name="Times New Roman" fo:language="hu" fo:country="HU" style:letter-kerning="true" style:font-name-asian="Arial Unicode MS" style:language-asian="zxx" style:country-asian="none" style:font-name-complex="Tahoma" style:font-size-complex="12pt" style:language-complex="zxx" style:country-complex="none" style:font-style-complex="italic"/>
    </style:style>
    <style:style style:name="T10" style:family="text">
      <style:text-properties style:use-window-font-color="true" style:font-name="Times New Roman" fo:language="hu" fo:country="HU" style:letter-kerning="true" style:font-name-asian="Arial Unicode MS" style:language-asian="zxx" style:country-asian="none" style:font-name-complex="Tahoma1" style:font-size-complex="12pt" style:language-complex="zxx" style:country-complex="none"/>
    </style:style>
    <style:style style:name="T11" style:family="text">
      <style:text-properties style:use-window-font-color="true" style:font-name="Times New Roman" fo:language="hu" fo:country="HU" style:letter-kerning="true" fo:background-color="transparent" style:font-name-asian="Arial Unicode MS" style:font-name-complex="Times New Roman" style:font-size-complex="12pt" style:language-complex="ar" style:country-complex="SA"/>
    </style:style>
    <style:style style:name="T12" style:family="text">
      <style:text-properties style:use-window-font-color="true" style:font-name="Times New Roman" fo:language="hu" fo:country="HU" style:letter-kerning="true" fo:background-color="transparent" style:font-name-asian="Arial Unicode MS" style:language-asian="zxx" style:country-asian="none" style:font-name-complex="Times New Roman" style:font-size-complex="12pt" style:language-complex="ar" style:country-complex="SA"/>
    </style:style>
    <style:style style:name="T13" style:family="text">
      <style:text-properties style:use-window-font-color="true" style:font-name="Times New Roman" fo:language="hu" fo:country="HU" style:letter-kerning="true" fo:background-color="transparent" style:font-name-asian="Arial Unicode MS" style:language-asian="zxx" style:country-asian="none" style:font-name-complex="Tahoma1" style:font-size-complex="12pt" style:language-complex="zxx" style:country-complex="none"/>
    </style:style>
    <style:style style:name="T14" style:family="text">
      <style:text-properties style:use-window-font-color="true" style:font-name="Times New Roman" fo:language="hu" fo:country="HU" style:letter-kerning="true" fo:background-color="transparent" style:font-name-asian="Arial Unicode MS" style:font-name-complex="Tahoma" style:font-size-complex="12pt" style:language-complex="ar" style:country-complex="SA"/>
    </style:style>
    <style:style style:name="T15" style:family="text">
      <style:text-properties style:use-window-font-color="true" style:font-name="Times New Roman" fo:language="hu" fo:country="HU" style:letter-kerning="true" fo:background-color="#cccccc" style:font-name-asian="Arial Unicode MS" style:language-asian="zxx" style:country-asian="none" style:font-name-complex="Tahoma1" style:font-size-complex="12pt" style:language-complex="zxx" style:country-complex="none"/>
    </style:style>
    <style:style style:name="T16" style:family="text">
      <style:text-properties style:use-window-font-color="true" style:font-name="Times New Roman" fo:language="hu" fo:country="HU" fo:font-weight="normal" style:letter-kerning="true" style:font-name-asian="Arial Unicode MS" style:language-asian="zxx" style:country-asian="none" style:font-weight-asian="normal" style:font-name-complex="Tahoma1" style:font-size-complex="13pt" style:language-complex="zxx" style:country-complex="none" style:font-weight-complex="normal"/>
    </style:style>
    <style:style style:name="T17" style:family="text">
      <style:text-properties style:use-window-font-color="true" style:font-name="Times New Roman" fo:font-size="10pt" fo:language="hu" fo:country="HU" fo:font-weight="normal" style:letter-kerning="true" style:font-name-asian="Arial Unicode MS" style:font-size-asian="10pt" style:language-asian="zxx" style:country-asian="none" style:font-weight-asian="normal" style:font-name-complex="Tahoma1" style:font-size-complex="10pt" style:language-complex="zxx" style:country-complex="none" style:font-weight-complex="normal"/>
    </style:style>
    <style:style style:name="T18" style:family="text">
      <style:text-properties style:use-window-font-color="true" style:font-name="Times New Roman" fo:font-size="10pt" fo:language="hu" fo:country="HU" fo:font-weight="normal" style:letter-kerning="true" fo:background-color="#c0c0c0" style:font-name-asian="Arial Unicode MS" style:font-size-asian="10pt" style:language-asian="zxx" style:country-asian="none" style:font-weight-asian="normal" style:font-name-complex="Tahoma1" style:font-size-complex="10pt" style:language-complex="zxx" style:country-complex="none" style:font-weight-complex="normal"/>
    </style:style>
    <style:style style:name="T19" style:family="text">
      <style:text-properties style:use-window-font-color="true" style:font-name="Times New Roman" fo:font-size="10pt" fo:language="hu" fo:country="HU" style:text-underline-style="solid" style:text-underline-width="auto" style:text-underline-color="font-color" fo:font-weight="normal" style:letter-kerning="true" style:font-name-asian="Arial Unicode MS" style:font-size-asian="10pt" style:language-asian="zxx" style:country-asian="none" style:font-weight-asian="normal" style:font-name-complex="Tahoma1" style:font-size-complex="10pt" style:language-complex="zxx" style:country-complex="none" style:font-weight-complex="normal"/>
    </style:style>
    <style:style style:name="T20" style:family="text">
      <style:text-properties style:use-window-font-color="true" style:language-asian="zxx" style:country-asian="none" style:language-complex="zxx" style:country-complex="none"/>
    </style:style>
    <style:style style:name="T21" style:family="text">
      <style:text-properties style:use-window-font-color="true" fo:language="hu" fo:country="HU" style:letter-kerning="true" fo:background-color="transparent" style:font-name-asian="Arial Unicode MS" style:font-name-complex="Times New Roman" style:font-size-complex="12pt" style:language-complex="ar" style:country-complex="SA"/>
    </style:style>
    <style:style style:name="T22" style:family="text">
      <style:text-properties style:use-window-font-color="true" fo:language="hu" fo:country="HU" style:letter-kerning="true" fo:background-color="transparent" style:font-name-asian="Arial Unicode MS" style:font-name-complex="Tahoma" style:font-size-complex="12pt" style:language-complex="ar" style:country-complex="SA"/>
    </style:style>
    <style:style style:name="T23" style:family="text">
      <style:text-properties style:use-window-font-color="true" style:font-name="Wingdings" style:font-name-asian="Wingdings" style:font-name-complex="Wingdings"/>
    </style:style>
    <style:style style:name="T24" style:family="text">
      <style:text-properties style:use-window-font-color="true" style:font-name="Wingdings" fo:font-style="normal" style:font-name-asian="Wingdings" style:font-style-asian="normal" style:font-name-complex="Wingdings" style:font-style-complex="normal"/>
    </style:style>
    <style:style style:name="T25" style:family="text">
      <style:text-properties style:use-window-font-color="true" style:font-name="Wingdings" fo:language="hu" fo:country="HU" style:letter-kerning="true" fo:background-color="transparent" style:font-name-asian="Wingdings" style:font-name-complex="Wingdings" style:font-size-complex="12pt" style:language-complex="ar" style:country-complex="SA"/>
    </style:style>
    <style:style style:name="T26" style:family="text">
      <style:text-properties style:use-window-font-color="true" style:font-name="FreeSans3" fo:language="hu" fo:country="HU" style:letter-kerning="true" fo:background-color="transparent" style:font-name-asian="Arial Unicode MS" style:font-name-complex="Times New Roman" style:font-size-complex="12pt" style:language-complex="ar" style:country-complex="SA"/>
    </style:style>
    <style:style style:name="T27" style:family="text">
      <style:text-properties style:use-window-font-color="true" style:font-name="FreeSans3" fo:language="hu" fo:country="HU" style:letter-kerning="true" style:font-name-asian="Arial Unicode MS" style:language-asian="zxx" style:country-asian="none" style:font-name-complex="Times New Roman" style:font-size-complex="12pt" style:language-complex="ar" style:country-complex="SA"/>
    </style:style>
    <style:style style:name="T28" style:family="text">
      <style:text-properties style:use-window-font-color="true" style:font-name="FreeSans3" fo:language="hu" fo:country="HU" style:letter-kerning="true" style:font-name-asian="Arial Unicode MS" style:font-name-complex="Times New Roman" style:font-size-complex="12pt" style:language-complex="ar" style:country-complex="SA"/>
    </style:style>
    <style:style style:name="T29" style:family="text">
      <style:text-properties style:use-window-font-color="true" style:font-name="Times New Roman" fo:language="hu" fo:country="HU" style:letter-kerning="true" fo:background-color="transparent" style:font-name-asian="Arial Unicode MS" style:font-name-complex="Times New Roman" style:font-size-complex="12pt" style:language-complex="ar" style:country-complex="SA"/>
    </style:style>
    <style:style style:name="T30" style:family="text">
      <style:text-properties style:font-name="Times New Roman"/>
    </style:style>
    <style:style style:name="T31" style:family="text">
      <style:text-properties style:font-name="Times New Roman" style:font-name-asian="Arial Unicode MS" style:font-name-complex="Tahoma"/>
    </style:style>
    <style:style style:name="T32" style:family="text">
      <style:text-properties style:font-name="Times New Roman" style:font-name-asian="Wingdings 2" style:font-name-complex="Wingdings 2"/>
    </style:style>
    <style:style style:name="T33" style:family="text">
      <style:text-properties style:font-name="Times New Roman" fo:font-weight="bold" style:font-weight-asian="bold" style:font-weight-complex="bold"/>
    </style:style>
    <style:style style:name="T34" style:family="text">
      <style:text-properties style:font-name="Times New Roman" fo:background-color="#cccccc"/>
    </style:style>
    <style:style style:name="T35" style:family="text">
      <style:text-properties style:font-name="Times New Roman" style:font-name-asian="Times New Roman"/>
    </style:style>
    <style:style style:name="T36" style:family="text">
      <style:text-properties style:font-name="Times New Roman" fo:font-size="10pt" style:font-size-asian="10pt" style:font-size-complex="10pt"/>
    </style:style>
    <style:style style:name="T37" style:family="text">
      <style:text-properties style:language-complex="zxx" style:country-complex="none"/>
    </style:style>
    <style:style style:name="T38" style:family="text">
      <style:text-properties style:text-position="sub 58%"/>
    </style:style>
    <style:style style:name="T39" style:family="text">
      <style:text-properties fo:font-weight="bold" style:font-weight-asian="bold" style:font-weight-complex="bold"/>
    </style:style>
    <style:style style:name="T40" style:family="text">
      <style:text-properties fo:font-weight="normal" style:font-weight-asian="normal" style:font-weight-complex="normal"/>
    </style:style>
    <style:style style:name="T41" style:family="text">
      <style:text-properties style:text-outline="false" style:text-line-through-style="none" fo:language="hu" fo:country="HU" fo:text-shadow="none" style:text-underline-style="none" style:letter-kerning="true" style:font-name-asian="Arial Unicode MS" style:language-asian="zxx" style:country-asian="none" style:font-name-complex="Tahoma1" style:language-complex="zxx" style:country-complex="none" style:text-emphasize="none"/>
    </style:style>
    <style:style style:name="T42" style:family="text">
      <style:text-properties style:text-outline="false" style:text-line-through-style="none" fo:text-shadow="none" style:text-emphasize="none"/>
    </style:style>
    <style:style style:name="T43" style:family="text">
      <style:text-properties style:text-outline="false" style:text-line-through-style="none" fo:text-shadow="none" style:text-underline-style="none" style:font-name-asian="Arial Narrow" style:font-name-complex="Arial Narrow" style:text-emphasize="none"/>
    </style:style>
    <style:style style:name="T44" style:family="text">
      <style:text-properties fo:language="hu" fo:country="HU" style:language-asian="zxx" style:country-asian="none" style:language-complex="zxx" style:country-complex="none"/>
    </style:style>
    <style:style style:name="T45" style:family="text">
      <style:text-properties fo:language="hu" fo:country="HU" style:language-asian="zxx" style:country-asian="none" style:language-complex="ar" style:country-complex="SA"/>
    </style:style>
    <style:style style:name="T46" style:family="text">
      <style:text-properties fo:language="hu" fo:country="HU" style:letter-kerning="true" style:language-asian="zxx" style:country-asian="none" style:font-name-complex="Tahoma1" style:language-complex="zxx" style:country-complex="none"/>
    </style:style>
    <style:style style:name="T47" style:family="text">
      <style:text-properties fo:language="hu" fo:country="HU" style:letter-kerning="true" fo:background-color="#cccccc" style:language-asian="zxx" style:country-asian="none" style:font-name-complex="Tahoma1" style:language-complex="zxx" style:country-complex="none"/>
    </style:style>
    <style:style style:name="T48" style:family="text">
      <style:text-properties fo:language="hu" fo:country="HU" style:letter-kerning="true" style:font-name-asian="Times New Roman" style:font-size-asian="10pt" style:language-asian="zxx" style:country-asian="none" style:font-name-complex="Tahoma1" style:font-size-complex="10pt"/>
    </style:style>
    <style:style style:name="T49" style:family="text">
      <style:text-properties fo:language="hu" fo:country="HU" style:language-complex="ar" style:country-complex="SA"/>
    </style:style>
    <style:style style:name="T50" style:family="text">
      <style:text-properties style:text-position="super 58%"/>
    </style:style>
    <style:style style:name="T51" style:family="text">
      <style:text-properties style:text-position="super 58%" fo:background-color="transparent"/>
    </style:style>
    <style:style style:name="T52" style:family="text">
      <style:text-properties style:text-position="super 58%" fo:language="hu" fo:country="HU" style:language-asian="zxx" style:country-asian="none" style:language-complex="zxx" style:country-complex="none"/>
    </style:style>
    <style:style style:name="T53" style:family="text">
      <style:text-properties style:font-name-asian="Times New Roman"/>
    </style:style>
    <style:style style:name="T54" style:family="text">
      <style:text-properties style:font-name="Wingdings" style:font-name-asian="Wingdings" style:font-name-complex="Wingdings"/>
    </style:style>
    <style:style style:name="T55" style:family="text">
      <style:text-properties style:font-name="Wingdings" fo:font-style="normal" style:font-style-asian="normal" style:language-complex="zxx" style:country-complex="none" style:font-style-complex="italic"/>
    </style:style>
    <style:style style:name="T56" style:family="text">
      <style:text-properties style:font-name-complex="Tahoma"/>
    </style:style>
    <style:style style:name="T57" style:family="text">
      <style:text-properties fo:color="#ffffff" fo:background-color="#000000"/>
    </style:style>
    <style:style style:name="T58" style:family="text">
      <style:text-properties style:font-name="Symbol1" style:font-name-asian="Symbol1" style:font-name-complex="Symbol1"/>
    </style:style>
    <style:style style:name="T59" style:family="text">
      <style:text-properties style:font-name="Arial"/>
    </style:style>
    <style:style style:name="T60" style:family="text">
      <style:text-properties style:font-name-complex="Arial"/>
    </style:style>
    <style:style style:name="T61" style:family="text">
      <style:text-properties style:font-name="FreeSans3" style:font-name-asian="Times New Roman"/>
    </style:style>
    <style:style style:name="T62" style:family="text">
      <style:text-properties style:font-name="FreeSans3" fo:font-size="12pt" fo:font-weight="normal" style:font-size-asian="12pt" style:font-weight-asian="normal" style:font-size-complex="12pt" style:font-weight-complex="normal"/>
    </style:style>
    <style:style style:name="T63" style:family="text">
      <style:text-properties fo:font-size="12pt" fo:language="hu" fo:country="HU" style:letter-kerning="true" style:font-size-asian="12pt" style:language-asian="zxx" style:country-asian="none" style:font-name-complex="Tahoma1" style:font-size-complex="12pt" style:language-complex="zxx" style:country-complex="none"/>
    </style:style>
    <style:style style:name="T64" style:family="text">
      <style:text-properties fo:font-size="9pt" style:font-size-asian="9pt" style:font-size-complex="9pt"/>
    </style:style>
    <style:style style:name="T65" style:family="text">
      <style:text-properties fo:font-size="8pt" style:font-size-asian="8pt" style:font-size-complex="8pt"/>
    </style:style>
    <style:style style:name="T66" style:family="text">
      <style:text-properties fo:color="#007fb2" style:font-name="DejaVu Sans1" fo:font-size="28pt" fo:letter-spacing="normal" fo:language="hu" fo:country="HU" fo:font-style="normal" style:text-underline-style="none" fo:font-weight="normal" style:font-name-asian="Times New Roman2" style:font-size-asian="12pt" style:font-style-asian="normal" style:font-weight-asian="normal" style:font-name-complex="Times New Roman2" style:font-size-complex="12pt" style:language-complex="ar" style:country-complex="SA" style:font-style-complex="normal" style:font-weight-complex="normal"/>
    </style:style>
    <style:style style:name="T67" style:family="text">
      <style:text-properties style:language-asian="zxx" style:country-asian="none"/>
    </style:style>
    <style:style style:name="T68" style:family="text">
      <style:text-properties style:letter-kerning="true" style:language-asian="zxx" style:country-asian="none"/>
    </style:style>
    <style:style style:name="T69" style:family="text">
      <style:text-properties style:letter-kerning="true" style:font-size-asian="10pt" style:language-asian="zxx" style:country-asian="none" style:font-size-complex="10pt"/>
    </style:style>
    <style:style style:name="T70" style:family="text">
      <style:text-properties style:letter-kerning="true" style:font-name-asian="Times New Roman" style:language-asian="zxx" style:country-asian="none"/>
    </style:style>
    <style:style style:name="T71" style:family="text">
      <style:text-properties style:text-underline-style="solid" style:text-underline-width="auto" style:text-underline-color="font-color"/>
    </style:style>
    <style:style style:name="T72" style:family="text">
      <style:text-properties style:text-underline-style="solid" style:text-underline-width="auto" style:text-underline-color="font-color" style:font-size-complex="10pt"/>
    </style:style>
    <style:style style:name="T73" style:family="text">
      <style:text-properties style:text-underline-style="none"/>
    </style:style>
    <style:style style:name="T74" style:family="text">
      <style:text-properties fo:font-size="10pt" style:font-size-asian="10pt" style:font-size-complex="10pt"/>
    </style:style>
    <style:style style:name="T75" style:family="text">
      <style:text-properties fo:font-size="10pt" style:letter-kerning="true" style:font-size-asian="10pt" style:language-asian="zxx" style:country-asian="none" style:font-size-complex="10pt"/>
    </style:style>
    <style:style style:name="T76" style:family="text">
      <style:text-properties fo:font-size="10pt" fo:language="hu" fo:country="HU" style:letter-kerning="true" style:font-size-asian="10pt" style:language-asian="zxx" style:country-asian="none" style:font-name-complex="Tahoma1" style:font-size-complex="10pt" style:language-complex="zxx" style:country-complex="none"/>
    </style:style>
    <style:style style:name="T77" style:family="text">
      <style:text-properties style:font-name-asian="Wingdings 2" style:font-name-complex="Wingdings 2"/>
    </style:style>
    <style:style style:name="T78" style:family="text">
      <style:text-properties style:font-size-complex="10pt"/>
    </style:style>
    <style:style style:name="T79" style:family="text">
      <style:text-properties fo:color="#0084d1" fo:language="hu" fo:country="HU" style:letter-kerning="true" fo:background-color="transparent" style:font-name-asian="Arial Unicode MS" style:font-name-complex="Times New Roman" style:font-size-complex="12pt" style:language-complex="ar" style:country-complex="SA"/>
    </style:style>
    <style:style style:name="T80" style:family="text">
      <style:text-properties fo:font-variant="normal" fo:text-transform="none" style:use-window-font-color="true" style:text-line-through-style="none" style:font-name="FreeSans2" fo:font-size="10pt" fo:font-style="normal" style:text-underline-style="none" fo:font-weight="normal" style:text-blinking="false" style:font-size-asian="10pt" style:font-size-complex="10pt"/>
    </style:style>
    <style:style style:name="T81" style:family="text">
      <style:text-properties style:font-name="Wingdings 2" style:font-name-asian="Wingdings 2" style:font-name-complex="Wingdings 2"/>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background-color="transparent" style:background-transparency="100%" fo:padding="0cm" fo:border="none" style:shadow="none">
        <style:background-image/>
      </style:graphic-properties>
    </style:style>
    <style:style style:name="fr2" style:family="graphic" style:parent-style-name="Frame">
      <style:graphic-properties fo:margin-left="0cm" fo:margin-right="0cm" fo:margin-top="0cm" fo:margin-bottom="0cm" style:wrap="dynamic" style:number-wrapped-paragraphs="no-limit" style:vertical-pos="middle" style:vertical-rel="baseline" style:horizontal-pos="center" style:horizontal-rel="paragraph" fo:background-color="transparent" style:background-transparency="100%" fo:padding="0cm" fo:border="none" style:shadow="none">
        <style:background-image/>
      </style:graphic-properties>
    </style:style>
    <style:style style:name="fr3" style:family="graphic" style:parent-style-name="Frame">
      <style:graphic-properties fo:margin-left="0cm" fo:margin-right="0cm" fo:margin-top="0cm" fo:margin-bottom="0cm" style:run-through="foreground" style:wrap="dynamic" style:number-wrapped-paragraphs="no-limit" style:vertical-pos="top" style:vertical-rel="baseline" style:horizontal-pos="center" style:horizontal-rel="paragraph" fo:background-color="transparent" style:background-transparency="100%" fo:padding="0cm" fo:border="none" style:shadow="none">
        <style:background-image/>
      </style:graphic-properties>
    </style:style>
    <style:style style:name="fr4" style:family="graphic" style:parent-style-name="Frame">
      <style:graphic-properties style:wrap="dynamic" style:number-wrapped-paragraphs="no-limit" style:vertical-pos="middle" style:vertical-rel="baseline" style:horizontal-pos="center" style:horizontal-rel="paragraph"/>
    </style:style>
    <style:style style:name="fr5" style:family="graphic" style:parent-style-name="Frame">
      <style:graphic-properties fo:margin-left="0cm" fo:margin-right="0cm" fo:margin-top="0cm" fo:margin-bottom="0cm" style:run-through="foreground" style:wrap="none" style:vertical-pos="middle" style:vertical-rel="baseline" style:horizontal-pos="from-left" style:horizontal-rel="paragraph-content" fo:background-color="transparent" style:background-transparency="100%" fo:padding="0cm" fo:border="none" style:shadow="none">
        <style:background-image/>
      </style:graphic-properties>
    </style:style>
    <style:style style:name="fr6"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fo:margin-top="0cm" fo:margin-bottom="0cm" style:run-through="foreground" style:wrap="none" style:vertical-pos="middle" style:vertical-rel="baseline"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9" style:family="graphic" style:parent-style-name="Graphics">
      <style:graphic-properties style:vertical-pos="middle" style:vertical-rel="baseline" style:horizontal-pos="center" style:horizontal-rel="paragraph" style:mirror="none" fo:clip="rect(0cm, 0cm, 0cm, 0cm)" draw:luminance="0%" draw:contrast="0%" draw:red="0%" draw:green="0%" draw:blue="0%" draw:gamma="100%" draw:color-inversion="false" draw:image-opacity="100%" draw:color-mode="standard"/>
    </style:style>
    <style:style style:name="fr10"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2">Biztonságosan<text:span text:style-name="T66"> és magabiztosan V.</text:span><text:line-break/><text:span text:style-name="T62">Az OpenOffice.org Calc táblázatkezelő </text:span></text:p>
      <text:p text:style-name="P6"/>
      <text:table-of-content text:style-name="Sect1" text:protected="true" text:name="Tartalomjegyzék1">
        <text:table-of-content-source text:outline-level="10">
          <text:index-title-template text:style-name="Contents_20_Heading">Tartalomjegyzék</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rtalomjegyzék1_Head">
            <text:p text:style-name="Contents_20_Heading">Tartalomjegyzék</text:p>
          </text:index-title>
          <text:p text:style-name="P70">Az OpenOffice.org Calc táblázatkezelő biztonságos és magabiztos használata<text:tab/>5</text:p>
          <text:p text:style-name="P70">Táblázatkezelés az OpenOffice.org Calc programmal<text:tab/>6</text:p>
          <text:p text:style-name="P67">T1. lecke. Mire jó a táblázatkezelővel létrehozott munkafüzet?<text:tab/>6</text:p>
          <text:p text:style-name="P67">T2M. lecke. Mit gyakoroljunk és mit ne?<text:tab/>7</text:p>
          <text:p text:style-name="P67">T3M. lecke. Indul a gyakorlati tanulás<text:tab/>8</text:p>
          <text:p text:style-name="P67">T4M. lecke. A család táblázatai (és bemutatói és dokumentumai) – az ajánlott gyakorlófeladat ≈ <text:s/>B8 ≈ <text:s/>SZ5<text:tab/>10</text:p>
          <text:p text:style-name="P67">T5. lecke. A táblázatkezelő elindítása<text:tab/>11</text:p>
          <text:p text:style-name="P67">T6. lecke. A kéznél lévő gépi segítség ≈ <text:s/>B7 ≈ <text:s/>SZ7<text:tab/>12</text:p>
          <text:p text:style-name="P67">T7. lecke. Képernyő, kezelőfelület – áttekintés, hogy mi mindent használhatunk, mire a füzet végére érünk <text:s/>≈ <text:s/>B9 ≈ <text:s/>SZ8<text:tab/>13</text:p>
          <text:p text:style-name="P67">T8. lecke. A táblázatkezelő cellái; az aktív cella; a navigálás alaplépései<text:tab/>16</text:p>
          <text:p text:style-name="P67">T9. lecke. Mit írhatunk a táblázatkezelő celláiba?<text:tab/>18</text:p>
          <text:p text:style-name="P67">T10. lecke. Navigálás nagyobb lépésekben<text:tab/>20</text:p>
          <text:p text:style-name="P67">T11. lecke. Navigálás cellán belül<text:tab/>21</text:p>
          <text:p text:style-name="P67">T12. lecke. Cellatartalom törlése<text:tab/>23</text:p>
          <text:p text:style-name="P67">T13. lecke. Tartomány kijelölése<text:tab/>24</text:p>
          <text:p text:style-name="P67">T14. lecke. Konstansok, formulák, függvények: avagy mi minden lehet a munkalapon<text:tab/>25</text:p>
          <text:p text:style-name="P67">T15. lecke. Amit már az iskolából ismerünk: a számtani műveletek<text:tab/>27</text:p>
          <text:p text:style-name="P67">T16. lecke. Visszatekintés<text:tab/>28</text:p>
          <text:p text:style-name="P67">T17. lecke. Az automatikus újraszámolás<text:tab/>29</text:p>
          <text:p text:style-name="P67">T18. lecke. Új munkaterület létrehozása<text:tab/>31</text:p>
          <text:p text:style-name="P66">A munkafüzetünk lapjai<text:tab/>31</text:p>
          <text:p text:style-name="P66">Mit tehetünk a munkalapokkal?<text:tab/>31</text:p>
          <text:p text:style-name="P66">Új munkafüzet létrehozása<text:tab/>31</text:p>
          <text:p text:style-name="P67">T19. lecke. Új sorok és oszlopok létrehozása<text:tab/>33</text:p>
          <text:p text:style-name="P67">T20. lecke. A munkalap kezelésének alapműveletei<text:tab/>34</text:p>
          <text:p text:style-name="P67">T21M. lecke. Vége az alapozásnak ≈ <text:s/>B12 ≈ <text:s/>SZ11<text:tab/>35</text:p>
          <text:p text:style-name="P67">T22. lecke. Hogyan őrizzük meg, amit létrehoztunk?≈ <text:s/>B13≈ SZ12<text:tab/>36</text:p>
          <text:p text:style-name="P66">Mentés és másként mentés<text:tab/>36</text:p>
          <text:p text:style-name="P68">Új anyagunk legegyszerűbb első mentése<text:tab/>36</text:p>
          <text:p text:style-name="P68">Melyik háttértárolóra, melyik mappába?<text:tab/>37</text:p>
          <text:p text:style-name="P68">Újabb mentés<text:tab/>38</text:p>
          <text:p text:style-name="P68">Mentés a program bezárásakor<text:tab/>38</text:p>
          <text:p text:style-name="P66">Megnyitás<text:tab/>39</text:p>
          <text:p text:style-name="P66">Legutóbb mentett fájlok<text:tab/>40</text:p>
          <text:p text:style-name="P66">Mentés és megnyitás jelszóval<text:tab/>40</text:p>
          <text:p text:style-name="P66">Kiterjesztések és beállításuk<text:tab/>41</text:p>
          <text:p text:style-name="P68">Miért lehet értelme a fájltípus módosításának?<text:tab/>42</text:p>
          <text:p text:style-name="P68"><text:soft-page-break/>Hogyan állíthatjuk át a fájltípus alapértelmezését?<text:tab/>42</text:p>
          <text:p text:style-name="P66">Automatikus biztonsági másolat és helyreállítás<text:tab/>43</text:p>
          <text:p text:style-name="P66">Mentés sablonként<text:tab/>43</text:p>
          <text:p text:style-name="P67">T23. lecke. Exportálás ≈ <text:s/>B14 ≈ <text:s/>SZ13<text:tab/>45</text:p>
          <text:p text:style-name="P67">T24. lecke. Oldal-beállítás, nyomtatási lehetőségek <text:tab/>47</text:p>
          <text:p text:style-name="P66">Nyomtatási kép <text:s/><text:tab/>47</text:p>
          <text:p text:style-name="P66">Élőfej / fejléc, élőláb / lábléc, oldalszámozás, dátum<text:tab/>47</text:p>
          <text:p text:style-name="P66">Lapméret, margó, laptájolás<text:tab/>48</text:p>
          <text:p text:style-name="P66">Oldaltörés beszúrása<text:tab/>48</text:p>
          <text:p text:style-name="P66">Nyomtatás középre igazítása vízszintesen és függőlegesen<text:tab/>49</text:p>
          <text:p text:style-name="P66">Nyomtatás rácshálóval, Nyomtatás sor-és oszlop-azonosítóval, Csak diagram nyomtatása<text:tab/>49</text:p>
          <text:p text:style-name="P66">Adott tartomány nyomtatása<text:tab/>50</text:p>
          <text:p text:style-name="P67">T25. lecke. Cellák és tartalmuk formázása<text:tab/>51</text:p>
          <text:p text:style-name="P66">A számok formátumai<text:tab/>51</text:p>
          <text:p text:style-name="P66">A szöveges adatok formátumai<text:tab/>53</text:p>
          <text:p text:style-name="P66">A cellák megjelenési formátumai<text:tab/>57</text:p>
          <text:p text:style-name="P67">T26. lecke. Átrendezés ≈ <text:s/>B18 ≈ <text:s/>SZ17<text:tab/>59</text:p>
          <text:p text:style-name="P66">Keresés-csere<text:tab/>59</text:p>
          <text:p text:style-name="P66">Mozgatás<text:tab/>60</text:p>
          <text:p text:style-name="P66">Törlés<text:tab/>61</text:p>
          <text:p text:style-name="P66">Kitöltés<text:tab/>63</text:p>
          <text:p text:style-name="P66">Cellahivatkozás <text:tab/>63</text:p>
          <text:p text:style-name="P68">Névadás<text:tab/>66</text:p>
          <text:p text:style-name="P66">Adatrendezés<text:tab/>69</text:p>
          <text:p text:style-name="P67">T27. lecke. Relatív és abszolút hivatkozás<text:tab/>71</text:p>
          <text:p text:style-name="P66">A relatív hivatkozás<text:tab/>73</text:p>
          <text:p text:style-name="P66">Az abszolút hivatkozás<text:tab/>76</text:p>
          <text:p text:style-name="P66">A kétféle hivatkozás összefoglalása<text:tab/>77</text:p>
          <text:p text:style-name="P67">T28. lecke. Különleges műveletek<text:tab/>80</text:p>
          <text:p text:style-name="P66">Formázás stílussal<text:tab/>80</text:p>
          <text:p text:style-name="P66">Nagyítás, kicsinyítés<text:tab/>80</text:p>
          <text:p text:style-name="P66">Kép beillesztése, kezelése<text:tab/>81</text:p>
          <text:p text:style-name="P67">T29. lecke. Helyesírás, elválasztás ≈ <text:s/>B22 ≈ <text:s/>SZ21<text:tab/>82</text:p>
          <text:p text:style-name="P66">Kivételszótár<text:tab/>83</text:p>
          <text:p text:style-name="P66">Automatikus elválasztás<text:tab/>83</text:p>
          <text:p text:style-name="P67">T30. lecke. Beállítások ≈ <text:s/>B23 ≈ <text:s/>SZ22<text:tab/>85</text:p>
          <text:p text:style-name="P66">Felhasználónév<text:tab/>85</text:p>
          <text:p text:style-name="P66">Alapértelmezett mappa<text:tab/>86</text:p>
          <text:p text:style-name="P66">Eszköztárak kezelése<text:tab/>87</text:p>
          <text:p text:style-name="P66">Váltás ablakok között<text:tab/>88</text:p>
          <text:p text:style-name="P67">T31. lecke. Diagramok készítése és használata<text:tab/>89</text:p>
          <text:p text:style-name="P66">Diagram létrehozása<text:tab/>89</text:p>
          <text:p text:style-name="P66">A diagram formázása, módosítása<text:tab/>90</text:p>
          <text:p text:style-name="P66">Skálázás, adat-feliratok<text:tab/>90</text:p>
          <text:p text:style-name="P67">T32. lecke. Függvények<text:tab/>91</text:p>
        </text:index-body>
      </text:table-of-content>
      <text:p text:style-name="P10"/>
      <text:p text:style-name="P71"><text:span text:style-name="T64">Ez a Mű a Creative Commons Nevezd meg!-Így add tovább! 2.5 Magyarország Licenc feltételeinek megfelelően szabadon felhasználható. További információk: </text:span><text:a xlink:type="simple" xlink:href="http://creativecommons.org/licenses/by-nc-sa/2.5/hu/"><text:span text:style-name="T64">http://creativecommons.org/licenses/by-nc-sa/2.5/hu/</text:span></text:a><text:span text:style-name="T64"> </text:span></text:p>
      <text:p text:style-name="P8"/>
      <text:p text:style-name="P8"/>
      <text:p text:style-name="P8"/>
      <text:p text:style-name="P8"/>
      <text:p text:style-name="P8"/>
      <text:p text:style-name="P8"/>
      <text:p text:style-name="P8"/>
      <text:p text:style-name="P7"/>
      <text:p text:style-name="P9"/>
      <text:p text:style-name="P9"/>
      <text:p text:style-name="P9"/>
      <text:p text:style-name="P9"/>
      <text:p text:style-name="P9"/>
      <text:p text:style-name="P9"/>
      <text:p text:style-name="P9"/>
      <text:p text:style-name="P9"/>
      <text:p text:style-name="P9"/>
      <text:p text:style-name="P9"/>
      <text:p text:style-name="P9"/>
      <text:p text:style-name="P11"><text:tab/></text:p>
      <text:p text:style-name="P11"/>
      <text:p text:style-name="P11"/>
      <text:p text:style-name="P62"><text:tab/><text:span text:style-name="T80">Szerzők: Gerő Péter, Seres György</text:span></text:p>
      <text:p text:style-name="P12"/>
      <text:p text:style-name="P60">Alkotó munkatársak: Endersz Péter, Fazekas Péter, Huszerl József, Kujbus Gábor, <text:line-break/>dr. Magyar Miklós, Mazán Márk, Pálity Krisztina, Schneider Tamás</text:p>
      <text:p text:style-name="P61"/>
      <text:p text:style-name="P13">A Biztonságosan és magabiztosan sorozat az élethelyzethez igazított<text:line-break/>tanulás módszertana alapján készült: <text:a xlink:type="simple" xlink:href="http://www.l-t-learning.com/">http://www.l-t-learning.com</text:a> </text:p>
      <text:p text:style-name="P11"/>
      <text:p text:style-name="P62"><text:tab/><text:span text:style-name="T80">2009. szeptember</text:span></text:p>
      <text:list xml:id="list29272660" text:style-name="Outline">
        <text:list-item>
          <text:h text:style-name="P79" text:outline-level="1">Az OpenOffice.org Calc táblázatkezelő biztonságos és magabiztos használata</text:h>
        </text:list-item>
      </text:list>
      <text:p text:style-name="npsh_3a__3a_BodyText">Ez a tananyag annak szól, aki ingyenes és legális, könnyen használható, sokoldalú, megbízható táblázatkezelő programot akar használni a számítógépén. Ehhez a szintén megbízható, legális és ingyenes operációs rendszerek egyikének használatát is megtanulhatja ebből a tananyagból.</text:p>
      <text:p text:style-name="npsh_3a__3a_Figyelem">A tudnivalókhoz dőlt betűkkel írt magyarázatok is tartoznak: ezek annak az Olvasónak szólnak, aki néhány kezelési műveletek megtanulásán felül bővebb magyarázatokra is kíváncsi.</text:p>
      <text:p text:style-name="npsh_3a__3a_BodyText">Aki nem akar vizsgára készülni, nyugodtan válogasson a tananyagban érdeklődése szerint. Azt tanulja meg, amire szüksége van!</text:p>
      <text:p text:style-name="npsh_3a__3a_Figyelem">(Egy megjegyzés a számítástechnikában jártas Olvasónak: ez a tananyag azoknak készült, akik nem számítástechnikai szakemberek és nem is akarnak azzá válni, mint ahogyan nem akarunk elektroműszerésszé válni ahhoz, hogy programot tudjunk váltani a TV-készüléken. Azt lehet megtanulni belőle, ami a biztonságos és magabiztos felhasználáshoz kell, a fentebb felsorolt követelményrendszerek szintjén. Aki ennél mélyebb ismereteket akar szerezni, annak sokféle leírás áll rendelkezésére.)</text:p>
      <text:p text:style-name="npsh_3a__3a_BodyText"><text:span text:style-name="T37">A tananyag egyéni tanulással, önállóan is elsajátítható. Érdemes mégis arra gondolni, hogy az élsportolóknak is vannak edzőik, a sztár-operaénekeseknek is vannak korrepetitoraik, a legnagyobb színészeket is rendezők instruálják. Aki nem csupán érdeklődésből olvasgatja a tananyagot, hanem tényleges, működtethető kompetenciát akar elérni, annak számára lehet, hogy nem lesz elegendő, hogy egyénileg tanuljon és kísérletezzen. Ha Ön nem valamilyen </text:span><text:span text:style-name="T37">képzés résztvevője, nem valamilyen segítői közösség tagja, akkor célszerű lehet utánanéznie a weboldalon, hogy miként kaphat segítséget, visszajelzéseket az előrehaladásához.</text:span></text:p>
      <text:p text:style-name="npsh_3a__3a_BodyText">Jó munkát, eredményes és szórakoztató tanulást kívánunk!</text:p>
      <text:list xml:id="list32227907" text:continue-numbering="true" text:style-name="Outline">
        <text:list-item>
          <text:h text:style-name="P79" text:outline-level="1">Táblázatkezelés az OpenOffice.org Calc programmal</text:h>
          <text:list>
            <text:list-item>
              <text:h text:style-name="npsh_3a__3a_Head2" text:outline-level="2">T1. lecke. Mire jó a táblázatkezelővel létrehozott munkafüzet?</text:h>
            </text:list-item>
          </text:list>
        </text:list-item>
      </text:list>
      <text:p text:style-name="npsh_3a__3a_BodyText">Az irodai szoftverek mindennapos használatához tartozik a táblázatok kezelése is…</text:p>
      <text:p text:style-name="npsh_3a__3a_Figyelem">Furcsa: a táblázatkezelő alkalmazások felhasználói közül a legtöbben alig használják ki a táblázatkezelő szolgáltatásait – pedig ezek az egyszerűbb számolási feladatokon felül nagyon sokféle módon segíthetnek az eredmények felhasználásában és bemutatásában.</text:p>
      <text:p text:style-name="npsh_3a__3a_BodyText">A táblázatkezelés során munkalapokból álló munkafüzeteket hozunk létre: ezekben lehetnek a táblázataink. Ezekben különféle számítások elvégzését írhatjuk elő és a táblázatokat könnyen áttekinthetővé formázhatjuk, az eredményeket diagramokon is szemléltethetjük.</text:p>
      <text:p text:style-name="npsh_3a__3a_Figyelem">Hogy a többféle kifejezés között el ne vesszünk: amit a táblázatkezelő egy-egy nagyobb egységként, egy-egy fájlként kezel, az a munkafüzet. Egy-egy munkafüzet több (alapértelmezés szerint: három) munkalapból áll, ahol minden egyes munkalap hatalmas: 1024 oszlopban, 65536 sorban írhatunk rá adatokat. Csak hogy ez a méret érzékelhető legyen: a szokásos alap-beállítások szerint összesen 3 oldalból (munkalapból) álló Calc munkafüzet kinyomtatva körülbelül 18 m széles és majdnem 300 m hosszú papírcsík volna.<text:note text:id="ftn1" text:note-class="footnote"><text:note-citation>1</text:note-citation><text:note-body><text:p text:style-name="P4"><text:s/><text:span text:style-name="T65">100% méretarányban nyomtatva (az alapértelmezés szerinti méretekben) egy-egy cella kb. 4,4 mm magas és 18 mm széles.</text:span></text:p></text:note-body></text:note></text:p>
      <text:p text:style-name="npsh_3a__3a_Figyelem">A táblázataink ennél nyilván sokkal kisebbek: ezeket a munkalapokon helyezzük el – egy-egy munkalapon annyit, amennyit akarunk.</text:p>
      <text:list xml:id="list32222393" text:continue-numbering="true" text:style-name="Outline">
        <text:list-item>
          <text:list>
            <text:list-item>
              <text:h text:style-name="P76" text:outline-level="2">T2<text:span text:style-name="T38">M</text:span>. lecke. Mit gyakoroljunk és mit ne?</text:h>
            </text:list-item>
          </text:list>
        </text:list-item>
      </text:list>
      <text:p text:style-name="npsh_3a__3a_BodyText">Az a legokosabb, ha mindent, amit a tananyagban lát, rögtön kipróbál – amíg nem tudja könnyedén, és biztonságosan használni.</text:p>
      <text:p text:style-name="npsh_3a__3a_Figyelem">Ne feledje el: minden lecke arra a feltételezésre épül, hogy Ön a korábbi leckék anyagát már elsajátította: a gyakorlatban alkalmazni tudja (ebbe beleértve azt is, hogy felismeri, melyik gyakorlati ismeretét kell alkalmaznia).</text:p>
      <text:p text:style-name="npsh_3a__3a_BodyText">Amit viszont nem érdemes gyakorolnia: az elnevezések, szakkifejezések használata. Elég, ha felismeri, mi mire való és érti, amikor valakitől tanácsot kap vagy megnézi a segítő szakirodalmat.</text:p>
      <text:p text:style-name="npsh_3a__3a_Figyelem">Kivétel ez alól, természetesen, ha Ön olyan vizsgára készül, ahol az elnevezéseket és a többi hasonló tudnivalót is „vissza kell mondani”; de ez a tananyag nem vizsgafelkészülésre, hanem a biztonságos és magabiztos felhasználás elsajátítására való.</text:p>
      <text:list xml:id="list32211500" text:continue-numbering="true" text:style-name="Outline">
        <text:list-item>
          <text:list>
            <text:list-item>
              <text:h text:style-name="P74" text:outline-level="2"/>
            </text:list-item>
            <text:list-item>
              <text:h text:style-name="P76" text:outline-level="2">T3<text:span text:style-name="T38">M</text:span>. lecke. Indul a gyakorlati tanulás</text:h>
            </text:list-item>
          </text:list>
        </text:list-item>
      </text:list>
      <text:p text:style-name="npsh_3a__3a_BodyText">A tanulás során azért igaz a „minden kezdet nehéz”, mert eleinte sok, önmagában alig használható részletet kell megtanulni. Az ember szinte észre sem veszi, amikor eljut arra a szintre, hogy a tudását már valóban használni tudja. Érdemes egy pillanatra visszatekinteni, hogy most meddig jutottunk el:</text:p>
      <text:p text:style-name="npsh_3a__3a_BodyText">Tudunk adatokat – szöveget, számokat (és később képleteket) írni a cellákba, és tudunk cellát váltani (új adatot bevinni). Amit beírtunk, törölni is, módosítani is tudjuk.</text:p>
      <text:p text:style-name="npsh_3a__3a_BodyText">Tudunk cellákat kijelölni – és sejthetjük, hogy ezekben még sokféle műveletet végezhetünk.</text:p>
      <text:p text:style-name="npsh_3a__3a_BodyText">Ez azonban még nem több, mint a számoló-noteszünk elektronikus változata. Önmagában még nem indokolná, hogy számítógépet használjunk és táblázatkezelő-használatot tanuljunk. Most viszont lépésről lépésre olyan műveletekig fogunk eljutni, amilyenekre a noteszünk esetében nem is gondolhattunk.</text:p>
      <text:p text:style-name="npsh_3a__3a_Figyelem">Az alábbiakban a tanulás egy lehetséges módját olvashatja. Kipróbálni mindenképp érdemes – de úgy tanuljon, ahogyan az Önnek a leginkább kényelmes és eredményes!</text:p>
      <text:p text:style-name="npsh_3a__3a_BodyText">Legyen Ön előtt bekapcsolt számítógép.</text:p>
      <text:p text:style-name="npsh_3a__3a_BodyText">Legyen Ön előtt nyitva a tananyag (akár papíron, akár elektronikusan).</text:p>
      <text:p text:style-name="npsh_3a__3a_Figyelem"><text:span text:style-name="T1">Ezek akkor zavarják egymást legkevésbé, ha külön asztalra teszi őket. Ugye emlékszik még, hogy a </text:span><text:span text:style-name="GOMB"><text:span text:style-name="T1">Ctrl</text:span></text:span><text:span text:style-name="T1"> és </text:span><text:span text:style-name="GOMB"><text:span text:style-name="T1">Alt</text:span></text:span><text:span text:style-name="T1"> lenyomva tartása mellett a jobbra-balra kurzormozgató gombokkal váltogathatja az Ön előtt lévő asztalokat?</text:span></text:p>
      <text:p text:style-name="npsh_3a__3a_BodyText">Haladjon leckéről leckére. Mindent, amit tanul, rögtön próbáljon is ki. Valamennyi lecke feladattal ér véget: <text:span text:style-name="T39">mindegyiket</text:span> csinálja végig, esetleg többször is, amíg gördülékenyen nem megy – mert a következő lecke már úgy indul, hogy a korábbiak ismeretét feltételezi.</text:p>
      <text:p text:style-name="npsh_3a__3a_Figyelem">Az iskolai tanulásban az a legrosszabb, hogy az időzítéshez, tanmenethez, ütemhez ragaszkodik, nem pedig az eredményhez. Mi történik az iskolában, ha a diák egy-egy tananyagrészt nem tanul meg elég alaposan, mert beteg volt, mert nehezebben értett meg valamit, vagy mert (melyikünkkel ne történt volna meg?) a magyarázat idején elkalandozott a figyelme? Kap egy gyengébb osztályzatot – és az osztály továbblép az anyagban. Vagyis: attól a diáktól, aki (bármi okból) valamelyik anyagrészben lemaradt, az iskola azt várja el, hogy most ugyanazt az anyagrészt bepótolja, <text:span text:style-name="T39">miközben</text:span> továbbhalad abban a tananyagban, amelyben már építenie kellene arra a tudásra, amelyet még meg sem szerzett: a következő órán már használnia kellene azt a képletet, nyelvtani szabályt, előismeretet, amelynek a megtanulásában hiányosságai voltak! Ez minden tantárgyban nehéz; a matematikában és a természettudományokban pedig szinte megoldhatatlan. Amit a múlt órán nem értettem a tanári magyarázatból, azt most magam pótoljam be, miközben már az arra épülő új magyarázatot hallgatom? Néhány ilyen zökkenő, és a hátrány behozhatatlan lesz; aztán pedig a diák lassan önmagáról is elhiszi, hogy neki ehhez a tantárgyhoz „nincs érzéke”…</text:p>
      <text:p text:style-name="npsh_3a__3a_Figyelem"><text:soft-page-break/>A lényeg: egyetlen leckéről se lépjen tovább, amíg annak a záró feladatát magabiztosan meg nem oldotta. Időveszteség, hogy esetleg többször is nekifusson? Igen; de még mindig kisebb időveszteség, mint a tanulást abbahagyni, a tanfolyamról lemorzsolódni!</text:p>
      <text:p text:style-name="npsh_3a__3a_Figyelem"><text:span text:style-name="T1">Ha bizonytalan a megoldásban: próbálgassa ki valamennyi ötletét! Mi történhet? Legfeljebb megismeri, hogy a számítógép időnként milyen furcsa hibaüzeneteket ad (már ezért is érdemes néha szándékosan is kipróbálni a rossz megoldásokat). Kezelési hibákkal a számítógép nem rontható el. Legfeljebb vissza kell lapoznia a kezdő füzet K</text:span><text:span text:style-name="MODULHIVATKOZÁS"><text:span text:style-name="T4">10. Az operációs rendszer vész-leállítása</text:span></text:span><text:span text:style-name="T1"> című leckéjére… Figyelje csak meg: előbb-utóbb minden tanulási folyamatban lezajlik az az „ülepedési”, „érlelődési” folyamat, amelyet a biciklizni-tanuláskor mindannyian átéltünk: amikor jó néhány elesés után egyszer csak azon veszi észre magát az ember, hogy már nem szorítja a kormányt: ami korábban megoldhatatlannak tűnt, az most könnyedén megy és már csak azt nem értjük, hogy korábban hogyan lehetett, hogy ezt nem tudtuk.</text:span></text:p>
      <text:p text:style-name="npsh_3a__3a_Figyelem">Ez a társalgásunk most egyoldalú: Ön olvassa, amit leírtam, de én nem értesülhetek az Ön válaszairól (ha meg nem tisztel azzal, hogy levelet vagy fórum-bejegyzést ír a számomra). Kérem, higgye el, hogy ezzel együtt most is – igen, most, miközben ezeket a szavakat olvassa – őszintén drukkolok az Ön tanulási sikeréért!</text:p>
      <text:list xml:id="list32210567" text:continue-numbering="true" text:style-name="Outline">
        <text:list-item>
          <text:list>
            <text:list-item>
              <text:h text:style-name="P74" text:outline-level="2"/>
            </text:list-item>
            <text:list-item>
              <text:h text:style-name="P76" text:outline-level="2">T4<text:span text:style-name="T38">M</text:span>. lecke. A család táblázatai (és bemutatói és dokumentumai) – az ajánlott gyakorlófeladat <text:span text:style-name="T60">≈ </text:span><text:span text:style-name="T60"><draw:frame draw:style-name="fr6" draw:name="Kép3" text:anchor-type="as-char" svg:width="0.76cm" svg:height="0.803cm" draw:z-index="5"><draw:image xlink:href="Pictures/100000000000001D0000001EA3D6C61D.png" xlink:type="simple" xlink:show="embed" xlink:actuate="onLoad"/></draw:frame></text:span><text:span text:style-name="T60"> B8 ≈</text:span> <draw:frame draw:style-name="fr6" draw:name="Kép4" text:anchor-type="as-char" svg:width="0.794cm" svg:height="0.794cm" draw:z-index="6"><draw:image xlink:href="Pictures/100000000000001E0000001EB2CEE024.png" xlink:type="simple" xlink:show="embed" xlink:actuate="onLoad"/></draw:frame> SZ5</text:h>
            </text:list-item>
          </text:list>
        </text:list-item>
      </text:list>
      <text:p text:style-name="npsh_3a__3a_BodyText">Azt javasoljuk, hogy a táblázatkezelő (és az összes többi alkalmazás) kezelésének elsajátítását egy gyakorló feladat-sorra „felfűzve” végezze el. </text:p>
      <text:p text:style-name="npsh_3a__3a_BodyText">A tananyag ajánlott gyakorlófeladatai mindenki számára (hírből vagy gyakorlatból, személyes vagy családi, ismerősi tapasztalatból) ismert eseményekre vonatkoznak: a család „nevezetes eseményein” fogunk gondolatban végigmenni. Családi költségvetést készítünk a táblázatkezelővel, esküvői meghívót a szövegszerkesztővel, utazást bemutató fényképsorozatot a bemutató-készítővel… és közben kipróbáljuk ezeknek a programoknak a különféle szolgáltatásait, lehetőségeit.</text:p>
      <text:p text:style-name="npsh_3a__3a_BodyText">A továbbiakban tehát ilyen gyakorlófeladatokat és ilyen lecke-záró feladatokat talál a tananyagban.</text:p>
      <text:p text:style-name="npsh_3a__3a_Figyelem">Nyugodtan gondoljon a saját esküvőjére, a saját családja költségvetésére, a saját gyermeke születésére… vagy rokonára, ismerősére… vagy akár egy képzeletbeli ismerősre… vagy ha ezek a témák nem tudják felkelteni az érdeklődését, akkor találjon ki saját témákat: szervezzen képzeletbeli turnét a kedvenc sportcsapata vagy zenei együttese számára, társasutazást, külföldi munkavállalást vagy akár zarándoklatot az ismerőseivel, és erről készítsen költségvetést, a sajtónak szóló értesítő leveleket és ismertető előadást – az a fontos, hogy amilyen példákat, gyakorlatokat a tananyagban talál, ugyanazokat a műveleteket sorra kipróbálja és begyakorolja.</text:p>
      <text:list xml:id="list32219621" text:continue-numbering="true" text:style-name="Outline">
        <text:list-item>
          <text:list>
            <text:list-item>
              <text:h text:style-name="P74" text:outline-level="2"/>
            </text:list-item>
            <text:list-item>
              <text:h text:style-name="P76" text:outline-level="2"><text:bookmark text:name="T4"/>T5. lecke. A táblázatkezelő elindítása</text:h>
            </text:list-item>
          </text:list>
        </text:list-item>
      </text:list>
      <text:p text:style-name="npsh_3a__3a_BodyText"><text:span text:style-name="T1">Csak emlékeztetésül: a </text:span><text:span text:style-name="npsh_3a__3a_kepernyogomb">Számítógép</text:span><text:span text:style-name="T1"> gombra, majd a megjelenő párbeszédablak alján a </text:span><text:span text:style-name="npsh_3a__3a_kepernyogomb">További alkalmazások</text:span><text:span text:style-name="T1"> gombra kattintva az elindítható programok csoportosított felsorolását látjuk, ahol az </text:span><text:span text:style-name="npsh_3a__3a_kepernyogomb">Irodai alkalmazások</text:span><text:span text:style-name="T1"> között ott van az</text:span></text:p>
      <text:p text:style-name="P15"><draw:frame draw:style-name="fr6" draw:name="Kép33" text:anchor-type="as-char" svg:width="0.767cm" svg:height="0.794cm" draw:z-index="7"><draw:image xlink:href="Pictures/100000000000001D0000001E60C8850E.png" xlink:type="simple" xlink:show="embed" xlink:actuate="onLoad"/></draw:frame><text:span text:style-name="KÉPERNYŐRŐL"><text:span text:style-name="T1"> </text:span></text:span><text:span text:style-name="npsh_3a__3a_kepernyogomb">OpenOffice.org Calc<text:line-break/></text:span><text:tab/>Táblázatkezelő</text:p>
      <text:p text:style-name="npsh_3a__3a_BodyText">és az</text:p>
      <text:p text:style-name="P15"><draw:frame draw:style-name="fr6" draw:name="Kép 8" text:anchor-type="as-char" svg:width="0.76cm" svg:height="0.803cm" draw:z-index="8"><draw:image xlink:href="Pictures/100000000000001D0000001E81D6E783.png" xlink:type="simple" xlink:show="embed" xlink:actuate="onLoad"/></draw:frame> <text:span text:style-name="npsh_3a__3a_kepernyogomb">OpenOffice.org</text:span><text:line-break/><text:tab/>Irodai csomag</text:p>
      <text:p text:style-name="npsh_3a__3a_BodyText"><text:span text:style-name="T1">is: az előbbire kattintva rögtön a táblázatkezelő indul el; az utóbbi esetében újabb párbeszédablakot kapunk, ahol a </text:span><text:span text:style-name="npsh_3a__3a_kepernyogomb">Táblázatkezelő</text:span><text:span text:style-name="T1"> ikonra kell kattintanunk.</text:span></text:p>
      <text:p text:style-name="npsh_3a__3a_BodyText">Máris itt a munkafüzetünk – persze egyelőre se címe nincs, se adat nincs benne: mint amikor egy üres négyzethálós füzetet teszünk magunk elé.</text:p>
      <text:list xml:id="list32211865" text:continue-numbering="true" text:style-name="Outline">
        <text:list-item>
          <text:list>
            <text:list-item>
              <text:h text:style-name="P74" text:outline-level="2"/>
            </text:list-item>
            <text:list-item>
              <text:h text:style-name="P76" text:outline-level="2">T6. lecke. A kéznél lévő gépi segítség <text:span text:style-name="T60">≈ </text:span><text:span text:style-name="T60"><draw:frame draw:style-name="fr6" draw:name="Kép 49" text:anchor-type="as-char" svg:width="0.76cm" svg:height="0.803cm" draw:z-index="10"><draw:image xlink:href="Pictures/100000000000001D0000001EA3D6C61D.png" xlink:type="simple" xlink:show="embed" xlink:actuate="onLoad"/></draw:frame></text:span><text:span text:style-name="T60"> B7 ≈</text:span> <draw:frame draw:style-name="fr6" draw:name="kép24" text:anchor-type="as-char" svg:width="0.794cm" svg:height="0.794cm" draw:z-index="12"><draw:image xlink:href="Pictures/100000000000001E0000001EB2CEE024.png" xlink:type="simple" xlink:show="embed" xlink:actuate="onLoad"/></draw:frame> SZ7</text:h>
            </text:list-item>
          </text:list>
        </text:list-item>
      </text:list>
      <text:p text:style-name="npsh_3a__3a_BodyText">Mielőtt bármibe belekezdünk, érdemes tudni, hogy az OpenOffice.org irodai szoftvernek nagyon jól használható „súgója” van: ez a szoftverrel együtt a számítógépre kerül, és interneten keresztül is elérhető. Legegyszerűbben úgy használhatjuk ha lenyomjuk az F1 gombot.</text:p>
      <text:p text:style-name="npsh_3a__3a_BodyText">A Súgó használata egyszerű: a fülek (Tartalom, Tárgymutató, Keresés) útbaigazítanak. Különlegesség a súgó a Súgóhoz: az <text:span text:style-name="GOMB">F1</text:span> hatására megjelenő képernyő jobboldalán <text:span text:style-name="npsh_3a__3a_kepernyogomb">Segítség kérése</text:span> cím alatt <text:span text:style-name="npsh_3a__3a_kepernyogomb">Az OpenOffice.org Súgó ablak</text:span> címet láthatjuk: erre kattintva a Súgó kezelési leírása jelenik meg.</text:p>
      <text:p text:style-name="openSKM_5f_GYAKORLÁS">Itt az idő, hogy kitalálja (ha képzésben vesz részt: a képzésvezetőjével, tutorával megbeszélje), hogy pontosan miről fog szólni az Ön munkafüzete… </text:p>
      <text:list xml:id="list32210381" text:continue-numbering="true" text:style-name="Outline">
        <text:list-item>
          <text:list>
            <text:list-item>
              <text:h text:style-name="P74" text:outline-level="2"/>
            </text:list-item>
            <text:list-item>
              <text:h text:style-name="P76" text:outline-level="2"><text:bookmark text:name="T7"/>T7. lecke. Képernyő, kezelőfelület – áttekintés, hogy mi mindent használhatunk, mire a füzet végére érünk <text:s/><text:span text:style-name="T60">≈ </text:span><text:span text:style-name="T60"><draw:frame draw:style-name="fr6" draw:name="Kép5" text:anchor-type="as-char" svg:width="0.76cm" svg:height="0.803cm" draw:z-index="13"><draw:image xlink:href="Pictures/100000000000001D0000001EA3D6C61D.png" xlink:type="simple" xlink:show="embed" xlink:actuate="onLoad"/></draw:frame></text:span><text:span text:style-name="T60"> B9 ≈</text:span> <draw:frame draw:style-name="fr6" draw:name="Kép6" text:anchor-type="as-char" svg:width="0.794cm" svg:height="0.794cm" draw:z-index="15"><draw:image xlink:href="Pictures/100000000000001E0000001EB2CEE024.png" xlink:type="simple" xlink:show="embed" xlink:actuate="onLoad"/></draw:frame> SZ8</text:h>
            </text:list-item>
          </text:list>
        </text:list-item>
      </text:list>
      <text:p text:style-name="npsh_3a__3a_BodyText">Mielőtt hozzákezdünk az első táblázatunk elkészítéséhez, ismerkedjünk meg a táblázatkezelő képernyőjének elemeivel és „kezelőszerveivel”.</text:p>
      <text:p text:style-name="npsh_3a__3a_Picture"><draw:frame draw:style-name="fr1" draw:name="Keret45" text:anchor-type="as-char" svg:width="12.92cm" draw:z-index="16"><draw:text-box fo:min-height="7.25cm"><text:p text:style-name="P35"><draw:frame draw:style-name="fr7" draw:name="kép44" text:anchor-type="paragraph" svg:width="12.92cm" svg:height="9.449cm" draw:z-index="19"><draw:image xlink:href="Pictures/100002010000057800000400885A4F6E.png" xlink:type="simple" xlink:show="embed" xlink:actuate="onLoad"/></draw:frame></text:p><text:p text:style-name="P35"><text:sequence text:ref-name="refIllustration0" text:name="Illustration" text:formula="ooow:Illustration+1" style:num-format="1">1</text:sequence>. ábra - A táblázatkezelő felülete</text:p></draw:text-box></draw:frame> </text:p>
      <text:p text:style-name="npsh_3a__3a_BodyText">Az ablak felső sorában találjuk a munkafüzet címét. Mivel a most elkezdett táblázatunkat még nem mentettük el, ezért a program „Névtelen 1” néven tartja számon.</text:p>
      <text:p text:style-name="npsh_3a__3a_BodyText">A Menüsor egyes menüpontjaira kattintva a legördülő menüpontok közül kiválaszthatjuk a végrehajtatni kívánt műveleteket.</text:p>
      <text:p text:style-name="npsh_3a__3a_BodyText"><text:bookmark text:name="T7_1"/>Az Eszköztárak – alaphelyzetben – két sor nyomógombot tartalmaznak, amelyekkel a leggyakoribb műveleteket egy-egy gombnyomással hajtathatjuk végre, illetve a legördülő listákból választhatjuk ki az alkalmazni kívánt formátumot, betűtípust, betűszínt stb. Ha egy gomb vagy egy lista felett megállunk a kurzorral, elolvashatjuk, mi a funkciója.</text:p>
      <text:p text:style-name="npsh_3a__3a_BodyText">A táblázat szerkesztése közvetlenül a kiválasztott Cellákban, vagy az Eszköztárak alatt található Beviteli sorban történik. Az egérrel kiválasztott cella be van keretezve, ez jelzi, hogy melyik az aktív cella. Ha egy cellába elkezdünk írni, az adat a Beviteli sorban is megjelenik. Hosszabb szöveg vagy bonyolultabb képlet szerkesztését <text:soft-page-break/>itt is elvégezhetjük. A baloldali felső sarokban, egy külön kis mezőben a Cellaazonosítót látjuk. A cella azonosítása: az oszlop betűjele (csak az angol ábécé betűi szerepelhetnek), a sor sorszáma (ha leírjuk: szóköz nélkül egymás mellé írva; akár kis-, akár nagybetűvel: ha kisbetűvel írunk, a Calc átváltja nagybetűre). </text:p>
      <text:p text:style-name="npsh_3a__3a_BodyText">A Cellaazonosító mellett találhatók a Függvényválasztók. </text:p>
      <text:p text:style-name="npsh_3a__3a_BodyText">Az f(x) gomb hatására megjelenő Függvénytündér végigvezet a kiválasztott függvény alkalmazásának folyamatán. </text:p>
      <text:p text:style-name="npsh_3a__3a_BodyText">A ∑ gomb felajánlja a számára „logikusnak tűnő” tartomány (például a kiválasztott cella feletti vagy a tőle balra lévő, számértékeket tartalmazó) cellák összegezését – de kiválaszthatunk más összegezendő tartományt is.</text:p>
      <text:p text:style-name="npsh_3a__3a_BodyText">Az = megnyomására a kiválasztott cellában és a Beviteli sorban megjelenő egyenlőségjel után kézzel írhatjuk be a cellában elvégzendő műveleteket.</text:p>
      <text:p text:style-name="npsh_3a__3a_BodyText">A baloldali első Oszlopban a Cellák sorszáma, a felső sorban pedig az Oszlopok betűjele található.</text:p>
      <text:p text:style-name="npsh_3a__3a_BodyText">A táblázatszerkesztővel nemcsak egy táblázatot, hanem tetszés szerinti számú munkalapot tartalmazó munkafüzetet hozhatunk létre. Ezek között a képernyő bal alsó sarkában található Munkalapválasztóval lapozhatunk.</text:p>
      <text:p text:style-name="npsh_3a__3a_BodyText">Az ablak jobb alsó sarkában egy Méretszabályozó „csúszkát” találunk, amelynek mozgatásával folyamatosan változtathatjuk – zoomolhatjuk – a táblázat méretét, az alsó és a jobboldali Tológombokkal pedig az ablak közepére mozgathatjuk a kinagyított, vagy lekicsinyített munkaterületet.</text:p>
      <text:p text:style-name="npsh_3a__3a_BodyText">A legutóbb végrehajtott művelet (az esetek döntő többségében) visszavonható a <text:span text:style-name="npsh_3a__3a_kepernyogomb">Szerkesztés</text:span> menü <text:span text:style-name="npsh_3a__3a_kepernyogomb">Visszavonás</text:span> menüpontjával, ahol tömör felirat jelzi is, hogy melyik műveletről van szó. Ha egy lépést véletlenül vontunk vissza, vagy utóbb meggondoltuk magunkat: a <text:span text:style-name="npsh_3a__3a_kepernyogomb">Szerkesztés</text:span> menü második menüpontjában ilyenkor az <text:span text:style-name="npsh_3a__3a_kepernyogomb">Ismét</text:span> szó látható és a menüpont szövege egyben azt a műveletet is jelzi, amelyik „a visszavonás visszavonása”. Ugyanennek a menünek a harmadik menüpontja pedig az <text:span text:style-name="npsh_3a__3a_kepernyogomb">Ismétlés</text:span>: ha ezt választjuk, akkor az adott alkalmazásban használt legutóbbi művelet újból végrehajtódik. Próbálgassa ki: egymás után több művelet is visszavonható, lépésről lépésre; több visszavonást is visszavonhatunk… könnyebb, egyszerűbb a saját tapasztalataink alapján „ráérezni”, mint a szabályok bonyolult táblázatát betanulni.</text:p>
      <text:p text:style-name="npsh_3a__3a_Figyelem"><text:span text:style-name="T44">Akik kedvelik a könnyebben megvalósítható műveleteket és hajlandóak ennek a kedvéért többet megjegyezni, azok figyelmébe ajánlható a </text:span><text:span text:style-name="GOMB">Ctrl</text:span>-<text:span text:style-name="GOMB">z</text:span> billentyű-kombináció és az eszköztár <text:span text:style-name="T55"></text:span> ikonja: ezek a <text:span text:style-name="npsh_3a__3a_kepernyogomb">Visszavonás</text:span> menüponttal egyenértékűek. A visszavonás visszavonása a <text:span text:style-name="GOMB">Ctrl</text:span>-<text:span text:style-name="GOMB">y</text:span> billentyű-kombinációval és az eszköztár <text:span text:style-name="T55"></text:span> gombjával érhető el, a legutóbbi műveletet pedig a <text:span text:style-name="GOMB">Ctrl</text:span>-<text:span text:style-name="GOMB">Shift</text:span>-<text:span text:style-name="GOMB">y</text:span> billentyű-kombinációval is megismételhetjük.</text:p>
      <text:p text:style-name="npsh_3a__3a_BodyText"/>
      <text:p text:style-name="openSKM_5f_GYAKORLÁS">Ha úgy gondolja, már most is bármit kipróbálhat a fentiek közül. Megnézhet minden menüpontot, megnyomhat minden gombot, készíthet egy táblázatot.</text:p>
      <text:p text:style-name="P29">Szöveget vagy számadatokat írhat az egyes cellákba, formázhatja a táblázat celláit, sorait és oszlopait.</text:p>
      <text:p text:style-name="P29">Ha tetszik amit csinált, megtarthatja, ha nem, visszavonhatja, törölheti.</text:p>
      <text:p text:style-name="P29"><text:span text:style-name="T30">Bátran kipróbálhat mindent, ami érdekli – legfeljebb újra kell indítani a programot (</text:span><text:a xlink:type="simple" xlink:href="#T4"><text:span text:style-name="T30">T</text:span></text:a><text:a xlink:type="simple" xlink:href="#T4"><text:span text:style-name="T30">4</text:span></text:a><text:span text:style-name="T30">).</text:span></text:p>
      <text:p text:style-name="P29"><text:soft-page-break/>Vagy választhatja azt is, hogy a következő leckéken végighaladva lépésről lépésre próbálja ki a különféle lehetőségeket. Ha Ön még csak most ismerkedik a táblázatkezelővel, akkor valószínűleg ez a célszerűbb választás.</text:p>
      <text:p text:style-name="npsh_3a__3a_BodyText"/>
      <text:p text:style-name="npsh_3a__3a_Figyelem">Az <text:span text:style-name="T39">Eszközök</text:span> menüvel bánjon óvatosan, mert itt olyan beállításokat is meg tud változtatni, amelyek a későbbi használat során kellemetlen meglepetéseket okozhatnak. </text:p>
      <text:p text:style-name="npsh_3a__3a_BodyText"/>
      <text:p text:style-name="P22">Írja be a saját nevét az első cellába!</text:p>
      <text:list xml:id="list32205863" text:continue-numbering="true" text:style-name="Outline">
        <text:list-item>
          <text:list>
            <text:list-item>
              <text:h text:style-name="P74" text:outline-level="2"/>
            </text:list-item>
            <text:list-item>
              <text:h text:style-name="P76" text:outline-level="2">T8. lecke. A táblázatkezelő cellái; az aktív cella; a navigálás alaplépései</text:h>
            </text:list-item>
          </text:list>
        </text:list-item>
      </text:list>
      <text:p text:style-name="npsh_3a__3a_BodyText">A táblázatkezelő elindításakor az első oszlop (az A oszlop) első sorában lévő cella az aktív cella. Ezt a cella vastag kerete is jelzi.</text:p>
      <text:p text:style-name="npsh_3a__3a_BodyText">Felette egy pici ablakban is látható az aktív cella azonosítója: jelen esetben A1.</text:p>
      <text:p text:style-name="npsh_3a__3a_BodyText">A kurzormozgató gombokkal (és a korábbi füzetekben megismert egyéb kurzormozgató eljárásokkal), vagy egérkattintással más cellát is aktívvá tehetünk.</text:p>
      <text:p text:style-name="npsh_3a__3a_BodyText">Amint gépelni kezdünk: az aktív cellában megjelenik, amit gépelünk, és megjelenik egy kis függőleges, villogó vonal: ez a kurzor. Minden új karakter begépelése azt jelenti, hogy a kurzor egyet jobbfelé lép és a begépelt karakter a kurzor eddigi helyére kerül.</text:p>
      <text:p text:style-name="npsh_3a__3a_Figyelem">Csak hogy azonos szavakat használjunk: a számítástechnikában karakternek hívnak mindent, ami a billentyű-leütéseink hatására a képernyőn vagy a papírom megjelenik. Karakter a betű (a ß vagy az ě is), a számjegy, a speciális jelek (az írásjelek, zárójelek, $, @, &amp; és a többi), karakter a szóköz is.</text:p>
      <text:p text:style-name="npsh_3a__3a_BodyText">A cellába írást úgy fejezhetjük be, hogy lenyomjuk az <text:span text:style-name="GOMB">Enter</text:span> gombot – vagy másik cellát teszünk aktívvá.</text:p>
      <text:p text:style-name="npsh_3a__3a_Figyelem">Ez kicsit bonyolult.</text:p>
      <text:p text:style-name="npsh_3a__3a_Figyelem">Korábban azt szoktuk meg, hogy a kurzormozgatás az adott szövegen belüli mozgást jelent. Ha a táblázatkezelő valamelyik cellájába írni kezdünk, akkor viszont a kurzormozgatás azt jelenti, hogy az írást befejeztük: átlépünk a következő cellára!</text:p>
      <text:p text:style-name="npsh_3a__3a_BodyText">Ismételjük csak át – a táblázatkezelőre konkretizálva – a navigálás műveleteit!</text:p>
      <text:p text:style-name="npsh_3a__3a_BodyText">A jobbra mutató kurzormozgató gomb lenyomására az eddigi aktív cellától jobbra lévő cella válik aktívvá.</text:p>
      <text:p text:style-name="npsh_3a__3a_Figyelem">Az A oszlop után a B, aztán a C,… a Z után az AA, aztán az AB,… a ZZ után az AAA, aztán az AAB,… egészen AMJ-ig. Az OpenOffice.org Calc táblázatkezelő egy-egy munkalapján 1024 oszlop van. Az AMJ oszlopban már nem tudunk jobbfelé lépni.</text:p>
      <text:p text:style-name="npsh_3a__3a_BodyText">A balra mutató kurzormozgató gomb lenyomására az eddigi aktív cellától balra lévő cella válik aktívvá.</text:p>
      <text:p text:style-name="npsh_3a__3a_Figyelem">Kivéve az A oszlopban: ott már nem tudunk balfelé lépni.</text:p>
      <text:p text:style-name="npsh_3a__3a_BodyText">A lefelé mutató kurzormozgató gomb lenyomására az eddigi aktív cellától lefelé lévő cella válik aktívvá.</text:p>
      <text:p text:style-name="npsh_3a__3a_Figyelem">Az 1-es sor után a 2-es és így tovább 65536-ig. A 65536-os sorban már nem tudunk lefelé lépni.</text:p>
      <text:p text:style-name="npsh_3a__3a_BodyText"><text:soft-page-break/>A felfelé mutató kurzormozgató gomb lenyomására az eddigi aktív cellától felfelé lévő cella válik aktívvá.</text:p>
      <text:p text:style-name="npsh_3a__3a_Figyelem">Kivéve az 1-es sorban: ott már nem tudunk felfelé lépni.</text:p>
      <text:p text:style-name="npsh_3a__3a_BodyText">Ha az elsődleges egérgombbal egyet kattintunk bárhol a munkafüzetben, akkor az a cella válik aktívvá, amelyikre kattintottunk.</text:p>
      <text:p text:style-name="npsh_3a__3a_Figyelem">Ha véletlenül duplán kattintunk, akkor a kiválasztott cellában villogó kurzort látunk és a táblázatkezelő elkezd „másképp működni”: egyelőre ilyenkor az <text:span text:style-name="GOMB">Esc</text:span> gomb lenyomásával „jöjjünk ki” ebből a helyzetből.</text:p>
      <text:p text:style-name="npsh_3a__3a_BodyText">Ne feledjük tehát: ha egy cellába gépelni kezdünk, akkor bármilyen navigálási művelet (vagyis ha a cellából továbblépünk) a Calc számára azt jelenti, hogy a gépelést befejeztük és másik cellára térünk át.</text:p>
      <text:list xml:id="list32218402" text:continue-numbering="true" text:style-name="Outline">
        <text:list-item>
          <text:list>
            <text:list-item>
              <text:h text:style-name="P74" text:outline-level="2"/>
            </text:list-item>
            <text:list-item>
              <text:h text:style-name="P76" text:outline-level="2">T9. lecke. Mit írhatunk a táblázatkezelő celláiba?</text:h>
            </text:list-item>
          </text:list>
        </text:list-item>
      </text:list>
      <text:p text:style-name="npsh_3a__3a_BodyText">Ha a cellába írunk, akkor nemcsak a cellában jelenik meg minden egyes begépelt karakter, hanem a munkalap feletti beviteli mezőben is. Ennek a későbbiekben nagyon fontos haszna lesz.</text:p>
      <text:p text:style-name="npsh_3a__3a_BodyText">Természetesen nemcsak szövegeket, hanem számokat is begépelhetünk. A kötőjelet használhatjuk előjelnek; (a magyar karakter-használatra beállított gépen) tizedesvesszőt használhatunk.</text:p>
      <text:p text:style-name="npsh_3a__3a_Figyelem">Az angolszász országokban nem tizedesvesszőt, hanem tizedespontot használnak. A számítógép beállításától függ, melyiket fogadja el.</text:p>
      <text:p text:style-name="npsh_3a__3a_Figyelem">A „felesleges gépelés” nem hiba. <text:span text:style-name="KÉPERNYŐRŐL">8</text:span> helyett szabad azt írni, hogy <text:span text:style-name="KÉPERNYŐRŐL">+8</text:span>, <text:span text:style-name="KÉPERNYŐRŐL">08</text:span>, <text:span text:style-name="KÉPERNYŐRŐL">+08</text:span> vagy bármit, ami matematikailag ugyanazt jelenti. Vigyázzunk: „mínusz-szor mínusz az plusz”: tehát <text:span text:style-name="KÉPERNYŐRŐL">--8</text:span> plusz nyolcat jelent. <text:span text:style-name="KÉPERNYŐRŐL">0,5</text:span> helyett írhatjuk azt is, hogy <text:span text:style-name="KÉPERNYŐRŐL">0000000,5</text:span> vagy azt is, hogy <text:span text:style-name="KÉPERNYŐRŐL">,5</text:span>: a cellában is és a beviteli mezőben is <text:span text:style-name="KÉPERNYŐRŐL">0,5</text:span> fog megjelenni.</text:p>
      <text:p text:style-name="npsh_3a__3a_BodyText">Alapértelmezésként: a begépelt szöveg balra igazítva, a begépelt szám jobbra igazítva jelenik meg.</text:p>
      <text:p text:style-name="npsh_3a__3a_Figyelem">Innen észre is lehet venni, ha egy szám begépelését elírtuk, például tizedespontot használtunk vessző helyett, O betűt a 0 számjegy helyett, vagy két tizedesvesszőt írtunk.</text:p>
      <text:p text:style-name="npsh_3a__3a_BodyText">Ha hosszabb szöveget ír, mint ami a cellába kifér, akkor a szöveg átlóg a következő cellá(k)ba. Próbálgassa ki!</text:p>
      <text:p text:style-name="npsh_3a__3a_BodyText">Most írjon valamit a következő (az előzőtől jobbra eső) cellába! Azt fogja látni, hogy az előző cellán túlnyúló szöveg eltűnt. Vajon elveszett? Nem. </text:p>
      <text:p text:style-name="npsh_3a__3a_BodyText">Ha megint az előző cellát teszi aktív cellává, akkor a fenti beviteli mezőben látszik, hogy a számítógép memóriájában a teljes szöveg megmaradt annak ellenére, hogy a cellában nem látszik (mert a tőle jobbra lévő cella tartalma eltakarja). Próbálgassa ki!</text:p>
      <text:p text:style-name="npsh_3a__3a_BodyText">Ha egy cellába olyan számot írunk, amelyben az egész jegyek száma olyan sok, hogy nem fér ki a cellába, akkor #### jeleket látunk; de a fenti beviteli mezőben ilyenkor is látszik, hogy a számítógép memóriájában a teljes szám megmaradt. Próbálgassa ki!</text:p>
      <text:p text:style-name="npsh_3a__3a_Figyelem">A cellák formázása (T18. lecke) során megtanuljuk, hogy a „túl hosszú” szöveg vagy szám hogyan helyezhető el a cellában.</text:p>
      <text:p text:style-name="npsh_3a__3a_BodyText">Ha egy cellába olyan számot írunk, amelyben a tizedesjegyek száma olyan sok, hogy nem fér ki a cellába, akkor a végét nem látjuk; de a fenti beviteli mezőben látszik, hogy a számítógép memóriájában a teljes szám megmaradt. Próbálgassa ki!</text:p>
      <text:p text:style-name="npsh_3a__3a_Figyelem">Összefoglalva az eddigieket: a beviteli mezőben az aktív cella teljes tartalma látszik; magában a cellában pedig a tartalomnak az a része, amelyik kifér.</text:p>
      <text:p text:style-name="npsh_3a__3a_BodyText"><text:span text:style-name="T44">És egy különlegesség: h</text:span>a egy cellába olyasmit kezd írni, ami ugyanúgy kezdődik, mint valamelyik felette lévő cella tartalma, akkor a Calc egy sajátos algoritmus szerint „felajánlja” a folytatást: <text:span text:style-name="GOMB">Enter</text:span>-rel elfogadhatjuk vagy gépelhetünk tovább! Tapasztalja ki!</text:p>
      <text:p text:style-name="npsh_3a__3a_Figyelem"><text:soft-page-break/>Vigyázat: ilyenkor a Calc karakterről karakterre megismétli ugyan a fentebbi cella tartalmát, de nagybetű-kisbetű szempontjából az lesz az érvényes, amit gépelünk és nem az, ami a korábbi cellában volt. Ha tehát egyik cellába beírjuk, mondjuk, a Péter nevet, majd az alatta lévőben lenyomjuk a p betűt, a Calc máris felajánlja a folytatást – de ha erre <text:span text:style-name="GOMB">Enter</text:span>-rel válaszolunk, akkor ebben a cellában nem Péter, hanem péter jelenik meg.</text:p>
      <text:list xml:id="list32220152" text:continue-numbering="true" text:style-name="Outline">
        <text:list-item>
          <text:list>
            <text:list-item>
              <text:h text:style-name="P74" text:outline-level="2"/>
            </text:list-item>
            <text:list-item>
              <text:h text:style-name="P76" text:outline-level="2">T10. lecke. Navigálás nagyobb lépésekben</text:h>
            </text:list-item>
          </text:list>
        </text:list-item>
      </text:list>
      <text:p text:style-name="npsh_3a__3a_BodyText">A Home gomb az adott sor első celláját (az A oszlopban lévő cellát) teszi aktívvá (ha nem eleve az volt az aktív cella).</text:p>
      <text:p text:style-name="npsh_3a__3a_BodyText">A <text:span text:style-name="GOMB">PageUp</text:span> és <text:span text:style-name="GOMB">PageDown</text:span> (oldal fel, oldal le) egy-egy képernyőnyit lapoz fel illetve le (ha lehetséges: az első sor elé és az utolsó sor után persze nem lapozhatunk). A képernyő méretétől, beállításától függ, hogy ez hány sornyi lapozást jelent.</text:p>
      <text:p text:style-name="npsh_3a__3a_BodyText">Különleges a <text:span text:style-name="GOMB">Ctrl</text:span> szerepe.</text:p>
      <text:p text:style-name="npsh_3a__3a_BodyText">A <text:span text:style-name="GOMB">Ctrl</text:span>-<text:span text:style-name="GOMB">Home</text:span> mindig az A1 cellát teszi aktívvá; a <text:span text:style-name="GOMB">Ctrl</text:span>-<text:span text:style-name="GOMB">End</text:span> pedig azt a cellát, amelyiktől jobbra és lefelé már nincs nem-üres cella.</text:p>
      <text:p text:style-name="npsh_3a__3a_Figyelem">Ha tehát az üres munkalapunkon valamit írtunk az A5 cellába és valamit írtunk a C1 cellába, akkor a <text:span text:style-name="GOMB">Ctrl</text:span>-<text:span text:style-name="GOMB">End</text:span> hatására a C5 cella lesz aktív, mert a C oszloptól jobbra és az 5. sortól lefelé már üres a munkalap.</text:p>
      <text:p text:style-name="npsh_3a__3a_BodyText"><text:span text:style-name="GOMB">Ctrl</text:span>-<text:span text:style-name="GOMB">jobbra</text:span>, <text:span text:style-name="GOMB">Ctrl</text:span>-<text:span text:style-name="GOMB">balra</text:span>, <text:span text:style-name="GOMB">Ctrl</text:span>-<text:span text:style-name="GOMB">le</text:span>, <text:span text:style-name="GOMB">Ctrl</text:span>-<text:span text:style-name="GOMB">fel</text:span>: nehéz megfogalmazni a szabályt. Ha az aktív cella üres, akkor ezen billentyű-kombinációk hatására a kijelölt irányban lévő legközelebbi nem-üres cella lesz aktív (vagy ha ilyen nincs, akkor a munkafüzetnek a kijelölt irányban lévő utolsó cellája). Ha az aktív cella nem üres, akkor a kijelölt irányban lévő utolsó nem-üres cella (amelyik után már üres következik) lesz aktív, vagy ha ilyen nincs, akkor a munkafüzetnek a kijelölt irányban lévő utolsó cellája; de ha a nem-üres cellák sorozatában van olyan, amelyiknek a tartalma megegyezik az előző aktív celláéval, akkor adott sajátos esetekben először ott „megállunk” és csak a következő ugyanolyan mozgató billentyű-kombinációra lépünk tovább.</text:p>
      <text:p text:style-name="npsh_3a__3a_Figyelem">Nem első ízben kell azt mondanunk, hogy a szoftverfejlesztő számára fontos a pontosan leírt szabály; de a felhasználás megtanulásához egyszerűbb kipróbálgatni, mint a fentieket értelmezni…</text:p>
      <text:list xml:id="list32235305" text:continue-numbering="true" text:style-name="Outline">
        <text:list-item>
          <text:list>
            <text:list-item>
              <text:h text:style-name="P74" text:outline-level="2"/>
            </text:list-item>
            <text:list-item>
              <text:h text:style-name="P76" text:outline-level="2">T11. lecke. Navigálás cellán belül</text:h>
            </text:list-item>
          </text:list>
        </text:list-item>
      </text:list>
      <text:p text:style-name="npsh_3a__3a_Figyelem">Ha a kurzormozgatás, navigálás a begépelés végét jelenti, akkor hogyan módosíthatjuk, javíthatjuk egy-egy cella tartalmát?</text:p>
      <text:p text:style-name="npsh_3a__3a_BodyText">Ha kiválasztunk egy olyan cellát, amelyben már van szöveg és kettőt kattintunk rá, vagy kijelöljük aktív cellának és lenyomjuk az F2 gombot: megjelenik a kurzor, mégpedig a begépelt karaktersorozat végén. Tegye ezt most meg!</text:p>
      <text:p text:style-name="npsh_3a__3a_BodyText">Ebben az esetben a kurzormozgató gomb (és a „nagyobb lépésben” való kurzormozgatás is) az adott cella tartalmán belüli kurzormozgatást eredményez.</text:p>
      <text:p text:style-name="npsh_3a__3a_BodyText">Addig vagyunk „a cellán belül”, míg le nem nyomjuk az Enter-t.</text:p>
      <text:p text:style-name="npsh_3a__3a_Figyelem">(Amíg egy cellán belül van, ne használja az egeret másra, mint amit ebben a tananyagban sorra megtanul!)</text:p>
      <text:p text:style-name="npsh_3a__3a_BodyText">Most akkor válasszon ki egy nem-üres cellát és vigye a kurzort a karaktersorozat belsejébe!</text:p>
      <text:p text:style-name="npsh_3a__3a_BodyText">Ha gépel: a begépelt karakter oda kerül, ahol a kurzor éppen áll. A tőle jobbra lévő karakterek jobbfelé csúsznak. Próbálgassa ki! Lám: így lehet a beírt karaktersorozatba még valamit beleírni.</text:p>
      <text:p text:style-name="npsh_3a__3a_BodyText">Most veszélyes művelet következik: nyomja le a billentyűzetén lévő <text:span text:style-name="GOMB">Insert</text:span> gombot. A kurzor megváltozik: most már nem két betű közt villogó vonal, hanem egy betűt teljesen ellepő villogó téglalap. Ezzel most <text:span text:style-name="SZÓTÁR">beszúró</text:span> üzemmódról <text:span text:style-name="SZÓTÁR">átíró</text:span> üzemmódra váltottunk át: ha most gépelünk, akkor amit beírunk, az a kurzor által lefedett helyre kerül, és ami eredetileg ott volt, az törlődik.</text:p>
      <text:p text:style-name="npsh_3a__3a_Figyelem">Tehát ha beszúró üzemmódban a szövegünk „asztal” és a kurzor a szó elején áll: <text:span text:style-name="npsh_3a__3a_kepernyogomb">|asztal</text:span>, és most begépeljük az „ebédlő” szót, akkor ezt fogjuk látni: ebédlő|asztal (mert amit begépeltünk, az a kurzort és a tőle jobbra lévő szöveget jobbfelé tolta). Ha viszont átíró üzemmódban a szövegünk „asztal” és a kurzor a szó elején áll: <text:span text:style-name="KÉPERNYŐRŐL"><text:span text:style-name="T57">a</text:span></text:span><text:span text:style-name="npsh_3a__3a_kepernyogomb">sztal</text:span>, és most begépeljük az „ebédlő” szót, akkor ezt fogjuk látni: ebédlő| (mert amit begépeltünk, az a hat betű az eredeti hat betűt felülírta; és ha a szöveg nincs tovább, akkor az átíró kurzor is vonallá „megy össze”, mert nincs betű, amelyet eltakarhatna).</text:p>
      <text:p text:style-name="npsh_3a__3a_BodyText">Az <text:span text:style-name="GOMB">Insert</text:span> gomb lenyomásával válthatunk a két üzemmód között oda-vissza.</text:p>
      <text:p text:style-name="openSKM_5f_GYAKORLÁS">Próbálja ki a beszúró és az átíró üzemmóddal való gépelést is! (Ne felejtse el az átíró üzemmód használata után visszaállítani a beszúró üzemmódot!)</text:p>
      <text:p text:style-name="npsh_3a__3a_BodyText">Ne használja az átíró üzemmódot! Még ha tud úgy gépelni, hogy közben nem a kezét, hanem a képernyőt nézi, akkor is akaratlanul felülírhat valamit, amit nem kellett volna… Inkább írjon beszúró üzemmódban – aztán majd kitörli, ami nem kell.</text:p>
      <text:p text:style-name="npsh_3a__3a_BodyText"><text:span text:style-name="GOMB"><text:span text:style-name="T44">Enter</text:span></text:span><text:span text:style-name="T44">: a gépelés (módosítás) befejezése.</text:span></text:p>
      <text:p text:style-name="npsh_3a__3a_Figyelem"><text:soft-page-break/><text:span text:style-name="GOMB">Ctrl</text:span>-<text:span text:style-name="GOMB">Enter</text:span> a szövegbevitel közben: sorváltás, anélkül, hogy „kijönnénk” a szövegbeviteli eljárásból.</text:p>
      <text:list xml:id="list32221146" text:continue-numbering="true" text:style-name="Outline">
        <text:list-item>
          <text:list>
            <text:list-item>
              <text:h text:style-name="P74" text:outline-level="2"/>
            </text:list-item>
            <text:list-item>
              <text:h text:style-name="P76" text:outline-level="2">T12. lecke. Cellatartalom törlése</text:h>
            </text:list-item>
          </text:list>
        </text:list-item>
      </text:list>
      <text:p text:style-name="npsh_3a__3a_BodyText">A Delete gomb a teljes cellatartalmat törli. A Backspace különféle törlési lehetőségeket ajánl fel: próbálja ki és használja belőle azt, amit ért és amit akar. Próbálgassa ki!</text:p>
      <text:p text:style-name="npsh_3a__3a_Figyelem"><text:span text:style-name="T44">Korábban láttuk, hogy ha a cellában olyan hosszú szöveg van, amelyik túlnyúlik a cella-határon, akkor a tőle jobbra eső cella tartalma „letakarja” a túlnyúló részt. </text:span>Ha a cella- méretnél hosszabb szövegtől jobbra lévő cella tartalmát töröljük, akkor viszont a cellahatáron túlnyúló szövegrész ismét látszik. Próbálgassa ki!</text:p>
      <text:p text:style-name="npsh_3a__3a_BodyText">Mi történik, ha nem a teljes cella-tartalmat, hanem annak egy részét akarjuk törölni?</text:p>
      <text:p text:style-name="npsh_3a__3a_BodyText">Válasszon aktív cellának egy olyan cellát, amelyik nem üres, F2-vel vagy dupla kattintással „nyissa meg módosításra”, majd mozgassa a kurzort valahova a cellában lévő szöveg vagy szám belsejébe:</text:p>
      <text:p text:style-name="npsh_3a__3a_BodyText">Törlésre két gomb is szolgál: az egyik a <text:span text:style-name="GOMB">Del</text:span> vagy <text:span text:style-name="GOMB">Delete</text:span>, a másik a <text:span text:style-name="GOMB"><text:span text:style-name="T58"></text:span></text:span><text:span text:style-name="T31"> (</text:span><text:span text:style-name="GOMB"><text:span text:style-name="T31">Backspace</text:span></text:span><text:span text:style-name="T31">).</text:span></text:p>
      <text:p text:style-name="npsh_3a__3a_Figyelem"><text:span text:style-name="T31">A </text:span><text:span text:style-name="GOMB"><text:span text:style-name="T31">Backspace</text:span></text:span><text:span text:style-name="T31"> a mozdony: a kurzor elindul balfelé és „húzza maga után” a bekezdés tőle jobbra eső részét, sorokon keresztül, bekezdéseken keresztül – ha nem hagyjuk abba, akkor a bal felső </text:span><text:span text:style-name="T31">sarokig. A </text:span><text:span text:style-name="GOMB"><text:span text:style-name="T31">Del</text:span></text:span><text:span text:style-name="T31"> a „fürdőkád-lefolyó”: a helyén marad és a tőle jobbra lévő szövegeket „beszippantja”, sorokon, bekezdéseken keresztül – ha nem hagyjuk abba, akkor amíg csak van tőle jobbra szöveg.</text:span><text:span text:style-name="T31"><text:note text:id="ftn2" text:note-class="footnote"><text:note-citation>2</text:note-citation><text:note-body><text:p text:style-name="Footnote">Köszönöm ezt a két hasonlatot réges-régi kollégámnak és szerzőtársamnak, Bodor Tibornak!</text:p></text:note-body></text:note></text:span></text:p>
      <text:list xml:id="list32236442" text:continue-numbering="true" text:style-name="Outline">
        <text:list-item>
          <text:list>
            <text:list-item>
              <text:h text:style-name="P74" text:outline-level="2"/>
            </text:list-item>
            <text:list-item>
              <text:h text:style-name="P76" text:outline-level="2">T13. lecke. Tartomány kijelölése</text:h>
            </text:list-item>
          </text:list>
        </text:list-item>
      </text:list>
      <text:p text:style-name="npsh_3a__3a_BodyText">A <text:span text:style-name="GOMB">Shift</text:span>-et lenyomva tartva navigáljon a billentyűzet segítségével (vagy az elsődleges egérgombot lenyomva tartva mozgassa az egeret): inverzre vált az a cella-tartomány, amelyen végighaladt. Ezt hívjuk kijelölésnek.</text:p>
      <text:p text:style-name="npsh_3a__3a_BodyText">A <text:span text:style-name="GOMB">Shift</text:span> lenyomása mellett mozgatott kurzor vagy az elsődleges gomb lenyomva tartása mellett mozgatott egér téglalap alakú tartományt jelöl ki; baloldalt felül a cellaazonosító helyén a tartomány azonosítóját látjuk: a bal felső sarokban lévő cella azonosítója, kettőspont, a jobb alsó sarokban lévő cella azonosítója.</text:p>
      <text:p text:style-name="npsh_3a__3a_BodyText">Ha egérrel végezzük a kijelölést és közben lenyomva tartjuk a Ctrl gombot, akkor több téglalapot is kijelölhetünk egymásután: tehát a kijelölt (többszörös) tartomány több téglalap összességéből áll.</text:p>
      <text:p text:style-name="npsh_3a__3a_BodyText">Tartomány kijelölése esetében az lesz az aktív cella, amelyikkel a tartomány-kijelölést befejeztük. (De ott is vastag kerete van: eltéveszthetetlen.)</text:p>
      <text:p text:style-name="npsh_3a__3a_BodyText">Nagyon nagy területeket is kijelölhetünk egyetlen kattintással. Oszlopazonosító(k)ra kattintás. az oszlop(ok) kijelölése. Sorazonosító(k)ra kattintás: a sor(ok) kijelölése. A bal felső sarokba, a sor- és oszlopazonosítók találkozására kattintás: a teljes munkalap kijelölése.</text:p>
      <text:p text:style-name="npsh_3a__3a_BodyText">Sorok kijelölése esetében annak a sornak az A oszlopbeli cellája lesz az aktív cella, amelyikkel a sorok kijelölését befejeztük; oszlopok kijelölése esetében annak az oszlopnak az 1. sorbeli cellája lesz az aktív cella, amelyikkel az oszlopok kijelölését befejeztük. (De ott is vastag kerete van: eltéveszthetetlen.) A teljes munkalap kijelölése esetében az marad az aktív cella, amelyik eddig az volt. </text:p>
      <text:list xml:id="list32219559" text:continue-numbering="true" text:style-name="Outline">
        <text:list-item>
          <text:list>
            <text:list-item>
              <text:h text:style-name="P74" text:outline-level="2"/>
            </text:list-item>
            <text:list-item>
              <text:h text:style-name="P76" text:outline-level="2">T14. lecke. Konstansok, formulák, függvények: avagy mi minden lehet a munkalapon</text:h>
            </text:list-item>
          </text:list>
        </text:list-item>
      </text:list>
      <text:p text:style-name="npsh_3a__3a_BodyText">Ez eddig ugyanolyan, mint egy négyzethálós notesz, csak nehézkesebb és több benne a megkötés… Most jön azonban a különlegesség. A Calc munkalapjára nemcsak konstans (változatlan) adatokat írhatunk, hanem formulákat is, amelyeknek az értékét a Calc számolja ki: például <text:span text:style-name="KÉPERNYŐRŐL">=2*3</text:span> hatására <text:span text:style-name="KÉPERNYŐRŐL">6</text:span> jelenik, meg, <text:span text:style-name="KÉPERNYŐRŐL">=2/3</text:span> hatására <text:span text:style-name="KÉPERNYŐRŐL">0,67</text:span> jelenik meg; <text:span text:style-name="KÉPERNYŐRŐL">=log10(100)</text:span> hatására <text:span text:style-name="KÉPERNYŐRŐL">2</text:span> jelenik meg (100-nak a 10-es alapú logaritmusa): itt az egyenlőségjel a jelzés, hogy formula következik, a <text:span text:style-name="KÉPERNYŐRŐL">2*3</text:span>, a <text:span text:style-name="KÉPERNYŐRŐL">2/3</text:span> illetve a <text:span text:style-name="KÉPERNYŐRŐL">log10(100)</text:span> pedig egy-egy formula.</text:p>
      <text:p text:style-name="npsh_3a__3a_BodyText">A Calc tehát remek számológép is – de a felhasználási lehetőségeinek ez csak az első, legkisebb lépése.</text:p>
      <text:p text:style-name="npsh_3a__3a_Figyelem">A <text:span text:style-name="KÉPERNYŐRŐL">+</text:span> pozitív előjel és az összeadás jele, a kötőjel negatív előjel és kivonás-jel is, <text:span text:style-name="KÉPERNYŐRŐL">*</text:span> a szorzás, <text:span text:style-name="KÉPERNYŐRŐL">/</text:span> az osztás jele. A törteket tehát egyvonalba írjuk: ½ a Calc-ban 1/2.</text:p>
      <text:p text:style-name="npsh_3a__3a_Figyelem">Vegyük észre, hogy itt a <text:span text:style-name="KÉPERNYŐRŐL">=</text:span> jel nem azt jelenti, mint a matematikában! A matematikában <text:span text:style-name="KÉPERNYŐRŐL">=2*3</text:span> azt jelenti, hogy valami (ami az egyenlőségjel baloldalán állna) egyenlő 2*3-mal. Itt viszont az <text:span text:style-name="KÉPERNYŐRŐL">=</text:span> azt jelenti, hogy <text:span text:style-name="T39">legyen</text:span> egyenlő: ha egy cellába azt írjuk, hogy <text:span text:style-name="KÉPERNYŐRŐL">=2*3</text:span>, ez azt jelenti, hogy abban a cellába (a gépelés befejezése, azaz az <text:span text:style-name="GOMB">Enter</text:span> lenyomása után) az egyenlőségjel utáni formula kiszámolt értéke legyen.</text:p>
      <text:p text:style-name="npsh_3a__3a_BodyText">A Calc-ban minden egyes formulának három formája van:</text:p>
      <text:list xml:id="list29261102" text:style-name="L1">
        <text:list-item>
          <text:p text:style-name="P82">ahogyan begépeltük (például <text:span text:style-name="KÉPERNYŐRŐL">=2/3</text:span>): ez látszik a beviteli mezőben;</text:p>
        </text:list-item>
        <text:list-item>
          <text:p text:style-name="P82">ahogyan (kiszámolva) megjelenik (például <text:span text:style-name="KÉPERNYŐRŐL">0,67</text:span>) vagy hibás formula esetében a hibajelzés: ez látszik a cellában, ahol a formula van;</text:p>
        </text:list-item>
        <text:list-item>
          <text:p text:style-name="P82">és ahogyan a Calc tárolja: ez a lehető legpontosabb érték, ahogyan egyáltalán tárolni tudja (például a fenti esetben <text:span text:style-name="KÉPERNYŐRŐL">0,66666666666666666134</text:span>): ez sem „abszolút pontos”, mert kerekítési hibák mindig vannak (ha másért nem: a tízes és a kettes számrendszer közti oda-vissza-váltás miatt), de azért sokszorta pontosabb, mint amire a gyakorlatban (nagyon extrém feladatokat kivéve) szükség lehet.</text:p>
        </text:list-item>
      </text:list>
      <text:p text:style-name="npsh_3a__3a_BodyText">A formulát jelentő cella tartalma mindig <text:span text:style-name="KÉPERNYŐRŐL">=</text:span> jellel kezdődik; ha valamelyik cella tartalma <text:span text:style-name="KÉPERNYŐRŐL">=</text:span> jellel kezdődik, ott a Calc az <text:span text:style-name="KÉPERNYŐRŐL">=</text:span> utáni részt formulaként kezeli.</text:p>
      <text:p text:style-name="npsh_3a__3a_BodyText">A formulában lehet konstans (szöveg vagy szám); cellahivatkozás (a korábban megbeszélt formátumban: oszlopazonosító és sorazonosító); függvény; másik formula.</text:p>
      <text:p text:style-name="npsh_3a__3a_Figyelem">Tehát hibátlan formula például a <text:span text:style-name="KÉPERNYŐRŐL">2/3: </text:span><text:span text:style-name="KÉPERNYŐRŐL"><text:span text:style-name="T30">ez két konstans (állandó) szám hányadosa. Hibátlan formula </text:span></text:span><text:span text:style-name="T30">a </text:span><text:span text:style-name="KÉPERNYŐRŐL">2/a1</text:span> is: ez azt jelenti, hogy kettőt el kell osztani az A1 cella tartalmával. (A sor-azonosítót, ahogyan erről már volt szó, akár kis-, akár nagybetűvel írhatjuk: a Calc mindenképp nagybetűre alakítja át.) Ennek az osztásnak az eredménye attól függ, hogy éppen mi az A1 cella tartalma.</text:p>
      <text:p text:style-name="npsh_3a__3a_Figyelem"><text:soft-page-break/>Hibátlan formula a <text:span text:style-name="KÉPERNYŐRŐL">2/log10(100)</text:span><text:span text:style-name="KÉPERNYŐRŐL"><text:span text:style-name="T36"> is, ahol a kettőt egy függvény értékével kell elosztani;</text:span></text:span><text:span text:style-name="T36"> h</text:span><text:span text:style-name="T74">ibátlan formula a </text:span><text:span text:style-name="KÉPERNYŐRŐL">log10(2/3)</text:span><text:span text:style-name="KÉPERNYŐRŐL"><text:span text:style-name="T30"> is, ahol a függvényen belül is (a függvény független változójaként) számolási eredmény áll;</text:span></text:span><text:span text:style-name="T30"> </text:span>hibátlan formula a <text:span text:style-name="KÉPERNYŐRŐL">log10(a1/3)</text:span><text:span text:style-name="KÉPERNYŐRŐL"><text:span text:style-name="T30"> is, ahol ezt a számolási eredményt egy cella-tartalom alapján kell kiszámolni;</text:span></text:span><text:span text:style-name="T30"> hibátlan formula a </text:span><text:span text:style-name="KÉPERNYŐRŐL">log10(log10(100)/log10(1000))</text:span> is, ahol a függvény független változóját is függvény számolja ki… és így tovább, ezek minden variációja megengedhető.</text:p>
      <text:p text:style-name="npsh_3a__3a_Figyelem">A gyakorlottabb, a matematikában járatosabb felhasználónak sem javasoljuk azonban, hogy nagyon bonyolult formulákat használjon: nehezen áttekinthetőek, és ami még rosszabb: ha javítani, módosítani kell őket, akkor könnyű eltéveszteni. Jó ötletnek látszik, hogy egy-egy formula csak egy vagy néhány műveletet tartalmazzon. Ha összetett számolásra van szükség, akkor egy formulával végezzük el a számolás egy részét, aztán a következő cellában végezzük el a következő lépést és így tovább: cella van elég. Tehát csak nagyon egyszerű példaként: a fenti <text:span text:style-name="KÉPERNYŐRŐL">log10(2/3)</text:span> formula helyett leírhatjuk mondjuk a D9 cellába, hogy <text:span text:style-name="KÉPERNYŐRŐL">=2/3</text:span>, majd a mellette lévő cellába azt, hogy <text:span text:style-name="KÉPERNYŐRŐL">=log10(d9)</text:span>: vagyis egy-egy formula csak egy-egy műveletet tartalmaz: könnyű áttekinteni, ellenőrizni.</text:p>
      <text:p text:style-name="npsh_3a__3a_BodyText">A formulákba a cellahivatkozást nemcsak begépelni lehet, hanem egérkattintással beilleszteni is.</text:p>
      <text:p text:style-name="npsh_3a__3a_Figyelem">Ha formulát írunk, akkor a más cellára kattintás nem a gépelés befejezését jelenti, hanem a kattintott cella (vagy akár tartomány) hivatkozásának beillesztését. Ezután folytathatjuk a gépelést. A formula beírásának a befejezését az <text:span text:style-name="GOMB">Enter</text:span> lenyomása jelenti.</text:p>
      <text:p text:style-name="npsh_3a__3a_BodyText">A formulában akár más munkalap cellájára is hivatkozhatunk! Kattintsunk a másik munkalap nevére, aztán a hivatkozni kívánt cellára.</text:p>
      <text:p text:style-name="npsh_3a__3a_Figyelem">Le sem írjuk ennek a hivatkozásnak a formáját, hogy az Olvasó meg ne próbálja begépelni: más munkalap cellájára való hivatkozást mindenképpen kattintással érdemes a formulába beilleszteni.</text:p>
      <text:list xml:id="list32226201" text:continue-list="list32219559" text:style-name="Outline">
        <text:list-item>
          <text:list>
            <text:list-item>
              <text:h text:style-name="P74" text:outline-level="2"/>
            </text:list-item>
            <text:list-item>
              <text:h text:style-name="P76" text:outline-level="2">T15. lecke. Amit már az iskolából ismerünk: a számtani műveletek</text:h>
            </text:list-item>
          </text:list>
        </text:list-item>
      </text:list>
      <text:p text:style-name="npsh_3a__3a_BodyText">A formulák jellegzetes csoportja a számtani (aritmetikai) műveleteké, amelyek a következők: összeadás, kivonás, szorzás, osztás, hatványozás.</text:p>
      <text:p text:style-name="npsh_3a__3a_Figyelem"><text:span text:style-name="T44">A műveleti jelek: +, -, *, / és ^. Ezt az utóbbit az </text:span><text:span text:style-name="GOMB"><text:span text:style-name="T44">AltGr</text:span></text:span><text:span text:style-name="T44"> gombbal és a </text:span><text:span text:style-name="GOMB"><text:span text:style-name="T44">3</text:span></text:span><text:span text:style-name="T44">-as számmal állíthatjuk elő. Ne lepődjünk meg: ennek hatására nem jelenik meg a képernyőn semmi – majd csak akkor, ha a következő gombot is lenyomtuk. Tehát 2</text:span><text:span text:style-name="T52">3</text:span><text:span text:style-name="T44"> begépelése így történik: </text:span><text:span text:style-name="GOMB"><text:span text:style-name="T44">2</text:span></text:span><text:span text:style-name="T44"> (és most megjelenik a 2-es szám), </text:span><text:span text:style-name="GOMB"><text:span text:style-name="T44">AltGr</text:span></text:span><text:span text:style-name="T44">-</text:span><text:span text:style-name="GOMB"><text:span text:style-name="T44">3</text:span></text:span><text:span text:style-name="T44"> (és most nem jelenik meg semmi), </text:span><text:span text:style-name="GOMB"><text:span text:style-name="T44">3</text:span></text:span><text:span text:style-name="T44"> (és most megjelenik a </text:span><text:span text:style-name="KÉPERNYŐRŐL"><text:span text:style-name="T44">^3</text:span></text:span><text:span text:style-name="T44">).</text:span></text:p>
      <text:p text:style-name="npsh_3a__3a_BodyText"><text:span text:style-name="T44">Iskolából emlékszünk még a sorrend-szabályra (p</text:span>recedencia-szabályra): előjel, hatványozás, szorzás-osztás, összeadás-kivonás.</text:p>
      <text:p text:style-name="npsh_3a__3a_Figyelem">Tehát 2<text:span text:style-name="T51">3</text:span>×5 (a Calc „helyesírásával” 2^3*5)<text:note text:id="ftn3" text:note-class="footnote"><text:note-citation>3</text:note-citation><text:note-body><text:p text:style-name="P5">A továbbiakban mindig azt az írásmódot használjuk, amelyik a képernyőn is megjelenik.</text:p></text:note-body></text:note> eredménye 40, mert először a hatványozást végezzük el és csak utána a szorzást; 2+5*3 eredménye 17, mert először a szorzást végezzük el és csak utána az összeadást.</text:p>
      <text:p text:style-name="npsh_3a__3a_BodyText">Az azonos precedenciájú műveletek (ha ezt zárójelezés nem befolyásolja) balról jobbra hajtódnak végre. A zárójelezés viszont minden sorrendet felülbírál.</text:p>
      <text:p text:style-name="npsh_3a__3a_Figyelem">Tehát (2+5)*3 eredménye 21, mert először a zárójelen belüli műveletet végezzük el.</text:p>
      <text:p text:style-name="npsh_3a__3a_BodyText">A felesleges zárójel nem hiba.</text:p>
      <text:p text:style-name="npsh_3a__3a_Figyelem">Tehát 2+5*3 ugyanazt jelenti, mint 2+(5*3), vagy akár (2+(5*3)) vagy akár (((2+(((5*3)))))); csak a zárójelek mindig párban legyenek. Ha egy pillanatra is elbizonytalanodik a műveletek végrehajtási sorrendjében: használjon zárójelet!</text:p>
      <text:list xml:id="list32225729" text:continue-numbering="true" text:style-name="Outline">
        <text:list-item>
          <text:list>
            <text:list-item>
              <text:h text:style-name="P74" text:outline-level="2"/>
            </text:list-item>
            <text:list-item>
              <text:h text:style-name="P76" text:outline-level="2">T16. lecke. Visszatekintés</text:h>
            </text:list-item>
          </text:list>
        </text:list-item>
      </text:list>
      <text:p text:style-name="npsh_3a__3a_BodyText">A tanulás során azért igaz a „minden kezdet nehéz”, mert eleinte sok, önmagában alig használható részletet kell megtanulni. Az ember szinte észre sem veszi, amikor eljut arra a szintre, hogy a tudását már valóban használni tudja. Érdemes egy pillanatra visszatekinteni, hogy most meddig jutottunk el:</text:p>
      <text:p text:style-name="npsh_3a__3a_BodyText">Tudunk</text:p>
      <text:list xml:id="list29284396" text:style-name="L2">
        <text:list-item>
          <text:p text:style-name="P83">szövegeket és számokat írni a munkalap bármelyik cellájába,</text:p>
        </text:list-item>
        <text:list-item>
          <text:p text:style-name="P83">és számolni is tudunk a formulákba beírt vagy a munkalap bármelyik másik cellájából elővett (akár előjeles) számmal: többek közt más számolások eredményeivel is tudunk tovább számolni, tetszőlegesen bonyolult aritmetikai műveletsorozattal.</text:p>
        </text:list-item>
        <text:list-item>
          <text:p text:style-name="P83">Amit beírtunk, törölni is, módosítani is tudjuk.</text:p>
        </text:list-item>
      </text:list>
      <text:p text:style-name="npsh_3a__3a_BodyText">Tudunk cellákat és cellákon belüli karaktersorozatokat kijelölni – és sejthetjük, hogy ezekkel még sokféle műveletet végezhetünk. Láttunk már függvényt – és sejthetjük, hogy sokféle függvény fog rendelkezésünkre állni.</text:p>
      <text:p text:style-name="npsh_3a__3a_BodyText">Megtanultuk a művelet megismétlésének, visszavonásának és a visszavonás visszavonásának a módját is.</text:p>
      <text:list xml:id="list32228069" text:continue-list="list32225729" text:style-name="Outline">
        <text:list-item>
          <text:list>
            <text:list-item>
              <text:h text:style-name="P74" text:outline-level="2"/>
            </text:list-item>
            <text:list-item>
              <text:h text:style-name="P76" text:outline-level="2">T17. lecke. Az automatikus újraszámolás</text:h>
            </text:list-item>
          </text:list>
        </text:list-item>
      </text:list>
      <text:p text:style-name="npsh_3a__3a_BodyText">Ez eddig még mindig nem több, mint a „számolós noteszünk” elektronikus változata. Pontos, gyorsan számol és nem hibázik: ez nagyszerű, de önmagában még nem indokolná, hogy számítógépet használjunk és táblázatkezelő-használatot tanuljunk. De itt az idő, hogy észrevegyünk valamit, ami egycsapásra olyan szolgáltatást nyújt, amilyenről a notesz esetében nem is álmodhattunk.</text:p>
      <text:p text:style-name="npsh_3a__3a_BodyText">Láttuk korábban a <text:span text:style-name="KÉPERNYŐRŐL">2/a1</text:span> formulát: ez azt jelenti, hogy a kettőt azzal a számmal kell elosztani, amennyi éppen az A1 cella aktuális tartalma. Amiben a Calc rögtön különbözik a négyzethálós noteszünktől: ha az A1 cella tartalmát megváltoztatjuk, akkor azonnal megváltozik minden más cella tartalma is, ahol az A1 cellára hivatkozás van (és ettől megváltozik mindazon cellák tartalma is, ahol bármelyik megváltozott cellára hivatkozás van).</text:p>
      <text:p text:style-name="openSKM_5f_GYAKORLÁS">Ezt nagyon fontos kipróbálnia. Írjon néhány számot a munkalap celláiba, majd írjon más cellákba néhány egyszerű formulát, amelyek ezekre a korábbi cellákra hivatkoznak. Ezekután írjon valahová olyan formulát, amely korábbi formulára hivatkozik.</text:p>
      <text:p text:style-name="openSKM_5f_GYAKORLÁS">Például: írja az A1 cellába a 2-es számot, az A2 cellába a 3-as számot. Ha most az A3 cellába beírja, hogy =<text:span text:style-name="KÉPERNYŐRŐL">a1*a2</text:span> (ahol az egyenlőségjel jelzi, hogy most formula következik, az <text:span text:style-name="KÉPERNYŐRŐL">a1*a2</text:span> pedig azt jelenti, hogy az A1 és az A2 cella tartalmát kell összeszorozni), akkor az <text:span text:style-name="GOMB">Enter</text:span> lenyomása után a következőket fogja látni:</text:p>
      <text:list xml:id="list29276088" text:style-name="List_20_1">
        <text:list-item>
          <text:p text:style-name="P81">a beviteli mezőben =<text:span text:style-name="KÉPERNYŐRŐL">a1*a2</text:span> áll (amit begépeltünk);</text:p>
        </text:list-item>
        <text:list-item>
          <text:p text:style-name="P81">az A3 cellában <text:span text:style-name="KÉPERNYŐRŐL">6</text:span> lesz (az eredmény).</text:p>
        </text:list-item>
      </text:list>
      <text:p text:style-name="openSKM_5f_GYAKORLÁS">Most írja az A4 cellába azt, hogy <text:span text:style-name="KÉPERNYŐRŐL">=a3+5</text:span> és nyomja le az Enter-t. Az A3 cella tartalma 6, a számolás eredménye 11: nincs ebben semmi meglepő.</text:p>
      <text:p text:style-name="openSKM_5f_GYAKORLÁS">Ezután azonban változtassa meg az A1 vagy az A2 cella tartalmát: azt fogja látni, hogy a begépelt új számértékeknek megfelelően megváltozik az A3 cella tartalma (ahol olyan formula van, amelyik A1-re és A2-re hivatkozik), és megváltozik az A4 tartalma is (pedig az abban lévő formula nem hivatkozik sem A1-re, sem A2-re – de hivatkozik egy másik cellára (A3-ra), amelyik most megváltozott.</text:p>
      <text:p text:style-name="openSKM_5f_GYAKORLÁS">Ha a táblázatunkban bármelyik adat módosul, a Calc azonnal automatikusan módosítja az arra az adatra (közvetlenül vagy akár közvetve) hivatkozó valamennyi cellatartalmat!</text:p>
      <text:p text:style-name="openSKM_5f_GYAKORLÁS">Ha Ön most találkozott ezzel a témakörrel először: ne haladjon tovább, amíg valóban ki nem próbálta, meg nem tapasztalta!</text:p>
      <text:p text:style-name="npsh_3a__3a_BodyText">A táblázatunkban tehát lehetnek konstans adatok (amelyeket begépeltünk és változatlanok) és lehetnek formulák, ahol a formulák cellatartalmakra való hivatkozásokat is tartalmazhatnak. Ha bármelyik cella tartalma változik, akkor a Calc rögtön átvezeti a változást mindazokon a cellákon, amelyek erre a cellára (közvetlenül vagy közvetve) hivatkoznak.</text:p>
      <text:p text:style-name="npsh_3a__3a_Figyelem"><text:soft-page-break/>Vigyázat: komoly hibalehetőség a „körbehivatkozás”. Ha az A1 cellában az van, hogy =a2+2, az A2 cellában pedig az, hogy =a1-2, akkor ez matematikailag teljesen helyesnek látszik: ha az A1 tartalma az A2 tartalmánál kettővel több, akkor az A2 tartalma az A1 tartalmánál kettővel kevesebb… Csakhogy, ahogyan már szóba került, az egyenlőségjel itt nem a matematikai egyenlőséget jelenti, hanem azt, hogy valami egyenlő <text:span text:style-name="T39">legyen:</text:span> <text:span text:style-name="KÉPERNYŐRŐL">=a2+2</text:span> azt jelenti, hogy ebben a cellában (a gépelés befejezése, azaz az <text:span text:style-name="GOMB">Enter</text:span> lenyomása után) az A2 aktuális tartalmánál kettővel nagyobb számérték legyen. De amelyik cellára ez a formula hivatkozik, ott mi van? Hivatkozás emerre a cellára. Mintha a lexikonban ez lenne: képlet → lásd: formula; és a formula szónál ez lenne: formula → lásd: képlet. A Calc ezzel nem tud mit kezdeni: a körbehivatkozás valamennyi cellájában a <text:span text:style-name="KÉPERNYŐRŐL">Hiba:522</text:span> felirat jelenik meg.</text:p>
      <text:p text:style-name="npsh_3a__3a_BodyText">Tanács: minden kiinduló adat csak egy helyen szerepeljen: a többi helyen csak hivatkozzunk rá. Így garantálható, hogy minden változást csak egy helyen kelljen átvezetni és ne veszítsük el a konzisztenciát: ne forduljon elő, hogy valami adat (csak példaként: forgalmi adó-kulcs) megváltozik, és néhány helyen elmulasztjuk kijavítani.</text:p>
      <text:p text:style-name="npsh_3a__3a_Figyelem">Tehát: nem jó ötlet, ha – a fenti példával élve – a forgalmi adós bruttó adatot mindenütt olyan képlettel számoljuk ki, amelyben ott van konstansként begépelve a százalékszám: változás esetében mindegyik formulát javítanunk kell és itt nemcsak arról van szó, hogy ez fárasztó és időigényes, hanem száz javítás között biztosan lesz néhány, amelyet eltévesztünk. A helyes megoldás az, ha a százalékszám csak egyetlenegy helyen van a táblázatban, mindenütt másutt csak hivatkozunk rá: ilyenkor az adat megváltozása „végiggördül” az egész táblázaton.</text:p>
      <text:list xml:id="list32220780" text:continue-list="list32228069" text:style-name="Outline">
        <text:list-item>
          <text:list>
            <text:list-item>
              <text:h text:style-name="P74" text:outline-level="2"/>
            </text:list-item>
            <text:list-item>
              <text:h text:style-name="P76" text:outline-level="2"><text:bookmark text:name="T11"/>T18. lecke. Új munkaterület létrehozása</text:h>
              <text:list>
                <text:list-item>
                  <text:h text:style-name="npsh_3a__3a_Head3" text:outline-level="3">A munkafüzetünk lapjai</text:h>
                </text:list-item>
              </text:list>
            </text:list-item>
          </text:list>
        </text:list-item>
      </text:list>
      <text:p text:style-name="npsh_3a__3a_BodyText">A munkafüzetünk több munkalapból áll. Ezek elnevezését az aktuális munkalap legalsó, a képernyőn látszó sora alatt látjuk: Munkalap1, Munkalap2, Munkalap3. Az elsődleges egérgombbal a névre kattintva „vehetjük elő” bármelyiket. (Akinek kényelmesebb: a <text:span text:style-name="GOMB">Ctrl</text:span>-<text:span text:style-name="GOMB">PageUp</text:span> és <text:span text:style-name="GOMB">Ctrl</text:span>-<text:span text:style-name="GOMB">PageDown</text:span> gombokkal is lapozhat előre-hátra a munkalapok között.)</text:p>
      <text:p text:style-name="npsh_3a__3a_BodyText">A munkalapok azonos méretűek és a használat szempontjából teljesen egyenértékűek.</text:p>
      <text:p text:style-name="npsh_3a__3a_BodyText">Ahol cellatartalomra hivatkozhatunk, ott más munkalap cellájának tartalmára is!</text:p>
      <text:p text:style-name="npsh_3a__3a_Figyelem">A más munkalap cellájára való hivatkozást nehéz pontosan begépelni: azt javasoljuk, hogy mindig egérkattintással válassza ki a hivatkozott cellát.</text:p>
      <text:p text:style-name="npsh_3a__3a_Figyelem">Természetesen: ha bármelyik cella tartalmát módosítjuk, akkor módosul mindazon cellák tartalma is, amelyek erre (közvetlenül vagy közvetve) hivatkoznak – a munkafüzet valamennyi munkalapján.</text:p>
      <text:p text:style-name="npsh_3a__3a_Figyelem">Erről bővebben a T19. lecke Cellahivatkozás részében olvashat.</text:p>
      <text:list xml:id="list32219659" text:continue-numbering="true" text:style-name="Outline">
        <text:list-item>
          <text:list>
            <text:list-item>
              <text:list>
                <text:list-item>
                  <text:h text:style-name="npsh_3a__3a_Head3" text:outline-level="3">Mit tehetünk a munkalapokkal?</text:h>
                </text:list-item>
              </text:list>
            </text:list-item>
          </text:list>
        </text:list-item>
      </text:list>
      <text:p text:style-name="npsh_3a__3a_BodyText">A munkalap nevére duplán kattintva kis párbeszédablakot jeleníthetünk meg, amelyben új nevet adhatunk a munkalapnak.</text:p>
      <text:p text:style-name="npsh_3a__3a_Figyelem">Egyazon munkafüzeten belül persze nem lehet két azonos nevű munkalap.</text:p>
      <text:p text:style-name="npsh_3a__3a_BodyText">A munkalapok nevét egérgombbal vonszolhatjuk is: így a munkalapok sorrendjét lehet megváltoztatni.</text:p>
      <text:p text:style-name="npsh_3a__3a_BodyText"><text:span text:style-name="T44">A táblázatkezelőben a </text:span><text:span text:style-name="npsh_3a__3a_kepernyogomb"><text:span text:style-name="T67">Beszúrás</text:span></text:span><text:span text:style-name="T44"> menünek van egy </text:span><text:span text:style-name="npsh_3a__3a_kepernyogomb"><text:span text:style-name="T67">Munkalap</text:span></text:span><text:span text:style-name="T44"> menüpontja is: megkérdezi, hogy hány munkalapot szúrjon be és hogy ez(eke)t a jelenleg aktuális munkalap elé vagy mögé tegye; egy munkalap beszúrása esetében az új munkalap nevét is megkérdezi.</text:span></text:p>
      <text:p text:style-name="npsh_3a__3a_BodyText"><text:span text:style-name="T44">A </text:span><text:span text:style-name="npsh_3a__3a_kepernyogomb"><text:span text:style-name="T67">Szerkesztés</text:span></text:span><text:span text:style-name="T44"> menü </text:span><text:span text:style-name="npsh_3a__3a_kepernyogomb"><text:span text:style-name="T67">Munkalap</text:span></text:span><text:span text:style-name="T44"> menüpontjának egyik al-menüpontja a </text:span><text:span text:style-name="npsh_3a__3a_kepernyogomb"><text:span text:style-name="T67">Törlés</text:span></text:span><text:span text:style-name="T44">: ha kiválasztjuk, akkor – megerősítő rákérdezés után – törli az aktuális munkalapot.</text:span></text:p>
      <text:p text:style-name="npsh_3a__3a_Figyelem">Vigyázzunk: ezt a műveletet nem lehet visszavonni, tehát a törölt munkalap nem állítható vissza.</text:p>
      <text:list xml:id="list32216030" text:continue-numbering="true" text:style-name="Outline">
        <text:list-item>
          <text:list>
            <text:list-item>
              <text:list>
                <text:list-item>
                  <text:h text:style-name="npsh_3a__3a_Head3" text:outline-level="3">Új munkafüzet létrehozása</text:h>
                </text:list-item>
              </text:list>
            </text:list-item>
          </text:list>
        </text:list-item>
      </text:list>
      <text:p text:style-name="npsh_3a__3a_BodyText">A munkafüzetünkben tehát mindig van „szabad hely” új munkalapok számára – és az egyes munkalapokat sem könnyű megtölteni.</text:p>
      <text:p text:style-name="npsh_3a__3a_BodyText"><text:soft-page-break/>Ha új munkafüzetet akarunk létrehozni, válasszuk a <text:span text:style-name="npsh_3a__3a_kepernyogomb">Fájl</text:span> menü <text:span text:style-name="npsh_3a__3a_kepernyogomb">Új…</text:span> menüpontját.</text:p>
      <text:p text:style-name="npsh_3a__3a_Figyelem">Mivel az OpenOffice.org integrált irodai szoftver, ezért a Fájl menü Új menüpontja alatt új bemutatót, dokumentumot, munkafüzetet és mást is létrehozhatunk.</text:p>
      <text:list xml:id="list32230102" text:continue-numbering="true" text:style-name="Outline">
        <text:list-item>
          <text:list>
            <text:list-item>
              <text:h text:style-name="P74" text:outline-level="2"/>
            </text:list-item>
            <text:list-item>
              <text:h text:style-name="P76" text:outline-level="2"><text:bookmark text:name="T12"/>T19. lecke. Új sorok és oszlopok létrehozása</text:h>
            </text:list-item>
          </text:list>
        </text:list-item>
      </text:list>
      <text:p text:style-name="npsh_3a__3a_BodyText">A táblázatkezelő aktív munkaterülete mindig az aktuálisan szerkesztett táblázatunk szöveget, számot és képletet tartalmazó celláinak összessége. Ha a cellák kitöltése során, az oszlopokkal vagy a sorokkal eljutottunk a képernyőn látható munkaterület végére, nyugodtan folytathatjuk a szerkesztést, mert a munkalapok gyakorlatilag tetszés szerinti számú sort és oszlopot tartalmazhatnak.</text:p>
      <text:p text:style-name="npsh_3a__3a_BodyText"><text:span text:style-name="T53">Ha egy táblázatot befejeztünk, és észrevettük, hogy még szükség lenne egy, vagy több további oszlopra, vagy sorra, akkor jelöljünk ki annyit, amennyit be akarunk szúrni, válasszuk a </text:span><text:span text:style-name="npsh_3a__3a_kepernyogomb">Beszúrás</text:span><text:span text:style-name="T53"> menü </text:span><text:span text:style-name="npsh_3a__3a_kepernyogomb">Sorok</text:span><text:span text:style-name="T53"> illetve </text:span><text:span text:style-name="npsh_3a__3a_kepernyogomb"><text:span text:style-name="T68">Oszlopok</text:span></text:span><text:span text:style-name="T53"> menüpontját, és a kijelölés előtt máris megjelenik annyi üres sor, illetve oszlop, ahányat kijelöltünk.</text:span></text:p>
      <text:p text:style-name="P39"><draw:frame draw:style-name="fr1" draw:name="Keret1" text:anchor-type="as-char" svg:width="13.335cm" draw:z-index="20"><draw:text-box fo:min-height="5.151cm"><text:p text:style-name="npsh_3a__3a_PictureTitle"><draw:frame draw:style-name="fr7" draw:name="kép19" text:anchor-type="paragraph" svg:width="10.001cm" svg:height="3.678cm" draw:z-index="21"><draw:image xlink:href="Pictures/100000000000017A0000008BF349FFBA.jpg" xlink:type="simple" xlink:show="embed" xlink:actuate="onLoad"/></draw:frame></text:p><text:p text:style-name="npsh_3a__3a_PictureTitle"><text:sequence text:ref-name="refIllustration1" text:name="Illustration" text:formula="ooow:Illustration+1" style:num-format="1">2</text:sequence>. ábra - Cellabeszúrás</text:p></draw:text-box></draw:frame></text:p>
      <text:p text:style-name="npsh_3a__3a_BodyText"><text:span text:style-name="T53">Ha csak cellákat akarunk beszúrni, akkor, természetesen, a </text:span><text:span text:style-name="npsh_3a__3a_kepernyogomb"><text:span text:style-name="T68">Cellák</text:span></text:span><text:span text:style-name="T53"> menüpontot kell kiválasztanunk, de el kell döntenünk, hogy a mellette, vagy alatta lévő cellák merre tolódjanak el.</text:span></text:p>
      <text:p text:style-name="npsh_3a__3a_BodyText"><text:span text:style-name="T53">A táblázat tartalmának szemléltetését szolgáló </text:span><text:a xlink:type="simple" xlink:href="#T26"><text:span text:style-name="T53">grafikonokat</text:span></text:a><text:span text:style-name="T53">, vagy </text:span><text:a xlink:type="simple" xlink:href="#T23_1"><text:span text:style-name="T53">képeket</text:span></text:a><text:span text:style-name="T53"> beszúrhatjuk a táblázat mellé, vagy alá, de elhelyezhetjük egy másik munkalapon is.</text:span></text:p>
      <text:p text:style-name="npsh_3a__3a_BodyText"><text:span text:style-name="T53">Ha már elkészítettük az első táblázatunkat az első </text:span><text:span text:style-name="npsh_3a__3a_kepernyogomb"><text:span text:style-name="T68">Munkalap</text:span></text:span><text:span text:style-name="T53">on, és egy új táblázatot akarunk elkezdeni, és van még látható üres cellánk, megtehetjük, hogy kihagyunk egy sort vagy egy oszlopot, és ott kezdjük el kitölteni, de célszerűbb, ha az új táblázatunk munkaterületét egy új munkalapon hozzuk létre. A Calc táblázatkezelő munkafüzete, alapesetben, három </text:span><text:span text:style-name="npsh_3a__3a_kepernyogomb"><text:span text:style-name="T68">Munkalap</text:span></text:span><text:span text:style-name="T53">ot tartalmaz, de lehetőségünk van, gyakorlatilag, tetszés szerinti számú </text:span><text:span text:style-name="npsh_3a__3a_kepernyogomb"><text:span text:style-name="T68">Munkalap</text:span></text:span><text:span text:style-name="T53"> </text:span><text:a xlink:type="simple" xlink:href="#T11"><text:span text:style-name="T53">létrehozására (T18)</text:span></text:a><text:span text:style-name="T53">.</text:span></text:p>
      <text:p text:style-name="npsh_3a__3a_Figyelem"><text:span text:style-name="T9">Vigyázat! A </text:span><text:span text:style-name="KÉPERNYŐRŐL"><text:span text:style-name="T9">Fájl</text:span></text:span><text:span text:style-name="T9"> menü </text:span><text:span text:style-name="KÉPERNYŐRŐL"><text:span text:style-name="T9">Új</text:span></text:span><text:span text:style-name="T9"> menüpontjából, illetve az </text:span><text:span text:style-name="KÉPERNYŐRŐL"><text:span text:style-name="T9">Új</text:span></text:span><text:span text:style-name="T9"> gomb legördülő menüjéből nem tudunk új munkalapot létrehozni – itt az OpenOffice.org azt kérdezi meg, hogy új dokumentumot, munkafüzetet, bemutatót stb. akarunk-e létrehozni, és automatikusan átvált a választásunk szerinti alkalmazásra (hiszen az OpenOffice.org egyetlen, integrált szoftver: ha valamelyik alkalmazást elindítottuk, akkor legalábbis „készenlétben van” az összes többi is.)</text:span></text:p>
      <text:p text:style-name="P18"/>
      <text:p text:style-name="P23">Nyissa meg valamelyik eddig elkészített munkafüzetét, és szúrjon be új oszlopokat, sorokat és cellákat.</text:p>
      <text:list xml:id="list32215395" text:continue-numbering="true" text:style-name="Outline">
        <text:list-item>
          <text:list>
            <text:list-item>
              <text:h text:style-name="npsh_3a__3a_Head2" text:outline-level="2"><text:bookmark text:name="T13"/><text:soft-page-break/>T20. lecke. A munkalap kezelésének alapműveletei</text:h>
            </text:list-item>
          </text:list>
        </text:list-item>
      </text:list>
      <text:p text:style-name="npsh_3a__3a_BodyText"><text:span text:style-name="T74">Ha a szövegben speciális karaktereket akarunk használni – például: @, $, ×, \, €, &amp;, {, },[,] – akkor a válasszuk a </text:span><text:span text:style-name="npsh_3a__3a_kepernyogomb"><text:span text:style-name="T48">Be</text:span></text:span><text:span text:style-name="npsh_3a__3a_kepernyogomb"><text:span text:style-name="T69">szúrás</text:span></text:span><text:span text:style-name="T74"> menü </text:span><text:span text:style-name="npsh_3a__3a_kepernyogomb"><text:span text:style-name="T75">Különleges karakter</text:span></text:span><text:span text:style-name="T74"> menüpontját. Ezek közül sok elérhető a legtöbb klaviatúra </text:span><text:span text:style-name="GOMB"><text:span text:style-name="T74">AltGr</text:span></text:span><text:span text:style-name="T74"> billentyűjének, és annak a billentyűnek az egyidejű lenyomásával, amelynek a jobb alsó sarkában a kiválasztott karakter látható.</text:span></text:p>
      <text:p text:style-name="npsh_3a__3a_BodyText"><text:span text:style-name="T75">A </text:span><text:span text:style-name="npsh_3a__3a_kepernyogomb"><text:span text:style-name="T75">Beszúrás</text:span></text:span><text:span text:style-name="T74"> menüből választhatjuk a </text:span><text:span text:style-name="npsh_3a__3a_kepernyogomb"><text:span text:style-name="T75">Kép</text:span></text:span><text:span text:style-name="T74"> menüpontot is, és a kitöltött táblázatunk mellé beilleszthetünk fényképeket, vagy grafikákat fájlból, vagy lapolvasóról.</text:span></text:p>
      <text:p text:style-name="npsh_3a__3a_BodyText"><text:span text:style-name="T74">De rajzolhatunk is a táblázat mellé az alsó </text:span><text:span text:style-name="npsh_3a__3a_kepernyogomb"><text:span text:style-name="T74">Rajzeszközök</text:span></text:span><text:span text:style-name="T74"> gombsorban kiválasztott eszközök segítségével. A jobb egérgombbal előhívható helyi menüből módosíthatjuk az egyes rajzelemek körvonalait, színét, stb.</text:span></text:p>
      <text:p text:style-name="P30"><text:span text:style-name="T9">Ha már kitöltötte az Ön első táblázatának celláit, akkor próbáljon azokba beszúrni különböző speciális karaktereket, melléje pedig rajzelemeket vagy fényképeket, és amelyik illik a táblázat tartalmához, azt hagyja rajta a munkalapon, ami nem tetszik, azt rákattintással jelölje ki, és a </text:span><text:span text:style-name="GOMB"><text:span text:style-name="T30">Delete</text:span></text:span><text:span text:style-name="T9"> billentyűvel törölje.</text:span></text:p>
      <text:list xml:id="list32213388" text:continue-numbering="true" text:style-name="Outline">
        <text:list-item>
          <text:list>
            <text:list-item>
              <text:h text:style-name="P74" text:outline-level="2"/>
            </text:list-item>
            <text:list-item>
              <text:h text:style-name="P76" text:outline-level="2">T21<text:span text:style-name="T38">M</text:span>. lecke. Vége az alapozásnak <text:span text:style-name="T60">≈ </text:span><text:span text:style-name="T60"><draw:frame draw:style-name="fr6" draw:name="Kép17" text:anchor-type="as-char" svg:width="0.76cm" svg:height="0.803cm" draw:z-index="22"><draw:image xlink:href="Pictures/100000000000001D0000001EA3D6C61D.png" xlink:type="simple" xlink:show="embed" xlink:actuate="onLoad"/></draw:frame></text:span><text:span text:style-name="T60"> B12 ≈</text:span> <draw:frame draw:style-name="fr6" draw:name="Kép18" text:anchor-type="as-char" svg:width="0.794cm" svg:height="0.794cm" draw:z-index="23"><draw:image xlink:href="Pictures/100000000000001E0000001EB2CEE024.png" xlink:type="simple" xlink:show="embed" xlink:actuate="onLoad"/></draw:frame> SZ11</text:h>
            </text:list-item>
          </text:list>
        </text:list-item>
      </text:list>
      <text:p text:style-name="npsh_3a__3a_BodyText"><text:span text:style-name="T44">Ezzel v</text:span>ége az alapozásnak: Ön most már mindent tud ahhoz, hogy önállóan dönthesse el, mire van még szüksége.</text:p>
      <text:p text:style-name="npsh_3a__3a_BodyText">Amit a további leckék közti lapozással választhat: mentések, megnyitások; exportálás; oldal-beállítás és nyomtatás; cellák és tartalmuk formázása; átrendezés; relatív és abszolút hivatkozás; különleges műveletek; helyesírás, elválasztás; beállítások; diagramok létrehozása és használata; függvények.</text:p>
      <text:list xml:id="list32232503" text:continue-numbering="true" text:style-name="Outline">
        <text:list-item>
          <text:list>
            <text:list-item>
              <text:h text:style-name="npsh_3a__3a_Head2" text:outline-level="2"/>
            </text:list-item>
            <text:list-item>
              <text:h text:style-name="P76" text:outline-level="2">T22. lecke. Hogyan őrizzük meg, amit létrehoztunk?<text:span text:style-name="T60">≈ </text:span><text:span text:style-name="T60"><draw:frame draw:style-name="fr6" draw:name="Kép7" text:anchor-type="as-char" svg:width="0.76cm" svg:height="0.803cm" draw:z-index="24"><draw:image xlink:href="Pictures/100000000000001D0000001EA3D6C61D.png" xlink:type="simple" xlink:show="embed" xlink:actuate="onLoad"/></draw:frame></text:span><text:span text:style-name="T60"> B13≈</text:span> <draw:frame draw:style-name="fr6" draw:name="Kép8" text:anchor-type="as-char" svg:width="0.794cm" svg:height="0.794cm" draw:z-index="25"><draw:image xlink:href="Pictures/100000000000001E0000001EB2CEE024.png" xlink:type="simple" xlink:show="embed" xlink:actuate="onLoad"/></draw:frame>SZ12</text:h>
            </text:list-item>
          </text:list>
        </text:list-item>
      </text:list>
      <text:p text:style-name="npsh_3a__3a_BodyText">Amit korábbi leckékből már tudunk:</text:p>
      <text:list xml:id="list29281996" text:style-name="L3">
        <text:list-item>
          <text:p text:style-name="P84">a számítógép memóriájában lévő adatok a gép kikapcsolásakor (akaratlan kikapcsoláskor, tehát például áramkimaradáskor, géphiba miatti leálláskor is) elvesznek,</text:p>
        </text:list-item>
        <text:list-item>
          <text:p text:style-name="P84">a háttértárolón (például: merevlemezen, pendrive-on) lévő adatok megmaradnak;</text:p>
        </text:list-item>
      </text:list>
      <text:p text:style-name="npsh_3a__3a_BodyText">ugyanakkor</text:p>
      <text:list xml:id="list32233545" text:continue-numbering="true" text:style-name="L3">
        <text:list-item>
          <text:p text:style-name="P84">a memóriában a legutóbbi műveletünk eredménye is megvan,</text:p>
        </text:list-item>
        <text:list-item>
          <text:p text:style-name="P84">a háttértárolón pedig csak az, amit (külön művelettel) „mentettünk”.</text:p>
        </text:list-item>
      </text:list>
      <text:p text:style-name="npsh_3a__3a_BodyText">Ez a fejezet arról szól, hogy hogyan mentsük az anyagainkat háttértárolóra és hogyan olvassuk vissza őket.</text:p>
      <text:list xml:id="list32237466" text:continue-list="list32232503" text:style-name="Outline">
        <text:list-item>
          <text:list>
            <text:list-item>
              <text:list>
                <text:list-item>
                  <text:h text:style-name="npsh_3a__3a_Head3" text:outline-level="3">Mentés és másként mentés</text:h>
                </text:list-item>
              </text:list>
            </text:list-item>
          </text:list>
        </text:list-item>
      </text:list>
      <text:p text:style-name="npsh_3a__3a_BodyText">Az anyagaink fájlokban vannak a hátértárolón.</text:p>
      <text:list xml:id="list32231433" text:continue-numbering="true" text:style-name="Outline">
        <text:list-item>
          <text:list>
            <text:list-item>
              <text:list>
                <text:list-item>
                  <text:list>
                    <text:list-item>
                      <text:h text:style-name="npsh_3a__3a_Head4" text:outline-level="4">Új anyagunk legegyszerűbb első mentése</text:h>
                    </text:list-item>
                  </text:list>
                </text:list-item>
              </text:list>
            </text:list-item>
          </text:list>
        </text:list-item>
      </text:list>
      <text:p text:style-name="npsh_3a__3a_BodyText">Ha az anyagunkat még nem mentettük (de már legalább egy cella tartalmát megváltoztattuk), akkor kis csillag jelzi a képernyő alján, hogy a memóriában lévő anyagunk eltér attól, ami a háttértárolón van.</text:p>
      <text:p text:style-name="npsh_3a__3a_BodyText">Az újonnan készült anyagnak még nincs neve.</text:p>
      <text:p text:style-name="npsh_3a__3a_Figyelem"><text:span text:style-name="T1">Pontosabban: nincs használható neve – mert a </text:span><text:span text:style-name="KÉPERNYŐRŐL"><text:span text:style-name="T1">Névtelen 1</text:span></text:span><text:span text:style-name="T1">, </text:span><text:span text:style-name="KÉPERNYŐRŐL"><text:span text:style-name="T1">Névtelen 2</text:span></text:span><text:span text:style-name="T1"> és a többi hasonló elnevezés csak addig használható, ameddig Önnek csak egy vagy két bemutatója, dokumentuma vagy táblázata van. Illetve: még akkor sem igazán. Képzelje magát abba a helyzetbe, amikor hazatelefonál a házastársának és ahelyett, hogy azt mondaná, hogy „kérlek, nyisd meg a számítógépen lévő telefonkönyvet és nézd meg nekem benne Józsi munkahelyi telefonszámát”, ehelyett ezt mondja: „kérlek, nyisd meg a Névtelen 17-et, de lehet, hogy 18… mi van benne? Nem telefonszámok? Akkor lehet, hogy mégiscsak 28…”</text:span></text:p>
      <text:p text:style-name="npsh_3a__3a_BodyText">Az első mentés tehát alapvetően különbözik a többitől: most kell megmondanunk, hogy az anyag milyen azonosítóval kerüljön a háttértárolóra és melyik háttértárolóra, annak melyik részére: melyik mappába.</text:p>
      <text:p text:style-name="npsh_3a__3a_BodyText"><text:span text:style-name="T1">A Fájl menünek akár a </text:span><text:span text:style-name="npsh_3a__3a_kepernyogomb">Mentés</text:span><text:span text:style-name="T1">, akár a </text:span><text:span text:style-name="npsh_3a__3a_kepernyogomb">Mentés másként…</text:span><text:span text:style-name="T1"> menüpontjára kattintunk, akár a </text:span><text:span text:style-name="GOMB"><text:span text:style-name="T1">Ctrl</text:span></text:span><text:span text:style-name="T1">-</text:span><text:span text:style-name="GOMB"><text:span text:style-name="T1">s</text:span></text:span><text:span text:style-name="T1"> billentyű-kombinációt nyomjuk le, ugyanaz történik: a </text:span><text:span text:style-name="npsh_3a__3a_kepernyogomb">Mentés</text:span><text:span text:style-name="T1"> párbeszédablak valamelyik változata jelenik meg.</text:span><text:span text:style-name="T1"><text:note text:id="ftn4" text:note-class="footnote"><text:note-citation>4</text:note-citation><text:note-body><text:p text:style-name="P5">Megint meg kell jegyeznünk, hogy ez a tananyag az OpenOffice.org integrált irodai szoftvernek az openSUSE operációs rendszer alatti működéséről szól. Más operációs rendszer alatt a lehetőségek szinte kivétel nélkül ugyanezek, de néhány részlet (például a párbeszédablak felépítése) eltérő lehet.</text:p></text:note-body></text:note></text:span></text:p>
      <text:p text:style-name="P36"><draw:frame draw:style-name="fr1" draw:name="Keret2" text:anchor-type="as-char" svg:width="13.921cm" draw:z-index="26"><draw:text-box fo:min-height="8.961cm"><text:p text:style-name="Illustration"><draw:frame draw:style-name="fr7" draw:name="kép1" text:anchor-type="paragraph" svg:width="11.949cm" svg:height="9.28cm" draw:z-index="28"><draw:image xlink:href="Pictures/1000000000000234000001DE2FC4CB1F.jpg" xlink:type="simple" xlink:show="embed" xlink:actuate="onLoad"/></draw:frame></text:p><text:p text:style-name="npsh_3a__3a_PictureTitle"><text:sequence text:ref-name="refIllustration2" text:name="Illustration" text:formula="ooow:Illustration+1" style:num-format="1">3</text:sequence>. ábra - Mentés párbeszédablak</text:p></draw:text-box></draw:frame></text:p>
      <text:p text:style-name="npsh_3a__3a_Figyelem">A párbeszédablaknak többféle kezelési lehetősége van. Ebben a tananyagban azt tanuljuk meg, amelyik talán nem a legegyszerűbb, de mindig, minden helyzetben működik.</text:p>
      <text:p text:style-name="npsh_3a__3a_BodyText"><text:span text:style-name="T1">A </text:span><text:span text:style-name="npsh_3a__3a_kepernyogomb">Név</text:span><text:span text:style-name="T1"> helye üres: írjon be egy elnevezést a fájlnevekre vonatkozó, korábban megismert szabályok szerint.</text:span></text:p>
      <text:p text:style-name="npsh_3a__3a_Figyelem">Soha ne sajnálja az időt arra, hogy anyagainak olyan elnevezést találjon ki, amelyről később is felismeri őket!</text:p>
      <text:p text:style-name="npsh_3a__3a_BodyText"><text:span text:style-name="T1">A </text:span><text:span text:style-name="npsh_3a__3a_kepernyogomb">M</text:span><text:span text:style-name="npsh_3a__3a_kepernyogomb"><text:span text:style-name="T71">e</text:span></text:span><text:span text:style-name="npsh_3a__3a_kepernyogomb">ntés</text:span><text:span text:style-name="T1"> gombbal indítható el a háttértárolóra írás. A képernyő alján végigfutó csík jelzi a mentés megtörténtét.</text:span></text:p>
      <text:list xml:id="list32233687" text:continue-numbering="true" text:style-name="Outline">
        <text:list-item>
          <text:list>
            <text:list-item>
              <text:list>
                <text:list-item>
                  <text:list>
                    <text:list-item>
                      <text:h text:style-name="npsh_3a__3a_Head4" text:outline-level="4">Melyik háttértárolóra, melyik mappába?</text:h>
                    </text:list-item>
                  </text:list>
                </text:list-item>
              </text:list>
            </text:list-item>
          </text:list>
        </text:list-item>
      </text:list>
      <text:p text:style-name="npsh_3a__3a_BodyText"><text:span text:style-name="T1">Ha a fenti kétféle ábra közül a kisebbiket látja, kattintson az </text:span><text:span text:style-name="npsh_3a__3a_kepernyogomb">Egyéb mappák </text:span><text:span text:style-name="npsh_3a__3a_kepernyogomb"><text:span text:style-name="T71">b</text:span></text:span><text:span text:style-name="npsh_3a__3a_kepernyogomb">öngészése</text:span><text:span text:style-name="T1"> felirattól balra lévő kis háromszögre.</text:span></text:p>
      <text:p text:style-name="npsh_3a__3a_BodyText">A felirat alatt kibomló felület az aktuális mappa és az ahhoz vezető útvonal szemléltetésével kezdődik.</text:p>
      <text:p text:style-name="npsh_3a__3a_BodyText"><text:soft-page-break/>A baloldali, gördíthető ablakban az elérhető helyeket láthatja: többek között a számítógépéhez csatlakozó valamennyi háttértárolót is. A tőle jobbra lévő gördíthető ablak pedig az aktuális mappában lévő fájlokat sorolja fel (ha vannak) és az aktuális mappából nyíló további mappákat sorolja fel (ha vannak).</text:p>
      <text:p text:style-name="npsh_3a__3a_BodyText"><text:span text:style-name="T1">Válogathatunk ezek között, sőt a Mappa létrehozása gombbal az aktuális mappán belül új mappát is létrehozhatunk: ekkor meg kell adnunk az új mappa nevét (a mappa-nevekre vonatkozó szabályok szerint</text:span><text:span text:style-name="T1">).</text:span></text:p>
      <text:p text:style-name="npsh_3a__3a_BodyText">A párbeszédablak tetején, ahol az épp aktuális mappánk és a hozzá vezető útvonal (a gyökértől az aktuális mappáig terjedő mappák sorozata) látható, bármelyik mappa nevére rákattinthatunk és ezzel rögtön át is váltottunk az adott mappára.</text:p>
      <text:p text:style-name="npsh_3a__3a_BodyText"><text:span text:style-name="T1">Ha elérkezett ahhoz a háttértárolóhoz és azon belül ahhoz a mappához, amelyikbe az új anyagot menteni akarja: a </text:span><text:span text:style-name="npsh_3a__3a_kepernyogomb">M</text:span><text:span text:style-name="npsh_3a__3a_kepernyogomb"><text:span text:style-name="T71">e</text:span></text:span><text:span text:style-name="npsh_3a__3a_kepernyogomb">ntés</text:span><text:span text:style-name="T1"> gombbal már meg is teheti. A képernyő alján végigfutó csík jelzi a mentés megtörténtét.</text:span></text:p>
      <text:list xml:id="list32221385" text:continue-numbering="true" text:style-name="Outline">
        <text:list-item>
          <text:list>
            <text:list-item>
              <text:list>
                <text:list-item>
                  <text:list>
                    <text:list-item>
                      <text:h text:style-name="npsh_3a__3a_Head4" text:outline-level="4">Újabb mentés</text:h>
                    </text:list-item>
                  </text:list>
                </text:list-item>
              </text:list>
            </text:list-item>
          </text:list>
        </text:list-item>
      </text:list>
      <text:p text:style-name="npsh_3a__3a_BodyText"><text:span text:style-name="T1">Ha az anyagunkat valamikor már mentettük (akár most hoztuk létre, akár már háttértárolóról olvastuk vissza), akkor a </text:span><text:span text:style-name="npsh_3a__3a_kepernyogomb">Fájl</text:span><text:span text:style-name="T1"> menü </text:span><text:span text:style-name="npsh_3a__3a_kepernyogomb">Mentés</text:span><text:span text:style-name="T1"> menüpontjával vagy a </text:span><text:span text:style-name="GOMB"><text:span text:style-name="T1">Ctrl</text:span></text:span><text:span text:style-name="T1">-</text:span><text:span text:style-name="GOMB"><text:span text:style-name="T1">s</text:span></text:span><text:span text:style-name="T1"> billentyű-kombinációval menthetjük ismét: a mentés ugyanazon a néven és ugyanoda történik, ahová legutóbb mentettünk (vagy ahonnan az anyagunkat visszaolvastuk). Az anyag korábbi változata visszahozhatatlanul elvész.</text:span></text:p>
      <text:p text:style-name="npsh_3a__3a_Figyelem"><text:span text:style-name="T1">A legjobb jótanács: szokjon rá a </text:span><text:span text:style-name="GOMB"><text:span text:style-name="T1">Ctrl</text:span></text:span><text:span text:style-name="T1">-</text:span><text:span text:style-name="GOMB"><text:span text:style-name="T1">s</text:span></text:span><text:span text:style-name="T1"> gyakori használatára: amint leírt egy bekezdést, egy hosszabb mondatot, egy bonyolultabb szót, egy képletet, egy hosszabb adatot, akár percenként nyomja le ezt a billentyűkombinációt. Ne feledje el: egy géphiba vagy áramkimaradás miatti hirtelen leálláskor, amikor nincs módja már mentést végrehajtani, a memóriatartalom elvész; az marad meg, ami a legutóbbi mentéskor a háttértárolóra került.</text:span></text:p>
      <text:p text:style-name="npsh_3a__3a_BodyText"><text:span text:style-name="T1">Ha más néven vagy máshová akarjuk menteni, akkor válasszuk a </text:span><text:span text:style-name="npsh_3a__3a_kepernyogomb">Fájl</text:span><text:span text:style-name="T1"> menü </text:span><text:span text:style-name="npsh_3a__3a_kepernyogomb">Mentés másként…</text:span><text:span text:style-name="T1"> menüpontját: ekkor ugyanazt a folyamatot járhatjuk végig, mintha az adott anyagot most mentenénk első ízben.</text:span></text:p>
      <text:p text:style-name="npsh_3a__3a_Figyelem">A más néven illetve máshová történő mentéskor az eredeti mentés természetesen megmarad.</text:p>
      <text:p text:style-name="npsh_3a__3a_Figyelem">Ha olyan néven akarjuk menteni az anyagunkat, amilyen név (ugyanolyan kiterjesztéssel) már van az adott mappában, akkor a program rákérdez: akarjuk-e a meglévőt felülírni vagy sem. Ha igen: akkor az, ami korábban ugyanazon a néven és kiterjesztéssel ugyanabban a mappában volt, visszahozhatatlanul elvész.</text:p>
      <text:list xml:id="list32221428" text:continue-numbering="true" text:style-name="Outline">
        <text:list-item>
          <text:list>
            <text:list-item>
              <text:list>
                <text:list-item>
                  <text:list>
                    <text:list-item>
                      <text:h text:style-name="npsh_3a__3a_Head4" text:outline-level="4">Mentés a program bezárásakor</text:h>
                    </text:list-item>
                  </text:list>
                </text:list-item>
              </text:list>
            </text:list-item>
          </text:list>
        </text:list-item>
      </text:list>
      <text:p text:style-name="npsh_3a__3a_BodyText">Amikor az irodai szoftvert bezárjuk (vagy amikor a számítógépet kikapcsoljuk és ennek kapcsán valamennyi program bezáródik), akkor az operációs rendszer ellenőrzi, hogy van-e olyan anyagunk, amelyet megváltoztattunk a legutóbbi mentés óta (vagy még nem is mentettük). Ha van, akkor rákérdez, hogy kívánjuk-e menteni vagy sem.</text:p>
      <text:p text:style-name="npsh_3a__3a_BodyText"><text:span text:style-name="T1">Ha menteni akarjuk (ha a </text:span><text:span text:style-name="npsh_3a__3a_kepernyogomb">Mentés</text:span><text:span text:style-name="T1"> gombot választjuk), ugyanaz történik, mintha a </text:span><text:span text:style-name="npsh_3a__3a_kepernyogomb">Fájl</text:span><text:span text:style-name="T1"> menüben a </text:span><text:span text:style-name="npsh_3a__3a_kepernyogomb">Mentés</text:span><text:span text:style-name="T1"> menüpontot vagy mintha a </text:span><text:span text:style-name="GOMB"><text:span text:style-name="T1">Ctrl</text:span></text:span><text:span text:style-name="T1">-</text:span><text:span text:style-name="GOMB"><text:span text:style-name="T1">s</text:span></text:span><text:span text:style-name="T1"> billentyű-kombinációt használtuk volna.</text:span></text:p>
      <text:p text:style-name="npsh_3a__3a_BodyText"><text:span text:style-name="T1">Ha nem akarjuk menteni (ha az </text:span><text:span text:style-name="npsh_3a__3a_kepernyogomb">Elvetés</text:span><text:span text:style-name="T1"> gombot választjuk), akkor a memóriában lévő változat visszavonhatatlanul elvész: az marad meg, ami a legutóbbi mentéskor a háttértárolóra került (ha volt ilyen).</text:span></text:p>
      <text:p text:style-name="npsh_3a__3a_BodyText"><text:soft-page-break/><text:span text:style-name="T1">A </text:span><text:span text:style-name="npsh_3a__3a_kepernyogomb">Mégsem</text:span><text:span text:style-name="T1"> gomb hatására a program-bezárás illetve a számítógép-leállítás megszakad.</text:span></text:p>
      <text:list xml:id="list32214132" text:continue-numbering="true" text:style-name="Outline">
        <text:list-item>
          <text:list>
            <text:list-item>
              <text:list>
                <text:list-item>
                  <text:h text:style-name="npsh_3a__3a_Head3" text:outline-level="3">Megnyitás</text:h>
                </text:list-item>
              </text:list>
            </text:list-item>
          </text:list>
        </text:list-item>
      </text:list>
      <text:p text:style-name="npsh_3a__3a_BodyText"><text:span text:style-name="T1">Amikor az OpenOffice.org integrált irodai szoftvert elindítjuk, akkor a megjelenő kezelőfelületen már ott a lehetőség: a </text:span><text:span text:style-name="npsh_3a__3a_kepernyogomb">Dokumentum megnyitása…</text:span><text:span text:style-name="T1"> gomb. Bármelyik alkalmazásban: a </text:span><text:span text:style-name="npsh_3a__3a_kepernyogomb">Fájl</text:span><text:span text:style-name="T1"> menü második pontja rögtön a </text:span><text:span text:style-name="npsh_3a__3a_kepernyogomb">Megnyitás…</text:span><text:span text:style-name="T1"> menüpont.</text:span></text:p>
      <text:p text:style-name="npsh_3a__3a_BodyText">Bármelyiket választjuk: ugyanahhoz a párbeszédablakhoz jutunk. Ez nagyon hasonlít a mentés párbeszédablakjához:</text:p>
      <text:p text:style-name="npsh_3a__3a_Picture"><draw:frame draw:style-name="fr2" draw:name="Keret3" text:anchor-type="as-char" svg:width="12.92cm" draw:z-index="30"><draw:text-box fo:min-height="7.25cm"><text:p text:style-name="npsh_3a__3a_PictureTitle"><draw:frame draw:style-name="fr7" draw:name="kép20" text:anchor-type="paragraph" svg:width="12.416cm" svg:height="10.485cm" draw:z-index="32"><draw:image xlink:href="Pictures/1000020100000236000001DE6F5F4DD2.png" xlink:type="simple" xlink:show="embed" xlink:actuate="onLoad"/></draw:frame></text:p><text:p text:style-name="npsh_3a__3a_PictureTitle"><text:sequence text:ref-name="refIllustration3" text:name="Illustration" text:formula="ooow:Illustration+1" style:num-format="1">4</text:sequence>. ábra - Megnyitás párbeszédablak</text:p></draw:text-box></draw:frame></text:p>
      <text:p text:style-name="npsh_3a__3a_BodyText">A kezelése is ugyanaz – annyi eltéréssel, hogy itt nem hozhatunk létre új mappát és nem írhatunk be új fájl-nevet: a meglévők között válogathatunk.</text:p>
      <text:p text:style-name="npsh_3a__3a_BodyText"><text:span text:style-name="T1">A fájl beolvasása a </text:span><text:span text:style-name="npsh_3a__3a_kepernyogomb">Megnyitás</text:span><text:span text:style-name="T1"> gombbal indítható el. A képernyő alján végigfutó csík jelzi, hogy hol tart a megnyitási folyamat.</text:span></text:p>
      <text:p text:style-name="npsh_3a__3a_Figyelem"><text:soft-page-break/><text:span text:style-name="T1">Az OpenOffice.org integrált irodai szoftver, amelynek a bemutatókészítő, a szövegszerkesztő, a táblázatkezelő és még több más alkalmazás is csak egy-egy része. Ez többek között azzal az előnnyel jár, hogy ha bármelyik alkalmazást elindítottuk, a többi is „készenlétben áll”: ha például a táblázatkezelő alkalmazásban dokumentumot vagy bemutatót jelölünk ki és a </text:span><text:span text:style-name="npsh_3a__3a_kepernyogomb">Megnyitás</text:span><text:span text:style-name="T1"> gombra kattintunk, akkor az OpenOffice.org azonnal átvált a megfelelő alkalmazásra: a szövegszerkesztőre illetve a bemutatókészítőre (ha eddig nem indítottuk el, akkor elindítja és átvált rá), úgyhogy minden rendben lesz: a bemutatók a bemutatókészítő alkalmazásban, a dokumentumok a szövegszerkesztőben, a munkafüzetek a táblázatkezelőben nyílnak meg.</text:span></text:p>
      <text:p text:style-name="npsh_3a__3a_Figyelem">Egy megjegyzés haladóknak: a fájl „belül” is tartalmaz adatokat arra nézve, hogy mit tartalmaz: például bemutatót, dokumentumot vagy táblázatot. Az OpenOffice.org régebbi változatai ezt vizsgálták. Az új változatok azonban azzal is megtakarítanak némi időt, hogy csak a kiterjesztést nézik. Ennek hátránya viszont az, hogy ha mondjuk egy munkafüzet-fájlnak bemutató-kiterjesztést adunk, akkor az OpenOffice.org a bemutatókészítővel próbálja megnyitni. Újabb ok arra, hogy ne csereberéljük önkényesen a kiterjesztéseket.</text:p>
      <text:p text:style-name="npsh_3a__3a_BodyText">A fájlok úgy nyílnak meg, ahogyan legutóbb mentettük őket: a munkafüzetnek az a munkalapja jelenik meg ugyanúgy, ahol és ahogyan a mentéskor tartottunk; ugyanaz a cella vagy tartomány lesz kijelölve – vagyis a tevékenységet onnan folytathatjuk, ahol abbahagytuk.</text:p>
      <text:list xml:id="list32234054" text:continue-numbering="true" text:style-name="Outline">
        <text:list-item>
          <text:list>
            <text:list-item>
              <text:list>
                <text:list-item>
                  <text:h text:style-name="npsh_3a__3a_Head3" text:outline-level="3">Legutóbb mentett fájlok</text:h>
                </text:list-item>
              </text:list>
            </text:list-item>
          </text:list>
        </text:list-item>
      </text:list>
      <text:p text:style-name="npsh_3a__3a_BodyText"><text:span text:style-name="T1">A </text:span><text:span text:style-name="npsh_3a__3a_kepernyogomb"><text:span text:style-name="T72">F</text:span></text:span><text:span text:style-name="npsh_3a__3a_kepernyogomb"><text:span text:style-name="T78">ájl</text:span></text:span><text:span text:style-name="T1"> menü harmadik menüpontja a </text:span><text:span text:style-name="npsh_3a__3a_kepernyogomb">Le</text:span><text:span text:style-name="npsh_3a__3a_kepernyogomb"><text:span text:style-name="T71">g</text:span></text:span><text:span text:style-name="npsh_3a__3a_kepernyogomb">utóbbi dokumentumok</text:span><text:span text:style-name="T1">. Ha ezt választjuk, a legutóbb mentett fájljaink felsorolása jelenik meg: választhatunk közülük anélkül, hogy elnavigálnánk a háttértárolóig, mappáig.</text:span></text:p>
      <text:p text:style-name="npsh_3a__3a_Figyelem">Természetesen itt is igaz, hogy más fájl azonosítójára is rákattinthatunk, mint amilyent az adott alkalmazás kezelni tud. Ha a kiválasztott fájlnak megfelelő alkalmazást már elindítottuk, akkor az OpenOffice.org átvált rá; ha nem, akkor akkor az OpenOffice.org elindítja. Minden fájl a neki megfelelő alkalmazásban fog megnyílni (ha a kiterjesztések átírásával nem keltettünk zavart).</text:p>
      <text:p text:style-name="npsh_3a__3a_Figyelem">Ebben a felsorolásban azok a fájlok is megjelennek, amelyeket azóta töröltünk, áthelyeztünk, átneveztünk. Ha ilyen fájl azonosítójára kattintunk, akkor a megnyitás természetesen nem sikerül.</text:p>
      <text:p text:style-name="npsh_3a__3a_Figyelem">A fájlok felsorolása az útvonalat is tartalmazza (amennyire kifér). Vigyázzunk: ha egy fájlt hordozható háttértárolóra (például pendrive-ra) mentettünk legutóbb, akkor az az útvonal fog megjelenni; és ha ezúttal az a háttértároló nem áll rendelkezésre (például a pendrive-ot azóta kihúztuk a számítógépből), akkor a megnyitás természetesen ugyanúgy nem sikerül, mintha az adott fájl már nem létezne.</text:p>
      <text:list xml:id="list32234429" text:continue-numbering="true" text:style-name="Outline">
        <text:list-item>
          <text:list>
            <text:list-item>
              <text:list>
                <text:list-item>
                  <text:h text:style-name="npsh_3a__3a_Head3" text:outline-level="3">Mentés és megnyitás jelszóval</text:h>
                </text:list-item>
              </text:list>
            </text:list-item>
          </text:list>
        </text:list-item>
      </text:list>
      <text:p text:style-name="npsh_3a__3a_BodyText"><text:span text:style-name="T1">Ha a párbeszédablakon lévő </text:span><text:span text:style-name="npsh_3a__3a_kepernyogomb"><text:span text:style-name="T73">M</text:span></text:span><text:span text:style-name="npsh_3a__3a_kepernyogomb">entés jel</text:span><text:span text:style-name="npsh_3a__3a_kepernyogomb"><text:span text:style-name="T71">s</text:span></text:span><text:span text:style-name="npsh_3a__3a_kepernyogomb">zóval</text:span><text:span text:style-name="T1"> négyzetet bejelöljük, akkor a </text:span><text:span text:style-name="npsh_3a__3a_kepernyogomb">M</text:span><text:span text:style-name="npsh_3a__3a_kepernyogomb"><text:span text:style-name="T71">e</text:span></text:span><text:span text:style-name="npsh_3a__3a_kepernyogomb">ntés</text:span><text:span text:style-name="T1"> gombra kattintás után a program kéri a jelszót, mégpedig kétszer egymás után.</text:span></text:p>
      <text:p text:style-name="npsh_3a__3a_Picture"><text:soft-page-break/><draw:frame draw:style-name="fr1" draw:name="Keret4" text:anchor-type="as-char" svg:width="12.92cm" draw:z-index="33"><draw:text-box fo:min-height="7.26cm"><text:p text:style-name="npsh_3a__3a_Picture"><draw:frame draw:style-name="fr7" draw:name="kép21" text:anchor-type="paragraph" svg:width="12.416cm" svg:height="10.485cm" draw:z-index="34"><draw:image xlink:href="Pictures/1000020100000236000001DEFA6E9E1E.png" xlink:type="simple" xlink:show="embed" xlink:actuate="onLoad"/></draw:frame></text:p><text:p text:style-name="npsh_3a__3a_PictureTitle"><text:sequence text:ref-name="refIllustration4" text:name="Illustration" text:formula="ooow:Illustration+1" style:num-format="1">5</text:sequence>. ábra - Mentés jelszóval</text:p></draw:text-box></draw:frame></text:p>
      <text:p text:style-name="npsh_3a__3a_Figyelem">Amikor jelszót gépelünk be, a képernyőn csak csillagok látszanak. Ezért ha esetleg elrontjuk a gépelést, nem vesszük észre. Ezt a kellemetlen esetet előzi meg, hogy a jelszót kétszer kell begépelni: annak, hogy kétszer egyformán rontjuk el, kicsi a valószínűsége.</text:p>
      <text:p text:style-name="npsh_3a__3a_BodyText"><text:span text:style-name="T1">A jelszóval mentett fájl beolvasásakor az OpenOffice.org kéri a jelszót. Ha hibásan adjuk meg, akkor </text:span><text:span text:style-name="npsh_3a__3a_kepernyogomb">Olvasási hiba</text:span><text:span text:style-name="T1"> üzenet érkezik, majd amikor ennek a pici kezelőfelületnek az </text:span><text:span text:style-name="npsh_3a__3a_kepernyogomb">OK</text:span><text:span text:style-name="T1"> gombjára kattintottunk, megint megjelenik a jelszó-kérő párbeszédablak – és ez így megy, amíg a helyes jelszót meg nem adjuk vagy amíg a jelszókérésnél a </text:span><text:span text:style-name="npsh_3a__3a_kepernyogomb">Mégse</text:span><text:span text:style-name="T1"> gombra kattintva le nem mondunk a fájl megnyitásáról.</text:span></text:p>
      <text:p text:style-name="npsh_3a__3a_BodyText">Vigyázat: a jelszóban az is számít, hogy mit írtunk nagybetűvel és mit kicsivel!</text:p>
      <text:list xml:id="list32234751" text:continue-numbering="true" text:style-name="Outline">
        <text:list-item>
          <text:list>
            <text:list-item>
              <text:list>
                <text:list-item>
                  <text:h text:style-name="npsh_3a__3a_Head3" text:outline-level="3">Kiterjesztések és beállításuk</text:h>
                </text:list-item>
              </text:list>
            </text:list-item>
          </text:list>
        </text:list-item>
      </text:list>
      <text:p text:style-name="npsh_3a__3a_Figyelem">A párbeszédablakban jobboldalt alul „elő van készítve” a kiterjesztés: a munkafüzetek esetlében alapértelmezésként ods (ODF-munkafüzet).</text:p>
      <text:p text:style-name="npsh_3a__3a_BodyText"><text:soft-page-break/><text:span text:style-name="T1">Az „előkészített” kiterjesztés melletti nyílhegyekre vagy a </text:span><text:span text:style-name="npsh_3a__3a_kepernyogomb">Fájl</text:span><text:span text:style-name="npsh_3a__3a_kepernyogomb"><text:span text:style-name="T71">t</text:span></text:span><text:span text:style-name="npsh_3a__3a_kepernyogomb">ípus</text:span><text:span text:style-name="T1"> feliratra kattintva megkapjuk a használható fájltípusok teljes felsorolását és választhatunk.</text:span></text:p>
      <text:p text:style-name="npsh_3a__3a_Figyelem">Ha az alapértelmezéstől eltérő fájltípust választunk, ennek számos hátránya lehet: egyes formázások eltűnhetnek; némelyik fájltípusban nem lehet jelszóval menteni és így tovább. A bonyolultabb műveletek (például makrók) egyáltalán nem biztos, hogy más típusban is ugyanúgy működnek, vagy hogy működnek egyáltalán.</text:p>
      <text:list xml:id="list32225208" text:continue-numbering="true" text:style-name="Outline">
        <text:list-item>
          <text:list>
            <text:list-item>
              <text:list>
                <text:list-item>
                  <text:list>
                    <text:list-item>
                      <text:h text:style-name="npsh_3a__3a_Head4" text:outline-level="4">Miért lehet értelme a fájltípus módosításának?</text:h>
                    </text:list-item>
                  </text:list>
                </text:list-item>
              </text:list>
            </text:list-item>
          </text:list>
        </text:list-item>
      </text:list>
      <text:p text:style-name="npsh_3a__3a_BodyText">Az OpenOffice.org nagyon sokféle fájltípust ismer. Lehet viszont, hogy olyasvalakinek adunk át anyagokat, aki más irodai szoftvereket használ, és azok nem mindegyik fájltípust tudják értelmezni. Ez az az eset, amikor kénytelenek vagyunk más fájltípusban menteni az anyagainkat.</text:p>
      <text:p text:style-name="npsh_3a__3a_Figyelem">Ha ugyanazt az anyagot többféle irodai szoftverrel használjuk, ha hol egyikkel, hol másikkal módosítjuk és oda-vissza küldözgetjük, akkor egyes formázások „elromolhatnak”: az oldaltörés, az élőfej-élőláb nem feltétlenül egyformán jelenik meg. A tartalom viszont változatlan, sérülésmentes marad.</text:p>
      <text:list xml:id="list32210930" text:continue-numbering="true" text:style-name="Outline">
        <text:list-item>
          <text:list>
            <text:list-item>
              <text:list>
                <text:list-item>
                  <text:list>
                    <text:list-item>
                      <text:h text:style-name="npsh_3a__3a_Head4" text:outline-level="4">Hogyan állíthatjuk át a fájltípus alapértelmezését?</text:h>
                    </text:list-item>
                  </text:list>
                </text:list-item>
              </text:list>
            </text:list-item>
          </text:list>
        </text:list-item>
      </text:list>
      <text:p text:style-name="npsh_3a__3a_BodyText">Ha túlnyomórészt úgy tevékenykedünk, hogy az anyagainkat más irodai szoftvert használóknak kell átadnunk, és nagyon unjuk az állandó átállítgatást (vagy tartunk tőle, hogy néha el fogjuk felejteni), akkor beállíthatjuk, hogy mentéskor eleve valamelyik másik fájltípus legyen az, amelyiket az OpenOffice.org felajánl.</text:p>
      <text:p text:style-name="npsh_3a__3a_Figyelem">Ekkor persze minden mentésünk és visszaolvasásunk oda-vissza átalakítással jár.</text:p>
      <text:p text:style-name="npsh_3a__3a_BodyText"><text:span text:style-name="T1">Az </text:span><text:span text:style-name="npsh_3a__3a_kepernyogomb"><text:span text:style-name="T71">E</text:span></text:span><text:span text:style-name="npsh_3a__3a_kepernyogomb">szközök</text:span><text:span text:style-name="T1"> menü </text:span><text:span text:style-name="npsh_3a__3a_kepernyogomb"><text:span text:style-name="T71">B</text:span></text:span><text:span text:style-name="npsh_3a__3a_kepernyogomb">eállítások</text:span><text:span text:style-name="T1"> pontjában megnyíló párbeszédablak </text:span><text:span text:style-name="npsh_3a__3a_kepernyogomb">Megnyitás és mentés</text:span><text:span text:style-name="T1"> almenüje </text:span><text:span text:style-name="npsh_3a__3a_kepernyogomb">Általános</text:span><text:span text:style-name="T1"> pontja új párbeszédablakot nyit meg. </text:span></text:p>
      <text:p text:style-name="npsh_3a__3a_BodyText"><text:span text:style-name="T1">Ennek az alján, </text:span><text:span text:style-name="npsh_3a__3a_kepernyogomb">Dokumentum </text:span><text:span text:style-name="npsh_3a__3a_kepernyogomb"><text:span text:style-name="T71">t</text:span></text:span><text:span text:style-name="npsh_3a__3a_kepernyogomb">ípusa</text:span><text:span text:style-name="T1"> néven két, egymás melletti gördíthető mező van: egyikben azt állíthatjuk be, hogy milyen anyagra vonatkozzon az átállítás (például </text:span><text:span text:style-name="npsh_3a__3a_kepernyogomb">Szöveges dokumentum</text:span><text:span text:style-name="T1">, </text:span><text:span text:style-name="npsh_3a__3a_kepernyogomb">Munkafüzet</text:span><text:span text:style-name="T1"> vagy </text:span><text:span text:style-name="npsh_3a__3a_kepernyogomb">Bemutató</text:span><text:span text:style-name="T1">), a mellette lévő ablakban pedig azt választhatjuk meg, hogy melyik legyen az OpenOffice.org által alapértelmezésként felajánlott formátum: erről azt érdemes megkérdeznünk, akivel az anyagainkat csereberélni akarjuk.</text:span></text:p>
      <text:p text:style-name="P44"><text:soft-page-break/><draw:frame draw:style-name="fr1" draw:name="Keret5" text:anchor-type="as-char" svg:width="11.92cm" draw:z-index="36"><draw:text-box fo:min-height="5.821cm"><text:p text:style-name="Illustration"><draw:frame draw:style-name="fr7" draw:name="kép22" text:anchor-type="paragraph" svg:width="11.92cm" svg:height="6.11cm" draw:z-index="37"><draw:image xlink:href="Pictures/10000201000002ED00000180D7C152BA.png" xlink:type="simple" xlink:show="embed" xlink:actuate="onLoad"/></draw:frame></text:p><text:p text:style-name="npsh_3a__3a_PictureTitle"><text:sequence text:ref-name="refIllustration5" text:name="Illustration" text:formula="ooow:Illustration+1" style:num-format="1">6</text:sequence>. ábra - Alapértelmezett fájltípus beállítása</text:p></draw:text-box></draw:frame></text:p>
      <text:list xml:id="list32212115" text:continue-numbering="true" text:style-name="Outline">
        <text:list-item>
          <text:list>
            <text:list-item>
              <text:list>
                <text:list-item>
                  <text:h text:style-name="npsh_3a__3a_Head3" text:outline-level="3">Automatikus biztonsági másolat és helyreállítás</text:h>
                </text:list-item>
              </text:list>
            </text:list-item>
          </text:list>
        </text:list-item>
      </text:list>
      <text:p text:style-name="npsh_3a__3a_BodyText">Az OpenOffice.org időnként (alapértelmezésben: negyedóránként) biztonsági mentést készít az anyagainkról. Ezeket a mentéseket nem tudjuk közvetlenül megnyitni.</text:p>
      <text:p text:style-name="npsh_3a__3a_BodyText">Ha azonban az OpenOffice.org használata rendellenes módon fejeződik be (például a program bezárása nélkül valamilyen vész-leállítással kikapcsoljuk a számítógépet, vagy esetleg hiba, áramkimaradás stb. miatt maradnak ki a „szabályos leállás” műveletei), akkor az OpenOffice.org a legközelebbi elindításakor felajánlja mindazon anyagok helyreállítását, amelyek a rendellenes kikapcsoláskor meg voltak nyitva (függetlenül attól, hogy mentettük-e őket).</text:p>
      <text:p text:style-name="npsh_3a__3a_BodyText">Érdemes a helyreállítást engedélyezni.</text:p>
      <text:p text:style-name="npsh_3a__3a_Figyelem">A szerző tapasztalata: a helyreállítás kicsit lassú, de nagyon-nagyon ritka kivételtől eltekintve sikeres és kifogástalan. Amikor nem, akkor a képernyőn látványos zavart látunk: ilyenkor az adott fájlt mentés nélkül be kell csukni és a legutóbbi mentést kell megnyitni. Újabb ok, ami miatt érdemes nagyon gyakran menteni…</text:p>
      <text:list xml:id="list32205795" text:continue-numbering="true" text:style-name="Outline">
        <text:list-item>
          <text:list>
            <text:list-item>
              <text:list>
                <text:list-item>
                  <text:h text:style-name="npsh_3a__3a_Head3" text:outline-level="3">Mentés sablonként</text:h>
                </text:list-item>
              </text:list>
            </text:list-item>
          </text:list>
        </text:list-item>
      </text:list>
      <text:p text:style-name="npsh_3a__3a_Figyelem">A sablonként való mentés egyike azoknak a lehetőségeknek, amelyeket nagyon kevesen ismernek – ilyen a számítógépek előtti irodai munkában nem létezhetett.</text:p>
      <text:p text:style-name="npsh_3a__3a_BodyText"><text:span text:style-name="T1">A </text:span><text:span text:style-name="npsh_3a__3a_kepernyogomb">Fájl</text:span><text:span text:style-name="T1"> menü </text:span><text:span text:style-name="npsh_3a__3a_kepernyogomb">Sablonok</text:span><text:span text:style-name="T1"> menüpontjában megtehetjük, hogy egy anyagunkat sablonként mentjük el. Ugyanebben a menüpontban szerkeszthetjük is a sablonjainkat: különféle formázásokat, stílusokat adhatunk hozzájuk vagy módosíthatunk.</text:span></text:p>
      <text:p text:style-name="npsh_3a__3a_BodyText"><text:soft-page-break/>Magyarázat ehhez nem sok kell: aki végignézte, kitapasztalta a sablon alapján történő bemutató-létrehozást, tudja, miről van szó. Ha eddig nem nézte meg: még nem késő!</text:p>
      <text:list xml:id="list32207083" text:continue-numbering="true" text:style-name="Outline">
        <text:list-item>
          <text:list>
            <text:list-item>
              <text:h text:style-name="P74" text:outline-level="2"/>
            </text:list-item>
            <text:list-item>
              <text:h text:style-name="P76" text:outline-level="2">T23. lecke. Exportálás <text:span text:style-name="T60">≈ </text:span><text:span text:style-name="T60"><draw:frame draw:style-name="fr6" draw:name="Kép9" text:anchor-type="as-char" svg:width="0.76cm" svg:height="0.803cm" draw:z-index="38"><draw:image xlink:href="Pictures/100000000000001D0000001EA3D6C61D.png" xlink:type="simple" xlink:show="embed" xlink:actuate="onLoad"/></draw:frame></text:span><text:span text:style-name="T60"> B14 ≈</text:span> <draw:frame draw:style-name="fr6" draw:name="Kép10" text:anchor-type="as-char" svg:width="0.794cm" svg:height="0.794cm" draw:z-index="39"><draw:image xlink:href="Pictures/100000000000001E0000001EB2CEE024.png" xlink:type="simple" xlink:show="embed" xlink:actuate="onLoad"/></draw:frame> SZ13</text:h>
            </text:list-item>
          </text:list>
        </text:list-item>
      </text:list>
      <text:p text:style-name="npsh_3a__3a_BodyText">Az OpenOffice alkalmazásaival készített dokumentumok nem csak a saját, odf (szöveg: odt; bemutató: odp; táblázat: ods) formátumában menthetők el, hanem nagyon sok más alkalmazás formátumában is. Ha a <text:span text:style-name="npsh_3a__3a_kepernyogomb">Fájl</text:span> menü <text:span text:style-name="npsh_3a__3a_kepernyogomb">Mentés másként</text:span> pontját választjuk, akkor a Calc segítségével készült munkafüzetek más formátumban való elmentéséhez igen sokféle lehetőséget találunk:</text:p>
      <text:p text:style-name="P40"><draw:frame draw:style-name="fr1" draw:name="Keret6" text:anchor-type="as-char" svg:width="12.92cm" draw:z-index="40"><draw:text-box fo:min-height="7.26cm"><text:p text:style-name="Illustration"><draw:frame draw:style-name="fr7" draw:name="kép23" text:anchor-type="paragraph" svg:width="12.92cm" svg:height="10.911cm" draw:z-index="41"><draw:image xlink:href="Pictures/1000000000000236000001DECFF84B9F.jpg" xlink:type="simple" xlink:show="embed" xlink:actuate="onLoad"/></draw:frame></text:p><text:p text:style-name="npsh_3a__3a_PictureTitle"><text:sequence text:ref-name="refIllustration6" text:name="Illustration" text:formula="ooow:Illustration+1" style:num-format="1">7</text:sequence>. ábra - Mentés másként</text:p></draw:text-box></draw:frame></text:p>
      <text:p text:style-name="npsh_3a__3a_BodyText">Ezek között a formátumok között a legelterjedtebb a Microsoft Office Excel különböző verzióinak formátuma, az xls és az xlsx.</text:p>
      <text:p text:style-name="npsh_3a__3a_BodyText"/>
      <text:p text:style-name="P37">De exportálhatjuk bemutatónkat – a közvetlenül az Internetre feltölthető – html, xhtml, és pdf formátumba is:</text:p>
      <text:p text:style-name="npsh_3a__3a_Picture"><draw:frame draw:style-name="fr1" draw:name="Keret7" text:anchor-type="as-char" svg:width="12.92cm" draw:z-index="42"><draw:text-box fo:min-height="7.26cm"><text:p text:style-name="Illustration"><draw:frame draw:style-name="fr7" draw:name="kép25" text:anchor-type="paragraph" svg:width="12.92cm" svg:height="10.911cm" draw:z-index="43"><draw:image xlink:href="Pictures/1000020100000236000001DE7AEE1A79.png" xlink:type="simple" xlink:show="embed" xlink:actuate="onLoad"/></draw:frame></text:p><text:p text:style-name="npsh_3a__3a_PictureTitle"><text:sequence text:ref-name="refIllustration7" text:name="Illustration" text:formula="ooow:Illustration+1" style:num-format="1">8</text:sequence>. ábra - Exportálás internetre feltölthető formátumba</text:p></draw:text-box></draw:frame></text:p>
      <text:list xml:id="list32219962" text:continue-numbering="true" text:style-name="Outline">
        <text:list-item>
          <text:list>
            <text:list-item>
              <text:h text:style-name="P76" text:outline-level="2">T24. lecke. Oldal-beállítás, nyomtatási lehetőségek </text:h>
              <text:list>
                <text:list-item>
                  <text:h text:style-name="npsh_3a__3a_Head3" text:outline-level="3">Nyomtatási kép <text:s/></text:h>
                </text:list-item>
              </text:list>
            </text:list-item>
          </text:list>
        </text:list-item>
      </text:list>
      <text:p text:style-name="npsh_3a__3a_BodyText"><text:span text:style-name="T1">Ha tudni akarja, milyen lesz az Ön által éppen szerkesztett dokumentum, amikor kinyomtatja: a </text:span><text:span text:style-name="npsh_3a__3a_kepernyogomb">Fájl</text:span><text:span text:style-name="T1"> menün belül a </text:span><text:span text:style-name="npsh_3a__3a_kepernyogomb">Nyomtatási kép</text:span><text:span text:style-name="T1"> menüpont kiválasztásával megtekintheti. Ha akarja, akkor az eszköztár első sorában található nyomtató ikonra kattintva ki is nyomtathatja. Ha pedig ki akar lépni a nyomtatási nézetből (például azért, hogy tovább szerkeszthesse az anyagot), akkor az eszköztár második sorában található </text:span><text:span text:style-name="npsh_3a__3a_kepernyogomb">Előnézet bezárása</text:span><text:span text:style-name="T1"> gombra kattintson.</text:span></text:p>
      <text:p text:style-name="npsh_3a__3a_Figyelem">Fontos megjegyezni hogy ebben az előnézetben az anyag nem szerkeszthető. Nagyítani és kicsinyíteni viszont lehet: érdemes végignéznie a megjelenő eszköztárat.</text:p>
      <text:list xml:id="list32223782" text:continue-numbering="true" text:style-name="Outline">
        <text:list-item>
          <text:list>
            <text:list-item>
              <text:list>
                <text:list-item>
                  <text:h text:style-name="npsh_3a__3a_Head3" text:outline-level="3">Élőfej / fejléc, élőláb / lábléc, oldalszámozás, dátum</text:h>
                </text:list-item>
              </text:list>
            </text:list-item>
          </text:list>
        </text:list-item>
      </text:list>
      <text:p text:style-name="npsh_3a__3a_BodyText">Az élőfej (a szakirodalomban helyenként: fejléc) és az élőláb (a szakirodalomban helyenként: lábléc) az oldalak tetején illetve alján megjelenő azonos tartalom (például cégnév, fejezetcím) vagy értelemszerűen változó tartalom (például oldalszámozás, dátum).</text:p>
      <text:p text:style-name="npsh_3a__3a_BodyText"><text:span text:style-name="T1">Az élőfej/élőláb szerkesztését a </text:span><text:span text:style-name="npsh_3a__3a_kepernyogomb">Formátum</text:span><text:span text:style-name="T1"> menü </text:span><text:span text:style-name="npsh_3a__3a_kepernyogomb">Oldal…</text:span><text:span text:style-name="T1"> menüpontja segítségével érhetjük el. A felugró ablakban kiválaszthatjuk az </text:span><text:span text:style-name="npsh_3a__3a_kepernyogomb">Élőláb</text:span><text:span text:style-name="T1"> illetve </text:span><text:span text:style-name="npsh_3a__3a_kepernyogomb">Élőfej</text:span><text:span text:style-name="T1"> füleket. A két fülön ugyanazokat a beállításokat végezhetjük el. Az itt található menük magukért beszélnek, azt azonban fontos megjegyezni, hogy ezekben a párbeszédablakokban a margók és térköz állítása csak az élőfejre illetve élőlábra vonatkozik, nem az egész dokumentumra.</text:span></text:p>
      <text:p text:style-name="npsh_3a__3a_BodyText">Az élőfej az oldal tetején, az élőláb az oldal alján helyezkedik el. Ha a jelölőnégyzet kipipálásával bekapcsoltuk valamelyiket, akkor megjelenik az a terület, amelyben a tartalmát létrehozhatjuk, szerkeszthetjük.</text:p>
      <text:p text:style-name="npsh_3a__3a_Picture"><text:soft-page-break/><draw:frame draw:style-name="fr1" draw:name="Keret8" text:anchor-type="as-char" svg:width="12.92cm" draw:z-index="44"><draw:text-box fo:min-height="7.26cm"><text:p text:style-name="Illustration"><draw:frame draw:style-name="fr7" draw:name="kép26" text:anchor-type="paragraph" svg:width="12.92cm" svg:height="6.759cm" draw:z-index="45"><draw:image xlink:href="Pictures/100002010000026F00000146745FFEF5.png" xlink:type="simple" xlink:show="embed" xlink:actuate="onLoad"/></draw:frame></text:p><text:p text:style-name="npsh_3a__3a_PictureTitle"><text:sequence text:ref-name="refIllustration8" text:name="Illustration" text:formula="ooow:Illustration+1" style:num-format="1">9</text:sequence>. ábra - Egyéni élőfej</text:p></draw:text-box></draw:frame></text:p>
      <text:p text:style-name="npsh_3a__3a_BodyText"><text:span text:style-name="T1">A leglényegesebb a </text:span><text:span text:style-name="npsh_3a__3a_kepernyogomb">Szerkesztés…</text:span><text:span text:style-name="T1"> gomb, hiszen ennek segítségével szerkeszthetjük az élőfej illetve az élőláb tartalmát. A felugró ablakban három pozíciót használhatunk: baloldal, közép és jobboldal. Akár mind a háromba gépelhetünk egyéni szöveget, de a párbeszédablak alján lévő ikonokat használva kiválaszthatunk előre definiált beállításokat is. Mi magunk is beszúrhatunk dátumot, időpontot vagy oldalszámot a kívánt helyre az </text:span><text:span text:style-name="npsh_3a__3a_kepernyogomb">Egyéni élőfej</text:span><text:span text:style-name="T1"> ikonjai segítségével.</text:span></text:p>
      <text:p text:style-name="npsh_3a__3a_BodyText">Próbálgassa végig a lehetőségeket!</text:p>
      <text:p text:style-name="npsh_3a__3a_Figyelem">Fontos megjegyezni, hogy a Calc-ban a szerkesztési nézetben nem jelenik meg sem az élőfej, sem az élőláb. Ezeket a nyomtatási képen tekinthetjük meg.</text:p>
      <text:list xml:id="list32217208" text:continue-numbering="true" text:style-name="Outline">
        <text:list-item>
          <text:list>
            <text:list-item>
              <text:list>
                <text:list-item>
                  <text:h text:style-name="npsh_3a__3a_Head3" text:outline-level="3">Lapméret, margó, laptájolás</text:h>
                </text:list-item>
              </text:list>
            </text:list-item>
          </text:list>
        </text:list-item>
      </text:list>
      <text:p text:style-name="npsh_3a__3a_BodyText">A különféle lapméretek, a margó és a laptájolás beállításához a <text:span text:style-name="npsh_3a__3a_kepernyogomb">Formátum</text:span> menü <text:span text:style-name="npsh_3a__3a_kepernyogomb">Oldal…</text:span> menüpontját használhatjuk. A Felugró ablakban válasszuk az <text:span text:style-name="npsh_3a__3a_kepernyogomb">Oldal</text:span> fület. Itt lehet beállítani a papír szélességét és magasságát. Ezeket konkrét számadatokkal is megadhatjuk, de egyszerűbb az előre meghatározott méretsablonok közül választani (például A4: a szokásos nyomtató-papír). Választhatunk álló vagy fekvő laptájolást és a margókat is itt állíthatjuk be.</text:p>
      <text:list xml:id="list32235903" text:continue-numbering="true" text:style-name="Outline">
        <text:list-item>
          <text:list>
            <text:list-item>
              <text:list>
                <text:list-item>
                  <text:h text:style-name="npsh_3a__3a_Head3" text:outline-level="3">Oldaltörés beszúrása</text:h>
                </text:list-item>
              </text:list>
            </text:list-item>
          </text:list>
        </text:list-item>
      </text:list>
      <text:p text:style-name="npsh_3a__3a_BodyText"><text:span text:style-name="T1">Ha nem akarja, hogy nyomtatáskor a lapváltás automatikusan történjen (és emiatt esetleg összetartozó adatok külön oldalakon jelenjenek meg), akkor a </text:span><text:span text:style-name="npsh_3a__3a_kepernyogomb">Beszúrás</text:span><text:span text:style-name="T1"> menü </text:span><text:span text:style-name="npsh_3a__3a_kepernyogomb">Töréspont</text:span><text:span text:style-name="T1"> almenüjének segítségével kijelölheti, hogy hol legyen lapváltás. A menüpontok segítségével kézi sor-, illetve oszloptöréseket írhatunk elő. Vízszintes </text:span><text:span text:style-name="T1">oldaltörést az aktív cella fölé, függőleges oldaltörést pedig az aktív cellától balra szúrhatunk be. A sor- és </text:span><text:soft-page-break/><text:span text:style-name="T1">oszloptöréseket sötétkék vonalak jelzik. Az eredményt a </text:span><text:span text:style-name="npsh_3a__3a_kepernyogomb">Fájl</text:span><text:span text:style-name="T1"> menü </text:span><text:span text:style-name="npsh_3a__3a_kepernyogomb">Nyomtatási kép</text:span><text:span text:style-name="T1"> menüpontja segítségével tekinthetjük meg.</text:span></text:p>
      <text:list xml:id="list32224278" text:continue-numbering="true" text:style-name="Outline">
        <text:list-item>
          <text:list>
            <text:list-item>
              <text:list>
                <text:list-item>
                  <text:h text:style-name="npsh_3a__3a_Head3" text:outline-level="3">Nyomtatás középre igazítása vízszintesen és függőlegesen</text:h>
                </text:list-item>
              </text:list>
            </text:list-item>
          </text:list>
        </text:list-item>
      </text:list>
      <text:p text:style-name="npsh_3a__3a_BodyText"><text:span text:style-name="T1">A nyomtatás középre igazítását a </text:span><text:span text:style-name="npsh_3a__3a_kepernyogomb">Formátum</text:span><text:span text:style-name="T1"> menü </text:span><text:span text:style-name="npsh_3a__3a_kepernyogomb">Oldal…</text:span><text:span text:style-name="T1"> menüpontja segítségével érhetjük el. A felugró ablakban kiválasztjuk az </text:span><text:span text:style-name="npsh_3a__3a_kepernyogomb">Oldal</text:span><text:span text:style-name="T1"> fület, ahol beállíthatjuk a táblázat vízszintes és/vagy függőleges középre igazítását.</text:span></text:p>
      <text:p text:style-name="P64"><draw:frame draw:style-name="fr1" draw:name="Keret9" text:anchor-type="as-char" svg:width="7.96cm" style:rel-width="50%" svg:height="5.98cm" style:rel-height="scale-min" draw:z-index="46"><draw:text-box><text:p text:style-name="Illustration"><draw:frame draw:style-name="fr7" draw:name="kép27" text:anchor-type="paragraph" svg:width="7.96cm" svg:height="5.868cm" draw:z-index="47"><draw:image xlink:href="Pictures/1000020100000211000001867F2C0876.png" xlink:type="simple" xlink:show="embed" xlink:actuate="onLoad"/></draw:frame></text:p><text:p text:style-name="npsh_3a__3a_PictureTitle"><text:sequence text:ref-name="refIllustration9" text:name="Illustration" text:formula="ooow:Illustration+1" style:num-format="1">10</text:sequence>. ábra - Oldalstílus</text:p></draw:text-box></draw:frame></text:p>
      <text:list xml:id="list32214988" text:continue-numbering="true" text:style-name="Outline">
        <text:list-item>
          <text:list>
            <text:list-item>
              <text:list>
                <text:list-item>
                  <text:h text:style-name="npsh_3a__3a_Head3" text:outline-level="3"><text:span text:style-name="KÉPERNYŐRŐL"><text:span text:style-name="T3">Nyomtatás rácshálóval, Nyomtatás sor-és oszlop-azonosítóval, Csak diagram nyomtatása</text:span></text:span></text:h>
                </text:list-item>
              </text:list>
            </text:list-item>
          </text:list>
        </text:list-item>
      </text:list>
      <text:p text:style-name="npsh_3a__3a_BodyText"><text:span text:style-name="T1">Nyissuk meg a </text:span><text:span text:style-name="npsh_3a__3a_kepernyogomb">Formátum</text:span><text:span text:style-name="T1"> menü </text:span><text:span text:style-name="npsh_3a__3a_kepernyogomb">Oldal…</text:span><text:span text:style-name="T1"> menüpontját. A felugró ablakban válasszuk az </text:span><text:span text:style-name="npsh_3a__3a_kepernyogomb">Munkalap</text:span><text:span text:style-name="T1"> fület. Itt beállíthatjuk, hogy mely információkat szeretnénk megjeleníteni a nyomtatás során. Többek között be- és kikapcsolhatjuk a rácsháló, az oszlop/sorfejlécek, diagramok nyomtatását.</text:span></text:p>
      <text:p text:style-name="npsh_3a__3a_BodyText">A táblázatot tehát kinyomtathatjuk diagram nélkül; de diagramot táblázat nélkül csak úgy, ha a diagramot új munkalapra helyezzük és aztán azt a munkalapot nyomtatjuk.</text:p>
      <text:p text:style-name="npsh_3a__3a_BodyText"><text:span text:style-name="T1">Kivéve – ha beállítjuk a nyomtatandó tartományt. A </text:span><text:span text:style-name="npsh_3a__3a_kepernyogomb">Formátum</text:span><text:span text:style-name="T1"> menü </text:span><text:span text:style-name="npsh_3a__3a_kepernyogomb">Nyomtatandó tartomány</text:span><text:span text:style-name="T1"> menüpontjából megnyíló választékból a </text:span><text:span text:style-name="npsh_3a__3a_kepernyogomb">Meghatározás</text:span><text:span text:style-name="T1"> azt eredményezi, hogy a nyomtatási parancs hatására az éppen kijelölt tartomány (akár a diagram „alatti” tartomány) kerül a papírra. A nyomtatási tartomány kijelölése az </text:span><text:span text:style-name="npsh_3a__3a_kepernyogomb">Eltávolít</text:span><text:span text:style-name="T1"> hatására szűnik meg.</text:span></text:p>
      <text:p text:style-name="npsh_3a__3a_Figyelem">Nézze végig a menüt és próbálgassa ki a beállításokat. Természetesen a Fájl menü Nyomtatási kép menüpontja segítségével megtekintheti a változtatások hatásait.</text:p>
      <text:list xml:id="list32222531" text:continue-numbering="true" text:style-name="Outline">
        <text:list-item>
          <text:list>
            <text:list-item>
              <text:list>
                <text:list-item>
                  <text:h text:style-name="npsh_3a__3a_Head3" text:outline-level="3"><text:soft-page-break/>Adott tartomány nyomtatása</text:h>
                </text:list-item>
              </text:list>
            </text:list-item>
          </text:list>
        </text:list-item>
      </text:list>
      <text:p text:style-name="npsh_3a__3a_BodyText"><text:span text:style-name="T1">A </text:span><text:span text:style-name="npsh_3a__3a_kepernyogomb">Fájl</text:span><text:span text:style-name="T1"> menü </text:span><text:span text:style-name="npsh_3a__3a_kepernyogomb">Nyomtatás…</text:span><text:span text:style-name="T1"> menüpontját kiválasztva a nyomtatás előtt különböző beállításokat végezhetünk el. Kinyomtathatunk kijelölt cellákat illetve munkalapokat, vagy akár minden oldalt és munkalapot is. Ha végeztünk a beállításokkal akkor az </text:span><text:span text:style-name="npsh_3a__3a_kepernyogomb">OK</text:span><text:span text:style-name="T1"> gombbal elindíthatjuk a nyomtatást.</text:span></text:p>
      <text:h text:style-name="P75" text:outline-level="2"/>
      <text:list xml:id="list32211844" text:continue-numbering="true" text:style-name="Outline">
        <text:list-item>
          <text:list>
            <text:list-item>
              <text:h text:style-name="P76" text:outline-level="2"><text:bookmark text:name="T19"/>T25. lecke. Cellák és tartalmuk formázása</text:h>
            </text:list-item>
          </text:list>
        </text:list-item>
      </text:list>
      <text:p text:style-name="npsh_3a__3a_BodyText">A táblázatkezelő cellái szöveges és numerikus adatokat is tartalmazhatnak. Ennek megfelelően a Formátum menüből – az OpenOffice.org bemutatószerkesztő és szövegszerkesztő programjától eltérően – nem a karakter és a bekezdés, hanem a cellatartalom és megjelenítés formátumait választhatjuk ki.</text:p>
      <text:list xml:id="list32208138" text:continue-numbering="true" text:style-name="Outline">
        <text:list-item>
          <text:list>
            <text:list-item>
              <text:list>
                <text:list-item>
                  <text:h text:style-name="npsh_3a__3a_Head3" text:outline-level="3">A számok formátumai</text:h>
                </text:list-item>
              </text:list>
            </text:list-item>
          </text:list>
        </text:list-item>
      </text:list>
      <text:p text:style-name="npsh_3a__3a_BodyText">A Calc táblázatkezelő a cellákba bevitt – vagy egy formula, egy függvény alapján kiszámított – számértéket, alapesetben, jobbra rendezve jelenít meg, de a <text:span text:style-name="npsh_3a__3a_kepernyogomb"><text:span text:style-name="T68">Formátum</text:span></text:span> menü <text:span text:style-name="npsh_3a__3a_kepernyogomb"><text:span text:style-name="T68">Cellák</text:span></text:span> menüpontjának választásakor a megjelenő párbeszédablakban a táblázatunk jellegének megfelelő formátumot állíthatunk be.</text:p>
      <text:p text:style-name="P45"><draw:frame draw:style-name="fr1" draw:name="Keret10" text:anchor-type="as-char" svg:width="9.92cm" draw:z-index="48"><draw:text-box fo:min-height="7.44cm"><text:p text:style-name="Illustration"><draw:frame draw:style-name="fr7" draw:name="kép28" text:anchor-type="paragraph" svg:width="9.92cm" svg:height="7.313cm" draw:z-index="49"><draw:image xlink:href="Pictures/1000000000000211000001865B345A9A.jpg" xlink:type="simple" xlink:show="embed" xlink:actuate="onLoad"/></draw:frame></text:p><text:p text:style-name="npsh_3a__3a_PictureTitle"><text:sequence text:ref-name="refIllustration10" text:name="Illustration" text:formula="ooow:Illustration+1" style:num-format="1">11</text:sequence>. ábra - Cellaformázás</text:p></draw:text-box></draw:frame></text:p>
      <text:p text:style-name="npsh_3a__3a_BodyText"><text:span text:style-name="T8">A </text:span><text:span text:style-name="npsh_3a__3a_kepernyogomb"><text:span text:style-name="T68">Számok</text:span></text:span><text:span text:style-name="T8"> fülhöz tartozó </text:span><text:span text:style-name="npsh_3a__3a_kepernyogomb"><text:span text:style-name="T68">Kategória</text:span></text:span><text:span text:style-name="T8"> ablakban kiválaszthatjuk a Calc által felajánlott </text:span><text:span text:style-name="T16">Összes</text:span><text:span text:style-name="T8"> számformátumot, vagy kiválaszthatunk egy-egy kategóriát, mint amilyen például </text:span><text:span text:style-name="npsh_3a__3a_kepernyogomb"><text:span text:style-name="T68">Dátum</text:span></text:span><text:span text:style-name="T8"> vagy </text:span><text:span text:style-name="npsh_3a__3a_kepernyogomb"><text:span text:style-name="T68">Pénznem</text:span></text:span><text:span text:style-name="T8">; a </text:span><text:span text:style-name="npsh_3a__3a_kepernyogomb"><text:span text:style-name="T68">Formátum</text:span></text:span><text:span text:style-name="T8"> ablakban pedig válogathatunk az összes vagy a kiválasztott kategóriához tartozó, a Calc által felajánlott formátumok között. A </text:span><text:span text:style-name="npsh_3a__3a_kepernyogomb"><text:span text:style-name="T68">Formátum</text:span></text:span><text:span text:style-name="T8"> ablaktól jobbra lévő kis mezőben az aktív cella tartalmát látjuk: ha abban számérték van, akkor itt megtekinthetjük a számértéket a kiválasztott formátumban.</text:span></text:p>
      <text:p text:style-name="npsh_3a__3a_BodyText">A Calc a számokat alapértelmezés szerint két tizedesjegyre kerekítve jeleníti meg. Ha beállítjuk a tizedesjegyek számát, akkor a beállítás lesz az érvényes; ha 0-ra állítjuk, akkor a tizedesvessző sem jelenik meg.</text:p>
      <text:p text:style-name="npsh_3a__3a_BodyText">Beállíthatjuk, hogy a számok ezres tagolással jelenjenek meg: ez szóközök beszúrását jelenti minden hármas számjegycsoport előtt. A számokat természetesen nem így kell (nem is szabad így) begépelni.</text:p>
      <text:p text:style-name="npsh_3a__3a_BodyText">Ha egy szám mögé írjuk a Ft rövidítést vagy százalékjelet, ha egy számot „tudományos” írásmóddal gépelünk be vagy más módon jelezzük a formátumra vonatkozó elképzelésünket, ezt a Calc figyelembe veszi – kivéve, ha az adott cellára egy korábbi formátum-előírás érvényes.</text:p>
      <text:p text:style-name="npsh_3a__3a_BodyText"><text:soft-page-break/>Ha azt akarjuk, hogy a Calc egy számot eleve dátumként jelenítsen meg, így is begépelhetjük: év.hónap.nap vagy év-hónap-nap. Ha azt akarjuk, hogy a Calc egy számot eleve időpontként jelenítsen meg, így is begépelhetjük: óra:perc vagy óra:perc:másodperc. Vigyázat: ha egy adatot véletlenül gépelünk be ilyen formátumban, a Calc automatikusan dátumként illetve időpontként értelmezi (például ha 2009-ben egy táblázatnak mondjuk a „mai összejövetelen résztvevők száma” rovatába azt a szöveget írjuk be, hogy 6-8, akkor a Calc a 2009-06-08 dátumot jeleníti meg (mert feltételezi, hogy a folyó évről van szó); de ha 15-20 résztvevőt írunk be, az 15-20-ként jelenik meg, hiszen 15. hónap nincs (ugyanígy: 12-31 2009-12-31-ként, 2-31 viszont 2-31-ként jelenik meg).</text:p>
      <text:p text:style-name="npsh_3a__3a_Figyelem">(A szerző kénytelen megemlíteni, hogy véleménye szerint az értelmes automatizálásnak is vannak határai, és ezeken a Calc helyenként túllép.)</text:p>
      <text:p text:style-name="npsh_3a__3a_Figyelem">Ha el akarjuk kerülni az automatikus formátum-értelmezéseket: kezdjük a begépelést a ' jellel: ekkor a ' jel nem jelenik meg a cellában (de a fenti beviteli mezőben igen), és amit a ' jel után írtunk, az pontosan ugyanúgy jelenik meg a cellában, ahogyan beírtuk (az esetleg előírt automatikus tördelés és elválasztás, illetve a cellaméret miatt esetleges korlátozások természetesen itt is érvényesek).</text:p>
      <text:p text:style-name="npsh_3a__3a_BodyText">Ez, természetesen, nem befolyásolja a két tárolási formátumot: a Calc tárolja az adott szám bevitelének a módját (ez például egy formula is lehet), és – a megjelenítés formátumától függetlenül – a tárolható legpontosabb formában tárolja az adott számértéket.</text:p>
      <text:p text:style-name="npsh_3a__3a_Figyelem">A Calc a dátumot és az időpontot is számértékként tárolja: az 1899. december 30. 0 óra 0 perc 0 másodperc óta eltelt napok számaként(: vagyis például 2009. július 7. reggel 8 óra 22 perc 36 másodperc 40001,349027777777778-ként tárolódik, mert ha 1899. december 30. a 0. nap, akkor 2009. július 7. a 40001. nap; és ha 24×60×60=86400 másodperc egy nap, akkor 8:22:36-kor a napból eltelt 8×60×60+22×60+36=30156 másodperc 0,349027777777778 nap).</text:p>
      <text:p text:style-name="npsh_3a__3a_BodyText"/>
      <text:p text:style-name="P31"><text:span text:style-name="T1">Készítsen egy táblázatot, amely a családi költségvetés heti kiadásait tartalmazza. Jelölje ki az egérrel azokat a cellákat, ahová a kiadások forintértékeit fogja írni. Válassza az </text:span><text:span text:style-name="T17">Alapértelmezett </text:span><text:span text:style-name="T19">N</text:span><text:span text:style-name="T17">yelvet és a Pénznem </text:span><text:span text:style-name="T19">K</text:span><text:span text:style-name="T17">ategóriát. Írja be az értékeket a cellákba – azok az </text:span><text:span text:style-name="T18">Enter</text:span><text:span text:style-name="T17"> billentyű lenyomásakor, vagy a cellából való bármilyen irányú kilépéskor Ft kiterjesztéssel fognak megjelenni.</text:span></text:p>
      <text:h text:style-name="P77" text:outline-level="3"/>
      <text:list xml:id="list32211734" text:continue-numbering="true" text:style-name="Outline">
        <text:list-item>
          <text:list>
            <text:list-item>
              <text:list>
                <text:list-item>
                  <text:h text:style-name="P78" text:outline-level="3">A szöveges adatok formátumai</text:h>
                </text:list-item>
              </text:list>
            </text:list-item>
          </text:list>
        </text:list-item>
      </text:list>
      <text:p text:style-name="npsh_3a__3a_BodyText">A <text:span text:style-name="npsh_3a__3a_kepernyogomb"><text:span text:style-name="T68">Cellák</text:span></text:span> formázása párbeszédablak <text:span text:style-name="npsh_3a__3a_kepernyogomb"><text:span text:style-name="T68">Betűkészletek</text:span></text:span> és <text:span text:style-name="npsh_3a__3a_kepernyogomb"><text:span text:style-name="T68">Betűhatások</text:span></text:span> füleinek kiválasztásával a kijelölt cellákba beírt szöveges adatok formátumait választhatjuk ki – a másik két szerkesztő program karakterformátumaihoz hasonlóan.</text:p>
      <text:p text:style-name="P49"><draw:frame draw:style-name="fr3" draw:name="Keret11" text:anchor-type="as-char" svg:width="9.92cm" draw:z-index="50"><draw:text-box fo:min-height="7.44cm"><text:p text:style-name="Illustration"><draw:frame draw:style-name="fr7" draw:name="kép29" text:anchor-type="paragraph" svg:width="9.92cm" svg:height="7.313cm" draw:z-index="51"><draw:image xlink:href="Pictures/1000000000000211000001864BA71103.jpg" xlink:type="simple" xlink:show="embed" xlink:actuate="onLoad"/></draw:frame></text:p><text:p text:style-name="npsh_3a__3a_PictureTitle"><text:sequence text:ref-name="refIllustration11" text:name="Illustration" text:formula="ooow:Illustration+1" style:num-format="1">12</text:sequence>. ábra - Betűkészlet</text:p></draw:text-box></draw:frame></text:p>
      <text:p text:style-name="npsh_3a__3a_BodyText"/>
      <text:p text:style-name="P49"><text:soft-page-break/><draw:frame draw:style-name="fr3" draw:name="Keret12" text:anchor-type="as-char" svg:width="9.92cm" draw:z-index="52"><draw:text-box fo:min-height="7.44cm"><text:p text:style-name="Illustration"><draw:frame draw:style-name="fr7" draw:name="kép2" text:anchor-type="paragraph" svg:width="9.92cm" svg:height="7.313cm" draw:z-index="53"><draw:image xlink:href="Pictures/100000000000021100000186927ADE80.jpg" xlink:type="simple" xlink:show="embed" xlink:actuate="onLoad"/></draw:frame></text:p><text:p text:style-name="npsh_3a__3a_PictureTitle"><text:sequence text:ref-name="refIllustration12" text:name="Illustration" text:formula="ooow:Illustration+1" style:num-format="1">13</text:sequence>. ábra - Betűhatás</text:p></draw:text-box></draw:frame></text:p>
      <text:p text:style-name="npsh_3a__3a_Figyelem">Mielőtt a konkrét karakterformázásokról szó esne: ha a szöveg egy részét kijelöljük, akkor a karakterformázási parancs a kijelölt szövegrészletre vonatkozik; ha nincs kijelölt szövegrészlet, akkor pedig arra a szövegre, amelyet ezután (a kurzor arrébb mozgatása nélkül) gépelni kezdünk.</text:p>
      <text:p text:style-name="npsh_3a__3a_BodyText">Az OpenOffice.org sokféle betűtípust ismer (és mivel integrált szoftver: mindegyik alkalmazás ugyanazokat ismeri), amelyek közül válogatva szinte nyomdai formát adhatunk dokumentumainknak. Jelöljünk ki egy szót – lehetőleg olyant, amelyben hosszú ő vagy ű betű is van, hogy kiderüljön „tud-e magyarul” a választott betűtípus –, nyissuk meg a Formátum menü Karakterek pontját, és a Betűkészletből válasszuk ki a megfelelő Betűtípust, Betűstílust és <text:span text:style-name="T44">Méret</text:span>et.</text:p>
      <text:p text:style-name="npsh_3a__3a_BodyText">Itt állíthatjuk be a kijelölt szöveg <text:span text:style-name="T44">Betűhatásai</text:span>t is – bár ezek lényegesen szegényesebbek, mint az OpenOffice.org másik két szerkesztőprogramjánál (B15. illetve SZ15). </text:p>
      <text:p text:style-name="npsh_3a__3a_Figyelem"><text:span text:style-name="T1">Ha gyorsabban szeretnénk módosítani betűk típusát, méretét és a szöveg néhány más jellemzőjét, használjuk az </text:span><text:a xlink:type="simple" xlink:href="#T7_1">Eszköztárak (T7)</text:a><text:span text:style-name="T1"> második sorának nyomógombjait, illetve a lenyíló menüpontok kijelölését. </text:span></text:p>
      <text:p text:style-name="P63"/>
      <text:p text:style-name="P56"><text:soft-page-break/><draw:frame draw:style-name="fr4" draw:name="Keret14" text:anchor-type="as-char" svg:width="6.435cm" draw:z-index="54"><draw:text-box fo:min-height="0.783cm"><text:p text:style-name="Illustration"><draw:frame draw:style-name="fr5" draw:name="Keret13" text:anchor-type="as-char" svg:width="6.435cm" style:rel-width="100%" svg:height="0.783cm" style:rel-height="scale-min" draw:z-index="55"><draw:text-box><text:p text:style-name="Illustration"><draw:frame draw:style-name="fr8" draw:name="kép4" text:anchor-type="as-char" svg:width="6.435cm" style:rel-width="100%" svg:height="0.783cm" style:rel-height="scale" draw:z-index="56"><draw:image xlink:href="Pictures/100000000000013000000025BE520D8E.png" xlink:type="simple" xlink:show="embed" xlink:actuate="onLoad"/></draw:frame></text:p><text:p text:style-name="npsh_3a__3a_PictureTitle"><text:sequence text:ref-name="refIllustration13" text:name="Illustration" text:formula="ooow:Illustration+1" style:num-format="1">14</text:sequence>. ábra - Nyomógombok</text:p></draw:text-box></draw:frame></text:p></draw:text-box></draw:frame></text:p>
      <text:p text:style-name="npsh_3a__3a_BodyText"/>
      <text:p text:style-name="npsh_3a__3a_BodyText">Szöveges adatokat tartalmazó táblázatok formázásánál nagyon hasznosak a párbeszédablak <text:span text:style-name="T44">Igazítás</text:span> füle alatt elérhető lehetőségek.</text:p>
      <text:p text:style-name="npsh_3a__3a_BodyText"/>
      <text:p text:style-name="P49"><draw:frame draw:style-name="fr1" draw:name="Keret15" text:anchor-type="as-char" svg:width="9.92cm" draw:z-index="57"><draw:text-box fo:min-height="7.43cm"><text:p text:style-name="Illustration"><draw:frame draw:style-name="fr7" draw:name="kép3" text:anchor-type="paragraph" svg:width="9.92cm" svg:height="7.313cm" draw:z-index="58"><draw:image xlink:href="Pictures/100000000000021100000186CD40B0DB.jpg" xlink:type="simple" xlink:show="embed" xlink:actuate="onLoad"/></draw:frame></text:p><text:p text:style-name="npsh_3a__3a_PictureTitle"><text:sequence text:ref-name="refIllustration14" text:name="Illustration" text:formula="ooow:Illustration+1" style:num-format="1">15</text:sequence>. ábra - Igazítás</text:p></draw:text-box></draw:frame></text:p>
      <text:p text:style-name="npsh_3a__3a_BodyText"/>
      <text:p text:style-name="P65"><text:soft-page-break/><draw:frame draw:style-name="fr1" draw:name="Keret46" text:anchor-type="as-char" svg:width="6.399cm" draw:z-index="59"><draw:text-box fo:min-height="6.399cm"><text:p text:style-name="npsh_3a__3a_PictureTitle"><draw:frame draw:style-name="fr8" draw:name="kép5" text:anchor-type="as-char" svg:width="6.399cm" style:rel-width="100%" svg:height="6.399cm" style:rel-height="scale" draw:z-index="60"><draw:image xlink:href="Pictures/100000000000018D0000018D9A63DF94.png" xlink:type="simple" xlink:show="embed" xlink:actuate="onLoad"/></draw:frame></text:p><text:p text:style-name="npsh_3a__3a_PictureTitle"><text:sequence text:ref-name="refIllustration15" text:name="Illustration" text:formula="ooow:Illustration+1" style:num-format="1">16</text:sequence>. ábra - Minta</text:p></draw:text-box></draw:frame></text:p>
      <text:p text:style-name="npsh_3a__3a_BodyText"/>
      <text:p text:style-name="npsh_3a__3a_BodyText">Itt állíthatjuk be, hogy – az alapértelmezetten balra igazított – szöveg a cella melyik <text:span text:style-name="T44">Alapél</text:span>éhez viszonyítva, hová legyen igazítva; rábízzuk-e programra, az <text:span text:style-name="T44">Automatikus szövegtördelés</text:span>t; vagy azt, hogy a szöveg <text:span text:style-name="T44">Lekicsinyítve beférjen</text:span> a cellába.</text:p>
      <text:p text:style-name="npsh_3a__3a_BodyText">A <text:span text:style-name="T44">Szöveg</text:span> elforgatásának <text:span text:style-name="T44">irányá</text:span>t megadhatjuk fokokban, de az <text:span text:style-name="T44">ABCD</text:span> szabályzógomb „fogantyújának” forgatásával is.</text:p>
      <text:p text:style-name="npsh_3a__3a_Figyelem"><text:span text:style-name="T1">Ha beírunk egy szöveges adatot egy cellába, és az Enter billentyű lenyomásával, vagy bármely irányba való kilépéssel rögzítjük, azt a program tárolja – akár látszik a munkaterületen, akár nem. Ahhoz, hogy a szöveg beférjen a cellába, és olvasható </text:span><text:span text:style-name="T1">is legyen, a sor vagy az oszlop méretét hozzá kell igazítani. Ehhez az egérmutatóval keressük meg a bővítendő </text:span><text:span text:style-name="T1">sor alsó, vagy a megfelelő oszlop jobb szélét a sor-jelölő oszlopban, illetve az oszlop-jelölő sorban, és amikor a </text:span><text:span text:style-name="T1">kurzor átvált</text:span><text:span text:style-name="T24"></text:span><text:span text:style-name="T23"> </text:span><text:span text:style-name="T10">illetve</text:span><text:span text:style-name="T23"> </text:span><text:span text:style-name="T24"></text:span><text:span text:style-name="T1"> formájúra, akkor az elsődleges egérgombbal „fogjuk meg”, és húzzuk addig, amíg a beírt szöveg jól olvasható.</text:span></text:p>
      <text:p text:style-name="npsh_3a__3a_Figyelem">A cellák méretét, értelemszerűen, a Formátum menü Sor, Oszlop illetve Cellák egyesítése illetve felosztása menüpontok alatt is beállíthatjuk. Itt az Optimális szélesség, illetve az Optimális magasság választásával a program maga állítja be a cellaméretet a beírt szöveghez.</text:p>
      <text:p text:style-name="npsh_3a__3a_BodyText"/>
      <text:p text:style-name="P21">Készítsen – vagy ha már van, nyisson meg – egy szöveges adatokat is tartalmazó táblázatot, amelyben alkalmazza a legkülönbözőbb formátumú karaktereket és szövegigazítást. Amelyik illik a készülő táblázatának jellegéhez, alkalmazza azt annak készítésénél is.</text:p>
      <text:list xml:id="list32224048" text:continue-numbering="true" text:style-name="Outline">
        <text:list-item>
          <text:list>
            <text:list-item>
              <text:list>
                <text:list-item>
                  <text:h text:style-name="npsh_3a__3a_Head3" text:outline-level="3"><text:soft-page-break/>A cellák megjelenési formátumai</text:h>
                </text:list-item>
              </text:list>
            </text:list-item>
          </text:list>
        </text:list-item>
      </text:list>
      <text:p text:style-name="npsh_3a__3a_BodyText"><text:span text:style-name="T1">A cellák </text:span><text:span text:style-name="npsh_3a__3a_kepernyogomb"><text:span text:style-name="T68">Szegély</text:span></text:span><text:span text:style-name="T1">einek és </text:span><text:span text:style-name="npsh_3a__3a_kepernyogomb"><text:span text:style-name="T68">Háttér</text:span></text:span><text:span text:style-name="T1">színeinek megválasztása ízlés kérdése, és nem igényel különösebb magyarázatot. Ugyanakkor a </text:span><text:span text:style-name="npsh_3a__3a_kepernyogomb"><text:span text:style-name="T68">Cellavédelem</text:span></text:span><text:span text:style-name="T1"> fül alatt olyan beállításokat végezhetünk, amelyek fontosak lehetnek akkor, ha a táblázatunkat nem csak a készítője kezelheti, hanem mások is használhatják.</text:span></text:p>
      <text:p text:style-name="P48"><draw:frame draw:style-name="fr3" draw:name="Keret16" text:anchor-type="as-char" svg:width="9.92cm" draw:z-index="61"><draw:text-box fo:min-height="7.44cm"><text:p text:style-name="Illustration"><draw:frame draw:style-name="fr7" draw:name="kép6" text:anchor-type="paragraph" svg:width="9.92cm" svg:height="7.313cm" draw:z-index="62"><draw:image xlink:href="Pictures/10000000000002110000018613551501.jpg" xlink:type="simple" xlink:show="embed" xlink:actuate="onLoad"/></draw:frame></text:p><text:p text:style-name="npsh_3a__3a_PictureTitle"><text:sequence text:ref-name="refIllustration16" text:name="Illustration" text:formula="ooow:Illustration+1" style:num-format="1">17</text:sequence>. ábra - Cellavédelem</text:p></draw:text-box></draw:frame></text:p>
      <text:p text:style-name="npsh_3a__3a_BodyText"><text:span text:style-name="T1">Alapesetben a munkalap minden cellája Védettnek van beállítva, azonban – ahogyan a párbeszédablakban is </text:span><text:span text:style-name="T7">olvashatjuk – </text:span><text:span text:style-name="T16">A cellavédelem csak akkor hatásos, ha az aktuális munkalap is védett</text:span><text:span text:style-name="T7">. </text:span></text:p>
      <text:p text:style-name="npsh_3a__3a_Figyelem">Ha a táblázatunk Teljes tartalmát, vagy a Képleteket el akarjuk rejteni az illetéktelen szemek elől, vagy egyes cellatartalmakat nem akarunk kinyomtatni azt is itt állíthatjuk be.</text:p>
      <text:p text:style-name="npsh_3a__3a_BodyText"><text:span text:style-name="T1">A munkalap, vagy akár az egész munkafüzet védelmét – ahogyan azt a párbeszédablakban szintén olvashatjuk – az </text:span><text:span text:style-name="npsh_3a__3a_kepernyogomb"><text:span text:style-name="T68">Eszközök</text:span></text:span><text:span text:style-name="T1"> menü </text:span><text:span text:style-name="npsh_3a__3a_kepernyogomb"><text:span text:style-name="T68">Dokumentum védelme</text:span></text:span><text:span text:style-name="T1"> menüpontjából érhetjük el.</text:span></text:p>
      <text:p text:style-name="P45"><text:soft-page-break/><draw:frame draw:style-name="fr3" draw:name="Keret17" text:anchor-type="as-char" svg:width="8.999cm" draw:z-index="63"><draw:text-box fo:min-height="5.189cm"><text:p text:style-name="Illustration"><draw:frame draw:style-name="fr7" draw:name="kép7" text:anchor-type="paragraph" svg:width="8.999cm" svg:height="5.046cm" draw:z-index="64"><draw:image xlink:href="Pictures/10000000000001B3000000F43470E17F.jpg" xlink:type="simple" xlink:show="embed" xlink:actuate="onLoad"/></draw:frame></text:p><text:p text:style-name="P58"><text:sequence text:ref-name="refIllustration17" text:name="Illustration" text:formula="ooow:Illustration+1" style:num-format="1">18</text:sequence>. ábra - Munkalap védelme</text:p></draw:text-box></draw:frame></text:p>
      <text:p text:style-name="npsh_3a__3a_BodyText"><text:span text:style-name="T1">Az itt megjelenő párbeszédablakban </text:span><text:span text:style-name="npsh_3a__3a_kepernyogomb"><text:span text:style-name="T68">Jelszó</text:span></text:span><text:span text:style-name="T1">val védhetjük táblázatunknak azokat a celláit, amelyek módosítását csak az arra jogosultaknak akarjuk megengedni. Sőt, ha kivesszük a pipát a </text:span><text:span text:style-name="npsh_3a__3a_kepernyogomb"><text:span text:style-name="T68">Zárolt cellák kijelölése</text:span></text:span><text:span text:style-name="T1"> elől, akkor még azok kijelölését is letilthatjuk.</text:span></text:p>
      <text:p text:style-name="npsh_3a__3a_Figyelem">Védeni azokat a cellákat célszerű, amelyekben képletek, vagy olyan szövegadatok vannak, amelyek a táblázatunk lényegét tartalmazzák.</text:p>
      <text:p text:style-name="npsh_3a__3a_BodyText">Természetesen, azoknál a celláknál, amelyek tartalmát éppen a táblázat célja érdekében módosítani – vagy, mások által is módosíttatni – szeretnénk a védelmet fel kell oldanunk, mielőtt a munkalap, vagy a munkafüzet védelmét bekapcsoljuk.</text:p>
      <text:p text:style-name="P32">Készítse el – vagy ha már van, nyissa meg – a család heti kiadásait tartalmazó táblázatot. Az első sorban a hét napjai alkossák az oszlopneveket, az alatta lévő cellákba írja be a napi kiadásokat, és az utolsó adat utáni cellában összegezze azokat. </text:p>
      <text:p text:style-name="P32">Az adatcelláknál oldja fel, az oszlopneveket és a képleteket tartalmazó celláknál pedig hagyja meg a védettséget, majd tegye védetté a munkalapot.</text:p>
      <text:p text:style-name="P32">Próbálja meg felülírni az oszlopneveket, az adatokat és a napi összesítést.</text:p>
      <text:list xml:id="list32231570" text:continue-numbering="true" text:style-name="Outline">
        <text:list-item>
          <text:list>
            <text:list-item>
              <text:h text:style-name="P76" text:outline-level="2">T26. lecke. Átrendezés <text:span text:style-name="T60">≈ </text:span><text:span text:style-name="T60"><draw:frame draw:style-name="fr6" draw:name="Kép15" text:anchor-type="as-char" svg:width="0.76cm" svg:height="0.803cm" draw:z-index="0"><draw:image xlink:href="Pictures/100000000000001D0000001EA3D6C61D.png" xlink:type="simple" xlink:show="embed" xlink:actuate="onLoad"/></draw:frame></text:span><text:span text:style-name="T60"> B18 ≈</text:span> <draw:frame draw:style-name="fr6" draw:name="Kép16" text:anchor-type="as-char" svg:width="0.794cm" svg:height="0.794cm" draw:z-index="65"><draw:image xlink:href="Pictures/100000000000001E0000001EB2CEE024.png" xlink:type="simple" xlink:show="embed" xlink:actuate="onLoad"/></draw:frame> SZ17</text:h>
            </text:list-item>
          </text:list>
        </text:list-item>
      </text:list>
      <text:p text:style-name="npsh_3a__3a_BodyText">Készül – vagy már el is készült – az első táblázatunk első változata. Végignéztük, és szeretnénk átrendezni néhány dolgot.</text:p>
      <text:list xml:id="list32211073" text:continue-numbering="true" text:style-name="Outline">
        <text:list-item>
          <text:list>
            <text:list-item>
              <text:list>
                <text:list-item>
                  <text:h text:style-name="npsh_3a__3a_Head3" text:outline-level="3"><text:bookmark text:name="T19_1"/>Keresés-csere</text:h>
                </text:list-item>
              </text:list>
            </text:list-item>
          </text:list>
        </text:list-item>
      </text:list>
      <text:p text:style-name="npsh_3a__3a_BodyText">Tegyük fel, hogy készítettünk egy éves naptárat, ahol a napok nevét mindenhol nagybetűkel írnánk, de mivel ezek az elnevezések sok helyen fordulnak elő, mindegyiket meg kell keresnünk és átírnunk.</text:p>
      <text:p text:style-name="npsh_3a__3a_BodyText">A program ebben is tud segíteni. </text:p>
      <text:p text:style-name="npsh_3a__3a_BodyText">Ha megnyitjuk a ,<text:span text:style-name="T49">Szerkesztés</text:span> menüt, és kiválasztjuk a <text:span text:style-name="KÉPERNYŐRŐL"><text:span text:style-name="T49">Keresés, csere</text:span></text:span> menüpontot – vagy megnyomjuk a <text:span text:style-name="GOMB"><text:span text:style-name="T45">Ctrl</text:span></text:span>-<text:span text:style-name="GOMB"><text:span text:style-name="T45">f</text:span></text:span> billentyű-kombinációt – a megjelenő párbeszédablakban beírhatjuk a keresendő szót, és azt amire ki akarjuk cserélni – esetünkben, természetesen, ki kell pipálni a <text:span text:style-name="KÉPERNYŐRŐL"><text:span text:style-name="T49">Kis és nagybetű különbözik</text:span></text:span> lehetőséget. A <text:span text:style-name="T49">Keresés,</text:span> gombbal a program megkeresi és kijelöli az első előfordulást a kijelölt munkaterületen, a <text:span text:style-name="T49">Csere,</text:span> gomb megnyomásakor pedig kicseréli azt. Ha biztosak vagyunk abban, hogy minden előfordulást cserélni akarunk, akkor a <text:span text:style-name="T49">Mindet cseréli,</text:span> gombot nyomjuk meg. Ha az egyes hónapok táblázatát külön munkalapra helyeztük el, akkor a párbeszédablakon nyomjuk meg a <text:span text:style-name="T45">Több beállítás,</text:span> gombot, és jelöljük be a <text:span text:style-name="T45">Keresés az összes munkalapon,</text:span> feladatot.</text:p>
      <text:p text:style-name="P45"><draw:frame draw:style-name="fr1" draw:name="Keret18" text:anchor-type="as-char" svg:width="8.969cm" draw:z-index="66"><draw:text-box fo:min-height="6.429cm"><text:p text:style-name="Illustration"><draw:frame draw:style-name="fr7" draw:name="kép8" text:anchor-type="paragraph" svg:width="8.969cm" svg:height="6.272cm" draw:z-index="67"><draw:image xlink:href="Pictures/100000000000018C00000115EE34FFDD.jpg" xlink:type="simple" xlink:show="embed" xlink:actuate="onLoad"/></draw:frame></text:p><text:p text:style-name="npsh_3a__3a_PictureTitle"><text:sequence text:ref-name="refIllustration18" text:name="Illustration" text:formula="ooow:Illustration+1" style:num-format="1">19</text:sequence>. ábra - Keresés és csere</text:p></draw:text-box></draw:frame></text:p>
      <text:p text:style-name="npsh_3a__3a_BodyText"/>
      <text:p text:style-name="P34">Nyissa meg a készülő munkafüzetét, keressen meg és cseréljen ki szöveges, vagy numerikus adatokat teljes cellacsoportokban, sorokban és oszlopokban, munkalapokon és munkafüzeteken belül.</text:p>
      <text:p text:style-name="P33"><text:soft-page-break/><text:span text:style-name="T56">Ha tetszik a módosítás, tartsa meg, ha nem akkor a már ismert módon – a Szerkesztés menü Visszavonás menüpontjának kiválasztásával, a Ctrl-z billentyűkombinációval, vagy az eszköztár </text:span><text:span text:style-name="T54"></text:span><text:span text:style-name="T56"> nyomógombjával – állítsa vissza az eredeti állapotot.</text:span></text:p>
      <text:list xml:id="list32205708" text:continue-numbering="true" text:style-name="Outline">
        <text:list-item>
          <text:list>
            <text:list-item>
              <text:list>
                <text:list-item>
                  <text:h text:style-name="npsh_3a__3a_Head3" text:outline-level="3"><text:bookmark text:name="T19_2"/>Mozgatás</text:h>
                </text:list-item>
              </text:list>
            </text:list-item>
          </text:list>
        </text:list-item>
      </text:list>
      <text:p text:style-name="npsh_3a__3a_BodyText">Ha <text:span text:style-name="T49">cellacsoportokat, sorokat és oszlopokat, </text:span>diagramokat, képeket, ábrákat és más objektumokat szeretnénk áthelyezni egy munkalapon belül, akkor ennek legegyszerűbb módja az úgynevezett „fogd és vidd” (angol nevén „drag and drop”) módszer. Rákattintással kijelöljük a mozgatni kívánt elemet, majd a bal egérgombot lenyomva tartjuk, és az objektumot az új helyére „vonszoljuk”. <text:span text:style-name="T49">Ezzel a módszerrel változtathatjuk meg a munkalapok sorrendjét is.</text:span></text:p>
      <text:p text:style-name="npsh_3a__3a_BodyText">Ha a kijelölt elemeket másik munkalapra – esetleg másik munkafüzetbe – akarjuk másolni vagy áthelyezni, akkor a <text:span text:style-name="T49">Szerkesztés</text:span> – illetve a jobb egérgomb megnyomására megjelenő helyi – menü <text:span text:style-name="T49">Másolás, illetve</text:span> <text:span text:style-name="T49">Kivágás</text:span> menüpontjának kiválasztásával, vagy <text:span text:style-name="GOMB"><text:span text:style-name="T49">Ctrl</text:span></text:span>-<text:span text:style-name="GOMB"><text:span text:style-name="T49">c</text:span></text:span>, illetve <text:span text:style-name="GOMB"><text:span text:style-name="T49">Ctrl</text:span></text:span>-<text:span text:style-name="GOMB"><text:span text:style-name="T49">x</text:span></text:span> billentyűk egyidejű lenyomásával, az objektumot a vágólapra helyezzük. Az első esetben az eredeti helyén is megmarad, a második esetben a beillesztés után onnan el is tűnik a kiválasztott elem. Ezután megkeressük az objektum új helyét, és ott a <text:span text:style-name="T49">Beillesztés</text:span> menüpont kiválasztásával, vagy a <text:span text:style-name="GOMB"><text:span text:style-name="T49">Ctrl</text:span></text:span>-<text:span text:style-name="GOMB"><text:span text:style-name="T49">v</text:span></text:span><text:span text:style-name="T49"> billentyűk egyidejű lenyomásával az a helyére kerül.</text:span></text:p>
      <text:p text:style-name="npsh_3a__3a_Figyelem"><text:span text:style-name="GOMB"><text:span text:style-name="T11">Fontos! Ha igazán biztonságosan akarunk dolgozni, akkor cellákat, cellacsoportokat, sorokat és oszlopokat csak üres helyekre vigyünk át. (Ha az új hely nem üres, akkor a program megkérdezi, hogy felül akarjuk-e írni a benne lévő tartalmat. Ezt persze megtehetjük; és ha tévedésből tettük, akkor a </text:span></text:span><text:span text:style-name="GOMB"><text:span text:style-name="T11">lépés vissza is vonható – de az a biztos, ha „komótosan”, lépésről lépésre tevékenykedünk: előbb létrehozzuk a szükséges helyet, azután töltjük fel, és azután töröljük, ami esetleg feleslegessé vált..) <text:s/>Adattal felöltött </text:span></text:span><text:span text:style-name="GOMB"><text:span text:style-name="T11">cellák, sorok vagy oszlopok között üres helyet a Beszúrás menü megfelelő menüpontjának kiválasztásával hozhatunk létre (</text:span></text:span><text:a xlink:type="simple" xlink:href="#T12"><text:span text:style-name="GOMB">T12</text:span></text:a><text:span text:style-name="GOMB"><text:span text:style-name="T11">).</text:span></text:span></text:p>
      <text:p text:style-name="npsh_3a__3a_BodyText"><text:span text:style-name="GOMB"><text:span text:style-name="T11">A </text:span></text:span><text:span text:style-name="npsh_3a__3a_kepernyogomb"><text:span text:style-name="T68">Szerkesztés</text:span></text:span><text:span text:style-name="GOMB"><text:span text:style-name="T11"> menüben – a </text:span></text:span><text:span text:style-name="npsh_3a__3a_kepernyogomb"><text:span text:style-name="T68">Beillesztés</text:span></text:span><text:span text:style-name="GOMB"><text:span text:style-name="T11"> alatt – találunk egy menüpontot: ez az </text:span></text:span><text:span text:style-name="npsh_3a__3a_kepernyogomb"><text:span text:style-name="T68">Irányított beillesztés</text:span></text:span><text:span text:style-name="T49">.</text:span></text:p>
      <text:p text:style-name="P49"><text:span text:style-name="GOMB"><text:span text:style-name="T12"><draw:frame draw:style-name="fr1" draw:name="Keret19" text:anchor-type="as-char" svg:width="9.92cm" draw:z-index="69"><draw:text-box fo:min-height="4.48cm"><text:p text:style-name="Illustration"><draw:frame draw:style-name="fr7" draw:name="kép9" text:anchor-type="paragraph" svg:width="9.92cm" svg:height="4.353cm" draw:z-index="70"><draw:image xlink:href="Pictures/100000000000022C000000F4B801CF76.jpg" xlink:type="simple" xlink:show="embed" xlink:actuate="onLoad"/></draw:frame></text:p><text:p text:style-name="npsh_3a__3a_PictureTitle"><text:sequence text:ref-name="refIllustration19" text:name="Illustration" text:formula="ooow:Illustration+1" style:num-format="1">20</text:sequence>. ábra - Irányított beillesztés</text:p></draw:text-box></draw:frame></text:span></text:span></text:p>
      <text:p text:style-name="npsh_3a__3a_BodyText"><text:span text:style-name="GOMB"><text:span text:style-name="T12"/></text:span></text:p>
      <text:p text:style-name="P24"><text:soft-page-break/>Nyissa meg a készülő munkafüzetét, jelöljön ki cellacsoportokat, sorokat, vagy oszlopokat, diagramokat, képeket, vagy rajzobjektumokat és helyezze át azokat munkalapokon belül és másik munkalapra, vagy munkafüzetbe többféle módszerrel. Cserélje fel egyes sorok, oszlopok és munkalapok sorrendjét. </text:p>
      <text:p text:style-name="openSKM_5f_GYAKORLÁS"><text:span text:style-name="T56">Ha tetszik a módosítás, tartsa meg, ha nem akkor a már ismert módon – a Szerkesztés menü Visszavonás menüpontjának kiválasztásával, a </text:span>Ctrl<text:span text:style-name="T56">-</text:span>z<text:span text:style-name="T56"> </text:span><text:span text:style-name="T56">billentyűkombinációval, vagy az eszköztár </text:span><text:span text:style-name="T54"></text:span> nyomógombjával – állítsa vissza az eredeti állapotot.</text:p>
      <text:list xml:id="list32228066" text:continue-numbering="true" text:style-name="Outline">
        <text:list-item>
          <text:list>
            <text:list-item>
              <text:list>
                <text:list-item>
                  <text:h text:style-name="npsh_3a__3a_Head3" text:outline-level="3"><text:bookmark text:name="T19_3"/><text:span text:style-name="GOMB"><text:span text:style-name="T79">Törlés</text:span></text:span></text:h>
                </text:list-item>
              </text:list>
            </text:list-item>
          </text:list>
        </text:list-item>
      </text:list>
      <text:p text:style-name="npsh_3a__3a_BodyText"><text:span text:style-name="GOMB"><text:span text:style-name="T11">A táblázatkezelőnél a kijelölt cellák és cellacsoportok törlése némileg eltér attól, amit a többi alkalmazásnál megszoktunk – az egyéb elemek törlését azonban a Calc is a megszokott módon hajtja végre.</text:span></text:span><text:span text:style-name="GOMB"><text:span text:style-name="T26"> </text:span></text:span></text:p>
      <text:p text:style-name="npsh_3a__3a_BodyText"><text:span text:style-name="GOMB"><text:span text:style-name="T21">Ha kijelölünk egy cellacsoportot, sort, vagy oszlopot és megny</text:span></text:span><text:span text:style-name="GOMB"><text:span text:style-name="T11">omjuk a</text:span></text:span><text:span text:style-name="GOMB"><text:span text:style-name="T26"> </text:span></text:span><text:span text:style-name="GOMB"><text:span text:style-name="T27">Delete</text:span></text:span><text:span text:style-name="GOMB"><text:span text:style-name="T21"> billentyűt, akkor ahelyett, hogy az adatok eltűnnének – ahogyan azt a többi alkalmazásnál megszoktuk – egy párbeszédablak jelenik meg. Ebben eldönthetjük, hogy a kijelölt cellák teljes tartalmát, vagy bizonyos tartalomfajtákat akarunk törölni. Hasonló az eljárás, ha a </text:span></text:span><text:span text:style-name="npsh_3a__3a_kepernyogomb"><text:span text:style-name="T68">Szerkesztés</text:span></text:span><text:span text:style-name="GOMB"><text:span text:style-name="T21"> – illetve a jobb egérgombbal előhívott helyi – menüből szeretnénk törölni.</text:span></text:span></text:p>
      <text:p text:style-name="P50"><text:span text:style-name="GOMB"><text:span text:style-name="T21"><draw:frame draw:style-name="fr1" draw:name="Keret20" text:anchor-type="as-char" svg:width="8.29cm" draw:z-index="71"><draw:text-box fo:min-height="6.29cm"><text:p text:style-name="Illustration"><draw:frame draw:style-name="fr7" draw:name="kép10" text:anchor-type="paragraph" svg:width="8.29cm" svg:height="6.114cm" draw:z-index="72"><draw:image xlink:href="Pictures/1000000000000140000000ECDBAF798C.jpg" xlink:type="simple" xlink:show="embed" xlink:actuate="onLoad"/></draw:frame></text:p><text:p text:style-name="npsh_3a__3a_PictureTitle"><text:sequence text:ref-name="refIllustration20" text:name="Illustration" text:formula="ooow:Illustration+1" style:num-format="1">21</text:sequence>. ábra - Törlés</text:p></draw:text-box></draw:frame></text:span></text:span></text:p>
      <text:p text:style-name="npsh_3a__3a_BodyText"><text:span text:style-name="GOMB"><text:span text:style-name="T21">Ha cellákat, vagy cellacsoportokat – és nem csak azok tartalmát – akarjuk törölni, akkor ezt a </text:span></text:span><text:span text:style-name="npsh_3a__3a_kepernyogomb"><text:span text:style-name="T68">Szerkesztés</text:span></text:span><text:span text:style-name="GOMB"><text:span text:style-name="T21"> – illetve a jobb egérgombbal előhívott helyi – menüből tudjuk csak megtenni. A </text:span></text:span><text:span text:style-name="npsh_3a__3a_kepernyogomb"><text:span text:style-name="T68">Cellák törlése</text:span></text:span><text:span text:style-name="GOMB"><text:span text:style-name="T21"> párbeszédablakban dönthetjük el, hogy a táblázatunk hogyan alakuljon át a törlés után.</text:span></text:span></text:p>
      <text:p text:style-name="P50"><text:soft-page-break/><text:span text:style-name="GOMB"><text:span text:style-name="T21"><draw:frame draw:style-name="fr1" draw:name="Keret21" text:anchor-type="as-char" svg:width="8.34cm" draw:z-index="73"><draw:text-box fo:min-height="3.221cm"><text:p text:style-name="Illustration"><draw:frame draw:style-name="fr7" draw:name="kép12" text:anchor-type="paragraph" svg:width="8.34cm" svg:height="3.066cm" draw:z-index="74"><draw:image xlink:href="Pictures/100000000000017A0000008BE65ECAC6.jpg" xlink:type="simple" xlink:show="embed" xlink:actuate="onLoad"/></draw:frame></text:p><text:p text:style-name="npsh_3a__3a_PictureTitle"><text:sequence text:ref-name="refIllustration21" text:name="Illustration" text:formula="ooow:Illustration+1" style:num-format="1">22</text:sequence>. ábra - Cellatörlés</text:p></draw:text-box></draw:frame></text:span></text:span></text:p>
      <text:p text:style-name="P25">Nyissa meg a készülő munkafüzetét, jelöljön ki cellacsoportokat, sorokat, vagy oszlopokat, és próbálja törölni a különböző tartalomformákat, illetve teljes cellákat és cellacsoportokat.</text:p>
      <text:p text:style-name="P33"><text:span text:style-name="GOMB"><text:span text:style-name="T22">Ha tetszik a módosítás, tartsa meg; ha nem, akkor a már ismert módon – a Szerkesztés menü Visszavonás menüpontjának kiválasztásával, a </text:span></text:span><text:span text:style-name="GOMB"><text:span text:style-name="T21">Ctrl</text:span></text:span><text:span text:style-name="GOMB"><text:span text:style-name="T22">-</text:span></text:span><text:span text:style-name="GOMB"><text:span text:style-name="T21">z</text:span></text:span><text:span text:style-name="GOMB"><text:span text:style-name="T22"> billentyűkombinációval, vagy az eszköztár </text:span></text:span><text:span text:style-name="GOMB"><text:span text:style-name="T25"></text:span></text:span><text:span text:style-name="GOMB"><text:span text:style-name="T21"> nyomógombjával – állítsa vissza az eredeti állapotot.</text:span></text:span></text:p>
      <text:h text:style-name="P77" text:outline-level="3"><text:span text:style-name="GOMB"><text:span text:style-name="T79"/></text:span></text:h>
      <text:list xml:id="list32217615" text:continue-numbering="true" text:style-name="Outline">
        <text:list-item>
          <text:list>
            <text:list-item>
              <text:list>
                <text:list-item>
                  <text:h text:style-name="P78" text:outline-level="3"><text:bookmark text:name="T19_4"/><text:span text:style-name="GOMB"><text:span text:style-name="T79">Kitöltés</text:span></text:span></text:h>
                </text:list-item>
              </text:list>
            </text:list-item>
          </text:list>
        </text:list-item>
      </text:list>
      <text:p text:style-name="npsh_3a__3a_BodyText">A táblázatkezelőnk igen hasznos szolgáltatása a cellák automatizált kitöltése.</text:p>
      <text:p text:style-name="P51"><draw:frame draw:style-name="fr3" draw:name="Keret22" text:anchor-type="as-char" svg:width="11.92cm" draw:z-index="75"><draw:text-box fo:min-height="4.791cm"><text:p text:style-name="Illustration"><draw:frame draw:style-name="fr7" draw:name="kép11" text:anchor-type="paragraph" svg:width="11.92cm" svg:height="4.646cm" draw:z-index="76"><draw:image xlink:href="Pictures/100000000000023C000000DF62F5661A.jpg" xlink:type="simple" xlink:show="embed" xlink:actuate="onLoad"/></draw:frame></text:p><text:p text:style-name="npsh_3a__3a_PictureTitle"><text:sequence text:ref-name="refIllustration22" text:name="Illustration" text:formula="ooow:Illustration+1" style:num-format="1">23</text:sequence>. ábra - Automatikus kitöltés</text:p></draw:text-box></draw:frame></text:p>
      <text:p text:style-name="npsh_3a__3a_BodyText">Ha egy cella tartalmát több, azonos sorban, vagy oszlopban lévő szomszédos cellába szeretnénk átmásolni, jelöljük ki a feltölteni kívánt cellacsoportot, válasszuk a <text:span text:style-name="npsh_3a__3a_kepernyogomb"><text:span text:style-name="T68">Szerkesztés</text:span></text:span> menü <text:span text:style-name="npsh_3a__3a_kepernyogomb"><text:span text:style-name="T68">Kitöltés</text:span></text:span> menüpontját, és jelöljük meg a kitöltés irányát – a kijelölt cellákban ugyanaz az adat jelenik meg, amelyet a kiinduló cellába írtunk. </text:p>
      <text:p text:style-name="P16">Hasonló eredményt érhetünk el, ha kijelöljük a kiinduló adatot tartalmazó cellát, az egérmutatót annak jobb alsó sarkára visszük, amíg <text:span text:style-name="T81"></text:span><text:span text:style-name="T77"> formájúvá válik. Ekkor a bal egérgombbal „megfogjuk”, és a </text:span><text:span text:style-name="GOMB"><text:span text:style-name="T77">Ctrl</text:span></text:span><text:span text:style-name="T77"> billentyű lenyomva tartása mellett végighúzzuk a kitöltendő cellatartományon.</text:span></text:p>
      <text:p text:style-name="npsh_3a__3a_BodyText">Ha egy olyan ismert szöveg-, vagy szám-adatsorozattal szeretnénk feltölteni egy cellatartományt, mint például egy számtani sor, a hét napjai, az év hónapjai, vagy egy évtized évei, akkor írjuk be a kitölteni kívánt tartomány első cellájába a sorozat első elemét, válasszuk a <text:span text:style-name="npsh_3a__3a_kepernyogomb"><text:span text:style-name="T68">Szerkesztés</text:span></text:span> menü <text:span text:style-name="npsh_3a__3a_kepernyogomb"><text:span text:style-name="T68">Kitöltés</text:span></text:span> menüpontjából a <text:span text:style-name="npsh_3a__3a_kepernyogomb"><text:span text:style-name="T68">Sorozatok</text:span></text:span>at.</text:p>
      <text:p text:style-name="npsh_3a__3a_BodyText">Hasonló eredményt érhetünk el, ha kijelöljük a kiinduló adatot tartalmazó cellát, az egérmutatót annak jobb alsó sarkára v<text:span text:style-name="T30">isszük, amíg </text:span><text:span text:style-name="T81"></text:span><text:span text:style-name="T32"> formájúvá válik. Ekkor a bal egérgombbal „megfogjuk”, és végighúzzuk a kitöltendő cellatartományon.</text:span></text:p>
      <text:p text:style-name="P28">Nyisson meg a készülő munkafüzetében egy üres munkalapot, és készítsen egy heti, havi vagy éves naptárt a Kitöltés funkció alkalmazásával.</text:p>
      <text:p text:style-name="P33"><text:span text:style-name="GOMB"><text:span text:style-name="T14">Ha a naptár illik a munkafüzetének céljához, tartsa meg, ha nem akkor </text:span></text:span><text:span text:style-name="GOMB"><text:span text:style-name="T11">törölje a munkalapot a munkafüzetéből.</text:span></text:span></text:p>
      <text:list xml:id="list32230390" text:continue-numbering="true" text:style-name="Outline">
        <text:list-item>
          <text:list>
            <text:list-item>
              <text:list>
                <text:list-item>
                  <text:h text:style-name="npsh_3a__3a_Head3" text:outline-level="3"><text:bookmark text:name="T19_5"/>Cellahivatkozás </text:h>
                </text:list-item>
              </text:list>
            </text:list-item>
          </text:list>
        </text:list-item>
      </text:list>
      <text:p text:style-name="npsh_3a__3a_BodyText">A táblázatkezelőben nemcsak manuálisan mozgathatjuk az egyes cellák tartalmát egy másikba, hanem automatizáltan is. Ennek akkor van jelentősége, ha a cella tartalma nem állandó, hanem akár kézi átírás, akár más cellák adataitól való függés következtében módosulhat. Például, ha egy adatoszlop utolsó cellájában a felette lévők <text:soft-page-break/>összegét kiszámító függvény van, akkor az egyes adatcellák értékei befolyásolják az összeg értékét. Ilyen esetben az utolsó cellában szereplő függvény az adatcellákra hivatkozik – lényegében azok tartalmát „helyezzük át” a függvénybe.</text:p>
      <text:p text:style-name="npsh_3a__3a_BodyText">Ahhoz, hogy egy cella tartalmára hivatkozhassunk, ismernünk kell annak a „koordinátáit”. Ha csak egy munkalapon dolgozunk, akkor a dolog egyszerű: alapesetben minden cella neve – amely a munkaterület bal felső sarkában lévő ablakban is olvasható – az aktuális oszlop betűjele és a sor száma (például: A1). Ha több munkalapon dolgozunk, és az egyiken a másikon található cellára kell hivatkozni, akkor a cella neve mellé a munkalap nevét is be kell írni, és a két név közé pontot kell tenni (például Munkalap2.B2).</text:p>
      <text:p text:style-name="openSKM_5f_GYAKORLÁS">Itt most álljon meg egy kis időre, nyisson meg egy üres munkafüzetet, és írjon be az egyik cellába egy szöveges adatot, egy másikba pedig egy számot. Jelöljön ki egy-egy üres cellát, és írjon be az egyikbe egy egyenlőségjelet, és a szöveget tartalmazó cella nevét (például: „=A1”), a másikba pedig az egyenlőségjel után a számot tartalmazó cella nevét (például: „=B1”; mindegy, hogy kis-, vagy nagybetűt használ, a program úgyis átírja nagybetűsre).</text:p>
      <text:p text:style-name="openSKM_5f_GYAKORLÁS">Váltson át egy másik munkalapra, ott is válasszon ki egy cellát, ismételje meg az előző feladatot, de a hivatkozott cella betűjele elé írja be a kiinduló munkalap nevét és egy pontot.</text:p>
      <text:p text:style-name="openSKM_5f_GYAKORLÁS">Mindkét esetben a hivatkozott cella tartalmának kell megjelennie az új cellában.</text:p>
      <text:p text:style-name="openSKM_5f_GYAKORLÁS">Térjen vissza a kiinduló munkalapra, módosítsa a hivatkozott cellák tartalmát, és ellenőrizze, hogy az hivatkozó cellákban is módosul-e a tartalom.</text:p>
      <text:p text:style-name="npsh_3a__3a_BodyText"><text:span text:style-name="T30">Ugyanezt az eredményt kapjuk akkor is, ha a hivatkozáshoz segítségül hívjuk az egerünket. Az egyenlőségjelet úgy is beírhatjuk a cellába, hogy megnyomjuk a munkaterület feletti </text:span><text:span text:style-name="T33">= (</text:span><text:span text:style-name="npsh_3a__3a_kepernyogomb"><text:span text:style-name="T68">Függvény</text:span></text:span><text:span text:style-name="KÉPERNYŐRŐL"><text:span text:style-name="T13"> feliratú</text:span></text:span><text:span text:style-name="KÉPERNYŐRŐL"><text:span text:style-name="T12">)</text:span></text:span><text:span text:style-name="T30"> gombot, majd rákattintással kijelöljük a hivatkozni kívánt cellát, és lenyomjuk az </text:span><text:span text:style-name="T34">Enter</text:span><text:span text:style-name="T30"> billentyűt – az új cellában megjelenik a hivatkozott cella tartalma.</text:span></text:p>
      <text:p text:style-name="P46"><text:soft-page-break/><draw:frame draw:style-name="fr1" draw:name="Keret23" text:anchor-type="as-char" svg:width="8.909cm" draw:z-index="77"><draw:text-box fo:min-height="5.821cm"><text:p text:style-name="Illustration"><draw:frame draw:style-name="fr7" draw:name="kép13" text:anchor-type="paragraph" svg:width="8.909cm" svg:height="5.713cm" draw:z-index="79"><draw:image xlink:href="Pictures/10000000000001A50000010E2DE43591.jpg" xlink:type="simple" xlink:show="embed" xlink:actuate="onLoad"/></draw:frame></text:p><text:p text:style-name="npsh_3a__3a_PictureTitle"><text:sequence text:ref-name="refIllustration23" text:name="Illustration" text:formula="ooow:Illustration+1" style:num-format="1">24</text:sequence>. ábra - Függvény</text:p></draw:text-box></draw:frame></text:p>
      <text:p text:style-name="openSKM_5f_GYAKORLÁS">Próbálja ki ezt is!</text:p>
      <text:p text:style-name="npsh_3a__3a_BodyText">Ha egy oszlop, illetve egy sor több, szomszédos cellájára akarunk hivatkozni, akkor az első és az utolsó cella neve közé kettőspontot kell írni (például: B2:B8, illetve B2:H2), ha pedig a hivatkozni kívánt, összefüggő cellacsoport több sort és oszlopot foglal magába, akkor azt a tartomány bal felső és jobb alsó cellájának neve közé írt kettősponttal jelöljük (például, B2:H4).</text:p>
      <text:p text:style-name="openSKM_5f_GYAKORLÁS">1. Jelöljön ki egérhúzással egy összefüggő cellacsoportot, és olvassa le a „nevét”!</text:p>
      <text:p text:style-name="P80">2. Keressen az első munkalapon egy üres oszlopot – például, az „E”-t –, és a negyedik sorba írjon be egy függvényt, amely az oszlop első három cellájára hivatkozik – például, egy összegezést: „=SUM(E1:E3)”. Az Enter billentyű lenyomására egy „0” jelenik meg a cellában, hiszen a hivatkozott cellatartomány nem tartalmaz számadatot.</text:p>
      <text:p text:style-name="openSKM_5f_GYAKORLÁS">Töltse ki számokkal az összegzendő cellákat – a negyedik cellában megjelenik a számok összege.</text:p>
      <text:p text:style-name="openSKM_5f_GYAKORLÁS">3. Végezze el ugyanezt a feladatot egy üres sorban – például, az ötödikben –, ahol a negyedik oszlopba kerüljön az első három oszlop celláira hivatkozó függvény.</text:p>
      <text:p text:style-name="npsh_3a__3a_BodyText"><text:span text:style-name="T44">Ugyanezt a feladatot elvégezhetjük az egér segítségével is. A ∑ (</text:span><text:span text:style-name="T45">Összeg</text:span><text:span text:style-name="T44"> feliratú)gomb megnyomására a program beírja a kijelölt cellába az összegzés „SUM()” szöveget, és ezután az egér húzásával jelölhetjük ki a hivatkozni kívánt cellákat – ezek lehetnek bárhol a munkafüzetben, akár egy másik munkalapon is –, és a program kitölti a zárójelet az összegzendő cellatartomány címével.</text:span></text:p>
      <text:p text:style-name="P47"><text:soft-page-break/><draw:frame draw:style-name="fr1" draw:name="Keret24" text:anchor-type="as-char" svg:width="8.55cm" draw:z-index="80"><draw:text-box fo:min-height="5.41cm"><text:p text:style-name="Illustration"><draw:frame draw:style-name="fr7" draw:name="kép14" text:anchor-type="paragraph" svg:width="8.55cm" svg:height="5.495cm" draw:z-index="81"><draw:image xlink:href="Pictures/10000000000001A40000010EF6658192.jpg" xlink:type="simple" xlink:show="embed" xlink:actuate="onLoad"/></draw:frame></text:p><text:p text:style-name="npsh_3a__3a_PictureTitle"><text:sequence text:ref-name="refIllustration24" text:name="Illustration" text:formula="ooow:Illustration+1" style:num-format="1">25</text:sequence>. ábra - Szumma</text:p></draw:text-box></draw:frame></text:p>
      <text:p text:style-name="openSKM_5f_GYAKORLÁS">Próbálja ki ezt is egy üres munkalapon, és egy olyan cellában, amely mellett, vagy fölött legalább egy számadat van! (Az utóbbi esetben a program felajánl egy cellatartományt, de ezt nem muszáj elfogadnunk, helyette az egérrel kijelölhetünk másikat is, bárhol.)</text:p>
      <text:list xml:id="list32237115" text:continue-numbering="true" text:style-name="Outline">
        <text:list-item>
          <text:list>
            <text:list-item>
              <text:list>
                <text:list-item>
                  <text:list>
                    <text:list-item>
                      <text:h text:style-name="npsh_3a__3a_Head4" text:outline-level="4"><text:bookmark text:name="T19_52"/>Névadás</text:h>
                    </text:list-item>
                  </text:list>
                </text:list-item>
              </text:list>
            </text:list-item>
          </text:list>
        </text:list-item>
      </text:list>
      <text:p text:style-name="npsh_3a__3a_BodyText">Ha egy munkafüzetben sok munkalap és adat van, akkor a hivatkozásoknál előbb-utóbb összezavarodhatunk, és ennek következtében hibás eredményeket fogunk kapni. Ennek elkerülésére lehetőségünk van a – a program által adott – „hivatalos” megnevezések „beszélő” nevekkel történő helyettesítésére.</text:p>
      <text:p text:style-name="npsh_3a__3a_BodyText">Ahogyan a munkafüzeteink – illetve minden fájl – mentésekor olyan neveket adunk, amelyekről rögtön tudjuk, hogy mit tartalmaznak, vagy mire használhatjuk, ugyanúgy a tartalomra utaló nevet adhatunk munkafüzetünkben a munkalapoknak, és egyes celláknak, amelyeket aztán a hivatkozásoknál a „hivatalos” nevek helyett használhatunk.</text:p>
      <text:p text:style-name="npsh_3a__3a_BodyText">A munkalapok átnevezéséhez kattintsunk kétszer a bal egérgombbal, vagy egyszer a jobbal a nevét tartalmazó fülre és a párbeszédablakba írjuk be a kiválasztott nevet.</text:p>
      <text:p text:style-name="npsh_3a__3a_BodyText"><text:span text:style-name="T76">Egy cella átnevezéséh</text:span><text:span text:style-name="T46">ez – annak kijelölése után – válasszuk a </text:span><text:span text:style-name="npsh_3a__3a_kepernyogomb"><text:span text:style-name="T68">Beszúrás</text:span></text:span><text:span text:style-name="T46"> menü </text:span><text:span text:style-name="npsh_3a__3a_kepernyogomb"><text:span text:style-name="T68">Nevek</text:span></text:span><text:span text:style-name="T46"> menüpontjában a </text:span><text:span text:style-name="npsh_3a__3a_kepernyogomb"><text:span text:style-name="T68">Meghatározást</text:span></text:span><text:span text:style-name="T46"> – vagy a </text:span><text:span text:style-name="T47">Ctrl</text:span><text:span text:style-name="T46">-</text:span><text:span text:style-name="T15">F3</text:span><text:span text:style-name="T46"> billentyűkombinációt –, és írjuk be az új nevet.</text:span></text:p>
      <text:p text:style-name="npsh_3a__3a_Figyelem">Az átkeresztelt cellák megtartják „leánykori” nevüket is, így azokat is használhatjuk a hivatkozásoknál.</text:p>
      <text:p text:style-name="npsh_3a__3a_BodyText"><text:span text:style-name="T46">A „névsort” két helyről érhetjük el. A munkaterület bal felső sarka feletti listát megnyitva láthatjuk, és ha kiválasztjuk, akkor a program rögtön odaugrik. Egy üres cellába, vagy egy összefüggésbe a hivatkozott cella nevét beírhatjuk kézzel, egérrel történő kijelöléssel, vagy a </text:span><text:span text:style-name="npsh_3a__3a_kepernyogomb"><text:span text:style-name="T68">Beszúrás</text:span></text:span><text:span text:style-name="T46"> menü </text:span><text:span text:style-name="npsh_3a__3a_kepernyogomb"><text:span text:style-name="T68">Nevek</text:span></text:span><text:span text:style-name="T46"> menüpontjából a </text:span><text:span text:style-name="npsh_3a__3a_kepernyogomb"><text:span text:style-name="T68">Beszúrás</text:span></text:span><text:span text:style-name="T46"> választása után megjelenő „névsor”-ból is.</text:span></text:p>
      <text:p text:style-name="npsh_3a__3a_Figyelem"><text:soft-page-break/>Vigyázat! Ha egy cella kijelölésekor a jobb egérgomb megnyomása után megjelenő helyi menüből választjuk a Beszúrás pontot, akkor egy új cella beszúrását ajánlja fel a program.</text:p>
      <text:p text:style-name="npsh_3a__3a_BodyText">Az új cellaneveket használhatjuk összefüggő cellatartományokra való hivatkozásoknál is (például, ha az A1 cellát „alfa”-nak, a C3 cellát pedig „omega”-nak kereszteltük át, akkor az (A1:C3) tartományra hivatkozhatunk (alfa:omega) néven is.</text:p>
      <text:p text:style-name="npsh_3a__3a_BodyText">Egy nevet egy munkafüzetben csak egyszer használhatunk, és szigorúan csak egy munkalap egy cellájára hivatkozhatunk vele. Ezért, ha a hivatkozást egy munkafüzeten belül egy másik munkalapon használjuk, akkor – a „leánykori” nevektől eltérően – nem kell melléírni a munkalap nevét. </text:p>
      <text:p text:style-name="npsh_3a__3a_Figyelem">Ugyanazt a nevet több munkafüzetben is használhatjuk, de az „áthivatkozásoknál” már csak a „hivatalos” neveket használhatjuk.</text:p>
      <text:p text:style-name="openSKM_5f_GYAKORLÁS">Nyisson meg egy üres munkafüzetet, adjon „beszélő” neveket a munkalapoknak és néhány cellának, illetve cellacsoportnak. Töltse fel adatokkal vagy függvényekkel a kijelölt cellákat.</text:p>
      <text:p text:style-name="openSKM_5f_GYAKORLÁS">Jelöljön ki egy-egy üres cellát a munkalapon belül, illetve másik munkalapokon, és a tanult módszerekkel hivatkozzon rájuk.</text:p>
      <text:p text:style-name="openSKM_5f_GYAKORLÁS">Minden esetben a hivatkozott cella tartalmának kell megjelennie az új cellában, vagy függvény eredményében.</text:p>
      <text:p text:style-name="P26">Térjen vissza a kiinduló munkalapra, módosítsa a hivatkozott cellák tartalmát, és ellenőrizze, hogy az hivatkozó cellákban is módosul-e a tartalom.</text:p>
      <text:p text:style-name="npsh_3a__3a_BodyText">Most már tudunk hivatkozni egy cellatartományra, csak a nevét kell ismernünk. De mi történik akkor, ha azt a munkalapot, amelyiken a hivatkozott cella található, közben átrendeztük – például beszúrtunk sorokat, oszlopokat, vagy cellákat? Hiszen akkor a hivatkozott cella is másik sorba, vagy oszlopba kerül, és ezzel a nevét jelentő koordinátái is megváltoznak. </text:p>
      <text:p text:style-name="openSKM_5f_GYAKORLÁS">Próbálja ki!</text:p>
      <text:p text:style-name="npsh_3a__3a_BodyText">Ha a hivatkozott cellát „átkereszteltük”, akkor nincs semmi teendőnk, mert – mint említettük – a „keresztnév” minden munkafüzetben csak egy cellához tartozhat. Ha a cella az átrendezés következtében másik koordinátába kerül, és ezért a „hivatalos” neve módosul, a „keresztnevét” magával viszi.</text:p>
      <text:p text:style-name="npsh_3a__3a_BodyText">Szerencsére akkor sincs baj, ha egy függvényben egy cellára a „hivatalos” nevén hivatkozunk, és utána a munkalapot átrendezzük – akkor a program automatikusan módosítja a hivatkozott cella nevét, és a két cella közötti összefüggés nem változik.</text:p>
      <text:p text:style-name="openSKM_5f_GYAKORLÁS">Próbálja ki!</text:p>
      <text:p text:style-name="npsh_3a__3a_BodyText"><text:soft-page-break/><text:span text:style-name="T44">A cellák </text:span>mozgatásánál<text:span text:style-name="T44"> láttuk, hogyan lehet cellák adat-tartalmát átmásolni egy másik cellába, a </text:span>cellakitöltésnél<text:span text:style-name="T44"> pedig azt, hogyan lehet azonos, vagy egy sorozat elemeit tartalmazó adatokkal feltölteni egy összefüggő cellacsoportot.</text:span></text:p>
      <text:p text:style-name="npsh_3a__3a_BodyText">Hasonló módon tudunk függvényt tartalmazó cellákat átmásolni, illetve azonos függvényekkel feltölteni összefüggő cellacsoportokat is.</text:p>
      <text:p text:style-name="openSKM_5f_GYAKORLÁS">Próbálja ki!</text:p>
      <text:p text:style-name="npsh_3a__3a_BodyText"/>
      <text:p text:style-name="npsh_3a__3a_Figyelem">Vegyük észre: a program ilyenkor is megkímél bennünket attól, hogy egyenként átírjuk a hivatkozásokat a függvény argumentumában.</text:p>
      <text:h text:style-name="P77" text:outline-level="3"/>
      <text:list xml:id="list32229356" text:continue-numbering="true" text:style-name="Outline">
        <text:list-item>
          <text:list>
            <text:list-item>
              <text:list>
                <text:list-item>
                  <text:h text:style-name="P78" text:outline-level="3">Adatrendezés</text:h>
                </text:list-item>
              </text:list>
            </text:list-item>
          </text:list>
        </text:list-item>
      </text:list>
      <text:p text:style-name="npsh_3a__3a_BodyText"><text:span text:style-name="T35">Táblázataink gyakran tartalmaznak olyan listákat, amelyeket kitöltés után szeretnénk különböző szempontok szerint rendezni. Ezt a műveletet egy kijelölt adattáblázat esetében az </text:span><text:span text:style-name="npsh_3a__3a_kepernyogomb"><text:span text:style-name="T68">Adat</text:span></text:span><text:span text:style-name="T35"> menü </text:span><text:span text:style-name="npsh_3a__3a_kepernyogomb"><text:span text:style-name="T68">Rendezés</text:span></text:span><text:span text:style-name="T35"> menüpontjának választásával megjelenő párbeszédablakban végezhetjük.</text:span></text:p>
      <text:p text:style-name="P52"><draw:frame draw:style-name="fr3" draw:name="Keret25" text:anchor-type="as-char" svg:width="8.92cm" draw:z-index="82"><draw:text-box fo:min-height="6.66cm"><text:p text:style-name="Illustration"><draw:frame draw:style-name="fr7" draw:name="kép15" text:anchor-type="paragraph" svg:width="8.92cm" svg:height="6.576cm" draw:z-index="83"><draw:image xlink:href="Pictures/100000000000021100000186315C2304.jpg" xlink:type="simple" xlink:show="embed" xlink:actuate="onLoad"/></draw:frame></text:p><text:p text:style-name="P59"><text:sequence text:ref-name="refIllustration25" text:name="Illustration" text:formula="ooow:Illustration+1" style:num-format="1">26</text:sequence>. ábra - Rendezés</text:p></draw:text-box></draw:frame></text:p>
      <text:p text:style-name="P57">Itt jelölhetjük ki, hogy a táblázat melyik oszlopának adatai szerint szeretnénk a sorokat (a táblázat rekordjait) rendezni. Meghatározhatjuk, hogy a program – számszerűen, vagy abc rendben –, növekvő, vagy csökkenő irányban rakja sorba táblázatunkat. Ha egy rendezési szempont szerint várhatóan több azonos adat fog szerepelni (például, sok Kovács szerepel egy névsorban), akkor választhatunk másodlagos, stb. rendezési szempontot is.</text:p>
      <text:p text:style-name="P17"/>
      <text:p text:style-name="P37"><text:span text:style-name="T35">Ha egy kijelölt táblázat első sora az oszlopok megnevezését tartalmazza, és csak az első oszlop adatai szerint akarjuk rendezni, akkor ezt elérhetjük a </text:span><text:span text:style-name="npsh_3a__3a_kepernyogomb"><text:span text:style-name="T68">Rendezés növekvő sorrendben</text:span></text:span><text:span text:style-name="T35">,</text:span><text:span text:style-name="T61"> </text:span><text:span text:style-name="T35">illetve a mellette lévő </text:span><text:span text:style-name="npsh_3a__3a_kepernyogomb"><text:span text:style-name="T70">Rendezés csökkenő sorrendben</text:span></text:span><text:span text:style-name="T35"> feliratú gomb megnyomásával is.</text:span></text:p>
      <text:p text:style-name="P53"><draw:frame draw:style-name="fr1" draw:name="Keret26" text:anchor-type="as-char" svg:width="8.92cm" draw:z-index="84"><draw:text-box fo:min-height="6.66cm"><text:p text:style-name="Illustration"><draw:frame draw:style-name="fr7" draw:name="kép16" text:anchor-type="paragraph" svg:width="8.92cm" svg:height="5.838cm" draw:z-index="85"><draw:image xlink:href="Pictures/1000000000000181000000FC4867A936.jpg" xlink:type="simple" xlink:show="embed" xlink:actuate="onLoad"/></draw:frame></text:p><text:p text:style-name="P59"><text:sequence text:ref-name="refIllustration26" text:name="Illustration" text:formula="ooow:Illustration+1" style:num-format="1">27</text:sequence>. ábra - Rendezés növekvő sorrendben</text:p></draw:text-box></draw:frame></text:p>
      <text:p text:style-name="P20"/>
      <text:p text:style-name="P27">Készítsen egy táblázatot családtagjai, munkatársai, vagy ismerőseinek szöveges (például: Vezetéknév, Keresztnév, Lakcím, stb.) és numerikus (például: Születési idő, Névnap dátuma, Irányítószám, stb.) adataival.</text:p>
      <text:p text:style-name="P27">Jelölje ki a teljes táblázatot az egérrel, és rendezze különböző szempontok (például: a Névnapok dátuma) szerint.</text:p>
      <text:p text:style-name="P27">Az átrendezett táblázatokat másolja át egy üres munkalapra, és adjon a munkalapnak az átrendezett táblázat jellegének, vagy céljának megfelelő, beszélő nevet.</text:p>
      <text:list xml:id="list32215807" text:continue-numbering="true" text:style-name="Outline">
        <text:list-item>
          <text:list>
            <text:list-item>
              <text:h text:style-name="P74" text:outline-level="2"/>
            </text:list-item>
            <text:list-item>
              <text:h text:style-name="P76" text:outline-level="2"><text:bookmark text:name="T23"/>T27. lecke. Relatív és abszolút hivatkozás</text:h>
            </text:list-item>
          </text:list>
        </text:list-item>
      </text:list>
      <text:p text:style-name="npsh_3a__3a_BodyText">Erre a leckére különösen érvényes, hogy addig ne haladjon tovább, amíg el nem sajátította.</text:p>
      <text:p text:style-name="npsh_3a__3a_BodyText">Ha a relatív és abszolút hivatkozásokat nem érti és nem tudja használni, akkor a táblázatkezelés lehetőségeinek a törtrészét sem tudja kihasználni.</text:p>
      <text:p text:style-name="npsh_3a__3a_Figyelem">El kell ismerni, hogy a relatív és abszolút hivatkozások témaköre meglehetősen eltér a „szokásos emberi gondolkodástól”. Figyelmesen kell elolvasni – és minden részletében kipróbálgatni!</text:p>
      <text:p text:style-name="npsh_3a__3a_BodyText">Ezt a témakört egy példával dolgozzuk fel.</text:p>
      <text:p text:style-name="npsh_3a__3a_BodyText">Ha ismerjük egy termék (mondjuk: egy golyóstoll) nettó árát és a forgalmi adó-kulcsot, mennyi a forgalmi adó és mennyi a termék bruttó ára?</text:p>
      <text:p text:style-name="npsh_3a__3a_BodyText">Először is írjuk a munkalapra az ismert adatokat:</text:p>
      <text:p text:style-name="npsh_3a__3a_BodyText">A forgalmi adó értéke: a nettó ár és az ÁFA-kulcs szorzata, vagyis a mi esetünkben: a B2 cellában lévő szám és a B3 cellában lévő szám szorzata:</text:p>
      <text:p text:style-name="P54"><draw:frame draw:style-name="fr1" draw:name="Keret36" text:anchor-type="as-char" svg:width="9.92cm" draw:z-index="86"><draw:text-box fo:min-height="4.84cm"><text:p text:style-name="Illustration"><draw:frame draw:style-name="fr7" draw:name="kép32" text:anchor-type="paragraph" svg:width="9.92cm" svg:height="7.669cm" draw:z-index="87"><draw:image xlink:href="Pictures/10000201000001CF00000166430A6948.png" xlink:type="simple" xlink:show="embed" xlink:actuate="onLoad"/></draw:frame></text:p><text:p text:style-name="npsh_3a__3a_PictureTitle"><text:sequence text:ref-name="refIllustration27" text:name="Illustration" text:formula="ooow:Illustration+1" style:num-format="1">28</text:sequence>. ábra - ÁFA számítások 1</text:p></draw:text-box></draw:frame></text:p>
      <text:p text:style-name="npsh_3a__3a_BodyText">Gépeljük be a B4 cellába az ennek kiszámolásához szükséges formulát és nyomjuk le az Enter gombot! Ekkor az aktív cellában a számolás eredménye jelenik meg: a Calc azonnal elvégezte a számolást. A fenti úgynevezett szerkesztősorban továbbra is a formula látható.</text:p>
      <text:p text:style-name="npsh_3a__3a_BodyText"><text:soft-page-break/>Ebben a pici táblázatban tehát nyolc adat van: öt állandó (konstans) szöveg: „termék”, „nettó”, „ÁFA-kulcs”, „forg. adó” és „golyóstoll”; két állandó (konstans) számadat: 1200 és 25%; valamint egy formula (egyenlőségjellel megelőzve, hogy a Calc tudja, hogy formuláról van szó): B2*B3.</text:p>
      <text:p text:style-name="npsh_3a__3a_BodyText">Tudjuk már, hogy a Calc a változások hatását átvezeti a megváltozott cellára hivatkozó cellákon. Ha például a B2 cellában átírjuk a nettó árat, mondjuk, 1100 forintra: azt látjuk, hogy a B4 cellában lévő számérték (a forg. adó) azonnal megváltozik: vagyis ha valamelyik adatot megváltoztatjuk, akkor változik annak a cellának az értéke is, amelyben a megváltozott adatra hivatkozó formula van:</text:p>
      <text:p text:style-name="npsh_3a__3a_BodyText">Mennyi a bruttó ár? A nettó ár és a forg. adó összege. Gépeljük be ezt a formulát a B5 cellába:</text:p>
      <text:p text:style-name="P54"><draw:frame draw:style-name="fr1" draw:name="Keret27" text:anchor-type="as-char" svg:width="9.92cm" draw:z-index="88"><draw:text-box fo:min-height="4.9cm"><text:p text:style-name="Illustration"><draw:frame draw:style-name="fr7" draw:name="kép17" text:anchor-type="paragraph" svg:width="9.92cm" svg:height="7.283cm" draw:z-index="89"><draw:image xlink:href="Pictures/10000000000001CF00000154017983F5.jpg" xlink:type="simple" xlink:show="embed" xlink:actuate="onLoad"/></draw:frame></text:p><text:p text:style-name="npsh_3a__3a_PictureTitle"><text:sequence text:ref-name="refIllustration28" text:name="Illustration" text:formula="ooow:Illustration+1" style:num-format="1">29</text:sequence>. ábra - ÁFA számítások 2</text:p></draw:text-box></draw:frame></text:p>
      <text:p text:style-name="npsh_3a__3a_BodyText">Sem a számolás, sem az eredmény nem meglepetés annak, aki a magyarázatot megértette.</text:p>
      <text:p text:style-name="npsh_3a__3a_BodyText">Ugyanilyen könnyű volna további termékek forgalmi adóját és bruttó árát is kiszámolni. Tegyük fel például, hogy boltunk a golyóstollon kívül még egy terméket árul: vízibiciklit, amelynek nettó ára 1800, a forgalmi adó-kulcsa 25 százalék. Gépeljük ezt a C oszlopba:</text:p>
      <text:p text:style-name="P54"><text:soft-page-break/><draw:frame draw:style-name="fr1" draw:name="Keret33" text:anchor-type="as-char" svg:width="9.92cm" draw:z-index="90"><draw:text-box fo:min-height="4.9cm"><text:p text:style-name="Illustration"><draw:frame draw:style-name="fr7" draw:name="kép18" text:anchor-type="paragraph" svg:width="9.92cm" svg:height="7.327cm" draw:z-index="91"><draw:image xlink:href="Pictures/10000000000001CF00000156AB201790.jpg" xlink:type="simple" xlink:show="embed" xlink:actuate="onLoad"/></draw:frame></text:p><text:p text:style-name="npsh_3a__3a_PictureTitle"><text:sequence text:ref-name="refIllustration29" text:name="Illustration" text:formula="ooow:Illustration+1" style:num-format="1">30</text:sequence>. ábra - ÁFA számítások 3</text:p></draw:text-box></draw:frame></text:p>
      <text:p text:style-name="npsh_3a__3a_BodyText">Az lenne a kényelmes, ha sem a 25% értéket, sem a formulákat nem kellene újból és újból beírni. Egyetlen újabb termék esetében még könnyű volna bármit újra begépelni, de ha száz vagy ezer új termék lenne, akkor ez már sokkal több munkát (és sokkal több hibalehetőséget) jelentene.</text:p>
      <text:p text:style-name="npsh_3a__3a_BodyText">Semmi gond, hiszen már másolni is tudunk – de a másolás kétféleképpen viselkedhet: erről szól ez a lecke.</text:p>
      <text:list xml:id="list32218911" text:continue-numbering="true" text:style-name="Outline">
        <text:list-item>
          <text:list>
            <text:list-item>
              <text:list>
                <text:list-item>
                  <text:h text:style-name="npsh_3a__3a_Head3" text:outline-level="3">A relatív hivatkozás</text:h>
                </text:list-item>
              </text:list>
            </text:list-item>
          </text:list>
        </text:list-item>
      </text:list>
      <text:p text:style-name="npsh_3a__3a_BodyText">Ha a B3 cellára lépünk (amelyben a forg. adó adókulcsa van) és lenyomjuk a <text:span text:style-name="GOMB">Ctrl</text:span>-<text:span text:style-name="GOMB">c</text:span> billentyű-kombinációt, akkor a háttérben az aktuális cella tartalma a vágólapra másolódik.</text:p>
      <text:p text:style-name="npsh_3a__3a_BodyText">Most lépjünk egyet jobbfelé, a C3 cellára és nyomjuk le a <text:span text:style-name="GOMB">Ctrl</text:span>-<text:span text:style-name="GOMB">v</text:span> billentyű-kombinációt! Az eredmény a következő lesz:</text:p>
      <text:p text:style-name="P54"><text:soft-page-break/><draw:frame draw:style-name="fr1" draw:name="Keret35" text:anchor-type="as-char" svg:width="9.92cm" draw:z-index="92"><draw:text-box fo:min-height="4.881cm"><text:p text:style-name="Illustration"><draw:frame draw:style-name="fr7" draw:name="kép31" text:anchor-type="paragraph" svg:width="9.92cm" svg:height="7.299cm" draw:z-index="93"><draw:image xlink:href="Pictures/10000000000001CE0000015492A87EB7.jpg" xlink:type="simple" xlink:show="embed" xlink:actuate="onLoad"/></draw:frame></text:p><text:p text:style-name="npsh_3a__3a_PictureTitle"><text:sequence text:ref-name="refIllustration30" text:name="Illustration" text:formula="ooow:Illustration+1" style:num-format="1">31</text:sequence>. ábra - ÁFA számítások 4</text:p></draw:text-box></draw:frame></text:p>
      <text:p text:style-name="npsh_3a__3a_BodyText">Az aktuális cella most a C3, amelyben megjelent a 25%: a <text:span text:style-name="GOMB">Ctrl</text:span>-<text:span text:style-name="GOMB">v</text:span> hatására a vágólap tartalma bemásolódott az aktuális cellába. (A B3 cellán halvány keret jelzi, hogy annak a tartalma került legutóbb a vágólapra.)</text:p>
      <text:p text:style-name="npsh_3a__3a_BodyText">Eddig semmi meglepetés; de végezzük el ugyanezt a műveletet egy sorral lejjebb: a B3 cellára lépünk; <text:span text:style-name="GOMB">Ctrl</text:span>-<text:span text:style-name="GOMB">c</text:span>; egyet lépünk jobbra; <text:span text:style-name="GOMB">Ctrl</text:span>-<text:span text:style-name="GOMB">v</text:span>.</text:p>
      <text:p text:style-name="npsh_3a__3a_BodyText"/>
      <text:p text:style-name="P54"><text:soft-page-break/><draw:frame draw:style-name="fr1" draw:name="Keret34" text:anchor-type="as-char" svg:width="9.92cm" draw:z-index="94"><draw:text-box fo:min-height="4.881cm"><text:p text:style-name="Illustration"><draw:frame draw:style-name="fr7" draw:name="kép30" text:anchor-type="paragraph" svg:width="9.92cm" svg:height="7.306cm" draw:z-index="96"><draw:image xlink:href="Pictures/10000000000001CF0000015594CC16B8.jpg" xlink:type="simple" xlink:show="embed" xlink:actuate="onLoad"/></draw:frame></text:p><text:p text:style-name="npsh_3a__3a_PictureTitle"><text:sequence text:ref-name="refIllustration31" text:name="Illustration" text:formula="ooow:Illustration+1" style:num-format="1">32</text:sequence>. ábra - ÁFA számítások 5</text:p></draw:text-box></draw:frame></text:p>
      <text:p text:style-name="npsh_3a__3a_BodyText">Ezúttal nem a számérték (275) másolódott át a C4 cellába, hanem a formula – de különleges módon. Figyeljük meg a szerkesztősávot: itt nem a B4-be régebben beírt formulát (B2*B3) látjuk, hanem egy új formulát: C2*C3.</text:p>
      <text:p text:style-name="npsh_3a__3a_BodyText">Ez így logikailag helyes is: a C oszlopban lévő termék forgalmi adója az adott termék nettó árának és az adott termék ÁFA-kulcsának szorzata: a számpéldánkban 4500 Ft. De ezt a Calc honnan tudta?</text:p>
      <text:p text:style-name="npsh_3a__3a_BodyText">Onnan, hogy a Calc számára a B4 cellában lévő B2*B3 formula nem azt jelenti, amit eddig gondoltunk, hogy „a B2 cellában lévő szám és a B3 cellában lévő szám szorzata”, hanem ezt jeleni: „a kettővel felettem lévő cellában lévő szám az eggyel felettem lévő cellában lévő szám szorzata”:</text:p>
      <text:p text:style-name="P54"><text:soft-page-break/><draw:frame draw:style-name="fr1" draw:name="Keret37" text:anchor-type="as-char" svg:width="9.92cm" draw:z-index="97"><draw:text-box fo:min-height="5.001cm"><text:p text:style-name="Illustration"><draw:frame draw:style-name="fr7" draw:name="kép33" text:anchor-type="paragraph" svg:width="9.92cm" svg:height="7.283cm" draw:z-index="98"><draw:image xlink:href="Pictures/10000201000001CF00000154EA832B01.png" xlink:type="simple" xlink:show="embed" xlink:actuate="onLoad"/></draw:frame></text:p><text:p text:style-name="npsh_3a__3a_PictureTitle"><text:sequence text:ref-name="refIllustration32" text:name="Illustration" text:formula="ooow:Illustration+1" style:num-format="1">33</text:sequence>. ábra - ÁFA számítások 6</text:p></draw:text-box></draw:frame></text:p>
      <text:p text:style-name="npsh_3a__3a_BodyText">Ez az, amit a szomszédos cellába átmásoltunk: így azután oda is az került, hogy „a kettővel feljebb lévő cella és az eggyel feljebb lévő cella tartalmának szorzata”.</text:p>
      <text:p text:style-name="npsh_3a__3a_BodyText">Ezt hívják „relatív hivatkozás”-nak: amikor nem azt jegyezzük meg, hogy egy-egy adott cella pontosan melyik, hanem hogy hol van a formulát tartalmazó cellához képest.</text:p>
      <text:p text:style-name="npsh_3a__3a_BodyText">Összefoglalva: azok a formulák, amelyeket eddig megismertünk, „relatív” módon másolódnak: a bennük lévő cella-hivatkozásokat úgy kell érteni, hogy azok a vágólapra másolt cellához képest milyen irányban és milyen távolságra lévő cellára vonatkoznak: ezek az irányok és távolságok másolódnak át<text:note text:id="ftn5" text:note-class="footnote"><text:note-citation>5</text:note-citation><text:note-body><text:p text:style-name="P5"><text:s/>Ha lehetséges. Ha viszont pl. felfelé vagy balra akarnánk másolni egy formulát, amelyben az A1 hivatkozás van, a Calc a <text:span text:style-name="T59">#HIV!</text:span> hibajelzést adná, jelezve, hogy a másolást nem tudta végrehajtani (hiszen ehhez az A oszlop előtti vagy az 1. sor feletti cellára kellene hivatkoznia).</text:p></text:note-body></text:note>.</text:p>
      <text:p text:style-name="npsh_3a__3a_BodyText">Ugyanez természetesen nemcsak vízszintesen működik, ahogyan a fentebbi példában volt. Ha a táblázatunkban nem egy-egy oszlop, hanem egy-egy sor tartozna egy termékhez, akkor a 3. sorba kezdenénk írni a vízibicikli adatait:</text:p>
      <text:p text:style-name="P54"><text:soft-page-break/><draw:frame draw:style-name="fr3" draw:name="Keret38" text:anchor-type="as-char" svg:width="9.92cm" draw:z-index="99"><draw:text-box fo:min-height="4.9cm"><text:p text:style-name="Illustration"><draw:frame draw:style-name="fr7" draw:name="kép34" text:anchor-type="paragraph" svg:width="9.92cm" svg:height="6.989cm" draw:z-index="101"><draw:image xlink:href="Pictures/10000000000001E4000001555E0B35BD.jpg" xlink:type="simple" xlink:show="embed" xlink:actuate="onLoad"/></draw:frame></text:p><text:p text:style-name="npsh_3a__3a_PictureTitle"><text:sequence text:ref-name="refIllustration33" text:name="Illustration" text:formula="ooow:Illustration+1" style:num-format="1">34</text:sequence>. ábra - ÁFA számítások 7</text:p></draw:text-box></draw:frame></text:p>
      <text:p text:style-name="npsh_3a__3a_BodyText"><text:span text:style-name="T30">és ugyanúgy másolnánk az ÁFA-kulcsot és a formulát, mint korábban: C2-re lépünk, </text:span><text:span text:style-name="GOMB"><text:span text:style-name="T30">Ctrl</text:span></text:span><text:span text:style-name="T30">-</text:span><text:span text:style-name="GOMB"><text:span text:style-name="T30">c</text:span></text:span><text:span text:style-name="T30">, C3-ra lépünk, </text:span><text:span text:style-name="GOMB"><text:span text:style-name="T30">Ctrl</text:span></text:span><text:span text:style-name="T30">-</text:span><text:span text:style-name="GOMB"><text:span text:style-name="T30">v</text:span></text:span><text:span text:style-name="T30">, majd D2-re lépünk, </text:span><text:span text:style-name="GOMB"><text:span text:style-name="T30">Ctrl</text:span></text:span><text:span text:style-name="T30">-</text:span><text:span text:style-name="GOMB"><text:span text:style-name="T30">c</text:span></text:span><text:span text:style-name="T30">, végül D3-ra lépünk, </text:span><text:span text:style-name="GOMB"><text:span text:style-name="T30">Ctrl</text:span></text:span><text:span text:style-name="T30">-</text:span><text:span text:style-name="GOMB"><text:span text:style-name="T30">v</text:span></text:span><text:span text:style-name="T30">:</text:span></text:p>
      <text:p text:style-name="P55"><draw:frame draw:style-name="fr1" draw:name="Keret39" text:anchor-type="as-char" svg:width="9.92cm" draw:z-index="102"><draw:text-box fo:min-height="4.9cm"><text:p text:style-name="Illustration"><draw:frame draw:style-name="fr7" draw:name="kép35" text:anchor-type="paragraph" svg:width="9.92cm" svg:height="6.974cm" draw:z-index="103"><draw:image xlink:href="Pictures/10000000000001E5000001550D308CB9.jpg" xlink:type="simple" xlink:show="embed" xlink:actuate="onLoad"/></draw:frame></text:p><text:p text:style-name="npsh_3a__3a_PictureTitle"><text:sequence text:ref-name="refIllustration34" text:name="Illustration" text:formula="ooow:Illustration+1" style:num-format="1">35</text:sequence>. ábra - ÁFA számítások 8</text:p></draw:text-box></draw:frame></text:p>
      <text:p text:style-name="npsh_3a__3a_BodyText">Látjuk, hogy a második beillesztéskor a D2 cellában lévő =B2*C2 formulából a D3 cellában =B3*C3 lett.</text:p>
      <text:p text:style-name="npsh_3a__3a_BodyText"><text:soft-page-break/>Ezzel tehát a másolások egyik fajtáját, a relatív hivatkozással történő másolást megismertük.</text:p>
      <text:list xml:id="list32226465" text:continue-numbering="true" text:style-name="Outline">
        <text:list-item>
          <text:list>
            <text:list-item>
              <text:list>
                <text:list-item>
                  <text:h text:style-name="npsh_3a__3a_Head3" text:outline-level="3">Az abszolút hivatkozás</text:h>
                </text:list-item>
              </text:list>
            </text:list-item>
          </text:list>
        </text:list-item>
      </text:list>
      <text:p text:style-name="npsh_3a__3a_BodyText">Az előző példában jól jött a relatív hivatkozás, de hátrányai is vannak: például az, hogy a fentebbi számpéldában a 25% ÁFA-kulcsot a C3 cellába is be kellett írni: ha lenne száz olyan termék, amelyeknek az ÁFA-kulcsa mind ugyanannyi, akkor is százszor le kellett volna írni (vagy egyszer leírni és 99 cellába bemásolni) ezt az adatot.</text:p>
      <text:p text:style-name="npsh_3a__3a_BodyText">Legyen most még egy termék, mondjuk a gombostű, amelynek nettó ára 2 Ft; és oldjuk meg a feladatot úgy, hogy az ÁFA-kulcsot (amely ebben az esetben is 25%) se begépelni, se másolni ne kelljen!</text:p>
      <text:p text:style-name="npsh_3a__3a_BodyText">Ha C4-ből C5-be másoljuk a formulát, eredményként nulla jelenik meg. Az eddigi módszerünk tehát látszólag nem működik:</text:p>
      <text:p text:style-name="P54"><draw:frame draw:style-name="fr1" draw:name="Keret40" text:anchor-type="as-char" svg:width="9.92cm" draw:z-index="104"><draw:text-box fo:min-height="4.9cm"><text:p text:style-name="Illustration"><draw:frame draw:style-name="fr7" draw:name="kép36" text:anchor-type="paragraph" svg:width="9.92cm" svg:height="7.306cm" draw:z-index="105"><draw:image xlink:href="Pictures/10000000000001CF0000015522981461.jpg" xlink:type="simple" xlink:show="embed" xlink:actuate="onLoad"/></draw:frame></text:p><text:p text:style-name="npsh_3a__3a_PictureTitle"><text:sequence text:ref-name="refIllustration35" text:name="Illustration" text:formula="ooow:Illustration+1" style:num-format="1">36</text:sequence>. ábra - ÁFA számítások 9</text:p></draw:text-box></draw:frame></text:p>
      <text:p text:style-name="npsh_3a__3a_BodyText">Pontosabban: nagyon is jól működik: a C4 cellából átmásolt formula kifogástalan, csakhogy a két cella közül, amelyekre hivatkozik, az egyik üres – így aztán a szorzat nulla.</text:p>
      <text:p text:style-name="npsh_3a__3a_BodyText">Azt kellene elérni, hogy amikor a C5 cellából átmásoljuk a C2*C3 formulát, akkor C2-ből D2 legyen (a relatív hivatkozással történő másolás szabályának megfelelően); de C3 a másolás után is C3 maradjon: itt ne legyen a C-ből D, hanem a C valahogyan „le legyen horgonyozva”.</text:p>
      <text:p text:style-name="npsh_3a__3a_BodyText">Erre való a Calc-ban a $ jel.</text:p>
      <text:p text:style-name="npsh_3a__3a_BodyText">Ha ezt a jelet írjuk a cellahivatkozás valamelyik (vagy mindkét) része: az oszlop- és/vagy a sor-hivatkozás elé, akkor az a hivatkozás(rész) másoláskor nem változik.</text:p>
      <text:p text:style-name="npsh_3a__3a_BodyText"><text:soft-page-break/>Ha az előbbi példában a C3 cellahivatkozásból a C oszlop-hivatkozást „le akarjuk horgonyozni”, akkor C4-be a következő formulát kell írnunk: C2*$C3</text:p>
      <text:p text:style-name="npsh_3a__3a_BodyText">Javítsuk ki a C4-ben lévő formulát erre: C2*$C3. Most másoljuk ezt a D4 cellába. Az alábbi eredményt kapjuk:</text:p>
      <text:p text:style-name="P54"><draw:frame draw:style-name="fr1" draw:name="Keret41" text:anchor-type="as-char" svg:width="9.92cm" draw:z-index="106"><draw:text-box fo:min-height="4.9cm"><text:p text:style-name="Illustration"><draw:frame draw:style-name="fr7" draw:name="kép37" text:anchor-type="paragraph" svg:width="9.92cm" svg:height="7.327cm" draw:z-index="107"><draw:image xlink:href="Pictures/10000000000001CF00000156DC3EEB60.jpg" xlink:type="simple" xlink:show="embed" xlink:actuate="onLoad"/></draw:frame></text:p><text:p text:style-name="npsh_3a__3a_PictureTitle"><text:sequence text:ref-name="refIllustration36" text:name="Illustration" text:formula="ooow:Illustration+1" style:num-format="1">37</text:sequence>. ábra - ÁFA számítások 10</text:p></draw:text-box></draw:frame></text:p>
      <text:p text:style-name="npsh_3a__3a_BodyText">A szerkesztősávból látjuk, hogy a C2*$C3 formulából D2*$C3 lett. Ez az, amit akartunk (ezt a jó eredmény is mutatja).</text:p>
      <text:p text:style-name="npsh_3a__3a_BodyText">Ezt hívják „abszolút hivatkozás”-nak: a C2*$C3 formulában például a C2 cellára relatív módon hivatkozunk, a C3 cella sorára relatív, oszlopára abszolút módon.</text:p>
      <text:list xml:id="list32229218" text:continue-numbering="true" text:style-name="Outline">
        <text:list-item>
          <text:list>
            <text:list-item>
              <text:list>
                <text:list-item>
                  <text:h text:style-name="npsh_3a__3a_Head3" text:outline-level="3">A kétféle hivatkozás összefoglalása</text:h>
                </text:list-item>
              </text:list>
            </text:list-item>
          </text:list>
        </text:list-item>
      </text:list>
      <text:p text:style-name="npsh_3a__3a_BodyText">A cellahivatkozás bármely vagy mindkét eleme elé tehetünk $-jelet: ez az abszolút hivatkozás jele. Eredményeképp másoláskor az adott elem nem változik.</text:p>
      <text:p text:style-name="npsh_3a__3a_BodyText">Nézzük végig az összes lehetséges esetet, ha például az A1 cellára való hivatkozást tartalmazó formulát lefelé vagy jobbfelé másoljuk: </text:p>
      <text:p text:style-name="npsh_3a__3a_BodyText"/>
      <table:table table:name="Táblázat1" table:style-name="Táblázat1">
        <table:table-column table:style-name="Táblázat1.A"/>
        <table:table-column table:style-name="Táblázat1.B"/>
        <table:table-column table:style-name="Táblázat1.C"/>
        <table:table-row table:style-name="Táblázat1.1">
          <table:table-cell table:style-name="Táblázat1.A1" office:value-type="string">
            <text:p text:style-name="npsh_3a__3a_BodyText">=A1</text:p>
          </table:table-cell>
          <table:table-cell table:style-name="Táblázat1.A1" office:value-type="string">
            <text:p text:style-name="npsh_3a__3a_BodyText"><text:span text:style-name="T54"></text:span> jobbfelé másolva</text:p>
          </table:table-cell>
          <table:table-cell table:style-name="Táblázat1.A1" office:value-type="string">
            <text:p text:style-name="npsh_3a__3a_BodyText">=B1</text:p>
          </table:table-cell>
        </table:table-row>
        <table:table-row table:style-name="Táblázat1.1">
          <table:table-cell table:style-name="Táblázat1.A1" table:number-columns-spanned="2" office:value-type="string">
            <text:p text:style-name="npsh_3a__3a_BodyText"><text:span text:style-name="T54"></text:span> lefelé másolva</text:p>
          </table:table-cell>
          <table:covered-table-cell/>
          <table:table-cell table:style-name="Táblázat1.A1" office:value-type="string">
            <text:p text:style-name="npsh_3a__3a_BodyText"/>
          </table:table-cell>
        </table:table-row>
        <table:table-row table:style-name="Táblázat1.1">
          <table:table-cell table:style-name="Táblázat1.A1" office:value-type="string">
            <text:p text:style-name="npsh_3a__3a_BodyText">=A2</text:p>
          </table:table-cell>
          <table:table-cell table:style-name="Táblázat1.A1" office:value-type="string">
            <text:p text:style-name="npsh_3a__3a_BodyText"/>
          </table:table-cell>
          <table:table-cell table:style-name="Táblázat1.A1" office:value-type="string">
            <text:p text:style-name="npsh_3a__3a_BodyText"/>
          </table:table-cell>
        </table:table-row>
      </table:table>
      <text:p text:style-name="npsh_3a__3a_BodyText"/>
      <table:table table:name="Táblázat2" table:style-name="Táblázat2">
        <table:table-column table:style-name="Táblázat2.A"/>
        <table:table-column table:style-name="Táblázat2.B"/>
        <table:table-column table:style-name="Táblázat2.C"/>
        <text:soft-page-break/>
        <table:table-row table:style-name="Táblázat2.1">
          <table:table-cell table:style-name="Táblázat2.A1" office:value-type="string">
            <text:p text:style-name="npsh_3a__3a_BodyText">=$A1</text:p>
          </table:table-cell>
          <table:table-cell table:style-name="Táblázat2.A1" office:value-type="string">
            <text:p text:style-name="npsh_3a__3a_BodyText"><text:span text:style-name="T54"></text:span> jobbfelé másolva</text:p>
          </table:table-cell>
          <table:table-cell table:style-name="Táblázat2.A1" office:value-type="string">
            <text:p text:style-name="npsh_3a__3a_BodyText">=$A1</text:p>
          </table:table-cell>
        </table:table-row>
        <table:table-row table:style-name="Táblázat2.1">
          <table:table-cell table:style-name="Táblázat2.A1" table:number-columns-spanned="2" office:value-type="string">
            <text:p text:style-name="npsh_3a__3a_BodyText"><text:span text:style-name="T54"></text:span> lefelé másolva</text:p>
          </table:table-cell>
          <table:covered-table-cell/>
          <table:table-cell table:style-name="Táblázat2.A1" office:value-type="string">
            <text:p text:style-name="npsh_3a__3a_BodyText"/>
          </table:table-cell>
        </table:table-row>
        <table:table-row table:style-name="Táblázat2.1">
          <table:table-cell table:style-name="Táblázat2.A1" office:value-type="string">
            <text:p text:style-name="npsh_3a__3a_BodyText">=$A2</text:p>
          </table:table-cell>
          <table:table-cell table:style-name="Táblázat2.A1" office:value-type="string">
            <text:p text:style-name="npsh_3a__3a_BodyText"/>
          </table:table-cell>
          <table:table-cell table:style-name="Táblázat2.A1" office:value-type="string">
            <text:p text:style-name="npsh_3a__3a_BodyText"/>
          </table:table-cell>
        </table:table-row>
      </table:table>
      <text:p text:style-name="npsh_3a__3a_BodyText"/>
      <table:table table:name="Táblázat3" table:style-name="Táblázat3">
        <table:table-column table:style-name="Táblázat3.A"/>
        <table:table-column table:style-name="Táblázat3.B"/>
        <table:table-column table:style-name="Táblázat3.C"/>
        <table:table-row table:style-name="Táblázat3.1">
          <table:table-cell table:style-name="Táblázat3.A1" office:value-type="string">
            <text:p text:style-name="npsh_3a__3a_BodyText">=A$1</text:p>
          </table:table-cell>
          <table:table-cell table:style-name="Táblázat3.A1" office:value-type="string">
            <text:p text:style-name="npsh_3a__3a_BodyText"><text:span text:style-name="T54"></text:span> jobbfelé másolva</text:p>
          </table:table-cell>
          <table:table-cell table:style-name="Táblázat3.A1" office:value-type="string">
            <text:p text:style-name="npsh_3a__3a_BodyText">=B$1</text:p>
          </table:table-cell>
        </table:table-row>
        <table:table-row table:style-name="Táblázat3.1">
          <table:table-cell table:style-name="Táblázat3.A1" table:number-columns-spanned="2" office:value-type="string">
            <text:p text:style-name="npsh_3a__3a_BodyText"><text:span text:style-name="T54"></text:span> lefelé másolva</text:p>
          </table:table-cell>
          <table:covered-table-cell/>
          <table:table-cell table:style-name="Táblázat3.A1" office:value-type="string">
            <text:p text:style-name="npsh_3a__3a_BodyText"/>
          </table:table-cell>
        </table:table-row>
        <table:table-row table:style-name="Táblázat3.1">
          <table:table-cell table:style-name="Táblázat3.A1" office:value-type="string">
            <text:p text:style-name="npsh_3a__3a_BodyText">=A$1</text:p>
          </table:table-cell>
          <table:table-cell table:style-name="Táblázat3.A1" office:value-type="string">
            <text:p text:style-name="npsh_3a__3a_BodyText"/>
          </table:table-cell>
          <table:table-cell table:style-name="Táblázat3.A1" office:value-type="string">
            <text:p text:style-name="npsh_3a__3a_BodyText"/>
          </table:table-cell>
        </table:table-row>
      </table:table>
      <text:p text:style-name="npsh_3a__3a_BodyText"/>
      <table:table table:name="Táblázat4" table:style-name="Táblázat4">
        <table:table-column table:style-name="Táblázat4.A"/>
        <table:table-column table:style-name="Táblázat4.B"/>
        <table:table-column table:style-name="Táblázat4.C"/>
        <table:table-row table:style-name="Táblázat4.1">
          <table:table-cell table:style-name="Táblázat4.A1" office:value-type="string">
            <text:p text:style-name="npsh_3a__3a_BodyText">=$A$1</text:p>
          </table:table-cell>
          <table:table-cell table:style-name="Táblázat4.A1" office:value-type="string">
            <text:p text:style-name="npsh_3a__3a_BodyText"><text:span text:style-name="T54"></text:span> jobbfelé másolva</text:p>
          </table:table-cell>
          <table:table-cell table:style-name="Táblázat4.A1" office:value-type="string">
            <text:p text:style-name="npsh_3a__3a_BodyText">=$A$1</text:p>
          </table:table-cell>
        </table:table-row>
        <table:table-row table:style-name="Táblázat4.1">
          <table:table-cell table:style-name="Táblázat4.A1" table:number-columns-spanned="2" office:value-type="string">
            <text:p text:style-name="npsh_3a__3a_BodyText"><text:span text:style-name="T54"></text:span> lefelé másolva</text:p>
          </table:table-cell>
          <table:covered-table-cell/>
          <table:table-cell table:style-name="Táblázat4.A1" office:value-type="string">
            <text:p text:style-name="npsh_3a__3a_BodyText"/>
          </table:table-cell>
        </table:table-row>
        <table:table-row table:style-name="Táblázat4.1">
          <table:table-cell table:style-name="Táblázat4.A1" office:value-type="string">
            <text:p text:style-name="npsh_3a__3a_BodyText">=$A$1</text:p>
          </table:table-cell>
          <table:table-cell table:style-name="Táblázat4.A1" office:value-type="string">
            <text:p text:style-name="npsh_3a__3a_BodyText"/>
          </table:table-cell>
          <table:table-cell table:style-name="Táblázat4.A1" office:value-type="string">
            <text:p text:style-name="npsh_3a__3a_BodyText"/>
          </table:table-cell>
        </table:table-row>
      </table:table>
      <text:p text:style-name="npsh_3a__3a_BodyText"/>
      <text:p text:style-name="npsh_3a__3a_BodyText">Javasoljuk, hogy ne lépjen tovább a következő oldalon lévő feladathoz, amíg nem tud az alábbi kérdések mindegyikére hibátlanul válaszolni:</text:p>
      <text:p text:style-name="npsh_3a__3a_BodyText">Hogyan hivatkozhatunk a Calc-munkalap ötödik sorának harmadik cellájára?</text:p>
      <text:p text:style-name="npsh_3a__3a_BodyText">Milyen formulával vonhatjuk ki a Calc-munkalap első sorának 3. cellája tartalmából az első sor 4. cellájának tartalmát?</text:p>
      <text:p text:style-name="npsh_3a__3a_BodyText">Ha egy formulában a C$5 cellahivatkozás van, hogyan változik ez meg, ha a formulát eggyel balfelé vagy eggyel felfelé másoljuk? Miért? </text:p>
      <text:p text:style-name="npsh_3a__3a_Figyelem">Megoldások:</text:p>
      <text:list xml:id="list29286340" text:style-name="WW8Num2">
        <text:list-item>
          <text:p text:style-name="P73">C5</text:p>
        </text:list-item>
        <text:list-item>
          <text:p text:style-name="P73">=C1-D1 (vagy =-D1+C1)</text:p>
        </text:list-item>
        <text:list-item>
          <text:p text:style-name="P73">Balfelé másolva B$5 lesz belőle, mert az oszlop-azonosító nincs lehorgonyozva; felfelé másolva C$5 marad, mert a sor-azonosító le van horgonyozva (különben 4-re változna).</text:p>
          <text:p text:style-name="P85"/>
        </text:list-item>
      </text:list>
      <text:p text:style-name="openSKM_5f_GYAKORLÁS">Oldja meg az alábbi feladatot úgy, hogy csak egyetlen formulát kelljen begépelni, a többit másolással állíthassa elő:</text:p>
      <text:p text:style-name="openSKM_5f_GYAKORLÁS">Egy gyártmány ötféle technológiával állítható elő. Az elsőhöz 10 gép kell és 15 ember. A másodikhoz 8 gép is elég, de 25 ember kell A harmadikhoz, negyedikhez ill. ötödikhez szükséges gépek száma rendre 6, 4 ill. 2, a szükséges emberek száma pedig 33, 40 ill. 45.</text:p>
      <text:p text:style-name="openSKM_5f_GYAKORLÁS"><text:soft-page-break/>Háromféle gép létezik. Bármelyik gép bármelyik technológiához használható. A gépek darabonkénti és óránkénti bérleti díja 2.000, 1.600 ill. 1.440 Ft. Minél egyszerűbb a gép, annál nehezebb az emberi munka. Az emberek az első gép mellett 400, a második mellett 500, a harmadik mellett 560 Ft órabérért dolgoznak.</text:p>
      <text:p text:style-name="openSKM_5f_GYAKORLÁS">Számolja ki a technológiák illetve gépek szerinti óránkénti ráfordítást!</text:p>
      <text:p text:style-name="P54"><draw:frame draw:style-name="fr1" draw:name="Keret42" text:anchor-type="as-char" svg:width="9.92cm" draw:z-index="100"><draw:text-box fo:min-height="4.821cm"><text:p text:style-name="npsh_3a__3a_PictureTitle"><draw:frame draw:style-name="fr7" draw:name="kép38" text:anchor-type="paragraph" svg:width="11.16cm" svg:height="8.151cm" draw:z-index="108"><draw:image xlink:href="Pictures/100002010000028D000001CAFCD765D2.png" xlink:type="simple" xlink:show="embed" xlink:actuate="onLoad"/></draw:frame></text:p><text:p text:style-name="npsh_3a__3a_PictureTitle"><text:sequence text:ref-name="refIllustration37" text:name="Illustration" text:formula="ooow:Illustration+1" style:num-format="1">38</text:sequence>. ábra - ÁFA számítások 11</text:p></draw:text-box></draw:frame></text:p>
      <text:p text:style-name="npsh_3a__3a_BodyText"/>
      <text:p text:style-name="npsh_3a__3a_Figyelem">Megoldás: a B14 cellába az alábbi formula kerüljön: B$4*$B8+B$5*$C8 (ahol az egyes szorzatokon belüli sorrend is felcserélhető és az összeadás-jel két oldalán álló szorzatok is felcserélhetőek).</text:p>
      <text:list xml:id="list32230263" text:continue-list="list32229218" text:style-name="Outline">
        <text:list-item>
          <text:list>
            <text:list-item>
              <text:h text:style-name="P74" text:outline-level="2"/>
            </text:list-item>
            <text:list-item>
              <text:h text:style-name="P76" text:outline-level="2">T28. lecke. Különleges műveletek</text:h>
              <text:list>
                <text:list-item>
                  <text:h text:style-name="npsh_3a__3a_Head3" text:outline-level="3">Formázás stílussal</text:h>
                </text:list-item>
              </text:list>
            </text:list-item>
          </text:list>
        </text:list-item>
      </text:list>
      <text:p text:style-name="npsh_3a__3a_BodyText">A szövegek megformázásának nagyszerű és kényelmes (bár kevesek által ismert) eszközei a „stílusok”. A stílus a táblázatkezelőben azt jelenti, hogy ha például egyszer megterveztük, hogy egy adott táblázat adatainak megnevezése Times New Roman betűtípussal, 13 pont méretben jelenjen meg, bekezdés előtt-után 0,1 cm térközzel, a magyarázatok 1,25 cm bal behúzással jelenjenek meg, 11,5 pontos dőlt betűkkel, a diagramok címei pedig 12-pontos Arial Narrow betűk legyenek, akkor mindezt elegendő egyszer beállítani: a beállítás-csomagnak nevet adhatunk és attól kezdve elég kijelölni és kattintani: ez legyen alap-szöveg, ez magyarázat, amaz meg a diagram-cím – vagy éppen címsor, hogy az alapértelmezés szerinti stílusok közül is említsünk egyet.</text:p>
      <text:p text:style-name="npsh_3a__3a_BodyText"><text:span text:style-name="T1">A </text:span><text:span text:style-name="npsh_3a__3a_kepernyogomb">Formátum</text:span><text:span text:style-name="T1"> menü </text:span><text:span text:style-name="npsh_3a__3a_kepernyogomb">Stílusok és formázás</text:span><text:span text:style-name="T1"> menüpontjának segítségével létrehozhat, szerkeszthet, felvehet, eltávolíthat és alkalmazhat stílusokat. A bekezdésekre, karakterekre stb. vonatkozó stílusok közül a felugró menüben a felső ikonok kijelölésével választhat.</text:span></text:p>
      <text:p text:style-name="npsh_3a__3a_BodyText">A bekezdés stílusának megváltoztatásához jelölje ki a kívánt bekezdést (ehhez, ugye, elég, ha a kurzor valahol a bekezdésen belül van), majd kattintson duplán a stílusra.</text:p>
      <text:p text:style-name="npsh_3a__3a_BodyText">Karakterstílus esetén jelölje ki a formázni kívánt karakter(eke)t, majd alkalmazza rájuk a kívánt stílust.</text:p>
      <text:p text:style-name="npsh_3a__3a_BodyText"><text:span text:style-name="T1">Új stílus létrehozásához válassza a megfelelő ikont, majd a felsorolás területén kattintson a másodlagos egérgombbal és a felugró menüből válassza az </text:span><text:span text:style-name="npsh_3a__3a_kepernyogomb">Új…</text:span><text:span text:style-name="T1"> menüpontot. Végezze el a kívánt beállításokat, majd kattintson az </text:span><text:span text:style-name="npsh_3a__3a_kepernyogomb">OK</text:span><text:span text:style-name="T1"> gombra. Meglévő szövegrész alapján is létrehozhat új stílust: válassza ki a megfelelő szövegrészt, majd válassza a jobb felső sarokban az </text:span><text:span text:style-name="npsh_3a__3a_kepernyogomb">Új stílus kijelölés alapján</text:span><text:span text:style-name="T1"> ikont.</text:span></text:p>
      <text:p text:style-name="P19"><draw:frame draw:style-name="fr9" draw:name="Kép34" text:anchor-type="as-char" svg:width="1.005cm" svg:height="0.958cm" draw:z-index="95"><draw:image xlink:href="Pictures/1000000000000017000000184145348A.png" xlink:type="simple" xlink:show="embed" xlink:actuate="onLoad"/></draw:frame></text:p>
      <text:p text:style-name="npsh_3a__3a_BodyText"><text:span text:style-name="T1">Lehetőség van a stílusok módosítására is. Jelölje ki a kívánt stílust, majd kattintson a másodlagos egérgombbal és a felugró menüből válassza a </text:span><text:span text:style-name="npsh_3a__3a_kepernyogomb">Módosítás…</text:span><text:span text:style-name="T1"> menüpontot, ahol elvégezheti a kívánt változtatásokat.</text:span></text:p>
      <text:p text:style-name="npsh_3a__3a_Figyelem">Reméljük, hogy annak az Olvasónak, aki a karakter- és bekezdés-formázást már áttanulmányozta, nincs szüksége ennél bővebb magyarázatra a stílusok létrehozásához és módosításához.</text:p>
      <text:list xml:id="list32223123" text:continue-numbering="true" text:style-name="Outline">
        <text:list-item>
          <text:list>
            <text:list-item>
              <text:list>
                <text:list-item>
                  <text:h text:style-name="npsh_3a__3a_Head3" text:outline-level="3">Nagyítás, kicsinyítés</text:h>
                </text:list-item>
              </text:list>
            </text:list-item>
          </text:list>
        </text:list-item>
      </text:list>
      <text:p text:style-name="npsh_3a__3a_BodyText">A munkalapot nagyítva és kicsinyítve is megjelentetheti a képernyőn – ez a munkalap tényleges méretét (a nyomtatáskor megjelenő méretet) nem befolyásolja.</text:p>
      <text:p text:style-name="npsh_3a__3a_BodyText"><text:span text:style-name="T1">Nagyításra, kicsinyítésre a </text:span><text:span text:style-name="npsh_3a__3a_kepernyogomb">Nézet</text:span><text:span text:style-name="T1"> menü </text:span><text:span text:style-name="T1"><text:s/></text:span><text:span text:style-name="npsh_3a__3a_kepernyogomb">Nagyítás…</text:span><text:span text:style-name="T1"> menüpontjában van lehetősége. Az </text:span><text:span text:style-name="npsh_3a__3a_kepernyogomb">Optimális</text:span><text:span text:style-name="T1"> átméretezi a képernyőt, hogy a kijelölt nyomtatási terület teljes szélességében kiférjen; a </text:span><text:span text:style-name="npsh_3a__3a_kepernyogomb">Szélesség és magasság igazítása</text:span><text:span text:style-name="T1"> az egész oldalt megjeleníti a képernyőn</text:span><text:bookmark text:name="bm_id3154140"/><text:bookmark text:name="bm_id3148797"/><text:span text:style-name="T1">, </text:span><text:bookmark text:name="bm_id051420080349501"/><text:bookmark text:name="bm_id3159252"/><text:bookmark text:name="bm_id3149560"/><text:bookmark text:name="hdrt"/><text:bookmark text:name="bm_id3153193"/><text:bookmark text:name="bm_id3148676"/><text:bookmark text:name="bm_id3149766"/><text:bookmark text:name="bm_id3156280"/><text:span text:style-name="T1">az </text:span><text:span text:style-name="npsh_3a__3a_kepernyogomb">Oldalszélesség</text:span><text:span text:style-name="T1"> teljes szélességében jeleníti meg a munkalapot, a 100% a munkalapot a valódi méretében mutatja</text:span><text:bookmark text:name="bm_id2212897"/><text:bookmark text:name="bm_id1551561"/><text:bookmark text:name="bm_id3151352"/><text:bookmark text:name="bm_id3147478"/><text:bookmark text:name="bm_id3154319"/><text:bookmark text:name="bm_id3150488"/><text:bookmark text:name="bm_id3163710"/><text:bookmark text:name="bm_id3159199"/><text:span text:style-name="T1">. A </text:span><text:span text:style-name="npsh_3a__3a_kepernyogomb">Változó</text:span><text:span text:style-name="T1"> opció kiválasztása esetén beírhatja a munkalap megjelenítésének nagyítási/kicsinyítési értékét, százalékban megadva.</text:span></text:p>
      <text:p text:style-name="npsh_3a__3a_Figyelem"><text:soft-page-break/>Fontos ismételten megjegyezni, hogy ez nincs hatással a munkalap formázására, azaz a nyomtatott munkalapon nem változtat, csakis a képernyőn való megjelenítést állítja, úgy mintha különböző nagyítókon át olvasnánk egy lapot.</text:p>
      <text:list xml:id="list32235141" text:continue-numbering="true" text:style-name="Outline">
        <text:list-item>
          <text:list>
            <text:list-item>
              <text:list>
                <text:list-item>
                  <text:h text:style-name="npsh_3a__3a_Head3" text:outline-level="3"><text:bookmark text:name="T23_1"/>Kép beillesztése, kezelése</text:h>
                </text:list-item>
              </text:list>
            </text:list-item>
          </text:list>
        </text:list-item>
      </text:list>
      <text:p text:style-name="npsh_3a__3a_Figyelem">Emlékszünk még a vágólapra: a rajta tárolt tartalmat beilleszthetjük az anyagunkba. Ez a tartalom akár kép is lehet: a (bármely más alkalmazásban, vagy akár a fájlböngészőben) a vágólapra helyezett tartalmat a diaképünkre, dokumentumunkba, táblázatunkba másolhatjuk.</text:p>
      <text:p text:style-name="npsh_3a__3a_BodyText"><text:span text:style-name="T1">Lehetőség van arra is, hogy a vágólap használata nélkül illesszük be a képet, ha azt korábban külön fájlban tároltuk. Erre a </text:span><text:span text:style-name="npsh_3a__3a_kepernyogomb">Beszúrás</text:span><text:span text:style-name="T1"> menü </text:span><text:span text:style-name="npsh_3a__3a_kepernyogomb">Kép</text:span><text:span text:style-name="T1"> menüpontjának </text:span><text:span text:style-name="npsh_3a__3a_kepernyogomb"><draw:frame draw:style-name="fr10" draw:name="Kép2" text:anchor-type="as-char" svg:width="0.423cm" svg:height="0.423cm" draw:z-index="2"><draw:image xlink:href="vnd.sun.star.pkg://file:%2F%2F%2FC:%2FProgram%2520Files%2FOpenOffice.org%25203%2FBasis%2Fshare%2Fconfig%2Fimages_tango.zip/res/commandimagelist/sc_objectcatalog.png" xlink:type="simple" xlink:show="embed" xlink:actuate="onLoad"/><svg:title>Ikon</svg:title></draw:frame></text:span><text:span text:style-name="npsh_3a__3a_kepernyogomb">Fájlból…</text:span><text:span text:style-name="T1"> opciója szolgál. A felugró ablakban navigáljon a megfelelő képfájlhoz, és kattintson duplán.</text:span></text:p>
      <text:p text:style-name="npsh_3a__3a_BodyText">Ha az anyagunkban megjelenő képet kattintással kijelöljük, akkor a kép áthelyezése, méretezése ugyanúgy (a sarokpontok vonszolásával) történik, mint az ablakoké – ezt pedig már megtanultuk.</text:p>
      <text:p text:style-name="npsh_3a__3a_BodyText">Ha a beszúrt kép ki van jelölve, akkor automatikusan megjelenik a kép eszköztár, ahol beállíthatja a kép színét, átlátszóságát, alkalmazhat különböző szűrőket, árnyékot állíthat be, előre vagy hátrahozhatja a képet (ez több kép esetén érdekes), sőt azt is beállíthatja, hogy a kép a háttérbe kerüljön. Ha a másodlagos egérgombbal a beszúrt képre kattint, az előugró menüben számtalan egyéb beállítást is elvégezhet.</text:p>
      <text:p text:style-name="npsh_3a__3a_Figyelem">Ezek az ECDL-szintet meghaladják – de amúgy is minden magyarázatnál többet ér, ha inkább kipróbálgatja. Illesszen be egy képet egy üres dokumentumba és „játsszon vele”. Másolja többször egymás mellé és állítsa be egyik másolatot így, másikat amúgy: érdekes lesz megfigyelni az eltéréseket. Ha pedig nem tetszik a változás: visszavonhatja – vagy törölheti a kevésbé sikerült kép-változatot és kezdheti elölről.</text:p>
      <text:list xml:id="list32210375" text:continue-numbering="true" text:style-name="Outline">
        <text:list-item>
          <text:list>
            <text:list-item>
              <text:h text:style-name="P74" text:outline-level="2"/>
            </text:list-item>
            <text:list-item>
              <text:h text:style-name="P76" text:outline-level="2">T29. lecke. Helyesírás, elválasztás <text:span text:style-name="T60">≈ </text:span><text:span text:style-name="T60"><draw:frame draw:style-name="fr6" draw:name="Kép11" text:anchor-type="as-char" svg:width="0.76cm" svg:height="0.803cm" draw:z-index="29"><draw:image xlink:href="Pictures/100000000000001D0000001EA3D6C61D.png" xlink:type="simple" xlink:show="embed" xlink:actuate="onLoad"/></draw:frame></text:span><text:span text:style-name="T60"> B22 ≈</text:span> <draw:frame draw:style-name="fr6" draw:name="Kép12" text:anchor-type="as-char" svg:width="0.794cm" svg:height="0.794cm" draw:z-index="35"><draw:image xlink:href="Pictures/100000000000001E0000001EB2CEE024.png" xlink:type="simple" xlink:show="embed" xlink:actuate="onLoad"/></draw:frame> SZ2<text:span text:style-name="T60">1</text:span></text:h>
            </text:list-item>
          </text:list>
        </text:list-item>
      </text:list>
      <text:p text:style-name="npsh_3a__3a_BodyText"><text:span text:style-name="T20">A helyesírás-ellenőrzés funkciót akkor használhatjuk, ha beállítottuk, hogy melyik nyelv szabályai szerint folyjon a szöveg ellenőrzése. Az ablak alján megnézhetjük, hogy melyik az éppen aktuálisan beállított nyelv. A nyelvi beállításokat az </text:span><text:span text:style-name="npsh_3a__3a_kepernyogomb"><text:span text:style-name="T67">Eszközök</text:span></text:span><text:span text:style-name="T20"> menü </text:span><text:span text:style-name="npsh_3a__3a_kepernyogomb"><text:span text:style-name="T67">Nyelv</text:span></text:span><text:span text:style-name="T20"> menüpontjában lehet megváltoztatni. </text:span></text:p>
      <text:p text:style-name="npsh_3a__3a_BodyText"><text:span text:style-name="T5">Válasszuk az </text:span><text:span text:style-name="npsh_3a__3a_kepernyogomb"><text:span text:style-name="T67">Eszközök</text:span></text:span><text:span text:style-name="T5"> menü </text:span><text:span text:style-name="npsh_3a__3a_kepernyogomb"><text:span text:style-name="T67">Beállítások…</text:span></text:span><text:span text:style-name="T5"> menüpontját, majd a felugró ablakban válasszuk ki a </text:span><text:span text:style-name="npsh_3a__3a_kepernyogomb"><text:span text:style-name="T67">Nyelvi beállítások</text:span></text:span><text:span text:style-name="T5">on belül a </text:span><text:span text:style-name="npsh_3a__3a_kepernyogomb"><text:span text:style-name="T67">Nyelvek</text:span></text:span><text:span text:style-name="T5"> lehetőséget. A felugró ablakban, a </text:span><text:span text:style-name="npsh_3a__3a_kepernyogomb"><text:span text:style-name="T67">Dokumentum alapértelmezett nyelve</text:span></text:span><text:span text:style-name="T5"> területen, a </text:span><text:span text:style-name="npsh_3a__3a_kepernyogomb"><text:span text:style-name="T67">Nyugati</text:span></text:span><text:span text:style-name="T5"> felirat mellett lévő legördülő menüből válasszuk ki a kívánt nyelvet. </text:span></text:p>
      <text:p text:style-name="npsh_3a__3a_Figyelem">Vigyázat: ha nincs az adott nyelv megnevezése mellett kis kék pipa, akkor annak a nyelvnek az ellenőrzéséhez szükséges adatcsomag nincs a gépünkre telepítve, ezért hiába állítjuk be: nem tudja a program végrehajtani az ellenőrzést.</text:p>
      <text:p text:style-name="npsh_3a__3a_BodyText"><text:span text:style-name="T5">Bármikor elindíthatjuk az ellenőrzést az </text:span><text:span text:style-name="npsh_3a__3a_kepernyogomb"><text:span text:style-name="T67">Eszközök</text:span></text:span><text:span text:style-name="T5"> menü </text:span><text:span text:style-name="npsh_3a__3a_kepernyogomb"><text:span text:style-name="T67">Helyesírás és nyelvhelyesség…</text:span></text:span><text:span text:style-name="T5"> menüpontja segítségével. Ha van kijelölt szövegrész, akkor annak az ellenőrzése történik; ha nincs, akkor a teljes szövegé.</text:span></text:p>
      <text:p text:style-name="npsh_3a__3a_BodyText">A megjelenő ablakban a helyesírás-ellenőrző egyenként megmutatja azokat a helyeket, amelyeket hibásnak talált: eldönthetjük, hogy melyikkel mit tegyünk.</text:p>
      <text:p text:style-name="npsh_3a__3a_BodyText"><text:span text:style-name="T5">A </text:span><text:span text:style-name="npsh_3a__3a_kepernyogomb"><text:span text:style-name="T67">Mellőzés egyszer</text:span></text:span><text:span text:style-name="T5"> gomb átugorja a megjelölt kifejezést, és folytatódik a helyesírás-ellenőrzés.</text:span></text:p>
      <text:p text:style-name="npsh_3a__3a_Figyelem"><text:span text:style-name="T20">Ha a dokumentumra kattintunk, miközben nyitva hagyjuk a Helyesírás-ellenőrzés párbeszédablakot, akkor a gomb felirata </text:span><text:span text:style-name="npsh_3a__3a_kepernyogomb"><text:span text:style-name="T67">Folytatás</text:span></text:span><text:span text:style-name="T20"> lesz. Amikor a </text:span><text:span text:style-name="npsh_3a__3a_kepernyogomb"><text:span text:style-name="T67">Folytatás</text:span></text:span><text:span text:style-name="T20"> gombra kattintunk, a helyesírás-ellenőrzés a dokumentumban lévő kurzor pozíciójától folytatódik.</text:span></text:p>
      <text:p text:style-name="npsh_3a__3a_BodyText"><text:span text:style-name="T1">A </text:span><text:span text:style-name="npsh_3a__3a_kepernyogomb">Mindent mellőz </text:span><text:span text:style-name="T1">a megjelölt szövegrész összes előfordulását figyelmen kívül hagyja a teljes anyagban, és folytatódik a helyesírás-ellenőrzés.</text:span></text:p>
      <text:p text:style-name="npsh_3a__3a_BodyText"><text:span text:style-name="T1">A </text:span><text:span text:style-name="npsh_3a__3a_kepernyogomb">Hozzáadás</text:span><text:span text:style-name="T1"> gomb az ismeretlen szót hozzáadja az egyéni szótárhoz, így az legközelebb nem jelenik meg hibaként. (Ezzel bővíthetjük a szótárunkat.)</text:span></text:p>
      <text:p text:style-name="npsh_3a__3a_BodyText"><text:span text:style-name="T1">A </text:span><text:span text:style-name="npsh_3a__3a_kepernyogomb">Módosítás</text:span><text:span text:style-name="T1"> gomb az ismeretlen szót lecseréli az aktuális javaslatra. Ha több javaslat is van akkor előbb a javaslat területen válasszuk ki a megfelelőt. </text:span></text:p>
      <text:p text:style-name="npsh_3a__3a_BodyText"><text:bookmark text:name="bm_id3157895"/><text:bookmark text:name="bm_id9187902"/><text:span text:style-name="T1">A </text:span><text:span text:style-name="npsh_3a__3a_kepernyogomb">Mindet cseréli</text:span><text:span text:style-name="T1"> gomb az ismeretlen szó minden előfordulását lecseréli a kiválasztott javaslatra. Ha ehelyett a gomb helyett a </text:span><text:span text:style-name="npsh_3a__3a_kepernyogomb">Magyarázat…</text:span><text:span text:style-name="T1"> gomb jelenik meg, akkor erre kattintva a helyesírás-ellenőrző kiírja a vélt hibát.</text:span></text:p>
      <text:p text:style-name="npsh_3a__3a_BodyText"><text:bookmark text:name="bm_id9617297"/><text:span text:style-name="T1">A </text:span><text:span text:style-name="npsh_3a__3a_kepernyogomb">Visszavonás</text:span><text:span text:style-name="T1"> szerepe: ha kézzel javítunk a szövegbe a helyesírás-ablakban, akkor a legutóbbi helyesírás-ellenőrzés módosításának visszavonásához kattintsunk ide. Újbóli kattintással az azt megelőző lépés is visszavonható.</text:span></text:p>
      <text:p text:style-name="npsh_3a__3a_BodyText"><text:span text:style-name="T1">A </text:span><text:span text:style-name="npsh_3a__3a_kepernyogomb">Beállítások</text:span><text:span text:style-name="T1"> gomb megnyit egy párbeszédablakot, ahol kiválaszthatjuk az egyéni szótárakat és beállíthatjuk a helyesírás-ellenőrzés szabályait.</text:span></text:p>
      <text:p text:style-name="npsh_3a__3a_BodyText"><text:span text:style-name="T1">A </text:span><text:span text:style-name="npsh_3a__3a_kepernyogomb">Bezárás</text:span><text:span text:style-name="T1"> gombbal bármikor kiléphetünk a helyesírás ellenőrzésből.</text:span></text:p>
      <text:list xml:id="list32219835" text:continue-numbering="true" text:style-name="Outline">
        <text:list-item>
          <text:list>
            <text:list-item>
              <text:list>
                <text:list-item>
                  <text:h text:style-name="npsh_3a__3a_Head3" text:outline-level="3"><text:soft-page-break/>Kivételszótár</text:h>
                </text:list-item>
              </text:list>
            </text:list-item>
          </text:list>
        </text:list-item>
      </text:list>
      <text:p text:style-name="npsh_3a__3a_BodyText">Ön saját kivételszótárat is létrehozhat, amelynek segítségével elkerülheti, hogy esetlegesen nyelvileg helyes, de Ön által nem kívánt szavak kerüljenek az anyagba. Ehhez a következőt kell tennie.</text:p>
      <text:p text:style-name="npsh_3a__3a_BodyText"><text:span text:style-name="T6">Válassza az </text:span><text:span text:style-name="npsh_3a__3a_kepernyogomb">Eszközök</text:span><text:span text:style-name="T6"> menü </text:span><text:span text:style-name="npsh_3a__3a_kepernyogomb">Beállítások…</text:span><text:span text:style-name="T6"> menüpontját, majd a felugró ablakban válassza ki a </text:span><text:span text:style-name="npsh_3a__3a_kepernyogomb">Nyelvi beállítások</text:span><text:span text:style-name="T6">on belül, az </text:span><text:span text:style-name="npsh_3a__3a_kepernyogomb">Írástámogatás</text:span><text:span text:style-name="T6"> lehetőséget. Az </text:span><text:span text:style-name="npsh_3a__3a_kepernyogomb">Egyéni szótárak</text:span><text:span text:style-name="T6"> terület mellett kattintson az </text:span><text:span text:style-name="npsh_3a__3a_kepernyogomb">Új…</text:span><text:span text:style-name="T6"> gombra.</text:span></text:p>
      <text:p text:style-name="P42"><draw:frame draw:style-name="fr1" draw:name="Keret43" text:anchor-type="as-char" svg:width="12.92cm" draw:z-index="68"><draw:text-box fo:min-height="6.879cm"><text:p text:style-name="Illustration"><draw:frame draw:style-name="fr7" draw:name="kép39" text:anchor-type="paragraph" svg:width="12.92cm" svg:height="6.623cm" draw:z-index="109"><draw:image xlink:href="Pictures/10000201000002ED00000180E6EA3A91.png" xlink:type="simple" xlink:show="embed" xlink:actuate="onLoad"/></draw:frame></text:p><text:p text:style-name="npsh_3a__3a_PictureTitle"><text:sequence text:ref-name="refIllustration38" text:name="Illustration" text:formula="ooow:Illustration+1" style:num-format="1">39</text:sequence>. ábra - Új kivételszótár létrehozása</text:p></draw:text-box></draw:frame></text:p>
      <text:p text:style-name="npsh_3a__3a_BodyText"><text:span text:style-name="T6">Itt megadhatja az ön kivételszótárának nevét, és hozzárendelheti ahhoz a nyelvhez, amelynél használni kívánja. Ezek után jelölje be a </text:span><text:span text:style-name="npsh_3a__3a_kepernyogomb">Kivétel (-)</text:span><text:span text:style-name="T6"> jelölőnégyzetet. Most már láthatóvá válik az </text:span><text:span text:style-name="npsh_3a__3a_kepernyogomb">Egyéni szótárak</text:span><text:span text:style-name="T6"> listájában az ön kivételszótára. Ahhoz hogy aktiválja a szótárat, jelölje be a szótár neve mellett található négyzetet. </text:span></text:p>
      <text:p text:style-name="npsh_3a__3a_BodyText"><text:span text:style-name="T6">Már csak egy dolga maradt, fel kell tölteni a kívánt szavakkal a kivételszótárát. Ehhez jelölje ki a szótárat és kattintson a </text:span><text:span text:style-name="npsh_3a__3a_kepernyogomb">Szerkesztés…</text:span><text:span text:style-name="T6"> gombra. A felugró ablakban meg kell adnia az elkerülendő </text:span><text:span text:style-name="npsh_3a__3a_kepernyogomb">Szó</text:span><text:span text:style-name="T6">t, majd a </text:span><text:span text:style-name="npsh_3a__3a_kepernyogomb">Csere erre</text:span><text:span text:style-name="T6"> területen a kívánt helyettesítő szót. Ezek után kattintson az </text:span><text:span text:style-name="npsh_3a__3a_kepernyogomb">Új</text:span><text:span text:style-name="T6"> gombra. Ezzel máris kibővítette a szótárát. Ide bármikor visszatérhet, ha esetleg újabb szavakat akar felvenni a listába, vagy ha valamelyik szóval kapcsolatban meggondolta magát, és törölni szeretné (ez esetben jelölje ki a szópárt és kattintson a </text:span><text:span text:style-name="npsh_3a__3a_kepernyogomb">Törlés</text:span><text:span text:style-name="T6"> gombra). Mostantól, amíg aktív ez a szótár, addig jelzi önnek, ha véletlenül leírná a nemkívánatos szót.</text:span></text:p>
      <text:list xml:id="list32233239" text:continue-numbering="true" text:style-name="Outline">
        <text:list-item>
          <text:list>
            <text:list-item>
              <text:list>
                <text:list-item>
                  <text:h text:style-name="npsh_3a__3a_Head3" text:outline-level="3">Automatikus elválasztás</text:h>
                </text:list-item>
              </text:list>
            </text:list-item>
          </text:list>
        </text:list-item>
      </text:list>
      <text:p text:style-name="npsh_3a__3a_BodyText">Alapértelmezés szerint az OpenOffice.org a következő sorba helyezi azt a szót, amelyik nem fér ki egy adott sorba. Lehetőség van kézi vagy automatikus elválasztás beállítására is.</text:p>
      <text:p text:style-name="npsh_3a__3a_BodyText">Automatikus elválasztást egy-egy bekezdésre állíthatunk be. Több bekezdés esetén megtehetjük, hogy olyan bekezdésstílust hozunk létre, amelyben engedélyezzük az automatikus elválasztást. Ezek után ezt a stílust alkalmazzuk a kívánt bekezdésekre, vagy az egész oldalra.</text:p>
      <text:p text:style-name="P14"><text:soft-page-break/><text:span text:style-name="T1">Ha csupán egy bekezdésre kívánjuk alkalmazni az automatikus elválasztást, akkor kattintsunk az elsődleges egérgombbal a kívánt bekezdésre, majd válasszuk a </text:span><text:span text:style-name="npsh_3a__3a_kepernyogomb">Formátum</text:span><text:span text:style-name="T1"> menü </text:span><text:span text:style-name="npsh_3a__3a_kepernyogomb">Bekezdés</text:span><text:span text:style-name="T1"> menüpontját és kattintsunk a </text:span><text:a xlink:type="simple" xlink:href="vnd.sun.star.help://swriter/text/swriter/01/05030200.xhp?Language=hu&amp;System=WIN&amp;UseDB=no&amp;DbPAR=swriter"><text:span text:style-name="npsh_3a__3a_kepernyogomb"><text:span text:style-name="T73">Szövegbeosztás</text:span></text:span></text:a><text:span text:style-name="T1"> fülre. Az </text:span><text:span text:style-name="npsh_3a__3a_kepernyogomb">Elválasztás</text:span><text:span text:style-name="T1"> területen jelöljük be az </text:span><text:span text:style-name="npsh_3a__3a_kepernyogomb">Automatikus</text:span><text:span text:style-name="T1"> jelölőnégyzetet.</text:span></text:p>
      <text:p text:style-name="npsh_3a__3a_BodyText"><text:span text:style-name="T1">Ha egynél több bekezdésben akarjuk működtetni az automatikus elválasztást, akkor a bekezdésstílust a következő módon állíthatjuk be. Válasszuk ki a </text:span><text:span text:style-name="npsh_3a__3a_kepernyogomb">Formátum</text:span> menü <text:span text:style-name="npsh_3a__3a_kepernyogomb">Stílusok és formázás</text:span><text:span text:style-name="T1"> menüpontját, majd kattintsunk az </text:span><text:span text:style-name="npsh_3a__3a_kepernyogomb">Bekezdésstílusok</text:span><text:span text:style-name="T1"> ikonra. Kattintsunk a másodlagos egérgombbal az elválasztani kívánt bekezdésstílusra, majd válasszuk a </text:span><text:span text:style-name="npsh_3a__3a_kepernyogomb">Módosítás</text:span><text:span text:style-name="T1"> lehetőséget. A megjelenő ablakban kattintsunk a </text:span><text:span text:style-name="npsh_3a__3a_kepernyogomb">Szövegbeosztás</text:span><text:span text:style-name="T1"> fülre, és az </text:span><text:span text:style-name="npsh_3a__3a_kepernyogomb">Elválasztás</text:span><text:span text:style-name="T1"> területen jelöljük be az </text:span><text:span text:style-name="npsh_3a__3a_kepernyogomb">Automatikus</text:span><text:span text:style-name="T1"> jelölőnégyzetet. Ezek után nincs más dolgunk, mint alkalmazni a stílust azokra a bekezdésekre, amelyekben a szavak automatikus elválasztását akarjuk.</text:span></text:p>
      <text:p text:style-name="npsh_3a__3a_Figyelem">Vigyázzunk: sem az automatikus helyesírás-ellenőrzés, sem az automatikus elválasztás nem „bombabiztos” – sőt, időnként megmosolyogtató vagy akár kínos hibákhoz is vezethet. A jó helyesírási érzékű ember szemét semmi nem pótolja.</text:p>
      <text:list xml:id="list32214869" text:continue-numbering="true" text:style-name="Outline">
        <text:list-item>
          <text:list>
            <text:list-item>
              <text:h text:style-name="P74" text:outline-level="2"/>
            </text:list-item>
            <text:list-item>
              <text:h text:style-name="P76" text:outline-level="2">T30. lecke. Beállítások <text:span text:style-name="T60">≈ </text:span><text:span text:style-name="T60"><draw:frame draw:style-name="fr6" draw:name="Kép13" text:anchor-type="as-char" svg:width="0.76cm" svg:height="0.803cm" draw:z-index="14"><draw:image xlink:href="Pictures/100000000000001D0000001EA3D6C61D.png" xlink:type="simple" xlink:show="embed" xlink:actuate="onLoad"/></draw:frame></text:span><text:span text:style-name="T60"> B23 ≈</text:span> <draw:frame draw:style-name="fr6" draw:name="Kép14" text:anchor-type="as-char" svg:width="0.794cm" svg:height="0.794cm" draw:z-index="17"><draw:image xlink:href="Pictures/100000000000001E0000001EB2CEE024.png" xlink:type="simple" xlink:show="embed" xlink:actuate="onLoad"/></draw:frame> SZ22</text:h>
              <text:list>
                <text:list-item>
                  <text:h text:style-name="npsh_3a__3a_Head3" text:outline-level="3">Felhasználónév</text:h>
                </text:list-item>
              </text:list>
            </text:list-item>
          </text:list>
        </text:list-item>
      </text:list>
      <text:p text:style-name="npsh_3a__3a_BodyText">Az OpenOffice.org programcsomagban lehetőségünk van a felhasználói adataink beállítására.</text:p>
      <text:p text:style-name="npsh_3a__3a_BodyText"><text:span text:style-name="T2">Ehhez az </text:span><text:span text:style-name="npsh_3a__3a_kepernyogomb"><text:span text:style-name="T42">Eszközök</text:span></text:span><text:span text:style-name="T2"> menü </text:span><text:span text:style-name="npsh_3a__3a_kepernyogomb"><text:span text:style-name="T42">Beállítások</text:span></text:span><text:span text:style-name="T2"> menüpontját használhatjuk, ahol az </text:span><text:span text:style-name="npsh_3a__3a_kepernyogomb"><text:span text:style-name="T42">OpenOffice.org</text:span></text:span><text:span text:style-name="T2"> melletti pluszjelre kattintva a felsorolásból kiválaszthatjuk a </text:span><text:span text:style-name="npsh_3a__3a_kepernyogomb"><text:span text:style-name="T42">Felhasználó adatai</text:span></text:span><text:span text:style-name="T2"> lehetőséget. Szánjon időt arra, hogy végignézi, milyen adatok beállítására nyílik lehetősége.</text:span></text:p>
      <text:p text:style-name="P43"><draw:frame draw:style-name="fr1" draw:name="Keret28" text:anchor-type="as-char" svg:width="12.92cm" draw:z-index="18"><draw:text-box fo:min-height="1.118cm"><text:p text:style-name="npsh_3a__3a_PictureTitle"><draw:frame draw:style-name="fr7" draw:name="kép40" text:anchor-type="paragraph" svg:width="12.416cm" svg:height="6.364cm" draw:z-index="78"><draw:image xlink:href="Pictures/10000000000002ED000001805E48935F.jpg" xlink:type="simple" xlink:show="embed" xlink:actuate="onLoad"/></draw:frame><text:sequence text:ref-name="refIllustration39" text:name="Illustration" text:formula="ooow:Illustration+1" style:num-format="1">40</text:sequence>. ábra - Felhasználó adatainak beállítása</text:p></draw:text-box></draw:frame></text:p>
      <text:p text:style-name="npsh_3a__3a_BodyText"><text:span text:style-name="T2">Ez a lehetőség hasznosabb, mint első pillanatban gondolnánk. A felhasználó adatait többek között az OpenOffice.org sablonjai és tündérei használják, így például a </text:span><text:span text:style-name="npsh_3a__3a_kepernyogomb"><text:span text:style-name="T42">Vezetéknév</text:span></text:span><text:span text:style-name="T2"> és az </text:span><text:span text:style-name="npsh_3a__3a_kepernyogomb"><text:span text:style-name="T42">Utónév</text:span></text:span><text:span text:style-name="T2"> adatmezők alapján automatikusan beillesztik a szerző nevét egy új dokumentumba, amellyel ön értékes időt spórolhat meg. Praktikusan a felhasználói adatok egy része automatikusan beszúrásra kerül egy belső szótárba is, így ezeket a helyesírás-ellenőrző felismeri és esetleges gépelési hiba esetén a program ezeket az adatokat használhatja helyettesítés javaslásához. </text:span></text:p>
      <text:p text:style-name="npsh_3a__3a_Figyelem">Ha például az ön vezetékneve vagy a lakcíme nem szerepel a szótárban, akkor azt a helyesírás-ellenőrző minden alkalommal hibás szónak fogja tekinteni, de ha megadja ezen adatokat, akkor a szótárba felvételre kerülnek, így nem fog hibát jelezni a program.</text:p>
      <text:list xml:id="list32205841" text:continue-numbering="true" text:style-name="Outline">
        <text:list-item>
          <text:list>
            <text:list-item>
              <text:list>
                <text:list-item>
                  <text:h text:style-name="npsh_3a__3a_Head3" text:outline-level="3"><text:span text:style-name="T44">Alapértelmezett</text:span><text:span text:style-name="T41"> mappa</text:span></text:h>
                </text:list-item>
              </text:list>
            </text:list-item>
          </text:list>
        </text:list-item>
      </text:list>
      <text:p text:style-name="npsh_3a__3a_BodyText"><text:span text:style-name="T1">A programcsomag alapértelmezésként beállít egy mentési helyet. Ez azt jelenti, hogy ha a </text:span><text:span text:style-name="npsh_3a__3a_kepernyogomb">Mentés</text:span><text:span text:style-name="T1"> gombot megnyomjuk, akkor automatikusan ezt a helyet ajánlja fel; innen természetesen átnavigálhatunk és menthetünk másik helyre. </text:span></text:p>
      <text:p text:style-name="npsh_3a__3a_BodyText"><text:soft-page-break/><text:span text:style-name="T7">Ha például Önnek van egy (az alapértelmezettől eltérő, saját vagy esetleg többek által hozzáférhető) mappája, ahova rendszeresen menti a dokumentumait, akkor sok időt takaríthat meg, ha ezt a mappát teszi alapértelmezetté. Ezt a fentebb már említett </text:span><text:span text:style-name="npsh_3a__3a_kepernyogomb">Beállítások</text:span><text:span text:style-name="T7"> menüpontban teheti meg. Most azonban (az </text:span><text:span text:style-name="npsh_3a__3a_kepernyogomb"><text:span text:style-name="T42">OpenOffice.org</text:span></text:span><text:span text:style-name="T2"> melletti </text:span><text:span text:style-name="npsh_3a__3a_kepernyogomb"><text:span text:style-name="T43">pluszjelre</text:span></text:span><text:span text:style-name="T2"> kattintva) a felsorolásból az </text:span><text:span text:style-name="npsh_3a__3a_kepernyogomb"><text:span text:style-name="T42">Útvonalak</text:span></text:span><text:span text:style-name="T2"> lehetőséget válassza ki.</text:span></text:p>
      <text:p text:style-name="npsh_3a__3a_BodyText"><text:span text:style-name="npsh_3a__3a_kepernyogomb"><text:span text:style-name="T42">Az OpenOffice.org által használt útvonalak</text:span></text:span><text:span text:style-name="T1"> területen lévő felsorolásból válassza ki a </text:span><text:span text:style-name="npsh_3a__3a_kepernyogomb">Dokumentumok</text:span><text:span text:style-name="T1"> feliratot. Jobbra tőle láthatja a jelenlegi alapértelmezett mentési helyet. Lejjebb a </text:span><text:span text:style-name="npsh_3a__3a_kepernyogomb">Szerkesztés…</text:span><text:span text:style-name="T1"> gombra kattintva a felugró ablakban kijelölheti az Önnek megfelelő mappát, majd az </text:span><text:span text:style-name="npsh_3a__3a_kepernyogomb">OK</text:span><text:span text:style-name="T1"> gombra kattintva látni fogja, hogy megváltozott az útvonal. Az eredetileg alapértelmezett mappát az </text:span><text:span text:style-name="npsh_3a__3a_kepernyogomb">Alapértelmezett</text:span><text:span text:style-name="T1"> gombbal bármikor visszaállíthatja. </text:span></text:p>
      <text:p text:style-name="npsh_3a__3a_Figyelem">Oktatásvezetőjével szánjon időt a többi alapértelmezett mappa beállításának megtárgyalására.</text:p>
      <text:p text:style-name="npsh_3a__3a_Picture"><draw:frame draw:style-name="fr1" draw:name="Keret29" text:anchor-type="as-char" svg:width="12.92cm" draw:z-index="27"><draw:text-box fo:min-height="6.62cm"><text:p text:style-name="Illustration"><draw:frame draw:style-name="fr7" draw:name="kép41" text:anchor-type="paragraph" svg:width="12.92cm" svg:height="6.623cm" draw:z-index="31"><draw:image xlink:href="Pictures/10000201000002ED000001803066724C.png" xlink:type="simple" xlink:show="embed" xlink:actuate="onLoad"/></draw:frame></text:p><text:p text:style-name="npsh_3a__3a_PictureTitle"><text:sequence text:ref-name="refIllustration40" text:name="Illustration" text:formula="ooow:Illustration+1" style:num-format="1">41</text:sequence>. ábra - Alapértelmezett mentési útvonal beállítása</text:p></draw:text-box></draw:frame></text:p>
      <text:p text:style-name="npsh_3a__3a_BodyText">A fentebb megváltoztatott adatok csak az OpenOffice.org újraindítása után kezdenek működni. </text:p>
      <text:list xml:id="list32208857" text:continue-numbering="true" text:style-name="Outline">
        <text:list-item>
          <text:list>
            <text:list-item>
              <text:list>
                <text:list-item>
                  <text:h text:style-name="npsh_3a__3a_Head3" text:outline-level="3">Eszköztárak kezelése</text:h>
                </text:list-item>
              </text:list>
            </text:list-item>
          </text:list>
        </text:list-item>
      </text:list>
      <text:p text:style-name="npsh_3a__3a_BodyText">Az OpenOffice.org programcsalád minden programjában a menüsor alatt található ikonok sorait nevezzük eszköztárnak. </text:p>
      <text:p text:style-name="npsh_3a__3a_Picture"><text:soft-page-break/><draw:frame draw:style-name="fr1" draw:name="Keret30" text:anchor-type="as-char" svg:width="12.92cm" draw:z-index="9"><draw:text-box fo:min-height="7.26cm"><text:p text:style-name="Illustration"/><text:p text:style-name="npsh_3a__3a_PictureTitle"><draw:frame draw:style-name="fr7" draw:name="kép42" text:anchor-type="paragraph" svg:width="12.416cm" svg:height="9.081cm" draw:z-index="11"><draw:image xlink:href="Pictures/1000020100000578000004000D879808.png" xlink:type="simple" xlink:show="embed" xlink:actuate="onLoad"/></draw:frame><text:sequence text:ref-name="refIllustration41" text:name="Illustration" text:formula="ooow:Illustration+1" style:num-format="1">42</text:sequence>. ábra - Eszköztárak</text:p></draw:text-box></draw:frame></text:p>
      <text:p text:style-name="npsh_3a__3a_BodyText"><text:span text:style-name="T1">Egyes eszköztárak automatikusan megnyílnak a környezettől függően. Például ha egy szöveges dokumentumba beszúrunk egy képet (vagy a már ott lévő képre kattintunk), akkor a </text:span><text:span text:style-name="npsh_3a__3a_kepernyogomb">Kép</text:span><text:span text:style-name="T1"> eszköztár jelenik meg; ha egy táblázatba kattintunk, a </text:span><text:span text:style-name="npsh_3a__3a_kepernyogomb">Táblázat</text:span><text:span text:style-name="T1"> eszköztár nyílik meg. Ha egy számozott felsorolásba kattint, a </text:span><text:span text:style-name="npsh_3a__3a_kepernyogomb">Felsorolás és számozás</text:span><text:span text:style-name="T1"> eszköztár nyílik meg.</text:span></text:p>
      <text:p text:style-name="npsh_3a__3a_BodyText"><text:span text:style-name="T1">Ezek az eszköztárak azért hasznosak, mert az adott objektumhoz használt módosító eszközöket azonnal elérhetővé teszik. Ha például gyakran készítünk táblázatokat egy szöveges dokumentumban, akkor érdemes megnyitnunk a </text:span><text:span text:style-name="npsh_3a__3a_kepernyogomb">Táblázat</text:span><text:span text:style-name="T1"> eszköztárat. Igaz, hogy minden művelet, amely az eszköztárak ikonjaival elvégezhető, az elvégezhető menüsorból is, de a gyakran használt műveletekhez érdemes élni az eszköztárak nyújtotta kényelemmel, amely sok esetben rendkívül meggyorsíthatja a munkát.</text:span></text:p>
      <text:p text:style-name="npsh_3a__3a_BodyText"><text:span text:style-name="T1">Az egyes eszköztárak kézi ki/be kapcsolásához álljon a </text:span><text:span text:style-name="npsh_3a__3a_kepernyogomb">Nézet</text:span><text:span text:style-name="T1"> menü </text:span><text:span text:style-name="npsh_3a__3a_kepernyogomb">Eszköztárak</text:span><text:span text:style-name="T1"> menüpontjára az egérrel, és a megnyíló felsorolásban kiválaszthatja a kívánt eszköztárat. Amelyik elem neve mellett pipát talál, az már nyitva van: kattintással bezárhatja.</text:span></text:p>
      <text:p text:style-name="npsh_3a__3a_Figyelem">Érdemes megjegyezni, hogy vannak úszó eszköztárak, amelyeket mozgathatunk a képernyőn, és fixek, amelyek a menühöz vannak kötve. Ha a fix eszköztár bal oldalát „megfogjuk” az egér-gombbal, akkor kivonszolhatjuk a pozíciójából és úszóvá válik. Ha egy úszó eszköztárat akarunk fixálni, akkor vonszoljuk a fix menüre és engedjük el.</text:p>
      <text:list xml:id="list32217556" text:continue-numbering="true" text:style-name="Outline">
        <text:list-item>
          <text:list>
            <text:list-item>
              <text:list>
                <text:list-item>
                  <text:h text:style-name="npsh_3a__3a_Head3" text:outline-level="3"><text:soft-page-break/>Váltás ablakok között</text:h>
                </text:list-item>
              </text:list>
            </text:list-item>
          </text:list>
        </text:list-item>
      </text:list>
      <text:p text:style-name="npsh_3a__3a_BodyText"><text:span text:style-name="T1">A megnyitott OpenOffice.org dokumentumok között az </text:span><text:span text:style-name="npsh_3a__3a_kepernyogomb">Ablak</text:span><text:span text:style-name="T1"> menü segítségével váltogathatunk. A lenyíló menü második szakasza mutatja a jelenleg nyitva levő anyagokat, az éppen aktuálisan használt neve mellett bal </text:span><text:span text:style-name="T1">oldalt egy kis fekete pontot látunk. Ha másik anyagot kívánunk szerkeszteni, akkor annak a nevére kattintunk a listán.</text:span></text:p>
      <text:p text:style-name="P41"><draw:frame draw:style-name="fr1" draw:name="Keret31" text:anchor-type="as-char" svg:width="12.92cm" draw:z-index="3"><draw:text-box fo:min-height="5.069cm"><text:p text:style-name="Illustration"><draw:frame draw:style-name="fr7" draw:name="kép43" text:anchor-type="paragraph" svg:width="12.92cm" svg:height="9.516cm" draw:z-index="4"><draw:image xlink:href="Pictures/100002010000023D000001A63FFE89BF.png" xlink:type="simple" xlink:show="embed" xlink:actuate="onLoad"/></draw:frame></text:p><text:p text:style-name="npsh_3a__3a_PictureTitle"><text:sequence text:ref-name="refIllustration42" text:name="Illustration" text:formula="ooow:Illustration+1" style:num-format="1">43</text:sequence>. ábra - Váltás az ablakok között</text:p></draw:text-box></draw:frame></text:p>
      <text:p text:style-name="npsh_3a__3a_BodyText"/>
      <text:list xml:id="list32221051" text:continue-numbering="true" text:style-name="Outline">
        <text:list-item>
          <text:list>
            <text:list-item>
              <text:h text:style-name="P76" text:outline-level="2"><text:bookmark text:name="T26"/>T31. lecke. Diagramok készítése és használata</text:h>
              <text:list>
                <text:list-item>
                  <text:h text:style-name="npsh_3a__3a_Head3" text:outline-level="3">Diagram létrehozása</text:h>
                </text:list-item>
              </text:list>
            </text:list-item>
          </text:list>
        </text:list-item>
      </text:list>
      <text:p text:style-name="npsh_3a__3a_BodyText">A diagram az arányok, tendenciák remek szemléltető eszköze.</text:p>
      <text:p text:style-name="npsh_3a__3a_BodyText"><text:span text:style-name="T1">Válassza ki kattintással a </text:span><text:span text:style-name="npsh_3a__3a_kepernyogomb">Beszúrás</text:span><text:span text:style-name="T1"> menü </text:span><text:span text:style-name="npsh_3a__3a_kepernyogomb">Diagram…</text:span><text:span text:style-name="T1"> menüpontját. Ezzel elindítja a diagramtündért: ez olyan műveletsorozat, amely lépésről lépésre végigvezet a diagram létrehozásának folyamatán.</text:span></text:p>
      <text:p text:style-name="npsh_3a__3a_Figyelem">Rögtön előzetes megnyugtatásul: bármit választunk, bármit állítunk be, az később módosítható.</text:p>
      <text:p text:style-name="npsh_3a__3a_BodyText">Első lépésben kiválaszthatjuk a diagram típusát.</text:p>
      <text:p text:style-name="npsh_3a__3a_BodyText">A kilenc diagram-típuson belül (a párbeszédablak baloldalán) altípusokat is választhatunk. A különféle altípusokra beállíthatunk további megjelenítési hatásokat, mint például térhatást.</text:p>
      <text:p text:style-name="npsh_3a__3a_Figyelem"><text:span text:style-name="T1">Más célra más diagram való. Nézze végig és válassza ki az önnek leginkább tetszőt. Ha kiválasztotta, kattintson a </text:span><text:span text:style-name="npsh_3a__3a_kepernyogomb">Tovább &gt;&gt;</text:span><text:span text:style-name="T1"> gombra. </text:span></text:p>
      <text:p text:style-name="npsh_3a__3a_BodyText">A második lépésben kijelölhetjük az adattartományt. A fehér sávba kattintva megadhatjuk a kívánt területet a cellatartományok begépelésével, de ezt túl könnyű eltéveszteni. Azt javasoljuk, hogy válassza inkább a grafikus megoldást. Ehhez kattintson a jobboldalon található kis ikonra: ez mindig lehetőséget ad az egérrel történő tartomány-kijelölésre. Ezek után az elsődleges egér-gombot lenyomva tartva téglalap alakban kijelölheti a kívánt adattartományt. Amikor elengedi az egérgombot, akkor a kijelölt adattartomány azonosító adatai automatikusan bekerülnek a párbeszédablakba – és rögtön meg is jelenik a kiválasz<text:span text:style-name="T40">tott formában a diagram. </text:span></text:p>
      <text:p text:style-name="npsh_3a__3a_BodyText"><draw:frame draw:style-name="fr7" draw:name="Kép35" text:anchor-type="paragraph" svg:width="0.988cm" svg:height="0.882cm" draw:z-index="1"><draw:image xlink:href="Pictures/100000000000001C000000190CFA154F.jpg" xlink:type="simple" xlink:show="embed" xlink:actuate="onLoad"/></draw:frame></text:p>
      <text:p text:style-name="npsh_3a__3a_BodyText"><text:span text:style-name="T1">Az ablak alsó részében két jellemzőt állíthatunk be. Az </text:span><text:span text:style-name="npsh_3a__3a_kepernyogomb">Adatsorok sorokban</text:span><text:span text:style-name="T1"> és </text:span><text:span text:style-name="npsh_3a__3a_kepernyogomb">Adatsorok oszlopokban lévő </text:span><text:span text:style-name="T1">választókapcsoló azt dönti el, hogy melyik lesz a diagram vízszintes tengelye és melyik a függőleges. A másik beállítási lehetőséget </text:span><text:span text:style-name="npsh_3a__3a_kepernyogomb">Az első sor legyen címke</text:span><text:span text:style-name="T1"> és </text:span><text:span text:style-name="npsh_3a__3a_kepernyogomb">Az első oszlop legyen címke</text:span><text:span text:style-name="T1"> kapcsolók nyújtják. Alapértelmezés szerint ezek be vannak kapcsolva (ha az első sort illetve oszlopot a program képes címkeként értelmezni). Ha a táblázat első sorába illetve az első oszlopába beírtuk az egyes tengelyek feliratait, a program automatikusan beállítja a diagramon a címkéket.</text:span></text:p>
      <text:p text:style-name="npsh_3a__3a_BodyText"><text:span text:style-name="T1">A diagramtündér következő párbeszédablakában megadhatjuk a címkéket tartalmazó tartományokat. A Kategóriák mellett található ikonokra kattintva módosíthatjuk a diagramon az x tengely feliratait (ha nem vagyunk elégedettek azzal, amit az előző párbeszédablakban beállítottunk). Módosíthatjuk az adatsorok sorrendjét: az </text:span><text:span text:style-name="npsh_3a__3a_kepernyogomb">Adatsorok</text:span><text:span text:style-name="T1"> területen kijelölhetünk egy adatsort és az alatta található fel/le nyíllal változtathatunk a sorrenden. A kijelölt adatsorhoz tartozó nevet és számértékeket az </text:span><text:span text:style-name="npsh_3a__3a_kepernyogomb">Adattartományok</text:span><text:span text:style-name="T1"> területen láthatjuk. Ha valamelyiket kijelöljük, akkor azt az alatta levő sorba manuálisan beírva (vagy a kis ikonra kattintás után egérrel kijelölve) módosíthatjuk is. Ha akarjuk, újabb adatsorokat adhatunk a diagramhoz.</text:span></text:p>
      <text:p text:style-name="npsh_3a__3a_BodyText">A diagramtündér utolsó párbeszédablakában megadhatjuk a diagram címét és alcímét, továbbá elnevezhetjük a tengelyeket is. Lehetőségünk van rácsvonalak megjelenítésére vízszintesen és függőlegesen is. A jobboldalon beállíthatjuk a jelmagyarázat pozícióját; ha nincs rá szükségünk ki is kapcsolhatjuk. Ha befejeztük a beállításokat, akkor kattintsunk a Befejezés gombra: a diagram a beállításoknak megfelelő módon megjelenik.</text:p>
      <text:p text:style-name="npsh_3a__3a_BodyText"><text:soft-page-break/>Mozgatni, méretezni a már megtanult módon tudjuk, a kerete különféle pontjainak vonszolásával.</text:p>
      <text:list xml:id="list322196591" text:continue-numbering="true" text:style-name="Outline">
        <text:list-item>
          <text:list>
            <text:list-item>
              <text:list>
                <text:list-item>
                  <text:h text:style-name="npsh_3a__3a_Head3" text:outline-level="3">A diagram formázása, módosítása</text:h>
                </text:list-item>
              </text:list>
            </text:list-item>
          </text:list>
        </text:list-item>
      </text:list>
      <text:p text:style-name="npsh_3a__3a_BodyText">Ha az elkészült diagramunknak akár a tartalmát, akár a megjelenését módosítani akarjuk, akkor kattintsunk rá duplán: így diagram-szerkesztő nézetbe kerülünk.</text:p>
      <text:p text:style-name="npsh_3a__3a_BodyText"><text:span text:style-name="T1">A másodlagos egérgomb kattintására előugró gyorsmenüből vagy az eszköztár parancsaival elvégezhetjük a kívánt módosításokat. A legfontosabb beállítások a </text:span><text:span text:style-name="npsh_3a__3a_kepernyogomb">Formátum</text:span><text:span text:style-name="T1"> menüben találhatóak. Itt minden eddigi beállításon változtatni lehet, sőt „haladóbb” beállításokra is lehetőség van. </text:span></text:p>
      <text:p text:style-name="npsh_3a__3a_BodyText">Ha a diagram bármely elemére (tengelyre, körcikkre, vonalra) duplán kattint, akkor olyan párbeszédablak jelenik meg, amelyben az adott elem tulajdonságait módosíthatja. </text:p>
      <text:list xml:id="list32216436" text:continue-numbering="true" text:style-name="Outline">
        <text:list-item>
          <text:list>
            <text:list-item>
              <text:list>
                <text:list-item>
                  <text:h text:style-name="npsh_3a__3a_Head3" text:outline-level="3">Skálázás, adat-feliratok</text:h>
                </text:list-item>
              </text:list>
            </text:list-item>
          </text:list>
        </text:list-item>
      </text:list>
      <text:p text:style-name="npsh_3a__3a_BodyText">A sokféle különleges beállítási lehetőség közül kettőt mindenképpen érdemes megismernie.</text:p>
      <text:p text:style-name="npsh_3a__3a_BodyText"><text:span text:style-name="T1">Diagram szerkesztési módban (vagyis amikor a diagramot kijelölte) válassza a </text:span><text:span text:style-name="npsh_3a__3a_kepernyogomb">Formátum</text:span><text:span text:style-name="T1"> menü </text:span><text:span text:style-name="npsh_3a__3a_kepernyogomb">Tengely</text:span><text:span text:style-name="T1"> menüpontjának </text:span><text:span text:style-name="npsh_3a__3a_kepernyogomb">X tengely…</text:span><text:span text:style-name="T1"> vagy </text:span><text:span text:style-name="npsh_3a__3a_kepernyogomb">Y tengely…</text:span><text:span text:style-name="T1"> menüpontját. A két menüpont teljesen megegyezik. A </text:span><text:span text:style-name="npsh_3a__3a_kepernyogomb">Skála</text:span><text:span text:style-name="T1"> fül alatt lehetőségünk van megadni, hogy a tengelyen mi legyen a kezdő- és a végérték, és azt is beállíthatjuk, hogy milyen léptékben legyenek a beosztások. Ha az </text:span><text:span text:style-name="npsh_3a__3a_kepernyogomb">Automatikus</text:span><text:span text:style-name="T1"> opciót választjuk, akkor a program automatikusan az optimális értéket választja – persze egyáltalán nem biztos, hogy az Ön céljainak is ezek az értékek az optimálisak. A program lehetőséget ad arra is, hogy megfordítsuk az irányt, azaz például a tengelyeken ne balról jobbra illetve lentről felfelé növekedjenek az értékek, hanem fordítva.</text:span></text:p>
      <text:p text:style-name="npsh_3a__3a_BodyText"><text:span text:style-name="T1">A másik érdekes beállításra akkor lehet szüksége, ha fontos a pontos adatok kijelzése a diagramon. Az adatok láthatóvá tételéhez válassza ki a </text:span><text:span text:style-name="npsh_3a__3a_kepernyogomb">Beszúrás</text:span><text:span text:style-name="T1"> menü </text:span><text:span text:style-name="npsh_3a__3a_kepernyogomb">Adatfeliratok</text:span><text:span text:style-name="T1"> menüpontját, ahol aktiválhatja az </text:span><text:span text:style-name="npsh_3a__3a_kepernyogomb">Érték megjelenítése számként</text:span><text:span text:style-name="T1"> illetve az </text:span><text:span text:style-name="npsh_3a__3a_kepernyogomb">Érték megjelenítése százalékértékként</text:span><text:span text:style-name="T1"> opciókat.</text:span></text:p>
      <text:p text:style-name="npsh_3a__3a_Figyelem">Ne feledje: mindenki tudja, hogy az ügyesen megszerkesztett diagram a vélemények befolyásolására is alkalmas; ezért az Ön anyagának értelmes nézője, olvasója aligha fog bízni a diagramban, ha nincsenek mellette az adatok is.</text:p>
      <text:list xml:id="list32238427" text:continue-numbering="true" text:style-name="Outline">
        <text:list-item>
          <text:list>
            <text:list-item>
              <text:h text:style-name="P74" text:outline-level="2"/>
            </text:list-item>
            <text:list-item>
              <text:h text:style-name="P76" text:outline-level="2"><text:bookmark text:name="T27"/>T32. lecke. Függvények</text:h>
            </text:list-item>
          </text:list>
        </text:list-item>
      </text:list>
      <text:p text:style-name="npsh_3a__3a_BodyText">Csak rövid ismétlés a szépemlékű matematika-órákról: függvénynek azt nevezzük, amikor valamilyen adathoz, adatcsoporthoz (a független változóhoz) valamilyen más adatot rendelünk hozzá.</text:p>
      <text:p text:style-name="npsh_3a__3a_Figyelem">Minden ilyen hozzárendelés: függvény.<text:note text:id="ftn6" text:note-class="footnote"><text:note-citation>6</text:note-citation><text:note-body><text:p text:style-name="P5">A matematikában jártasabb Olvasónak nyilván feltűnik, hogy itt a függvény nem igazán precíz meghatározását olvashatja. A függvény: két halmaz elemeinek egymáshoz rendelése – ebből a szempontból a Calc formulái is mind függvények. Az itt olvasható „definíció” arra szolgál, hogy a lehető legegyszerűbb módon eljussunk a tananyag céljáig: a magabiztos és biztonságos felhasználásig.</text:p></text:note-body></text:note> A függvényt általánosságban f(x)-ként jelöljük, ahol x a független változó: ez a jelölés azt jelenti, hogy „az az érték, amelyet ez a függvény az x-hez rendel”.</text:p>
      <text:p text:style-name="npsh_3a__3a_Figyelem">Az f(x)= x<text:span text:style-name="T50">2</text:span> függvény például minden számhoz a négyzetét rendeli hozzá: 2-höz a 4-et, 3-hoz a 9-et, -2-höz is a 4-et és így tovább. A négyzetgyök-függvény a 4-es számhoz a kettőt és a mínusz kettőt rendeli hozzá. Az f(x;y)=x+y függvénynek két független változója van és a függvény a két független változóhoz az összegüket rendeli hozzá.</text:p>
      <text:p text:style-name="npsh_3a__3a_Figyelem">A négyzetgyök-függvény a -4-hez semmit nem rendel hozzá (a valós számok között), mert -4-nek (a valós számok között) nincs négyzetgyöke.</text:p>
      <text:p text:style-name="npsh_3a__3a_Figyelem">A függvény értelmezési tartománya: amilyen értéket a független változó felvehet. A négyzetgyök-függvény esetében ez (a valós számok között): minden nemnegatív szám.</text:p>
      <text:p text:style-name="npsh_3a__3a_Figyelem">Ha a függvény értelmezési tartományán kívül eső adatot adunk meg független változónak, akkor hibajelzést kapunk.</text:p>
      <text:p text:style-name="npsh_3a__3a_Figyelem">Függvények nemcsak számokra vonatkozhatnak. Például az f(szó;hossz)=(a szó utolsó darabja „hossz” hosszúságban) függvény értéke a k betű, ha a szó az „ablak” és a hossz értéke 1; a függvény értéke „lak” ha a hossz értéke 3; és a függvény értéke üres, ha a hossz értéke 0.</text:p>
      <text:p text:style-name="npsh_3a__3a_Figyelem">A Calc konstans adatot és hivatkozást, sőt más függvény értékét is elfogadja független változóként. Például ha a négyzetgyök-függvény független változója helyére azt írjuk, hogy a1, akkor a függvény az A1 cella aktuális tartalmának a négyzetgyökét számolja ki.</text:p>
      <text:p text:style-name="npsh_3a__3a_BodyText"><text:span text:style-name="T44">Függvényt bármelyik formulába begépelhetünk; de ha a </text:span><text:span text:style-name="npsh_3a__3a_kepernyogomb">Beszúrás</text:span> menü <text:span text:style-name="npsh_3a__3a_kepernyogomb">Függvény</text:span> menüpontjával vagy a munkafüzet felett látható <text:span text:style-name="npsh_3a__3a_kepernyogomb">f(x)</text:span> gombra kattintással hozzuk létre a függvényt, akkor a Calc-tól sok segítséget kapunk hozzá, mert elindul a függvénytündér.</text:p>
      <text:p text:style-name="npsh_3a__3a_BodyText">Az alábbiakban felsorolást láthat a Calc jó néhány függvényéről: a szokásos feladatokban ezeknek a használata a leggyakoribb. De a használható függvények köre ennél sokszorta szélesebb: matematikai, statisztikai, pénzügyi és sok más függvényt találhat a Calc készletében. Ezeket annak a felhasználónak ajánljuk, aki a jelen tananyag feltételét (a Calc biztonságos és magabiztos felhasználása) már elérte.</text:p>
      <text:p text:style-name="npsh_3a__3a_BodyText">Fontos tanács: ha a független változó cellahivatkozás, akkor ne begépelje, hanem kattintással jelölje ki: így kisebb a tévedés veszélye. (Főleg, ha az adott cella más munkalapon van – hiszen természetesen a függvény esetében is megengedett, hogy a hivatkozások más munkalapra mutassanak.)</text:p>
      <text:p text:style-name="npsh_3a__3a_BodyText">Következzen tehát az ígért függvények felsorolása.</text:p>
      <text:p text:style-name="npsh_3a__3a_Figyelem">Kellemetlen, de az OpenOffice.org Calc-ban a függvények angol nevét (egyelőre) nem fordították le.</text:p>
      <text:p text:style-name="npsh_3a__3a_Figyelem"><text:soft-page-break/>A függvények nevét akár nagy-, akár kisbetűvel írhatjuk. A függvénynév és a nyitó zárójel között, valamint a független változókat elválasztó pontosvessző előtt és mögött, a nyitó zárójel után és a záró zárójel előtt) akárhány szóköz lehet, de nem kötelező, hogy akár csak egy is legyen.</text:p>
      <text:p text:style-name="npsh_3a__3a_Figyelem">Ahol az alábbiakban az szerepel, hogy szám vagy hogy szöveg, ott olyan cellahivatkozás vagy függvény is állhat, amelynek a tartalma, értéke szám illetve szöveg.</text:p>
      <text:p text:style-name="npsh_3a__3a_Figyelem">A felsorolás előtt egy tanács: ha valamiben bizonytalan, próbálja ki olyan adatokkal, amelyekkel előre ki tudja számolni a várható eredményt. Mi rossz történhet? Legfeljebb kap egy hibajelzést – és újrakezdheti a kísérletezést…</text:p>
      <text:p text:style-name="npsh_3a__3a_BodyText">Abszolút érték: <text:span text:style-name="KÉPERNYŐRŐL">ABS</text:span>.</text:p>
      <text:p text:style-name="npsh_3a__3a_Figyelem">A független változója: szám.</text:p>
      <text:p text:style-name="npsh_3a__3a_Figyelem">Kiszámítja a független változó abszolút értékét.</text:p>
      <text:p text:style-name="npsh_3a__3a_Figyelem">Az ABS (-58) függvény az 58 értéket adja vissza. ABS (3,14) értéke 3,14, ABS (0) értéke 0: változás csak a negatív számok esetében van.</text:p>
      <text:p text:style-name="npsh_3a__3a_BodyText">Négyzetgyök: <text:span text:style-name="KÉPERNYŐRŐL">SQRT</text:span>.</text:p>
      <text:p text:style-name="npsh_3a__3a_Figyelem">A független változója: nemnegatív szám.</text:p>
      <text:p text:style-name="npsh_3a__3a_Figyelem">Kiszámítja a független változó nemnegatív négyzetgyökét.</text:p>
      <text:p text:style-name="npsh_3a__3a_Figyelem">Az SQRT (16) függvény a 4 értéket adja vissza. SQRT (1) értéke 1, SQRT (0) értéke 0.</text:p>
      <text:p text:style-name="npsh_3a__3a_BodyText">Átlag (a szövegek kihagyásával): <text:span text:style-name="KÉPERNYŐRŐL">AVERAGE</text:span>.</text:p>
      <text:p text:style-name="npsh_3a__3a_Figyelem">Akárhány független változója lehet: számok, tartományok (egymástól pontosvesszővel elválasztva).</text:p>
      <text:p text:style-name="npsh_3a__3a_Figyelem">Kiszámítja a független változói (közül a számok) átlagát.</text:p>
      <text:p text:style-name="npsh_3a__3a_Figyelem">AVERAGE (5;11;2) értéke 6, mert 5, 11 és 2 átlaga 6. AVERAGE (5;11;2;”ez is egy független változó”) értéke is 6, mert 5, 11 és 2 átlaga 5; a szöveg nem számít. AVERAGE (A1:B8) értéke: az A1-től B8-ig terjedő, téglalap alakú tartományban lévő számok átlaga (ha az adott tartományban nincs szám, akkor a függvény értéke 0 lesz). AVERAGE (5;11;2;A1:B8) értéke 5, 11, 2 és az A1:b8 tartományban lévő számok átlaga.</text:p>
      <text:p text:style-name="npsh_3a__3a_BodyText">Átlag (szövegeket beleértve): <text:span text:style-name="KÉPERNYŐRŐL">AVERAGEA</text:span>.</text:p>
      <text:p text:style-name="npsh_3a__3a_Figyelem">Akárhány független változója lehet: számok, tartományok (egymástól pontosvesszővel elválasztva).</text:p>
      <text:p text:style-name="npsh_3a__3a_Figyelem">Kiszámítja a független változói átlagát; az üres és a szöveget tartalmazó cellákat úgy veszi, mintha 0 lenne bennük.</text:p>
      <text:p text:style-name="npsh_3a__3a_Figyelem"><text:soft-page-break/>AVERAGEA (5;11;2) értéke 6, mert 5, 11 és 2 átlaga 5. AVERAGEA (5;11;2;”ez is egy független változó”) értéke 4,5, mert a szöveg 0-nak számít: 5, 11, 2 és 0 átlaga pedig 4,5. AVERAGE (A1:B8) értéke: az A1-től B8-ig terjedő, téglalap alakú tartományban lévő számok átlaga és AVERAGE (5;11;2;A1:B8) értéke 5, 11, 2 és az A1:b8 tartományban lévő számok átlaga, a tartományban lévő üres illetve szöveget tartalmazó cellákat nullát tartalmazó cellaként számolva.</text:p>
      <text:p text:style-name="npsh_3a__3a_BodyText">Kerekítés: ROUND.</text:p>
      <text:p text:style-name="npsh_3a__3a_Figyelem">A független változója: két szám.</text:p>
      <text:p text:style-name="npsh_3a__3a_Figyelem">Az első független változójaként megadott számot kerekíti úgy, hogy (legfeljebb) annyi tizedesjegye legyen, amennyi a második független változó értéke.</text:p>
      <text:p text:style-name="npsh_3a__3a_Figyelem">ROUND (3,14159;2) értéke 3,14. ROUND (3,14159;3) értéke 3,142. ROUND (3,14159;8) értéke 3,14159.</text:p>
      <text:p text:style-name="npsh_3a__3a_BodyText">Lefelé kerekítés: ROUNDDOWN.</text:p>
      <text:p text:style-name="npsh_3a__3a_Figyelem">A független változója: két szám.</text:p>
      <text:p text:style-name="npsh_3a__3a_Figyelem">Az első független változójaként megadott számot lefelé kerekíti úgy, hogy (legfeljebb) annyi tizedesjegye legyen, amennyi a második független változó értéke.</text:p>
      <text:p text:style-name="npsh_3a__3a_Figyelem">ROUNDDOWN (3,14159;2) értéke 3,14. ROUNDDOWN (3,14159;3) értéke 3,141. ROUNDDOWN (3,14159;8) értéke 3,14159.</text:p>
      <text:p text:style-name="npsh_3a__3a_BodyText">Felfelé kerekítés: ROUNDUP.</text:p>
      <text:p text:style-name="npsh_3a__3a_Figyelem">A független változója: két szám.</text:p>
      <text:p text:style-name="npsh_3a__3a_Figyelem">Az első független változójaként megadott számot felfelé kerekíti úgy, hogy (legfeljebb) annyi tizedesjegye legyen, amennyi a második független változó értéke.</text:p>
      <text:p text:style-name="npsh_3a__3a_Figyelem">ROUNDUP (3,14159;2) értéke 3,15. ROUNDUP (3,14159;3) értéke 3,142. ROUNDUP (3,14159;8) értéke 3,14159.</text:p>
      <text:p text:style-name="npsh_3a__3a_BodyText">Számértékek megszámlálása: COUNT.</text:p>
      <text:p text:style-name="npsh_3a__3a_Figyelem">Akárhány független változója lehet: számok, tartományok (egymástól pontosvesszővel elválasztva).</text:p>
      <text:p text:style-name="npsh_3a__3a_Figyelem">Megszámlálja, hogy a független változói közt hány számérték van.</text:p>
      <text:p text:style-name="npsh_3a__3a_Figyelem">COUNT (2;4;6;”nyolc”;A5) értéke 4, ha az A5 cellában számérték van és 3, ha nem. COUNT (A1:B8) értéke annyi, ahány cellában számérték van az A1:B8 tartományban.</text:p>
      <text:p text:style-name="npsh_3a__3a_BodyText">Értékek megszámlálása: COUNTA.</text:p>
      <text:p text:style-name="npsh_3a__3a_Figyelem"><text:soft-page-break/>Akárhány független változója lehet: számok, tartományok (egymástól pontosvesszővel elválasztva).</text:p>
      <text:p text:style-name="npsh_3a__3a_Figyelem">Megszámlálja, hogy a független változói közt hány olyan elem van, amelyiknek van értéke.</text:p>
      <text:p text:style-name="npsh_3a__3a_Figyelem">COUNTA (2;4;6;”nyolc”;A5) értéke 5, ha az A5 cella nem üres és 4, ha az..COUNTA (A1:B8) értéke annyi, ahány cellában van valamilyen érték az A1:B8 tartományban.</text:p>
      <text:p text:style-name="npsh_3a__3a_BodyText">Üres cellák megszámlálása: COUNTBLANK.</text:p>
      <text:p text:style-name="npsh_3a__3a_Figyelem">Akárhány független változója lehet: számok, tartományok (egymástól pontosvesszővel elválasztva).</text:p>
      <text:p text:style-name="npsh_3a__3a_Figyelem">Megszámlálja, hogy a független változói közt hány olyan elem van, amelyiknek nincs értéke.</text:p>
      <text:p text:style-name="npsh_3a__3a_Figyelem">COUNTBLANK (2;4;6;”nyolc”;A5) értéke 1, ha az A5 cella üres és 0, ha nem az. COUNTBLANK (A1:B8) értéke annyi, ahány üres cella van az A1:B8 tartományban.</text:p>
      <text:p text:style-name="npsh_3a__3a_BodyText">Cellák megszámlálása valamilyen feltétel alapján: COUNTIF.</text:p>
      <text:p text:style-name="npsh_3a__3a_Figyelem">A független változója egy tartomány és (idézőjelek között) egy feltétel.</text:p>
      <text:p text:style-name="npsh_3a__3a_Figyelem">Megszámlálja, hogy a megadott tartományban hány olyan elem van, amelyik megfelel a megadott feltételnek</text:p>
      <text:p text:style-name="npsh_3a__3a_Figyelem">Ha például az A1 tartalma 1, A2 tartalma 2 és A3 tartalma 3, akkor COUNTIF (A1:A3;”&gt;2”) értéke 1, COUNTIF (A1:A3;”&gt;=2”) értéke 2 (mert &gt;= azt jelenti, hogy nagyobb vagy egyenlő); COUNTIF (A1:A3;”&lt;&gt;1”) értéke 2 (mert &lt;&gt; azt jelenti, hogy nem egyenlő) és COUNTIF (A1:A3;”négy”) értéke 0, mert az A1:A3 tartomány egyik elemének sem az a szöveg a tartalma, hogy „öt”.</text:p>
      <text:p text:style-name="npsh_3a__3a_BodyText">Összegzés: SUM.</text:p>
      <text:p text:style-name="npsh_3a__3a_Figyelem">Akárhány független változója lehet: számok, tartományok (egymástól pontosvesszővel elválasztva).</text:p>
      <text:p text:style-name="npsh_3a__3a_Figyelem">Összeadja a független változók által meghatározott számértékeket.</text:p>
      <text:p text:style-name="npsh_3a__3a_Figyelem">SUM (2;4;6;A5) értéke 12 plusz az A5 cella tartalma. Amelyik cella nem számértéket tartalmaz, annak a tartalma 0-nak számít.</text:p>
      <text:p text:style-name="npsh_3a__3a_BodyText">Feltételes összegzés: SUMIF.</text:p>
      <text:p text:style-name="npsh_3a__3a_Figyelem">A független változója: feltétel-tartomány, feltétel, összeadandó tartomány.</text:p>
      <text:p text:style-name="npsh_3a__3a_Figyelem">Összeadja az összeadandó tartományban található számértékek közül azokat, amelyiknek az esetében a feltétel-tartomány neki megfelelő elemére teljesül a feltétel.</text:p>
      <text:p text:style-name="npsh_3a__3a_Figyelem"><text:soft-page-break/>Ha például a táblázatunk A oszlopa neveket tartalmaz összesen 100 soron keresztül, a B oszlop pedig felvett prémiumokat, és arra vagyunk kíváncsiak, hogy Péter összesen mennyi prémiumot kapott, akkor a SUMIF (A1:A100;”Péter”;B1:B100) függvény éppen ezt fogja kiszámolni: összeadja a B oszlop azon elemeit, ahol az A oszlopban ugyanabban a sorban Péter neve áll. Amelyik cella nem számértéket tartalmaz, annak a tartalma 0-nak számít.</text:p>
      <text:p text:style-name="npsh_3a__3a_BodyText">Szöveg hosszúságának megállapítása: LEN.</text:p>
      <text:p text:style-name="npsh_3a__3a_Figyelem">A független változója egy szöveg.</text:p>
      <text:p text:style-name="npsh_3a__3a_Figyelem">Megszámlálja, hogy a megadott szöveg hány karakterből áll (természetesen a szóközöket is beleértve).</text:p>
      <text:p text:style-name="npsh_3a__3a_Figyelem">LEN (” a ”) értéke 3 (mert a betű előtt és után is van egy-egy szóköz), LEN (”ů”) értéke 1 (mert az ů, bár egy billentyű-kombináció és még egy további billentyű hatására jön létre, mégiscsak egyetlen karakter); LEN (””) értéke 0.</text:p>
      <text:p text:style-name="npsh_3a__3a_BodyText">Szöveg első (néhány) karaktere: LEFT.</text:p>
      <text:p text:style-name="npsh_3a__3a_Figyelem">A független változója egy szöveg és egy nemnegatív szám.</text:p>
      <text:p text:style-name="npsh_3a__3a_Figyelem">A szövegnek (legfeljebb) annyi karakterét adja vissza a szöveg baloldaláról, amennyi a megadott szám lefelé kerekített értéke.</text:p>
      <text:p text:style-name="npsh_3a__3a_Figyelem">LEFT (”tornádó”;3) értéke tor, LEFT (”tornádó”;3,9) értéke ugyanaz; LEFT (”tornádó”;9) értéke tornádó; LEFT (”tornádó”;0) értéke üres szöveg.</text:p>
      <text:p text:style-name="npsh_3a__3a_BodyText">Szöveg utolsó (néhány) karaktere: RIGHT.</text:p>
      <text:p text:style-name="npsh_3a__3a_Figyelem">A független változója egy szöveg és egy nemnegatív szám.</text:p>
      <text:p text:style-name="npsh_3a__3a_Figyelem">A szövegnek (legfeljebb) annyi karakterét adja vissza a szöveg jobboldaláról, amennyi a megadott szám lefelé kerekített értéke.</text:p>
      <text:p text:style-name="npsh_3a__3a_Figyelem">RIGHT (”tornádó”;2) értéke dó, RIGHT (”tornádó”;2,9) értéke ugyanaz; RIGHT (”tornádó”;9) értéke tornádó; RIGHT (”tornádó”;0) értéke üres szöveg.</text:p>
      <text:p text:style-name="npsh_3a__3a_BodyText">Szöveg középső (néhány) karaktere: MID.</text:p>
      <text:p text:style-name="npsh_3a__3a_Figyelem">A független változója egy szöveg, egy egynél nem kisebb szám és egy nemnegatív szám.</text:p>
      <text:p text:style-name="npsh_3a__3a_Figyelem">A szövegnek (legfeljebb) annyi karakterét adja vissza a szövegből, amennyi a másodikként megadott szám lefelé kerekített értéke; az elsőként megadott sorszámú karakterrel kezdve</text:p>
      <text:p text:style-name="npsh_3a__3a_Figyelem">MID (”tornádó”;4;3) értéke nád, MID (”tornádó”;1;3) értéke tor, MID (”tornádó”;6;3) értéke dó, MID (”tornádó”;1;0) értéke üres szöveg.</text:p>
      <text:p text:style-name="npsh_3a__3a_BodyText">Számok közül a legnagyobb érték kiválasztása: MAX.</text:p>
      <text:p text:style-name="npsh_3a__3a_Figyelem"><text:soft-page-break/>Akárhány független változója lehet: számok, tartományok (egymástól pontosvesszővel elválasztva).</text:p>
      <text:p text:style-name="npsh_3a__3a_Figyelem">A független változói közül csak a számokat veszi figyelembe: ezek közül a legnagyobbat adja vissza.</text:p>
      <text:p text:style-name="npsh_3a__3a_Figyelem">Ha A1 tartalma 1, A2 tartalma 2 és A3 tartalma -3, akkor MAX (A1:A3) értéke 2, MAX (A1:A3;”legnagyobb”) értéke is 2, MAX (A1:A3;4) értéke 4.</text:p>
      <text:p text:style-name="npsh_3a__3a_BodyText">Értékek közül a legnagyobb kiválasztása: MAXA.</text:p>
      <text:p text:style-name="npsh_3a__3a_Figyelem">Akárhány független változója lehet: számok, szövegek, tartományok (egymástól pontosvesszővel elválasztva).</text:p>
      <text:p text:style-name="npsh_3a__3a_Figyelem">A független változói közül a szövegeket nullának tekinti és így a legnagyobbat adja vissza.</text:p>
      <text:p text:style-name="npsh_3a__3a_Figyelem">Ha A1 tartalma -1, A2 tartalma -2 és A3 tartalma -3, akkor MAXA (A1:A3) értéke -1, MAXA (A1:A3;”legnagyobb”) értéke 0 (mert a szöveget 0 értékként veszi figyelembe), MAXA (A1:A3;4) értéke 4.</text:p>
      <text:p text:style-name="npsh_3a__3a_BodyText">Számok közül a legkisebb érték kiválasztása: MIN.</text:p>
      <text:p text:style-name="npsh_3a__3a_Figyelem">Akárhány független változója lehet: számok, tartományok (egymástól pontosvesszővel elválasztva).</text:p>
      <text:p text:style-name="npsh_3a__3a_Figyelem">A független változói közül csak a számokat veszi figyelembe: ezek közül a legkisebbet adja vissza.</text:p>
      <text:p text:style-name="npsh_3a__3a_Figyelem">Ha A1 tartalma 1, A2 tartalma 2 és A3 tartalma -3, akkor MIN (A1:A3) értéke -3, MIN (A1:A3;”legkisebb”) értéke is -3, MIN (A1:A3;-4) értéke -4.</text:p>
      <text:p text:style-name="npsh_3a__3a_BodyText">Értékek közül a legkisebb kiválasztása: MINA.</text:p>
      <text:p text:style-name="npsh_3a__3a_Figyelem">Akárhány független változója lehet: számok, szövegek, tartományok (egymástól pontosvesszővel elválasztva).</text:p>
      <text:p text:style-name="npsh_3a__3a_Figyelem">A független változói közül a szövegeket nullának tekinti és így a legkisebbet adja vissza.</text:p>
      <text:p text:style-name="npsh_3a__3a_Figyelem">Ha A1 tartalma 1, A2 tartalma 2 és A3 tartalma 3, akkor MINA (A1:A3) értéke 1, MINA (A1:A3;”legkisebb”) értéke 0 (mert a szöveget 0 értékként veszi figyelembe), MINA (A1:A3;-4) értéke -4.</text:p>
      <text:p text:style-name="npsh_3a__3a_BodyText">Adott érték megkeresése táblázat első oszlopában: VLOOKUP.</text:p>
      <text:p text:style-name="npsh_3a__3a_Figyelem">Három vagy négy független változója lehet: a keresett érték; a táblázat (mint cellatartomány); az oszlop sorszáma, ahonnan a visszaadott adatot várjuk; és esetleg: a rendezettségre utaló jelzés: elég, ha annyit tudunk, hogy 1, ha a táblázat első oszlopa nem nagyság szerint növekvő módon rendezett.</text:p>
      <text:p text:style-name="npsh_3a__3a_Figyelem"><text:soft-page-break/>A megadott cellatartomány első oszlopában keresi a megadott értéket (ha ez az oszlop nem rendezett) vagy az utolsó, a keresett értéknél még nem nagyobb értéket (ha ez az oszlop rendezett). Ha megtalálta: a táblázat másik oszlopából (ahonnan a visszaadott adatot várjuk) visszaadja az ugyanannyiadik cella tartalmát.</text:p>
      <text:p text:style-name="npsh_3a__3a_Figyelem">Ha A1 tartalma 1, A2 tartalma 2, A3 tartalma 5, A4 tartalma 4 és A5 tartalma 6, továbbá B1 tartalma „első”, B2 tartalma „második”, B3 tartalma „harmadik”, B4 tartalma „negyedik” és B5 tartalma „ötödik”, akkor VLOOKUP (4;A1:B5;2) értéke „második” lesz, mert a függvény a 4-es értéket keresi az A1:B5 táblázat első oszlopában. Mivel nincs megadva a rendezettségi adat, ezért az utolsó, a keresett értéknél még nem nagyobb értéknél leáll a keresés: ez az A2-ban lévő 2-es szám. A függvény harmadik független változója 2-es: ez azt jelenti, hogy a táblázat 2. oszlopából kérjük talált számmal azonos sorban lévő adatot: ez a B2-ben lévő szöveg. Ugyanennek a táblázatnak az esetében a VLOOKUP (4;A1:B5;2;0) függvény értéke „negyedik” lesz, mert az utolsó független változó arra utal, hogy a táblázat rendezetlen: ilyenkor a függvény addig keres, amíg az adott értéket nem nem találja: ez most az A4-es cellában történik meg. A függvény által visszaadott érték a táblázat 2. oszlopának ugyanezen sorában, vagyis a B4-ben lévő szöveg.</text:p>
      <text:p text:style-name="npsh_3a__3a_BodyText">Adott érték megkeresése táblázat első sorában: HLOOKUP.</text:p>
      <text:p text:style-name="npsh_3a__3a_Figyelem">Három vagy négy független változója lehet: a keresett érték; a táblázat (mint cellatartomány); a sor sorszáma, ahonnan a visszaadott adatot várjuk; és esetleg: a rendezettségre utaló jelzés: elég, ha annyit tudunk, hogy 0, ha a táblázat első sora nem nagyság szerint növekvő módon rendezett.</text:p>
      <text:p text:style-name="npsh_3a__3a_Figyelem">A megadott cellatartomány első sorában keresi a megadott értéket (ha ez a sor nem rendezett) vagy az utolsó, a keresett értéknél még nem nagyobb értéket (ha ez a sor rendezett). Ha megtalálta: a táblázat másik sorából (ahonnan a visszaadott adatot várjuk) visszaadja az ugyanannyiadik cella tartalmát.</text:p>
      <text:p text:style-name="npsh_3a__3a_Figyelem">Vagyis: ugyanúgy működik, mint a VLOOKUP függvény, csak oszlopok helyett sorokban keres.</text:p>
      <text:p text:style-name="npsh_3a__3a_BodyText">Általános feltételes függvény: IF.</text:p>
      <text:p text:style-name="npsh_3a__3a_Figyelem">Három független változója van: a feltétel; érték a feltétel teljesülése esetében; érték, ha a feltétel nem teljesül.</text:p>
      <text:p text:style-name="npsh_3a__3a_Figyelem">Aszerint adja vissza az értékek valamelyikét, hogy a feltétel teljesült-e.</text:p>
      <text:p text:style-name="npsh_3a__3a_Figyelem">Az IF (A1=1;”megbukott”;”átment”) függvény megvizsgálja az A1 cellában lévő számadatot (amely, a szövegből sejthető, egy vizsgaosztályzat) és a „megbukott” szöveget adja vissza, ha ez az osztályzat 1-es, az „átment” szöveget adja vissza, ha nem (vagyis ha a feltétel nem teljesül). Az IF (A1&gt;1;”átment”;”megbukott”) függvény hatása pontosan ugyanez. Mármint:feltételezve, hogy az A1 cellában valóban osztályzat van; mert ha az A1 például üres, akkor a fentebbi első függvény azt írja ki, hogy „átment” (hiszen A1 tartalma nem 1); a másik függvény azt írja ki, hogy „megbukott” (hiszen A1 tartalma nem nagyobb egynél). A számítógép buta… ahogyan mondják: arra válaszol, amit kérdezünk, nem pedig arra, amire közben gondoltunk…</text:p>
      <text:p text:style-name="npsh_3a__3a_Figyelem"><text:soft-page-break/>A feltételek nemcsak számokra vonatkozhatnak. A1=”alma” például azt jelenti, hogy az A1 tartalma az „alma” szöveg-e; A1&gt;”alma” pedig azt, hogy A1 tartalma olyan szöveg-e, amelyik a betűrendben az „alma” után következik.</text:p>
      <text:p text:style-name="npsh_3a__3a_Figyelem">Természetesen itt is érvényes, hogy ahol adat van, ott hivatkozás, formula, függvény is lehet: akár újabb feltételes függvény is. Például a fenti osztályzat-példára utalva (ha feltételezzük, hogy A1-ben valóban ott van az osztályzat): IF (A1=5;”jeles”;IF (A1=4;”jó”; IF (A1=3;”közepes”; IF (A1=2; „elégséges”;”elégtelen”)))) kiírja az adott osztályzat megnevezését. (Tanács: ha egymásba ágyazott feltételes függvényt akar összeállítani, az újabb feltétel, a fenti példához hasonlóan, mindig a „nem teljesül” ágban legyen.)</text:p>
      <text:p text:style-name="npsh_3a__3a_BodyText">Aktuális dátum és időpont: NOW.</text:p>
      <text:p text:style-name="npsh_3a__3a_Figyelem">Nincs független változó. A nyitó és záró zárójelet ennek ellenére ki kell írni, mert szabály az szabály… A számítógép buta… említettük már?</text:p>
      <text:p text:style-name="npsh_3a__3a_Figyelem">A NOW () által visszaadott érték a pillanatnyi dátum és időpont. Vigyázzunk: ha a munkalapon bármit változtatunk, akkor a Calc mindent újraszámol, frissít – tehát ez az érték is változni fog!</text:p>
      <text:p text:style-name="npsh_3a__3a_BodyText">A fentiek csak rövidke ízelítőt jelentenek a Calc 3-400 függvénye közül.</text:p>
      <text:p text:style-name="npsh_3a__3a_BodyText">Vigyázzunk: a számítógép buta: egyetlen karakternyi elütés már hibát okozhat. Ilyenkor eredmény helyett hibajelzést látunk.</text:p>
      <text:p text:style-name="npsh_3a__3a_Figyelem">Ne feledjük: ha a cella #### jelekkel van tele, az nem hiba, csak azt jelzi, hogy egy számérték nem fér ki a cellában.</text:p>
      <text:illustration-index text:style-name="Sect1" text:protected="true" text:name="Ábrajegyzék1">
        <text:illustration-index-source text:caption-sequence-name="Illustration" text:caption-sequence-format="text">
          <text:index-title-template text:style-name="Illustration_20_Index_20_Heading">Ábrajegyzék</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1" text:name="Ábrajegyzék1_Head">
            <text:p text:style-name="P38">Ábrajegyzék</text:p>
          </text:index-title>
          <text:p text:style-name="P69">1. ábra - A táblázatkezelő felülete<text:tab/>13</text:p>
          <text:p text:style-name="P69">2. ábra - Cellabeszúrás<text:tab/>33</text:p>
          <text:p text:style-name="P69">3. ábra - Mentés párbeszédablak<text:tab/>37</text:p>
          <text:p text:style-name="P69">4. ábra - Megnyitás párbeszédablak<text:tab/>39</text:p>
          <text:p text:style-name="P69">5. ábra - Mentés jelszóval<text:tab/>41</text:p>
          <text:p text:style-name="P69">6. ábra - Alapértelmezett fájltípus beállítása<text:tab/>43</text:p>
          <text:p text:style-name="P69">7. ábra - Mentés másként<text:tab/>45</text:p>
          <text:p text:style-name="P69">8. ábra - Exportálás internetre feltölthető formátumba<text:tab/>46</text:p>
          <text:p text:style-name="P69">9. ábra - Egyéni élőfej<text:tab/>48</text:p>
          <text:p text:style-name="P69">10. ábra - Oldalstílus<text:tab/>49</text:p>
          <text:p text:style-name="P69">11. ábra - Cellaformázás<text:tab/>51</text:p>
          <text:p text:style-name="P69">12. ábra - Betűkészlet<text:tab/>53</text:p>
          <text:p text:style-name="P69">13. ábra - Betűhatás<text:tab/>54</text:p>
          <text:p text:style-name="P69">14. ábra - Nyomógombok<text:tab/>55</text:p>
          <text:p text:style-name="P69">15. ábra - Igazítás<text:tab/>55</text:p>
          <text:p text:style-name="P69">16. ábra - Minta<text:tab/>56</text:p>
          <text:p text:style-name="P69">17. ábra - Cellavédelem<text:tab/>57</text:p>
          <text:p text:style-name="P69">18. ábra - Munkalap védelme<text:tab/>58</text:p>
          <text:p text:style-name="P69">19. ábra - Keresés és csere<text:tab/>59</text:p>
          <text:p text:style-name="P69">20. ábra - Irányított beillesztés<text:tab/>61</text:p>
          <text:p text:style-name="P69">21. ábra - Törlés<text:tab/>62</text:p>
          <text:p text:style-name="P69">22. ábra - Cellatörlés<text:tab/>62</text:p>
          <text:p text:style-name="P69">23. ábra - Automatikus kitöltés<text:tab/>63</text:p>
          <text:p text:style-name="P69">24. ábra - Függvény<text:tab/>65</text:p>
          <text:p text:style-name="P69">25. ábra - Szumma<text:tab/>66</text:p>
          <text:p text:style-name="P69">26. ábra - Rendezés<text:tab/>69</text:p>
          <text:p text:style-name="P69">27. ábra - Rendezés növekvő sorrendben<text:tab/>70</text:p>
          <text:p text:style-name="P69">28. ábra - ÁFA számítások 1<text:tab/>71</text:p>
          <text:p text:style-name="P69">29. ábra - ÁFA számítások 2<text:tab/>72</text:p>
          <text:p text:style-name="P69">30. ábra - ÁFA számítások 3<text:tab/>72</text:p>
          <text:p text:style-name="P69">31. ábra - ÁFA számítások 4<text:tab/>73</text:p>
          <text:p text:style-name="P69">32. ábra - ÁFA számítások 5<text:tab/>74</text:p>
          <text:p text:style-name="P69">33. ábra - ÁFA számítások 6<text:tab/>74</text:p>
          <text:p text:style-name="P69">34. ábra - ÁFA számítások 7<text:tab/>75</text:p>
          <text:p text:style-name="P69">35. ábra - ÁFA számítások 8<text:tab/>75</text:p>
          <text:p text:style-name="P69">36. ábra - ÁFA számítások 9<text:tab/>76</text:p>
          <text:p text:style-name="P69">37. ábra - ÁFA számítások 10<text:tab/>77</text:p>
          <text:p text:style-name="P69">38. ábra - ÁFA számítások 11<text:tab/>79</text:p>
          <text:p text:style-name="P69">39. ábra - Új kivételszótár létrehozása<text:tab/>83</text:p>
          <text:p text:style-name="P69">40. ábra - Felhasználó adatainak beállítása<text:tab/>85</text:p>
          <text:p text:style-name="P69">41. ábra - Alapértelmezett mentési útvonal beállítása<text:tab/>86</text:p>
          <text:p text:style-name="P69">42. ábra - Eszköztárak<text:tab/>87</text:p>
          <text:p text:style-name="P69"><text:soft-page-break/>43. ábra - Váltás az ablakok között<text:tab/>88</text:p>
        </text:index-body>
      </text:illustration-index>
      <text:p text:style-name="npsh_3a__3a_Body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Symbol" svg:font-family="Symbol" style:font-charset="x-symbol"/>
    <style:font-face style:name="Wingdings" svg:font-family="Wingdings" style:font-pitch="variable" style:font-charset="x-symbol"/>
    <style:font-face style:name="Symbol1" svg:font-family="Symbol" style:font-family-generic="roman" style:font-pitch="variable" style:font-charset="x-symbol"/>
    <style:font-face style:name="Wingdings 2" svg:font-family="'Wingdings 2'" style:font-family-generic="roman" style:font-pitch="variable" style:font-charset="x-symbol"/>
    <style:font-face style:name="FreeSans2" svg:font-family="FreeSans, sans-serif"/>
    <style:font-face style:name="OpenSymbol1" svg:font-family="OpenSymbol"/>
    <style:font-face style:name="OpenSymbol2" svg:font-family="OpenSymbol, 'Arial Unicode MS'"/>
    <style:font-face style:name="Tahoma2" svg:font-family="Tahoma"/>
    <style:font-face style:name="Courier New" svg:font-family="'Courier New'" style:font-family-generic="modern"/>
    <style:font-face style:name="Times new roman" svg:font-family="'Times new roman'" style:font-family-generic="roman"/>
    <style:font-face style:name="Courier New1" svg:font-family="'Courier New'" style:font-family-generic="modern" style:font-pitch="fixed"/>
    <style:font-face style:name="Lucida Sans Unicode" svg:font-family="'Lucida Sans Unicode'" style:font-pitch="variable"/>
    <style:font-face style:name="OpenSymbol" svg:font-family="OpenSymbol" style:font-pitch="variable"/>
    <style:font-face style:name="Tahoma1" svg:font-family="Tahoma" style:font-pitch="variable"/>
    <style:font-face style:name="Cambria" svg:font-family="Cambria" style:font-family-generic="roman" style:font-pitch="variable"/>
    <style:font-face style:name="Times New Roman" svg:font-family="'Times New Roman'" style:font-family-generic="roman" style:font-pitch="variable"/>
    <style:font-face style:name="Times New Roman1" svg:font-family="'Times New Roman'" style:font-adornments="Normál" style:font-family-generic="roman" style:font-pitch="variable"/>
    <style:font-face style:name="Times New Roman2" svg:font-family="'Times New Roman', 'Times New Roman'" style:font-family-generic="roman" style:font-pitch="variable"/>
    <style:font-face style:name="Arial" svg:font-family="Arial" style:font-family-generic="swiss" style:font-pitch="variable"/>
    <style:font-face style:name="Arial Black" svg:font-family="'Arial Black'" style:font-adornments="Normál" style:font-family-generic="swiss" style:font-pitch="variable"/>
    <style:font-face style:name="Arial Narrow" svg:font-family="'Arial Narrow'" style:font-family-generic="swiss" style:font-pitch="variable"/>
    <style:font-face style:name="Arial Narrow1" svg:font-family="'Arial Narrow'" style:font-adornments="Normál" style:font-family-generic="swiss" style:font-pitch="variable"/>
    <style:font-face style:name="Arial Unicode MS" svg:font-family="'Arial Unicode MS'" style:font-family-generic="swiss" style:font-pitch="variable"/>
    <style:font-face style:name="Arial1" svg:font-family="Arial, Arial" style:font-family-generic="swiss" style:font-pitch="variable"/>
    <style:font-face style:name="DejaVu Sans" svg:font-family="'DejaVu Sans'" style:font-adornments="Book" style:font-family-generic="swiss" style:font-pitch="variable"/>
    <style:font-face style:name="DejaVu Sans1" svg:font-family="'DejaVu Sans'" style:font-adornments="ExtraLight" style:font-family-generic="swiss" style:font-pitch="variable"/>
    <style:font-face style:name="DejaVu Sans Condensed" svg:font-family="'DejaVu Sans Condensed'" style:font-adornments="Book" style:font-family-generic="swiss" style:font-pitch="variable"/>
    <style:font-face style:name="FreeSans3" svg:font-family="FreeSans" style:font-family-generic="swiss" style:font-pitch="variable"/>
    <style:font-face style:name="FreeSans1" svg:font-family="FreeSans" style:font-adornments="Félkövér" style:font-family-generic="swiss" style:font-pitch="variable"/>
    <style:font-face style:name="FreeSans" svg:font-family="FreeSans" style:font-adornments="Általános" style:font-family-generic="swiss" style:font-pitch="variable"/>
    <style:font-face style:name="Tahoma" svg:font-family="Tahoma" style:font-family-generic="swiss" style:font-pitch="variable"/>
    <style:font-face style:name="MS Mincho" svg:font-family="'MS Mincho'"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hu" fo:country="HU"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hu" fo:country="HU"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DejaVu Sans"/>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name-complex="Tahoma2" style:font-size-complex="10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class="text">
      <style:paragraph-properties fo:margin-top="0.423cm" fo:margin-bottom="0.212cm" fo:keep-with-next="always">
        <style:tab-stops>
          <style:tab-stop style:position="0.635cm"/>
          <style:tab-stop style:position="1.27cm"/>
          <style:tab-stop style:position="1.905cm"/>
          <style:tab-stop style:position="2.54cm"/>
          <style:tab-stop style:position="3.175cm"/>
        </style:tab-stops>
      </style:paragraph-properties>
      <style:text-properties style:font-name="Arial1" fo:font-size="20pt" fo:font-weight="bold" style:font-size-asian="20pt" style:font-weight-asian="bold"/>
    </style:style>
    <style:style style:name="Heading_20_2" style:display-name="Heading 2" style:family="paragraph" style:parent-style-name="Standard" style:next-style-name="Standard" style:class="text">
      <style:paragraph-properties fo:margin-top="0.423cm" fo:margin-bottom="0.212cm" fo:keep-with-next="always"/>
      <style:text-properties style:font-name="Arial1" fo:font-size="16pt" fo:font-weight="bold" style:font-size-asian="16pt" style:font-weight-asian="bold"/>
    </style:style>
    <style:style style:name="Heading_20_3" style:display-name="Heading 3" style:family="paragraph" style:parent-style-name="Standard" style:next-style-name="Standard" style:class="text">
      <style:paragraph-properties fo:margin-top="0.423cm" fo:margin-bottom="0.106cm" fo:keep-with-next="always"/>
      <style:text-properties style:font-name="Arial1" fo:font-size="12pt" fo:font-weight="bold" style:font-size-asian="12pt" style:font-weight-asian="bold"/>
    </style:style>
    <style:style style:name="Heading_20_4" style:display-name="Heading 4" style:family="paragraph" style:parent-style-name="Standard" style:next-style-name="Standard" style:class="text">
      <style:paragraph-properties fo:margin-left="0.889cm" fo:margin-right="0cm" fo:margin-top="0.423cm" fo:margin-bottom="0.106cm" fo:text-indent="0cm" style:auto-text-indent="false" fo:keep-with-next="always"/>
      <style:text-properties style:font-name="Arial1" fo:font-size="12pt" fo:font-weight="bold" style:font-size-asian="12pt" style:font-weight-asian="bold"/>
    </style:style>
    <style:style style:name="Table_20_Contents" style:display-name="Table Contents" style:family="paragraph" style:parent-style-name="Standard" style:class="extra">
      <style:paragraph-properties text:number-lines="false" text:line-number="0"/>
    </style:style>
    <style:style style:name="dőlt" style:family="paragraph" style:parent-style-name="Standard">
      <style:text-properties fo:font-size="11pt" fo:font-style="italic" style:font-name-asian="Arial Unicode MS" style:font-size-asian="11pt" style:font-style-asian="italic" style:font-style-complex="italic"/>
    </style:style>
    <style:style style:name="Footer" style:family="paragraph" style:parent-style-name="Standard" style:class="extra">
      <style:paragraph-properties fo:padding="0.101cm" fo:border-left="none" fo:border-right="none" fo:border-top="0.018cm solid #555753" fo:border-bottom="none" style:shadow="none" text:number-lines="false" text:line-number="0">
        <style:tab-stops>
          <style:tab-stop style:position="8.498cm" style:type="center"/>
          <style:tab-stop style:position="16.999cm" style:type="right"/>
        </style:tab-stops>
      </style:paragraph-properties>
      <style:text-properties fo:font-size="8pt"/>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0.635cm" fo:margin-right="0cm" fo:text-indent="0cm" style:auto-text-indent="false"/>
    </style:style>
    <style:style style:name="openSKM_5f_SZÖVEG" style:display-name="openSKM_SZÖVEG" style:family="paragraph" style:parent-style-name="Text_20_body">
      <style:paragraph-properties fo:margin-left="0cm" fo:margin-right="0cm" fo:margin-top="0.199cm" fo:margin-bottom="0.199cm" fo:line-height="110%" fo:text-align="justify" style:justify-single-word="false" fo:orphans="2" fo:widows="2" fo:text-indent="0cm" style:auto-text-indent="false"/>
      <style:text-properties style:use-window-font-color="true" style:font-name="Times new roman" fo:font-size="10pt" style:font-size-asian="10pt" style:font-size-complex="10pt"/>
    </style:style>
    <style:style style:name="openSKM_5f_MAGYARÁZAT" style:display-name="openSKM_MAGYARÁZAT" style:family="paragraph" style:parent-style-name="Text_20_body" style:master-page-name="">
      <style:paragraph-properties fo:margin-left="1.499cm" fo:margin-right="0cm" fo:margin-top="0.4cm" fo:margin-bottom="0.4cm" fo:text-align="justify" style:justify-single-word="false" fo:orphans="2" fo:widows="2" fo:text-indent="0cm" style:auto-text-indent="false" style:page-number="auto" fo:background-color="#d8e9e8" fo:padding="0.25cm" fo:border-left="0.141cm solid #007fb2" fo:border-right="none" fo:border-top="none" fo:border-bottom="none" style:join-border="false">
        <style:background-image/>
      </style:paragraph-properties>
      <style:text-properties style:use-window-font-color="true" fo:font-size="12pt" fo:font-style="italic" style:font-size-asian="12pt" style:font-style-asian="italic" style:font-size-complex="12pt"/>
    </style:style>
    <style:style style:name="Contents_20_Heading" style:display-name="Contents Heading" style:family="paragraph" style:parent-style-name="npsh_3a__3a_Head1" style:next-style-name="Standard" style:default-outline-level="" style:list-style-name="" style:class="index" style:master-page-name="">
      <style:paragraph-properties fo:margin-top="0cm" fo:margin-bottom="1cm" style:page-number="auto" fo:break-before="auto" fo:break-after="auto" fo:background-color="transparent" fo:padding="0cm" fo:border="none" style:shadow="none" text:number-lines="false" text:line-number="0">
        <style:tab-stops/>
        <style:background-image/>
      </style:paragraph-properties>
    </style:style>
    <style:style style:name="Contents_20_2" style:display-name="Contents 2" style:family="paragraph" style:parent-style-name="Contents_20_1" style:class="index">
      <style:paragraph-properties fo:margin-left="1.251cm" fo:margin-right="0cm" fo:margin-top="0.071cm" fo:margin-bottom="0cm" fo:line-height="0.423cm" fo:orphans="2" fo:widows="2" fo:text-indent="0cm" style:auto-text-indent="false" fo:background-color="transparent">
        <style:tab-stops>
          <style:tab-stop style:position="1cm" style:leader-style="dotted" style:leader-text="."/>
          <style:tab-stop style:position="14.751cm" style:type="right" style:leader-style="dotted" style:leader-text="."/>
        </style:tab-stops>
        <style:background-image/>
      </style:paragraph-properties>
      <style:text-properties fo:font-variant="normal" fo:text-transform="none" fo:color="#2e3436" fo:font-size="8pt"/>
    </style:style>
    <style:style style:name="Contents_20_3" style:display-name="Contents 3" style:family="paragraph" style:parent-style-name="Contents_20_2" style:next-style-name="Contents_20_4" style:class="index" style:master-page-name="">
      <style:paragraph-properties fo:margin-left="2cm" fo:margin-right="0cm" fo:orphans="0" fo:widows="0" fo:text-indent="0cm" style:auto-text-indent="false" style:page-number="auto" style:shadow="none">
        <style:tab-stops>
          <style:tab-stop style:position="1cm" style:leader-style="dotted" style:leader-text="."/>
          <style:tab-stop style:position="13.751cm" style:type="right" style:leader-style="dotted" style:leader-text="."/>
        </style:tab-stops>
      </style:paragraph-properties>
      <style:text-properties fo:font-size="7pt"/>
    </style:style>
    <style:style style:name="Footnote" style:family="paragraph" style:parent-style-name="npsh_3a__3a_BodyText" style:class="extra" style:master-page-name="">
      <style:paragraph-properties style:page-number="auto"/>
      <style:text-properties fo:font-size="8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openSKM_5f_GYAKORLÁS" style:display-name="openSKM_GYAKORLÁS" style:family="paragraph" style:parent-style-name="openSKM_5f_SZÖVEG">
      <style:paragraph-properties fo:margin-left="1.499cm" fo:margin-right="0cm" fo:margin-top="0.101cm" fo:margin-bottom="0.101cm" fo:text-align="justify" style:justify-single-word="false" fo:orphans="2" fo:widows="2" fo:text-indent="0cm" style:auto-text-indent="false" fo:background-color="#99ccff" fo:padding="0.4cm" fo:border="0.088cm solid #004586" style:shadow="none">
        <style:background-image/>
      </style:paragraph-properties>
      <style:text-properties style:use-window-font-color="true" style:font-name="Times New Roman" fo:font-style="italic" style:font-name-asian="Arial Unicode MS" style:font-style-asian="italic" style:font-name-complex="Tahoma" style:font-style-complex="italic"/>
    </style:style>
    <style:style style:name="openSKM_5f_nyomógomb" style:display-name="openSKM_nyomógomb" style:family="paragraph" style:parent-style-name="Standard">
      <style:paragraph-properties fo:margin-top="0.101cm" fo:margin-bottom="0.101cm" fo:orphans="2" fo:widows="2"/>
    </style:style>
    <style:style style:name="Contents_20_4" style:display-name="Contents 4" style:family="paragraph" style:parent-style-name="Contents_20_3" style:next-style-name="Standard" style:class="index">
      <style:paragraph-properties fo:margin-left="2.6cm" fo:margin-right="0cm" fo:orphans="2" fo:widows="2" fo:text-indent="0cm" style:auto-text-indent="false" style:shadow="none">
        <style:tab-stops>
          <style:tab-stop style:position="0cm" style:leader-style="dotted" style:leader-text="."/>
          <style:tab-stop style:position="12.751cm" style:type="right" style:leader-style="dotted" style:leader-text="."/>
        </style:tab-stops>
      </style:paragraph-properties>
    </style:style>
    <style:style style:name="openSKM_5f_programnév" style:display-name="openSKM_programnév" style:family="paragraph" style:parent-style-name="openSKM_5f_SZÖVEG">
      <style:text-properties fo:font-weight="bold" style:font-weight-asian="bold" style:font-weight-complex="bold"/>
    </style:style>
    <style:style style:name="Heading_20_5" style:display-name="Heading 5" style:family="paragraph" style:parent-style-name="Standard" style:next-style-name="Standard" style:class="text">
      <style:paragraph-properties fo:margin-left="1.27cm" fo:margin-right="0cm" fo:text-indent="0cm" style:auto-text-indent="false" fo:keep-with-next="always"/>
      <style:text-properties style:font-name="Arial1"/>
    </style:style>
    <style:style style:name="Contents_20_5" style:display-name="Contents 5" style:family="paragraph" style:parent-style-name="Contents_20_4" style:class="index">
      <style:paragraph-properties fo:margin-left="3cm" fo:margin-right="0cm" fo:text-indent="0cm" style:auto-text-indent="false">
        <style:tab-stops>
          <style:tab-stop style:position="14.801cm" style:type="right" style:leader-style="dotted" style:leader-text="."/>
        </style:tab-stops>
      </style:paragraph-properties>
      <style:text-properties fo:font-size="7pt"/>
    </style:style>
    <style:style style:name="Illustration" style:family="paragraph" style:parent-style-name="Caption" style:class="extra">
      <style:text-properties fo:font-variant="normal" fo:text-transform="none" fo:color="#2e3436" style:font-name="FreeSans" fo:font-size="8pt" fo:font-style="normal"/>
    </style:style>
    <style:style style:name="Illustration_20_Index_20_Heading" style:display-name="Illustration Index Heading" style:family="paragraph" style:parent-style-name="Contents_20_Heading" style:class="index" style:master-page-name="">
      <style:paragraph-properties style:page-number="auto" fo:background-color="transparent" fo:padding="0cm" fo:border="none" style:shadow="none" text:number-lines="false" text:line-number="0">
        <style:background-image/>
      </style:paragraph-properties>
    </style:style>
    <style:style style:name="Illustration_20_Index_20_1" style:display-name="Illustration Index 1" style:family="paragraph" style:parent-style-name="Contents_20_2"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Frame_20_contents" style:display-name="Frame contents" style:family="paragraph" style:parent-style-name="Text_20_body" style:class="extra"/>
    <style:style style:name="Heading_20_6" style:display-name="Heading 6" style:family="paragraph" style:parent-style-name="Standard" style:next-style-name="Standard" style:class="text">
      <style:paragraph-properties fo:margin-left="1.27cm" fo:margin-right="0cm" fo:text-indent="0cm" style:auto-text-indent="false" fo:keep-with-next="always"/>
      <style:text-properties style:font-name="Arial1" fo:font-style="italic" style:font-style-asian="italic"/>
    </style:style>
    <style:style style:name="Heading_20_7" style:display-name="Heading 7" style:family="paragraph" style:parent-style-name="Standard" style:next-style-name="Standard" style:class="text">
      <style:paragraph-properties fo:margin-left="2.54cm" fo:margin-right="0cm" fo:text-indent="0cm" style:auto-text-indent="false" fo:keep-with-next="always"/>
      <style:text-properties style:font-name="Arial1" fo:font-size="9pt" fo:font-weight="bold" style:font-size-asian="9pt" style:font-weight-asian="bold"/>
    </style:style>
    <style:style style:name="Heading_20_8" style:display-name="Heading 8" style:family="paragraph" style:parent-style-name="Standard" style:next-style-name="Standard" style:class="text">
      <style:paragraph-properties fo:margin-left="2.54cm" fo:margin-right="0cm" fo:text-indent="0cm" style:auto-text-indent="false" fo:keep-with-next="always"/>
      <style:text-properties style:font-name="Arial1" fo:font-size="9pt" style:text-underline-style="solid" style:text-underline-width="auto" style:text-underline-color="font-color" fo:font-weight="bold" style:font-size-asian="9pt" style:font-weight-asian="bold"/>
    </style:style>
    <style:style style:name="Heading_20_9" style:display-name="Heading 9" style:family="paragraph" style:parent-style-name="Standard" style:next-style-name="Standard" style:class="text">
      <style:paragraph-properties fo:margin-left="5.08cm" fo:margin-right="0cm" fo:margin-top="0.423cm" fo:margin-bottom="0.106cm" fo:text-indent="0cm" style:auto-text-indent="false"/>
      <style:text-properties style:font-name="Arial1" fo:font-size="8pt" fo:font-style="italic" style:text-underline-style="solid" style:text-underline-width="auto" style:text-underline-color="font-color" style:font-size-asian="8pt" style:font-style-asian="italic"/>
    </style:style>
    <style:style style:name="Heading_20_10" style:display-name="Heading 10" style:family="paragraph" style:parent-style-name="Heading" style:next-style-name="Text_20_body" style:class="text">
      <style:text-properties fo:font-size="75%" fo:font-weight="bold" style:font-size-asian="75%" style:font-weight-asian="bold" style:font-size-complex="75%" style:font-weight-complex="bold"/>
    </style:style>
    <style:style style:name="Text" style:family="paragraph" style:parent-style-name="Caption" style:class="extra"/>
    <style:style style:name="Contents_20_1" style:display-name="Contents 1" style:family="paragraph" style:parent-style-name="Standard" style:class="index" style:master-page-name="">
      <style:paragraph-properties fo:margin-left="0.501cm" fo:margin-right="0cm" fo:margin-top="0.212cm" fo:margin-bottom="0.106cm" fo:line-height="0.423cm" fo:orphans="2" fo:widows="2" fo:text-indent="0cm" style:auto-text-indent="false" style:page-number="auto" fo:background-color="transparent" style:shadow="none">
        <style:tab-stops>
          <style:tab-stop style:position="0.75cm" style:leader-style="dotted" style:leader-text="."/>
          <style:tab-stop style:position="15.501cm" style:type="right" style:leader-style="dotted" style:leader-text="."/>
        </style:tab-stops>
        <style:background-image/>
      </style:paragraph-properties>
      <style:text-properties fo:text-transform="uppercase" fo:color="#007fb2" style:font-name="FreeSans1" fo:font-size="9pt" fo:language="hu" fo:country="HU" fo:font-weight="bold" style:font-name-asian="Times New Roman2" style:font-size-asian="10pt" style:language-asian="zxx" style:country-asian="none" style:font-weight-asian="bold" style:font-name-complex="Times New Roman2" style:font-size-complex="10pt" style:language-complex="ar" style:country-complex="SA"/>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302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3.802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303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2.804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305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npsh_3a__3a_BodyText" style:display-name="npsh::BodyText" style:family="paragraph" style:master-page-name="">
      <style:paragraph-properties fo:margin-left="0cm" fo:margin-right="0cm" fo:margin-top="0.199cm" fo:margin-bottom="0.199cm" fo:line-height="110%" fo:text-align="justify" style:justify-single-word="false" fo:keep-together="auto" fo:orphans="2" fo:widows="2" fo:hyphenation-ladder-count="2" fo:text-indent="0cm" style:auto-text-indent="false" style:page-number="auto" fo:background-color="transparent" style:shadow="none">
        <style:tab-stops/>
        <style:background-image/>
      </style:paragraph-properties>
      <style:text-properties fo:color="#2e3436" style:font-name="Times New Roman1" fo:font-size="10pt" fo:letter-spacing="normal" fo:language="hu" fo:country="HU" fo:font-style="normal" style:text-underline-style="none" fo:font-weight="normal" style:font-name-asian="Times New Roman2" style:font-size-asian="12pt" style:font-style-asian="normal" style:font-weight-asian="normal" style:font-name-complex="Times New Roman2" style:font-size-complex="12pt" style:language-complex="ar" style:country-complex="SA" style:font-style-complex="normal" style:font-weight-complex="normal" fo:hyphenate="true" fo:hyphenation-remain-char-count="5" fo:hyphenation-push-char-count="5"/>
    </style:style>
    <style:style style:name="npsh_3a__3a_BulletList" style:display-name="npsh::BulletList" style:family="paragraph" style:parent-style-name="npsh_3a__3a_BodyText" style:list-style-name="List_20_1">
      <style:paragraph-properties fo:margin-left="1cm" fo:margin-right="0.101cm" fo:margin-top="0.141cm" fo:margin-bottom="0cm" fo:text-align="justify" style:justify-single-word="false" fo:keep-together="always" fo:orphans="0" fo:widows="0" fo:text-indent="0cm" style:auto-text-indent="true">
        <style:tab-stops/>
      </style:paragraph-properties>
    </style:style>
    <style:style style:name="npsh_3a__3a_Head1" style:display-name="npsh::Head1" style:family="paragraph" style:parent-style-name="Standard" style:next-style-name="npsh_3a__3a_BodyText" style:default-outline-level="1" style:list-style-name="Outline" style:master-page-name="">
      <style:paragraph-properties fo:margin-top="3cm" fo:margin-bottom="1cm" fo:text-align="start" style:justify-single-word="false" fo:orphans="0" fo:widows="0" style:page-number="auto" fo:break-before="auto" fo:break-after="auto" fo:background-color="transparent" style:shadow="none" fo:keep-with-next="always" text:number-lines="false" text:line-number="0">
        <style:tab-stops/>
        <style:background-image/>
      </style:paragraph-properties>
      <style:text-properties fo:color="#007fb2" style:font-name="DejaVu Sans" fo:font-size="24pt" fo:letter-spacing="normal" fo:language="hu" fo:country="HU" fo:font-weight="normal" style:font-name-asian="Times New Roman2" style:font-size-asian="26pt" style:font-weight-asian="bold" style:font-name-complex="Times New Roman2" style:font-size-complex="10pt" style:language-complex="ar" style:country-complex="SA"/>
    </style:style>
    <style:style style:name="npsh_3a__3a_Head2" style:display-name="npsh::Head2" style:family="paragraph" style:parent-style-name="npsh_3a__3a_Head1" style:next-style-name="npsh_3a__3a_BodyText" style:default-outline-level="2" style:list-style-name="Outline" style:master-page-name="">
      <style:paragraph-properties fo:margin-top="0.3cm" fo:margin-bottom="0cm" fo:orphans="0" fo:widows="0" style:page-number="auto" fo:break-before="auto" fo:break-after="auto" fo:background-color="transparent" fo:padding="0cm" fo:border="none" style:shadow="none" fo:keep-with-next="always">
        <style:tab-stops/>
        <style:background-image/>
      </style:paragraph-properties>
      <style:text-properties fo:text-transform="uppercase" style:font-name="Arial Black" fo:font-size="11pt" fo:font-weight="900"/>
    </style:style>
    <style:style style:name="npsh_3a__3a_Head3" style:display-name="npsh::Head3" style:family="paragraph" style:parent-style-name="npsh_3a__3a_Head2" style:next-style-name="npsh_3a__3a_BodyText" style:default-outline-level="3" style:list-style-name="Outline" style:master-page-name="">
      <style:paragraph-properties fo:margin-top="0.7cm" fo:margin-bottom="0cm" fo:orphans="0" fo:widows="0" style:page-number="auto" fo:break-before="auto" fo:break-after="auto" fo:background-color="transparent" fo:padding="0cm" fo:border="none" style:shadow="none" fo:keep-with-next="always">
        <style:tab-stops/>
        <style:background-image/>
      </style:paragraph-properties>
      <style:text-properties fo:font-variant="normal" fo:text-transform="none" style:font-name="DejaVu Sans Condensed" fo:font-size="12pt" fo:font-weight="normal"/>
    </style:style>
    <style:style style:name="npsh_3a__3a_Head4" style:display-name="npsh::Head4" style:family="paragraph" style:parent-style-name="npsh_3a__3a_Head3" style:next-style-name="npsh_3a__3a_BodyText" style:default-outline-level="4" style:list-style-name="Outline" style:master-page-name="">
      <style:paragraph-properties fo:margin-left="0.4cm" fo:margin-right="0cm" fo:margin-top="0.4cm" fo:margin-bottom="0cm" fo:text-indent="0cm" style:auto-text-indent="false" style:page-number="auto"/>
      <style:text-properties fo:font-size="10.5pt"/>
    </style:style>
    <style:style style:name="npsh_3a__3a_TableBodyText" style:display-name="npsh::TableBodyText" style:family="paragraph">
      <style:paragraph-properties fo:margin-left="0.101cm" fo:margin-right="0.101cm" fo:margin-top="0cm" fo:margin-bottom="0cm" fo:orphans="0" fo:widows="0" fo:text-indent="0cm" style:auto-text-indent="false" style:vertical-align="middle"/>
      <style:text-properties fo:color="#555753" style:font-name="DejaVu Sans1" fo:font-size="8pt" fo:language="hu" fo:country="HU" fo:font-weight="normal" style:font-name-asian="Times New Roman2" style:font-size-asian="8pt" style:font-name-complex="Times New Roman2" style:font-size-complex="10pt" style:language-complex="ar" style:country-complex="SA"/>
    </style:style>
    <style:style style:name="npsh_3a__3a_TableBulletList" style:display-name="npsh::TableBulletList" style:family="paragraph" style:parent-style-name="npsh_3a__3a_TableBodyText">
      <style:paragraph-properties fo:margin-left="0.101cm" fo:margin-right="0cm" fo:margin-top="0.139cm" fo:margin-bottom="0cm" fo:orphans="0" fo:widows="0" fo:text-indent="0cm" style:auto-text-indent="false" fo:background-color="transparent">
        <style:tab-stops/>
        <style:background-image/>
      </style:paragraph-properties>
      <style:text-properties fo:color="#555753" style:font-name="DejaVu Sans" fo:font-size="8pt" fo:language="hu" fo:country="HU" style:font-name-asian="Times New Roman2" style:font-size-asian="8pt" style:font-name-complex="Times New Roman2" style:font-size-complex="10pt" style:language-complex="ar" style:country-complex="SA"/>
    </style:style>
    <style:style style:name="npsh_3a__3a_TableHead" style:display-name="npsh::TableHead" style:family="paragraph" style:parent-style-name="npsh_3a__3a_BodyText" style:next-style-name="npsh_3a__3a_BodyText" style:master-page-name="">
      <style:paragraph-properties fo:margin-left="0.101cm" fo:margin-right="0cm" fo:margin-top="0cm" fo:margin-bottom="0cm" fo:text-align="start" style:justify-single-word="false" fo:orphans="0" fo:widows="0" fo:text-indent="0cm" style:auto-text-indent="false" style:page-number="auto" fo:background-color="transparent" fo:padding="0cm" fo:border="none" style:shadow="none">
        <style:tab-stops/>
        <style:drop-cap/>
        <style:background-image/>
      </style:paragraph-properties>
      <style:text-properties fo:text-transform="lowercase" fo:color="#e00000" fo:font-size="8pt" fo:font-weight="bold"/>
    </style:style>
    <style:style style:name="npsh_3a__3a_BodyTextIndented" style:display-name="npsh::BodyTextIndented" style:family="paragraph" style:parent-style-name="npsh_3a__3a_BodyText" style:master-page-name="">
      <style:paragraph-properties fo:margin-left="3.175cm" fo:margin-right="0cm" fo:margin-top="0.071cm" fo:margin-bottom="0.212cm" fo:text-align="justify" style:justify-single-word="false" fo:keep-together="always" fo:orphans="0" fo:widows="0" fo:text-indent="0cm" style:auto-text-indent="false" style:page-number="auto"/>
      <style:text-properties fo:color="#555753" style:font-name="DejaVu Sans" fo:font-size="8pt" fo:language="hu" fo:country="HU" style:font-name-asian="Times New Roman2" style:font-size-asian="10pt" style:font-name-complex="Times New Roman2" style:font-size-complex="10pt" style:language-complex="ar" style:country-complex="SA"/>
    </style:style>
    <style:style style:name="npsh_3a__3a_CommandLine" style:display-name="npsh::CommandLine" style:family="paragraph" style:next-style-name="npsh_3a__3a_BodyText">
      <style:paragraph-properties fo:margin-left="3.17cm" fo:margin-right="0cm" fo:margin-top="0.035cm" fo:margin-bottom="0.035cm" fo:line-height="0.353cm" fo:keep-together="always" fo:orphans="0" fo:widows="0" fo:text-indent="0cm" style:auto-text-indent="false"/>
      <style:text-properties fo:color="#2e3436" style:font-name="Courier New" fo:font-size="9pt" fo:language="hu" fo:country="HU" style:font-name-asian="Times New Roman2" style:font-size-asian="9pt" style:font-name-complex="Times New Roman2" style:font-size-complex="10pt" style:language-complex="ar" style:country-complex="SA"/>
    </style:style>
    <style:style style:name="npsh_3a__3a_Lista" style:display-name="npsh::Lista" style:family="paragraph" style:parent-style-name="Standard">
      <style:paragraph-properties fo:margin-left="2.499cm" fo:margin-right="0cm" fo:margin-top="0.035cm" fo:margin-bottom="0.035cm" fo:line-height="0.423cm" fo:text-align="justify" style:justify-single-word="false" fo:text-indent="-0.6cm" style:auto-text-indent="false"/>
      <style:text-properties fo:color="#555753" fo:font-size="8pt"/>
    </style:style>
    <style:style style:name="npsh_3a__3a_Lista2" style:display-name="npsh::Lista2" style:family="paragraph" style:parent-style-name="npsh_3a__3a_Lista">
      <style:paragraph-properties fo:margin-left="3.101cm" fo:margin-right="0cm" fo:text-indent="-0.6cm" style:auto-text-indent="false"/>
    </style:style>
    <style:style style:name="npsh_3a__3a_BulletListIndented" style:display-name="npsh::BulletListIndented" style:family="paragraph" style:parent-style-name="npsh_3a__3a_BulletList">
      <style:paragraph-properties fo:margin-left="3.81cm" fo:margin-right="0cm" fo:text-indent="-0.635cm" style:auto-text-indent="false"/>
    </style:style>
    <style:style style:name="npsh_3a__3a_Figyelem" style:display-name="npsh::Figyelem" style:family="paragraph" style:parent-style-name="Standard" style:master-page-name="">
      <style:paragraph-properties fo:margin-left="1.499cm" fo:margin-right="0cm" fo:margin-top="0.101cm" fo:margin-bottom="0.101cm" fo:line-height="110%" fo:text-align="justify" style:justify-single-word="false" fo:keep-together="always" fo:orphans="0" fo:widows="0" fo:text-indent="0cm" style:auto-text-indent="false" style:page-number="auto" fo:background-color="#eeeeec" fo:padding="0.4cm" fo:border-left="0.141cm solid #007fb2" fo:border-right="0.002cm solid #eeeeec" fo:border-top="0.002cm solid #eeeeec" fo:border-bottom="0.002cm solid #eeeeec" style:shadow="none">
        <style:tab-stops/>
        <style:background-image/>
      </style:paragraph-properties>
      <style:text-properties fo:color="#2e3436" style:font-name="Times New Roman1" fo:font-size="10pt" fo:font-style="italic" fo:font-weight="normal"/>
    </style:style>
    <style:style style:name="npsh_3a__3a_Lista4" style:display-name="npsh::Lista4" style:family="paragraph" style:parent-style-name="Standard">
      <style:paragraph-properties fo:margin-left="4.2cm" fo:margin-right="0cm" fo:margin-top="0.035cm" fo:margin-bottom="0.035cm" fo:line-height="0.423cm" fo:text-align="justify" style:justify-single-word="false" fo:text-indent="-0.6cm" style:auto-text-indent="false"/>
      <style:text-properties fo:color="#000000"/>
    </style:style>
    <style:style style:name="npsh_3a__3a_Lista3" style:display-name="npsh::Lista3" style:family="paragraph" style:parent-style-name="Standard">
      <style:paragraph-properties fo:margin-left="3.6cm" fo:margin-right="0cm" fo:margin-top="0.035cm" fo:margin-bottom="0.035cm" fo:line-height="0.423cm" fo:text-align="justify" style:justify-single-word="false" fo:text-indent="-0.6cm" style:auto-text-indent="false">
        <style:tab-stops>
          <style:tab-stop style:position="1.956cm"/>
        </style:tab-stops>
      </style:paragraph-properties>
      <style:text-properties fo:color="#555753" fo:font-size="8pt"/>
    </style:style>
    <style:style style:name="Table_20_Contents_20__28_user_29_" style:display-name="Table Contents (user)" style:family="paragraph" style:parent-style-name="Text_20_body">
      <style:paragraph-properties fo:margin-top="0.106cm" fo:margin-bottom="0.106cm" fo:text-align="start" style:justify-single-word="false" fo:orphans="0" fo:widows="0"/>
      <style:text-properties fo:color="#555753" style:font-name="DejaVu Sans1" fo:font-size="9pt" fo:font-weight="150" style:font-size-asian="9pt" style:font-name-complex="Times New Roman" style:font-weight-complex="normal"/>
    </style:style>
    <style:style style:name="npsh_3a__3a_Title" style:display-name="npsh::Title" style:family="paragraph" style:parent-style-name="npsh_3a__3a_BodyText" style:auto-update="true" style:master-page-name="">
      <style:paragraph-properties fo:margin-left="4.807cm" fo:margin-right="0.011cm" fo:margin-top="7.999cm" fo:margin-bottom="2cm" fo:line-height="100%" fo:text-align="start" style:justify-single-word="false" fo:hyphenation-ladder-count="2" fo:text-indent="0cm" style:auto-text-indent="false" style:page-number="auto" fo:background-color="#c3dfe0" fo:padding="0.75cm" fo:border="0.176cm solid #c3dfe0" style:shadow="none">
        <style:tab-stops/>
        <style:background-image/>
      </style:paragraph-properties>
      <style:text-properties fo:color="#007fb2" style:font-name="DejaVu Sans1" fo:font-size="28pt" fo:font-style="normal" style:text-underline-style="none" fo:font-weight="normal" style:font-style-asian="normal" style:font-weight-asian="normal" style:font-style-complex="normal" style:font-weight-complex="normal" fo:hyphenate="false" fo:hyphenation-remain-char-count="5" fo:hyphenation-push-char-count="5"/>
    </style:style>
    <style:style style:name="npsh_3a__3a_SubTitle" style:display-name="npsh::SubTitle" style:family="paragraph" style:parent-style-name="npsh_3a__3a_Title" style:master-page-name="">
      <style:paragraph-properties fo:margin-left="0cm" fo:margin-right="0cm" fo:margin-top="5.001cm" fo:margin-bottom="2cm" fo:text-align="end" style:justify-single-word="false" fo:text-indent="0cm" style:auto-text-indent="false" style:page-number="auto" fo:background-color="#c3dfe0">
        <style:tab-stops/>
        <style:background-image/>
      </style:paragraph-properties>
      <style:text-properties fo:color="#555753" fo:font-size="18pt"/>
    </style:style>
    <style:style style:name="Header_20_left" style:display-name="Header left"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npsh_3a__3a_SubHeader" style:display-name="npsh::SubHeader" style:family="paragraph" style:parent-style-name="npsh_3a__3a_BodyText" style:master-page-name="">
      <style:paragraph-properties fo:line-height="100%" style:page-number="auto" fo:background-color="transparent" style:shadow="none">
        <style:tab-stops/>
        <style:background-image/>
      </style:paragraph-properties>
      <style:text-properties fo:color="#555753" fo:font-size="6pt" fo:letter-spacing="normal" fo:font-weight="bold" style:letter-kerning="true"/>
    </style:style>
    <style:style style:name="npsh_3a__3a_Picture" style:display-name="npsh::Picture" style:family="paragraph" style:parent-style-name="npsh_3a__3a_BodyText" style:next-style-name="npsh_3a__3a_PictureTitle" style:master-page-name="">
      <style:paragraph-properties fo:line-height="100%" fo:text-align="center" style:justify-single-word="false" fo:orphans="0" fo:widows="0" fo:hyphenation-ladder-count="2" style:page-number="auto" fo:background-color="#d3d7cf" fo:padding-left="0.25cm" fo:padding-right="0.25cm" fo:padding-top="0.951cm" fo:padding-bottom="0.25cm" fo:border="0.002cm solid #d3d7cf" style:shadow="none" fo:keep-with-next="always">
        <style:tab-stops/>
        <style:background-image/>
      </style:paragraph-properties>
      <style:text-properties fo:hyphenate="false" fo:hyphenation-remain-char-count="5" fo:hyphenation-push-char-count="5"/>
    </style:style>
    <style:style style:name="npsh_3a__3a_BodyTestSmall" style:display-name="npsh::BodyTestSmall" style:family="paragraph" style:parent-style-name="npsh_3a__3a_BodyText" style:next-style-name="npsh_3a__3a_BodyText" style:master-page-name="">
      <style:paragraph-properties fo:line-height="100%" style:page-number="auto" style:shadow="none"/>
      <style:text-properties fo:font-size="7pt"/>
    </style:style>
    <style:style style:name="Table_20_index_20_1" style:display-name="Table index 1" style:family="paragraph" style:parent-style-name="Contents_20_2"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npsh_3a__3a_PictureTitle" style:display-name="npsh::PictureTitle" style:family="paragraph" style:parent-style-name="npsh_3a__3a_Picture" style:master-page-name="">
      <style:paragraph-properties fo:keep-together="always" style:page-number="auto" fo:background-color="#d3d7cf" fo:padding="0.25cm" fo:border="0.002cm solid #d3d7cf" style:shadow="none" fo:keep-with-next="auto">
        <style:tab-stops/>
        <style:background-image/>
      </style:paragraph-properties>
      <style:text-properties style:font-name="FreeSans" fo:font-size="8pt"/>
    </style:style>
    <style:style style:name="npsh_3a__3a_Head5" style:display-name="npsh::Head5" style:family="paragraph" style:parent-style-name="npsh_3a__3a_Head4" style:next-style-name="npsh_3a__3a_BodyText" style:default-outline-level="5" style:list-style-name="Outline" style:master-page-name="">
      <style:paragraph-properties style:page-number="auto" fo:background-color="transparent" style:shadow="none">
        <style:tab-stops/>
        <style:background-image/>
      </style:paragraph-properties>
      <style:text-properties fo:font-size="9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Contents_20_Heading" style:class="index" style:master-page-name="">
      <style:paragraph-properties fo:margin-left="0cm" fo:margin-right="0cm" fo:text-indent="0cm" style:auto-text-indent="false" style:page-number="auto" text:number-lines="false" text:line-number="0"/>
    </style:style>
    <style:style style:name="npsh_3a__3a_TableTitle" style:display-name="npsh::TableTitle" style:family="paragraph" style:parent-style-name="npsh_3a__3a_PictureTitle" style:master-page-name="">
      <style:paragraph-properties fo:margin-left="0cm" fo:margin-right="0.101cm" fo:text-align="end" style:justify-single-word="false" fo:keep-together="always" fo:text-indent="0cm" style:auto-text-indent="false" style:page-number="auto" fo:keep-with-next="auto"/>
    </style:style>
    <style:style style:name="npsh_3a__3a_Header" style:display-name="npsh::Header" style:family="paragraph" style:parent-style-name="npsh_3a__3a_BodyText" style:master-page-name="">
      <style:paragraph-properties fo:margin-top="0cm" fo:margin-bottom="0cm" style:page-number="auto" fo:background-color="transparent" fo:padding="0cm" fo:border="none" style:shadow="none">
        <style:tab-stops/>
        <style:background-image/>
      </style:paragraph-properties>
      <style:text-properties fo:color="#555753"/>
    </style:style>
    <style:style style:name="npsh_3a__3a_BodyTextLeft" style:display-name="npsh::BodyTextLeft" style:family="paragraph" style:parent-style-name="npsh_3a__3a_BodyText">
      <style:paragraph-properties fo:text-align="start" style:justify-single-word="false"/>
    </style:style>
    <style:style style:name="openSKM_5f_szöveg" style:display-name="openSKM_szöveg" style:family="paragraph" style:parent-style-name="Text_20_body">
      <style:paragraph-properties fo:margin-top="0.101cm" fo:margin-bottom="0.101cm" fo:orphans="2" fo:widows="2"/>
      <style:text-properties fo:font-size="13pt" style:font-size-asian="13pt"/>
    </style:style>
    <style:style style:name="Buborékszöveg" style:family="paragraph" style:parent-style-name="Standard">
      <style:text-properties style:font-name="Tahoma" fo:font-size="8pt" style:font-size-asian="8pt" style:font-name-complex="Tahoma" style:font-size-complex="8pt"/>
    </style:style>
    <style:style style:name="Normál_20__28_Web_29_" style:display-name="Normál (Web)" style:family="paragraph" style:parent-style-name="Standard">
      <style:paragraph-properties fo:margin-top="0.494cm" fo:margin-bottom="0.494cm" fo:orphans="2" fo:widows="2" fo:hyphenation-ladder-count="no-limit"/>
      <style:text-properties style:letter-kerning="true" style:font-name-asian="Times New Roman" fo:hyphenate="true" fo:hyphenation-remain-char-count="2" fo:hyphenation-push-char-count="2"/>
    </style:style>
    <style:style style:name="Tartalomjegyzék_20_címsora" style:display-name="Tartalomjegyzék címsora" style:family="paragraph" style:parent-style-name="Heading_20_1" style:next-style-name="Standard" style:list-style-name="">
      <style:paragraph-properties fo:margin-left="0cm" fo:margin-right="0cm" fo:margin-top="0.847cm" fo:margin-bottom="0cm" fo:line-height="115%" fo:keep-together="always" fo:orphans="2" fo:widows="2" fo:hyphenation-ladder-count="no-limit" fo:text-indent="0cm" style:auto-text-indent="false"/>
      <style:text-properties fo:color="#365f91" style:font-name="Cambria" fo:font-size="14pt" style:letter-kerning="true" style:font-name-asian="Times New Roman" style:font-size-asian="14pt" style:font-name-complex="Times New Roman" style:font-size-complex="14pt" fo:hyphenate="true" fo:hyphenation-remain-char-count="2" fo:hyphenation-push-char-count="2"/>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Absatz-Standardschriftart" style:family="text"/>
    <style:style style:name="WW-Absatz-Standardschriftart" style:family="text"/>
    <style:style style:name="WW-Absatz-Standardschriftart1" style:family="text"/>
    <style:style style:name="WW8Num3z0" style:family="text">
      <style:text-properties style:font-name="Symbol" style:font-name-complex="OpenSymbol2"/>
    </style:style>
    <style:style style:name="WW8Num4z0" style:family="text">
      <style:text-properties style:font-name="Symbol" style:font-name-complex="OpenSymbol2"/>
    </style:style>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KÉPERNYŐRŐL" style:family="text">
      <style:text-properties style:font-name="Arial Narrow"/>
    </style:style>
    <style:style style:name="Névtelen1"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Végjegyzet-karakterek" style:family="text"/>
    <style:style style:name="GOMB" style:family="text">
      <style:text-properties fo:background-color="#b3b3b3"/>
    </style:style>
    <style:style style:name="Endnote_20_anchor" style:display-name="Endnote anchor" style:family="text">
      <style:text-properties style:text-position="super 58%"/>
    </style:style>
    <style:style style:name="Numbering_20_Symbols" style:display-name="Numbering Symbols" style:family="text"/>
    <style:style style:name="SZÓTÁR" style:family="text">
      <style:text-properties style:text-underline-style="solid" style:text-underline-type="double" style:text-underline-width="auto" style:text-underline-color="font-color"/>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MODULHIVATKOZÁS" style:family="text">
      <style:text-properties style:text-underline-style="solid" style:text-underline-width="bold" style:text-underline-color="font-color" fo:background-color="transparent"/>
    </style:style>
    <style:style style:name="TÁRGYMUTATÓ-HIVATKOZÁS" style:family="text">
      <style:text-properties style:text-underline-style="dotted" style:text-underline-width="bold" style:text-underline-color="font-color"/>
    </style:style>
    <style:style style:name="MÁS_20_FÜZET" style:display-name="MÁS FÜZET" style:family="text">
      <style:text-properties style:text-position="sub 58%" style:text-rotation-angle="90" style:text-rotation-scale="line-height"/>
    </style:style>
    <style:style style:name="Teletype" style:family="text">
      <style:text-properties style:font-name="Courier New1" style:font-name-asian="Courier New1" style:font-name-complex="Courier New1"/>
    </style:style>
    <style:style style:name="OpenSKM_5f_menü" style:display-name="OpenSKM_menü" style:family="text" style:parent-style-name="Teletype">
      <style:text-properties style:font-name="Arial Narrow1" fo:font-size="11.5pt" fo:background-color="transparent" style:font-size-asian="10.5pt"/>
    </style:style>
    <style:style style:name="Bekezdés_20_alapbetűtípusa" style:display-name="Bekezdés alapbetűtípusa" style:family="text"/>
    <style:style style:name="gomb2_20_Char" style:display-name="gomb2 Char" style:family="text" style:parent-style-name="Bekezdés_20_alapbetűtípusa">
      <style:text-properties fo:font-size="11.5pt" fo:font-style="italic" style:letter-kerning="true" style:font-name-asian="Arial Unicode MS" style:font-size-asian="11.5pt" style:font-style-asian="italic" style:font-size-complex="12pt"/>
    </style:style>
    <style:style style:name="Emphasis" style:family="text">
      <style:text-properties fo:font-style="italic" style:font-style-asian="italic" style:font-style-complex="italic"/>
    </style:style>
    <style:style style:name="npsh_3a__3a_kepernyogomb" style:display-name="npsh::kepernyogomb" style:family="text" style:parent-style-name="KÉPERNYŐRŐL">
      <style:text-properties fo:color="#2e3436" style:font-name="FreeSans3" fo:font-size="10pt" fo:font-style="normal" fo:font-weight="normal" fo:background-color="#d0e4a6" style:font-style-asian="normal" style:language-complex="zxx" style:country-complex="none" style:font-style-complex="normal"/>
    </style:style>
    <style:style style:name="Page_20_Number" style:display-name="Page Number" style:family="text"/>
    <style:style style:name="WW8Num2z0" style:family="text">
      <style:text-properties style:font-name="Symbol1" style:font-name-complex="OpenSymbol"/>
    </style:style>
    <style:style style:name="WW8Num4z1" style:family="text">
      <style:text-properties style:font-name="OpenSymbol" style:font-name-complex="OpenSymbol"/>
    </style:style>
    <style:style style:name="Bekezdés_20_alapbetűtípusa1" style:display-name="Bekezdés alapbetűtípusa1" style:family="text"/>
    <style:style style:name="WW-Absatz-Standardschriftart111111111111111" style:family="text"/>
    <style:style style:name="Lábjegyzet-hivatkozás1" style:family="text">
      <style:text-properties style:text-position="super 58%"/>
    </style:style>
    <style:style style:name="Végjegyzet-hivatkozás1" style:family="text">
      <style:text-properties style:text-position="super 58%"/>
    </style:style>
    <style:style style:name="Lábjegyzet-hivatkozás" style:family="text">
      <style:text-properties style:text-position="super 58%"/>
    </style:style>
    <style:style style:name="Végjegyzet-hivatkozás" style:family="text">
      <style:text-properties style:text-position="super 58%"/>
    </style:style>
    <style:style style:name="Buborékszöveg_20_Char" style:display-name="Buborékszöveg Char" style:family="text" style:parent-style-name="Bekezdés_20_alapbetűtípusa">
      <style:text-properties style:font-name="Tahoma" fo:font-size="8pt" style:letter-kerning="true" style:font-name-asian="Arial Unicode MS" style:font-size-asian="8pt" style:font-name-complex="Tahoma" style:font-size-complex="8pt"/>
    </style:style>
    <style:style style:name="Szövegtörzs_20_Char" style:display-name="Szövegtörzs Char" style:family="text" style:parent-style-name="Bekezdés_20_alapbetűtípusa">
      <style:text-properties fo:font-size="12pt" style:letter-kerning="true" style:font-name-asian="Arial Unicode MS" style:font-size-asian="12pt" style:font-size-complex="12pt"/>
    </style:style>
    <style:style style:name="npsh_3a__3a_kepernyogomb_5f_vonal" style:display-name="npsh::kepernyogomb_vonal" style:family="text" style:parent-style-name="npsh_3a__3a_kepernyogomb">
      <style:text-properties style:use-window-font-color="true" style:font-name="FreeSans3" fo:font-size="10pt" fo:letter-spacing="normal" fo:language="hu" fo:country="HU" fo:font-style="normal" style:text-underline-style="solid" style:text-underline-width="auto" style:text-underline-color="font-color" fo:font-weight="normal" fo:background-color="#d0e4a6" style:font-name-asian="Times New Roman2" style:font-size-asian="12pt" style:font-style-asian="normal" style:font-weight-asian="normal" style:font-name-complex="Times New Roman2" style:font-size-complex="12pt" style:language-complex="zxx" style:country-complex="none" style:font-style-complex="normal" style:font-weight-complex="normal"/>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d3d7cf" style:background-transparency="0%" fo:padding="0.25cm" fo:border="0.002cm solid #d3d7cf" style:shadow="none">
        <style:background-imag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style:list-level-properties>
      </text:outline-level-style>
      <text:outline-level-style text:level="2" style:num-format="">
        <style:list-level-properties text:list-level-position-and-space-mode="label-alignment">
          <style:list-level-label-alignment text:label-followed-by="listtab" text:list-tab-stop-position="1.016cm"/>
        </style:list-level-properties>
      </text:outline-level-style>
      <text:outline-level-style text:level="3" style:num-format="">
        <style:list-level-properties text:list-level-position-and-space-mode="label-alignment">
          <style:list-level-label-alignment text:label-followed-by="listtab" text:list-tab-stop-position="1.27cm"/>
        </style:list-level-properties>
      </text:outline-level-style>
      <text:outline-level-style text:level="4" style:num-format="">
        <style:list-level-properties text:list-level-position-and-space-mode="label-alignment">
          <style:list-level-label-alignment text:label-followed-by="listtab" text:list-tab-stop-position="1.524cm"/>
        </style:list-level-properties>
      </text:outline-level-style>
      <text:outline-level-style text:level="5" style:num-format="">
        <style:list-level-properties text:list-level-position-and-space-mode="label-alignment">
          <style:list-level-label-alignment text:label-followed-by="listtab" text:list-tab-stop-position="1.778cm"/>
        </style:list-level-properties>
      </text:outline-level-style>
      <text:outline-level-style text:level="6" style:num-format="">
        <style:list-level-properties text:list-level-position-and-space-mode="label-alignment">
          <style:list-level-label-alignment text:label-followed-by="listtab" text:list-tab-stop-position="2.032cm"/>
        </style:list-level-properties>
      </text:outline-level-style>
      <text:outline-level-style text:level="7" style:num-format="">
        <style:list-level-properties text:list-level-position-and-space-mode="label-alignment">
          <style:list-level-label-alignment text:label-followed-by="listtab" text:list-tab-stop-position="2.286cm"/>
        </style:list-level-properties>
      </text:outline-level-style>
      <text:outline-level-style text:level="8" style:num-format="">
        <style:list-level-properties text:list-level-position-and-space-mode="label-alignment">
          <style:list-level-label-alignment text:label-followed-by="listtab" text:list-tab-stop-position="2.54cm"/>
        </style:list-level-properties>
      </text:outline-level-style>
      <text:outline-level-style text:level="9" style:num-format="">
        <style:list-level-properties text:list-level-position-and-space-mode="label-alignment">
          <style:list-level-label-alignment text:label-followed-by="listtab" text:list-tab-stop-position="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Bullet_20_Symbols" style:num-prefix="(" style:num-suffix=")" text:bullet-char="•">
        <style:list-level-properties text:min-label-width="0.4cm"/>
        <style:text-properties style:font-name="StarSymbol"/>
      </text:list-level-style-bullet>
      <text:list-level-style-bullet text:level="2" text:style-name="Bullet_20_Symbols" text:bullet-char="•">
        <style:list-level-properties text:space-before="0.401cm" text:min-label-width="0.4cm"/>
        <style:text-properties style:font-name="StarSymbol"/>
      </text:list-level-style-bullet>
      <text:list-level-style-bullet text:level="3" text:style-name="Bullet_20_Symbols" text:bullet-char="•">
        <style:list-level-properties text:space-before="0.799cm" text:min-label-width="0.4cm"/>
        <style:text-properties style:font-name="StarSymbol"/>
      </text:list-level-style-bullet>
      <text:list-level-style-bullet text:level="4" text:style-name="Bullet_20_Symbols" text:bullet-char="•">
        <style:list-level-properties text:space-before="1.2cm" text:min-label-width="0.4cm"/>
        <style:text-properties style:font-name="StarSymbol"/>
      </text:list-level-style-bullet>
      <text:list-level-style-bullet text:level="5" text:style-name="Bullet_20_Symbols" text:bullet-char="•">
        <style:list-level-properties text:space-before="1.6cm" text:min-label-width="0.4cm"/>
        <style:text-properties style:font-name="StarSymbol"/>
      </text:list-level-style-bullet>
      <text:list-level-style-bullet text:level="6" text:style-name="Bullet_20_Symbols" text:bullet-char="•">
        <style:list-level-properties text:space-before="2.001cm" text:min-label-width="0.4cm"/>
        <style:text-properties style:font-name="StarSymbol"/>
      </text:list-level-style-bullet>
      <text:list-level-style-bullet text:level="7" text:style-name="Bullet_20_Symbols" text:bullet-char="•">
        <style:list-level-properties text:space-before="2.399cm" text:min-label-width="0.4cm"/>
        <style:text-properties style:font-name="StarSymbol"/>
      </text:list-level-style-bullet>
      <text:list-level-style-bullet text:level="8" text:style-name="Bullet_20_Symbols" text:bullet-char="•">
        <style:list-level-properties text:space-before="2.8cm" text:min-label-width="0.4cm"/>
        <style:text-properties style:font-name="StarSymbol"/>
      </text:list-level-style-bullet>
      <text:list-level-style-bullet text:level="9" text:style-name="Bullet_20_Symbols" text:bullet-char="•">
        <style:list-level-properties text:space-before="3.2cm" text:min-label-width="0.4cm"/>
        <style:text-properties style:font-name="StarSymbol"/>
      </text:list-level-style-bullet>
      <text:list-level-style-bullet text:level="10" text:style-name="Bullet_20_Symbols" text:bullet-char="•">
        <style:list-level-properties text:space-before="3.601cm" text:min-label-width="0.4cm"/>
        <style:text-properties style:font-name="StarSymbol"/>
      </text:list-level-style-bullet>
    </text:list-style>
    <text:list-style style:name="List_20_2" style:display-name="List 2">
      <text:list-level-style-number text:level="1" text:style-name="Numbering_20_Symbols" style:num-suffix=". " style:num-format="I">
        <style:list-level-properties text:min-label-width="0.3cm"/>
      </text:list-level-style-number>
      <text:list-level-style-number text:level="2" text:style-name="Numbering_20_Symbols" style:num-suffix=". " style:num-format="1" text:display-levels="2">
        <style:list-level-properties text:min-label-width="0.3cm"/>
      </text:list-level-style-number>
      <text:list-level-style-number text:level="3" text:style-name="Numbering_20_Symbols" style:num-suffix=". " style:num-format="1" text:display-levels="3">
        <style:list-level-properties text:min-label-width="0.3cm"/>
      </text:list-level-style-number>
      <text:list-level-style-number text:level="4" text:style-name="Numbering_20_Symbols" style:num-suffix=". " style:num-format="1" text:display-levels="4">
        <style:list-level-properties text:space-before="0.899cm" text:min-label-width="0.3cm"/>
      </text:list-level-style-number>
      <text:list-level-style-number text:level="5" text:style-name="Numbering_20_Symbols" style:num-suffix=". " style:num-format="1" text:display-levels="5">
        <style:list-level-properties text:space-before="1.199cm" text:min-label-width="0.3cm"/>
      </text:list-level-style-number>
      <text:list-level-style-number text:level="6" text:style-name="Numbering_20_Symbols" style:num-suffix=". " style:num-format="1" text:display-levels="6">
        <style:list-level-properties text:space-before="1.499cm" text:min-label-width="0.3cm"/>
      </text:list-level-style-number>
      <text:list-level-style-number text:level="7" text:style-name="Numbering_20_Symbols" style:num-suffix=". " style:num-format="1" text:display-levels="7">
        <style:list-level-properties text:space-before="1.801cm" text:min-label-width="0.3cm"/>
      </text:list-level-style-number>
      <text:list-level-style-number text:level="8" text:style-name="Numbering_20_Symbols" style:num-suffix=". " style:num-format="1" text:display-levels="8">
        <style:list-level-properties text:space-before="2.101cm" text:min-label-width="0.3cm"/>
      </text:list-level-style-number>
      <text:list-level-style-number text:level="9" text:style-name="Numbering_20_Symbols" style:num-suffix=". " style:num-format="1" text:display-levels="9">
        <style:list-level-properties text:space-before="2.401cm" text:min-label-width="0.3cm"/>
      </text:list-level-style-number>
      <text:list-level-style-number text:level="10" text:style-name="Numbering_20_Symbols" style:num-suffix=". " style:num-format="1" text:display-levels="10">
        <style:list-level-properties text:space-before="2.7cm" text:min-label-width="0.3cm"/>
      </text:list-level-style-number>
    </text:list-style>
    <text:list-style style:name="List_20_3" style:display-name="List 3">
      <text:list-level-style-number text:level="1" text:style-name="Numbering_20_Symbols" style:num-format="">
        <style:list-level-properties/>
      </text:list-level-style-number>
      <text:list-level-style-number text:level="2" text:style-name="Numbering_20_Symbols" style:num-suffix=". " style:num-format="1" text:display-levels="2">
        <style:list-level-properties/>
      </text:list-level-style-number>
      <text:list-level-style-number text:level="3" text:style-name="Numbering_20_Symbols" style:num-suffix=". " style:num-format="1" text:display-levels="3">
        <style:list-level-properties/>
      </text:list-level-style-number>
      <text:list-level-style-number text:level="4" text:style-name="Numbering_20_Symbols" style:num-suffix=". " style:num-format="1" text:display-levels="4">
        <style:list-level-properties text:space-before="0.395cm"/>
      </text:list-level-style-number>
      <text:list-level-style-number text:level="5" text:style-name="Numbering_20_Symbols" style:num-suffix=". " style:num-format="1" text:display-levels="5">
        <style:list-level-properties/>
      </text:list-level-style-number>
      <text:list-level-style-number text:level="6" text:style-name="Numbering_20_Symbols" style:num-suffix=". " style:num-format="1" text:display-levels="6">
        <style:list-level-properties text:space-before="0.395cm"/>
      </text:list-level-style-number>
      <text:list-level-style-number text:level="7" text:style-name="Numbering_20_Symbols" style:num-suffix=". " style:num-format="1" text:display-levels="7">
        <style:list-level-properties/>
      </text:list-level-style-number>
      <text:list-level-style-number text:level="8" text:style-name="Numbering_20_Symbols" style:num-suffix=". " style:num-format="1" text:display-levels="8">
        <style:list-level-properties text:space-before="0.395cm"/>
      </text:list-level-style-number>
      <text:list-level-style-number text:level="9" text:style-name="Numbering_20_Symbols" style:num-suffix=". " style:num-format="1" text:display-levels="9">
        <style:list-level-properties/>
      </text:list-level-style-number>
      <text:list-level-style-number text:level="10" text:style-name="Numbering_20_Symbols" style:num-suffix=". " style:num-format="1" text:display-levels="10">
        <style:list-level-properties text:space-before="0.395cm"/>
      </text:list-level-style-number>
    </text:list-style>
    <text:list-style style:name="WW8Num1">
      <text:list-level-style-number text:level="1" style:num-format="">
        <style:list-level-properties text:list-level-position-and-space-mode="label-alignment">
          <style:list-level-label-alignment text:label-followed-by="listtab" text:list-tab-stop-position="0.762cm"/>
        </style:list-level-properties>
      </text:list-level-style-number>
      <text:list-level-style-number text:level="2" style:num-format="">
        <style:list-level-properties text:list-level-position-and-space-mode="label-alignment">
          <style:list-level-label-alignment text:label-followed-by="listtab" text:list-tab-stop-position="1.016cm"/>
        </style:list-level-properties>
      </text:list-level-style-number>
      <text:list-level-style-number text:level="3" style:num-format="">
        <style:list-level-properties text:list-level-position-and-space-mode="label-alignment">
          <style:list-level-label-alignment text:label-followed-by="listtab" text:list-tab-stop-position="1.27cm"/>
        </style:list-level-properties>
      </text:list-level-style-number>
      <text:list-level-style-number text:level="4" style:num-format="">
        <style:list-level-properties text:list-level-position-and-space-mode="label-alignment">
          <style:list-level-label-alignment text:label-followed-by="listtab" text:list-tab-stop-position="1.524cm"/>
        </style:list-level-properties>
      </text:list-level-style-number>
      <text:list-level-style-number text:level="5" style:num-format="">
        <style:list-level-properties text:list-level-position-and-space-mode="label-alignment">
          <style:list-level-label-alignment text:label-followed-by="listtab" text:list-tab-stop-position="1.778cm"/>
        </style:list-level-properties>
      </text:list-level-style-number>
      <text:list-level-style-number text:level="6" style:num-format="">
        <style:list-level-properties text:list-level-position-and-space-mode="label-alignment">
          <style:list-level-label-alignment text:label-followed-by="listtab" text:list-tab-stop-position="2.032cm"/>
        </style:list-level-properties>
      </text:list-level-style-number>
      <text:list-level-style-number text:level="7" style:num-format="">
        <style:list-level-properties text:list-level-position-and-space-mode="label-alignment">
          <style:list-level-label-alignment text:label-followed-by="listtab" text:list-tab-stop-position="2.286cm"/>
        </style:list-level-properties>
      </text:list-level-style-number>
      <text:list-level-style-number text:level="8" style:num-format="">
        <style:list-level-properties text:list-level-position-and-space-mode="label-alignment">
          <style:list-level-label-alignment text:label-followed-by="listtab" text:list-tab-stop-position="2.54cm"/>
        </style:list-level-properties>
      </text:list-level-style-number>
      <text:list-level-style-number text:level="9" style:num-format="">
        <style:list-level-properties text:list-level-position-and-space-mode="label-alignment">
          <style:list-level-label-alignment text:label-followed-by="listtab" text:list-tab-stop-position="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OpenSymbol1"/>
      </text:list-level-style-bullet>
      <text:list-level-style-number text:level="2" text:style-name="WW8Num3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0"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0"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0"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0"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0"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0"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0"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style:num-suffix="." style:num-format="1">
        <style:list-level-properties text:list-level-position-and-space-mode="label-alignment">
          <style:list-level-label-alignment text:label-followed-by="listtab" text:list-tab-stop-position="1.905cm"/>
        </style:list-level-properties>
      </text:list-level-style-number>
      <text:list-level-style-number text:level="3" text:style-name="WW8Num2z0" style:num-suffix="." style:num-format="1">
        <style:list-level-properties text:list-level-position-and-space-mode="label-alignment">
          <style:list-level-label-alignment text:label-followed-by="listtab" text:list-tab-stop-position="2.54cm"/>
        </style:list-level-properties>
      </text:list-level-style-number>
      <text:list-level-style-number text:level="4" text:style-name="WW8Num2z0" style:num-suffix="." style:num-format="1">
        <style:list-level-properties text:list-level-position-and-space-mode="label-alignment">
          <style:list-level-label-alignment text:label-followed-by="listtab" text:list-tab-stop-position="3.175cm"/>
        </style:list-level-properties>
      </text:list-level-style-number>
      <text:list-level-style-number text:level="5" text:style-name="WW8Num2z0" style:num-suffix="." style:num-format="1">
        <style:list-level-properties text:list-level-position-and-space-mode="label-alignment">
          <style:list-level-label-alignment text:label-followed-by="listtab" text:list-tab-stop-position="3.81cm"/>
        </style:list-level-properties>
      </text:list-level-style-number>
      <text:list-level-style-number text:level="6" text:style-name="WW8Num2z0" style:num-suffix="." style:num-format="1">
        <style:list-level-properties text:list-level-position-and-space-mode="label-alignment">
          <style:list-level-label-alignment text:label-followed-by="listtab" text:list-tab-stop-position="4.445cm"/>
        </style:list-level-properties>
      </text:list-level-style-number>
      <text:list-level-style-number text:level="7" text:style-name="WW8Num2z0" style:num-suffix="." style:num-format="1">
        <style:list-level-properties text:list-level-position-and-space-mode="label-alignment">
          <style:list-level-label-alignment text:label-followed-by="listtab" text:list-tab-stop-position="5.08cm"/>
        </style:list-level-properties>
      </text:list-level-style-number>
      <text:list-level-style-number text:level="8" text:style-name="WW8Num2z0" style:num-suffix="." style:num-format="1">
        <style:list-level-properties text:list-level-position-and-space-mode="label-alignment">
          <style:list-level-label-alignment text:label-followed-by="listtab" text:list-tab-stop-position="5.715cm"/>
        </style:list-level-properties>
      </text:list-level-style-number>
      <text:list-level-style-number text:level="9" text:style-name="WW8Num2z0" style:num-suffix="." style:num-format="1">
        <style:list-level-properties text:list-level-position-and-space-mode="label-alignment">
          <style:list-level-label-alignment text:label-followed-by="listtab" text:list-tab-stop-position="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4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4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4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4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4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4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npsh_3a__3a_Header">
      <style:text-properties fo:letter-spacing="normal" fo:language="hu" fo:country="HU" style:font-name-asian="Times New Roman2" style:font-name-complex="Times New Roman2" style:language-complex="ar" style:country-complex="SA"/>
    </style:style>
    <style:style style:name="MP2" style:family="paragraph" style:parent-style-name="npsh_3a__3a_Header">
      <style:text-properties fo:letter-spacing="normal" fo:language="hu" fo:country="HU" style:font-name-asian="Times New Roman2" style:font-size-asian="12pt" style:font-name-complex="Times New Roman2" style:font-size-complex="12pt" style:language-complex="ar" style:country-complex="SA"/>
    </style:style>
    <style:style style:name="MP3" style:family="paragraph" style:parent-style-name="Footer">
      <style:paragraph-properties fo:text-align="center" style:justify-single-word="false"/>
      <style:text-properties fo:color="#555753" fo:font-size="7pt" style:font-size-asian="7pt" style:font-size-complex="7pt"/>
    </style:style>
    <style:page-layout style:name="Mpm1">
      <style:page-layout-properties fo:page-width="21.001cm" fo:page-height="29.7cm" style:num-format="1" style:print-orientation="portrait" fo:margin-top="2.54cm" fo:margin-bottom="2.54cm" fo:margin-left="2.54cm" fo:margin-right="2.54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9.699cm" fo:page-height="20.999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0cm" fo:margin-bottom="0cm" fo:margin-left="0cm" fo:margin-right="0cm" style:shadow="none"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left>
        <text:p text:style-name="MP2"/>
      </style:header-left>
      <style:footer>
        <text:p text:style-name="MP3"><text:page-number text:select-page="current">102</text:page-number>/<text:page-count>102</text:page-count></text:p>
      </style:footer>
    </style:master-page>
    <style:master-page style:name="_30__20_átalakítása" style:display-name="0 átalakítása" style:page-layout-name="Mpm2"/>
    <style:master-page style:name="First_20_Page" style:display-name="First Page" style:page-layout-name="Mpm1" style:next-style-name="Standard">
      <style:header>
        <text:p text:style-name="Header"/>
      </style:header>
      <style:footer>
        <text:p text:style-name="npsh_3a__3a_BodyText"/>
      </style:footer>
    </style:master-page>
    <style:master-page style:name="Envelope" style:page-layout-name="Mpm3"/>
    <style:master-page style:name="Endnote" style:page-layout-name="Mpm4"/>
    <style:master-page style:name="Fedlap" style:page-layout-name="Mpm5" style:next-style-name="First_20_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Péter Gerő</meta:initial-creator>
    <meta:creation-date>2009-07-23T00:47:59</meta:creation-date>
    <meta:print-date>2009-08-24T10:29:44.01</meta:print-date>
    <meta:editing-cycles>340</meta:editing-cycles>
    <meta:editing-duration>PT891H31M34S</meta:editing-duration>
    <dc:date>2010-01-26T12:10:49.74</dc:date>
    <meta:generator>OpenOffice.org/3.1$Win32 OpenOffice.org_project/310m19$Build-9420</meta:generator>
    <meta:printed-by>Péter Gerő</meta:printed-by>
    <meta:document-statistic meta:table-count="4" meta:image-count="66" meta:object-count="0" meta:page-count="102" meta:paragraph-count="966" meta:word-count="20500" meta:character-count="144483"/>
    <meta:user-defined meta:name="Információ 1"/>
    <meta:user-defined meta:name="Információ 2"/>
    <meta:user-defined meta:name="Információ 3"/>
    <meta:user-defined meta:name="Információ 4"/>
  </office:meta>
</office:document-meta>
</file>